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d73223571ff1a09e86fc83760af103a.png"/>
  <manifest:file-entry manifest:media-type="image/png" manifest:full-path="Pictures/d4a79c83a99eae06bf1b1e21d50fa1e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giciels_autres:redimensionner_une_image"/><text:bookmark-start text:name="__RefHeading___redimensionner_l_image_1"/><text:bookmark-start text:name="redimensionner_l_image"/>Redimensionner l'image<text:bookmark-end text:name="__RefHeading___redimensionner_l_image_1"/><text:bookmark-end text:name="redimensionner_l_image"/></text:h>
      <text:p text:style-name="Text_20_body">On utilise les coins verts pour ne pas déformer l'image</text:p>
      <text:p text:style-name="Text_20_body"><draw:frame draw:style-name="media" draw:name="0" text:anchor-type="as-char" draw:z-index="0" svg:width="8.3872916666667cm" style:rel-width="100%" svg:height="12.117916666667cm" style:rel-height="scale"><draw:image xlink:href="Pictures/bd73223571ff1a09e86fc83760af103a.png" xlink:type="simple" xlink:show="embed" xlink:actuate="onLoad"/></draw:frame></text:p>
      <text:p text:style-name="Text_20_body">Utiliser les milieux des cotés déforme l'image</text:p>
      <text:p text:style-name="Text_20_body"><draw:frame draw:style-name="media" draw:name="1" text:anchor-type="as-char" draw:z-index="1" svg:width="4.1010416666667cm" style:rel-width="100%" svg:height="12.356041666667cm" style:rel-height="scale"><draw:image xlink:href="Pictures/d4a79c83a99eae06bf1b1e21d50fa1ef.png" xlink:type="simple" xlink:show="embed" xlink:actuate="onLoad"/></draw:frame></text:p>
      <text:p text:style-name="Text_20_body">Attention : redimensionner une image ne lui fait pas “perdre de poids”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3::21:50</meta:creation-date>
    <dc:creator>Generated</dc:creator>
    <dc:date>2026-09-01T23::21:50</dc:date>
    <dc:language>en-US</dc:language>
    <meta:editing-cycles>1</meta:editing-cycles>
    <meta:editing-duration>PT0S</meta:editing-duration>
    <dc:title>logiciels_autres:redimensionner_une_image</dc:title>
  </office:meta>
</office:document-meta>
</file>