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d805cdde8c1c803d9158d81872114b.png"/>
  <manifest:file-entry manifest:media-type="image/png" manifest:full-path="Pictures/56552014b49c11b219f2f7f60e6f40f4.png"/>
  <manifest:file-entry manifest:media-type="image/png" manifest:full-path="Pictures/41364b76d12d8b0871685b17b42847f9.png"/>
  <manifest:file-entry manifest:media-type="image/png" manifest:full-path="Pictures/9d219f8a19f6c7e0cf78ee51ad6c7688.png"/>
  <manifest:file-entry manifest:media-type="image/png" manifest:full-path="Pictures/ed5daa9ee6ea090bf85ad431506d13f2.png"/>
  <manifest:file-entry manifest:media-type="image/png" manifest:full-path="Pictures/f5ac7e873514f380012589056059ab68.png"/>
  <manifest:file-entry manifest:media-type="image/png" manifest:full-path="Pictures/ae630cc24eb3933c455efe283205cc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s:s_inscrire_sur_scratch"/><text:bookmark-start text:name="__RefHeading___s_inscrire_sur_scratch_1"/><text:bookmark-start text:name="s_inscrire_sur_scratch"/>S'inscrire sur Scratch<text:bookmark-end text:name="__RefHeading___s_inscrire_sur_scratch_1"/><text:bookmark-end text:name="s_inscrire_sur_scratch"/></text:h>
      <text:p text:style-name="Text_20_body">Taper https://scratch.mit.edu/ dans la barre d'adresse.</text:p>
      <text:p text:style-name="Text_20_body">Puis</text:p>
      <text:p text:style-name="Text_20_body"><draw:frame draw:style-name="media" draw:name="0" text:anchor-type="as-char" draw:z-index="0" svg:width="4.3391666666667cm" style:rel-width="100%" svg:height="1.6404166666667cm" style:rel-height="scale"><draw:image xlink:href="Pictures/b5d805cdde8c1c803d9158d81872114b.png" xlink:type="simple" xlink:show="embed" xlink:actuate="onLoad"/></draw:frame></text:p>
      <text:p text:style-name="Text_20_body">Choisir un nom d'utilisateur libre :</text:p>
      <text:p text:style-name="Text_20_body"><draw:frame draw:style-name="media" draw:name="1" text:anchor-type="as-char" draw:z-index="1" svg:width="16.218958333333cm" svg:height="11.853333333333cm"><draw:image xlink:href="Pictures/56552014b49c11b219f2f7f60e6f40f4.png" xlink:type="simple" xlink:show="embed" xlink:actuate="onLoad"/></draw:frame></text:p>
      <text:p text:style-name="Text_20_body">Puis choisir un mot de passe et retaper le même mot de passe au dessous.</text:p>
      <text:p text:style-name="Text_20_body"><text:span text:style-name="Strong_20_Emphasis">Le mot de passe est à envoyer par mail à votre professeur alors choisissez un mot de passe non confidentiel.</text:span></text:p>
      <text:p text:style-name="Text_20_body"><draw:frame draw:style-name="media" draw:name="2" text:anchor-type="as-char" draw:z-index="2" svg:width="16.139583333333cm" svg:height="11.800416666667cm"><draw:image xlink:href="Pictures/41364b76d12d8b0871685b17b42847f9.png" xlink:type="simple" xlink:show="embed" xlink:actuate="onLoad"/></draw:frame></text:p>
      <text:p text:style-name="Text_20_body">Cliquer sur **Suivant **: <draw:frame draw:style-name="media" draw:name="3" text:anchor-type="as-char" draw:z-index="3" svg:width="2.06375cm" style:rel-width="100%" svg:height="1.5875cm" style:rel-height="scale"><draw:image xlink:href="Pictures/9d219f8a19f6c7e0cf78ee51ad6c7688.png" xlink:type="simple" xlink:show="embed" xlink:actuate="onLoad"/></draw:frame></text:p>
      <text:p text:style-name="Text_20_body">Compléter :</text:p>
      <text:p text:style-name="Text_20_body"><draw:frame draw:style-name="media" draw:name="4" text:anchor-type="as-char" draw:z-index="4" svg:width="16.1925cm" svg:height="11.800416666667cm"><draw:image xlink:href="Pictures/ed5daa9ee6ea090bf85ad431506d13f2.png" xlink:type="simple" xlink:show="embed" xlink:actuate="onLoad"/></draw:frame></text:p>
      <text:p text:style-name="Text_20_body">Puis cliquer sur <text:span text:style-name="Strong_20_Emphasis">Suivant</text:span>.</text:p>
      <text:p text:style-name="Text_20_body">Indiquer une adresse mail si vous en avez une sinon entrez une adresse factice.</text:p>
      <text:p text:style-name="Text_20_body">Elle ne sert que pour publier des projets et pour récupérer son mot de passe.</text:p>
      <text:p text:style-name="Text_20_body"><draw:frame draw:style-name="media" draw:name="5" text:anchor-type="as-char" draw:z-index="5" svg:width="16.166041666667cm" svg:height="11.694583333333cm"><draw:image xlink:href="Pictures/f5ac7e873514f380012589056059ab68.png" xlink:type="simple" xlink:show="embed" xlink:actuate="onLoad"/></draw:frame></text:p>
      <text:p text:style-name="Text_20_body">Cliquer sur <text:span text:style-name="Strong_20_Emphasis">Suivant</text:span>.</text:p>
      <text:p text:style-name="Text_20_body">C'est fini !</text:p>
      <text:p text:style-name="Text_20_body"><draw:frame draw:style-name="media" draw:name="6" text:anchor-type="as-char" draw:z-index="6" svg:width="16.113125cm" svg:height="11.853333333333cm"><draw:image xlink:href="Pictures/ae630cc24eb3933c455efe283205cca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8:20</meta:creation-date>
    <dc:creator>Generated</dc:creator>
    <dc:date>2026-09-01T20::18:20</dc:date>
    <dc:language>en-US</dc:language>
    <meta:editing-cycles>1</meta:editing-cycles>
    <meta:editing-duration>PT0S</meta:editing-duration>
    <dc:title>logiciels_autres:s_inscrire_sur_scratch</dc:title>
  </office:meta>
</office:document-meta>
</file>