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1277f86b1a4c90ca3c8718c3c9bd44.png"/>
  <manifest:file-entry manifest:media-type="image/png" manifest:full-path="Pictures/ed960a74c8428259d91112b6262cfc2c.png"/>
  <manifest:file-entry manifest:media-type="image/png" manifest:full-path="Pictures/275c49263316e3fa0d378b64e740edf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physique:2024_01_21_fizziq"/><text:bookmark-start text:name="__RefHeading___mode_d_emploi_fizziq_sur_ipad_1"/><text:bookmark-start text:name="mode_d_emploi_fizziq_sur_ipad"/>Mode d'emploi Fizziq sur iPad<text:bookmark-end text:name="__RefHeading___mode_d_emploi_fizziq_sur_ipad_1"/><text:bookmark-end text:name="mode_d_emploi_fizziq_sur_ipad"/></text:h>
      <text:h text:style-name="Heading_20_2" text:outline-level="2"><text:bookmark-start text:name="__RefHeading___enregistrer_la_video_2"/><text:bookmark-start text:name="enregistrer_la_video"/>1. Enregistrer la vidéo<text:bookmark-end text:name="__RefHeading___enregistrer_la_video_2"/><text:bookmark-end text:name="enregistrer_la_video"/></text:h>
      <text:p text:style-name="Text_20_body">Lancer le logiciel</text:p>
      <text:p text:style-name="Text_20_body"><draw:frame draw:style-name="media" draw:name="0" text:anchor-type="as-char" draw:z-index="0" svg:width="7.5935416666667cm" style:rel-width="100%" svg:height="7.2495833333333cm" style:rel-height="scale"><draw:image xlink:href="Pictures/fd1277f86b1a4c90ca3c8718c3c9bd44.png" xlink:type="simple" xlink:show="embed" xlink:actuate="onLoad"/></draw:frame></text:p>
      <text:p text:style-name="Text_20_body">Choisir Vidéo</text:p>
      <text:p text:style-name="Text_20_body"><draw:frame draw:style-name="media" draw:name="1" text:anchor-type="as-char" draw:z-index="1" svg:width="5.9795833333333cm" style:rel-width="100%" svg:height="8.5725cm" style:rel-height="scale"><draw:image xlink:href="Pictures/ed960a74c8428259d91112b6262cfc2c.png" xlink:type="simple" xlink:show="embed" xlink:actuate="onLoad"/></draw:frame></text:p>
      <text:p text:style-name="Text_20_body">Enregistrer la vidéo</text:p>
      <text:p text:style-name="Text_20_body"><draw:frame draw:style-name="media" draw:name="2" text:anchor-type="as-char" draw:z-index="2" svg:width="7.77875cm" style:rel-width="100%" svg:height="8.4666666666667cm" style:rel-height="scale"><draw:image xlink:href="Pictures/275c49263316e3fa0d378b64e740edf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33:34</meta:creation-date>
    <dc:creator>Generated</dc:creator>
    <dc:date>2026-09-02T09::33:34</dc:date>
    <dc:language>en-US</dc:language>
    <meta:editing-cycles>1</meta:editing-cycles>
    <meta:editing-duration>PT0S</meta:editing-duration>
    <dc:title>logiciels_physique:2024_01_21_fizziq</dc:title>
  </office:meta>
</office:document-meta>
</file>