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e2ebd303511c602def1dc5a3756a7c7.png"/>
  <manifest:file-entry manifest:media-type="image/png" manifest:full-path="Pictures/c2ecb6a44604bbe65a97d4ffdfb6a22e.png"/>
  <manifest:file-entry manifest:media-type="image/png" manifest:full-path="Pictures/608fdcd4c6daa51c50e723269742825c.png"/>
  <manifest:file-entry manifest:media-type="image/png" manifest:full-path="Pictures/66fecda0a37ef2bb46bc596bfc2ec540.png"/>
  <manifest:file-entry manifest:media-type="image/png" manifest:full-path="Pictures/82bda391fed9a680bfb46731eb0ef008.png"/>
  <manifest:file-entry manifest:media-type="image/png" manifest:full-path="Pictures/a40cabd1dc38fda744a6db1b38143296.png"/>
  <manifest:file-entry manifest:media-type="image/png" manifest:full-path="Pictures/ec22608c9e6287bcc762ab4c91af98c3.png"/>
  <manifest:file-entry manifest:media-type="image/png" manifest:full-path="Pictures/aba3dc56e213606cc38707c435fa5a24.png"/>
  <manifest:file-entry manifest:media-type="image/png" manifest:full-path="Pictures/8e5fbcd0e0ba8e2ed96dd169643e091d.png"/>
  <manifest:file-entry manifest:media-type="image/png" manifest:full-path="Pictures/ee5a9dd8b8104bffc4504db28684c285.png"/>
  <manifest:file-entry manifest:media-type="image/png" manifest:full-path="Pictures/20dcac67f5162b0843d9dc7d1d7b880e.png"/>
  <manifest:file-entry manifest:media-type="image/png" manifest:full-path="Pictures/182b2e5b51f4651ab6456a3506502ec9.png"/>
  <manifest:file-entry manifest:media-type="image/png" manifest:full-path="Pictures/d06f9fad1b12e619cf323927c5a64502.png"/>
  <manifest:file-entry manifest:media-type="image/png" manifest:full-path="Pictures/eefdd622897874cc0b9afe033e03e251.png"/>
  <manifest:file-entry manifest:media-type="image/png" manifest:full-path="Pictures/f006c7285631b1847e328fa6d9092005.png"/>
  <manifest:file-entry manifest:media-type="image/png" manifest:full-path="Pictures/c28d0cfdc497145adef5e92ce50f6ac4.png"/>
  <manifest:file-entry manifest:media-type="image/png" manifest:full-path="Pictures/74ca8f9db3f76d6f454e9ed597fa5ef1.png"/>
  <manifest:file-entry manifest:media-type="image/png" manifest:full-path="Pictures/65b430da7210961e172b47df4b463cf1.png"/>
  <manifest:file-entry manifest:media-type="image/png" manifest:full-path="Pictures/7aeb6dd03c727847c198370d201f7072.png"/>
  <manifest:file-entry manifest:media-type="image/png" manifest:full-path="Pictures/eb6dd4bb11f22f5ce251ac5f0cafc55c.png"/>
  <manifest:file-entry manifest:media-type="image/png" manifest:full-path="Pictures/a0ed63b0a96a75d0dbbffe34eefa1278.png"/>
  <manifest:file-entry manifest:media-type="image/png" manifest:full-path="Pictures/709dd6f8db3dc5dd5849459afe8e07d8.png"/>
  <manifest:file-entry manifest:media-type="image/png" manifest:full-path="Pictures/fd66b343d057023d3cf1d5d889eff3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s_physique:avistep"/><text:bookmark-start text:name="__RefHeading___avistep_1"/><text:bookmark-start text:name="avistep"/>AVISTEP<text:bookmark-end text:name="__RefHeading___avistep_1"/><text:bookmark-end text:name="avistep"/></text:h>
      <text:h text:style-name="Heading_20_2" text:outline-level="2"><text:bookmark-start text:name="__RefHeading___enregistrer_la_video_et_la_convertir_dans_le_bon_format_2"/><text:bookmark-start text:name="enregistrer_la_video_et_la_convertir_dans_le_bon_format"/>Enregistrer la vidéo et la convertir dans le bon format<text:bookmark-end text:name="__RefHeading___enregistrer_la_video_et_la_convertir_dans_le_bon_format_2"/><text:bookmark-end text:name="enregistrer_la_video_et_la_convertir_dans_le_bon_format"/></text:h>
      <text:p text:style-name="Text_20_body">https://serc.carleton.edu/student_videos/index.html</text:p>
      <text:p text:style-name="Text_20_body"><draw:frame draw:style-name="media" draw:name="0" text:anchor-type="as-char" draw:z-index="0" svg:width="5.794375cm" style:rel-width="100%" svg:height="6.1647916666667cm" style:rel-height="scale"><draw:image xlink:href="Pictures/ce2ebd303511c602def1dc5a3756a7c7.png" xlink:type="simple" xlink:show="embed" xlink:actuate="onLoad"/></draw:frame></text:p>
      <text:p text:style-name="Text_20_body">Dans XMediaRecode, ouvrir la vidéo et mettre les paramètres suivants :</text:p>
      <text:p text:style-name="Text_20_body"><draw:frame draw:style-name="media" draw:name="1" text:anchor-type="as-char" draw:z-index="1" svg:width="15.372291666667cm" svg:height="10.31875cm"><draw:image xlink:href="Pictures/c2ecb6a44604bbe65a97d4ffdfb6a22e.png" xlink:type="simple" xlink:show="embed" xlink:actuate="onLoad"/></draw:frame></text:p>
      <text:p text:style-name="Text_20_body">et</text:p>
      <text:p text:style-name="Text_20_body"><draw:frame draw:style-name="media" draw:name="2" text:anchor-type="as-char" draw:z-index="2" svg:width="15.901458333333cm" svg:height="15.689791666667cm"><draw:image xlink:href="Pictures/608fdcd4c6daa51c50e723269742825c.png" xlink:type="simple" xlink:show="embed" xlink:actuate="onLoad"/></draw:frame></text:p>
      <text:p text:style-name="Text_20_body">Ajouter la tâche :</text:p>
      <text:p text:style-name="Text_20_body"><draw:frame draw:style-name="media" draw:name="3" text:anchor-type="as-char" draw:z-index="3" svg:width="3.571875cm" style:rel-width="100%" svg:height="2.4341666666667cm" style:rel-height="scale"><draw:image xlink:href="Pictures/66fecda0a37ef2bb46bc596bfc2ec540.png" xlink:type="simple" xlink:show="embed" xlink:actuate="onLoad"/></draw:frame></text:p>
      <text:p text:style-name="Text_20_body">puis encoder</text:p>
      <text:p text:style-name="Text_20_body"><draw:frame draw:style-name="media" draw:name="4" text:anchor-type="as-char" draw:z-index="4" svg:width="2.9633333333333cm" style:rel-width="100%" svg:height="2.4341666666667cm" style:rel-height="scale"><draw:image xlink:href="Pictures/82bda391fed9a680bfb46731eb0ef008.png" xlink:type="simple" xlink:show="embed" xlink:actuate="onLoad"/></draw:frame></text:p>
      <text:p text:style-name="Text_20_body">On obtient le message :</text:p>
      <text:p text:style-name="Text_20_body"><draw:frame draw:style-name="media" draw:name="5" text:anchor-type="as-char" draw:z-index="5" svg:width="9.0222916666667cm" style:rel-width="100%" svg:height="3.730625cm" style:rel-height="scale"><draw:image xlink:href="Pictures/a40cabd1dc38fda744a6db1b38143296.png" xlink:type="simple" xlink:show="embed" xlink:actuate="onLoad"/></draw:frame></text:p>
      <text:p text:style-name="Text_20_body">Attention, la vidéo obtenue n'est pas compressée et la taille énorme</text:p>
      <text:p text:style-name="Text_20_body"><draw:frame draw:style-name="media" draw:name="6" text:anchor-type="as-char" draw:z-index="6" svg:width="15.583958333333cm" svg:height="1.0847916666667cm"><draw:image xlink:href="Pictures/ec22608c9e6287bcc762ab4c91af98c3.png" xlink:type="simple" xlink:show="embed" xlink:actuate="onLoad"/></draw:frame></text:p>
      <text:h text:style-name="Heading_20_2" text:outline-level="2"><text:bookmark-start text:name="__RefHeading___avistep_3"/><text:bookmark-start text:name="avistep1"/>AviStep<text:bookmark-end text:name="__RefHeading___avistep_3"/><text:bookmark-end text:name="avistep1"/></text:h>
      <text:p text:style-name="Text_20_body">Lancer AviStep</text:p>
      <text:p text:style-name="Text_20_body"><draw:frame draw:style-name="media" draw:name="7" text:anchor-type="as-char" draw:z-index="7" svg:width="2.8839583333333cm" style:rel-width="100%" svg:height="3.5983333333333cm" style:rel-height="scale"><draw:image xlink:href="Pictures/aba3dc56e213606cc38707c435fa5a24.png" xlink:type="simple" xlink:show="embed" xlink:actuate="onLoad"/></draw:frame></text:p>
      <text:p text:style-name="Text_20_body">Ouvrir la vidéo</text:p>
      <text:p text:style-name="Text_20_body"><draw:frame draw:style-name="media" draw:name="8" text:anchor-type="as-char" draw:z-index="8" svg:width="11.721041666667cm" svg:height="4.28625cm"><draw:image xlink:href="Pictures/8e5fbcd0e0ba8e2ed96dd169643e091d.png" xlink:type="simple" xlink:show="embed" xlink:actuate="onLoad"/></draw:frame></text:p>
      <text:p text:style-name="Text_20_body"><draw:frame draw:style-name="media" draw:name="9" text:anchor-type="as-char" draw:z-index="9" svg:width="16.007291666667cm" svg:height="15.028333333333cm"><draw:image xlink:href="Pictures/ee5a9dd8b8104bffc4504db28684c285.png" xlink:type="simple" xlink:show="embed" xlink:actuate="onLoad"/></draw:frame></text:p>
      <text:p text:style-name="Text_20_body">Etalonner la vidéo</text:p>
      <text:p text:style-name="Text_20_body"><draw:frame draw:style-name="media" draw:name="10" text:anchor-type="as-char" draw:z-index="10" svg:width="1.1641666666667cm" svg:height="1.349375cm"><draw:image xlink:href="Pictures/20dcac67f5162b0843d9dc7d1d7b880e.png" xlink:type="simple" xlink:show="embed" xlink:actuate="onLoad"/></draw:frame></text:p>
      <text:p text:style-name="Text_20_body"><draw:frame draw:style-name="media" draw:name="11" text:anchor-type="as-char" draw:z-index="11" svg:width="21.828125cm" style:rel-width="100%" svg:height="2.778125cm" style:rel-height="scale"><draw:image xlink:href="Pictures/182b2e5b51f4651ab6456a3506502ec9.png" xlink:type="simple" xlink:show="embed" xlink:actuate="onLoad"/></draw:frame></text:p>
      <text:p text:style-name="Text_20_body">Indiquer la distance réelle</text:p>
      <text:p text:style-name="Text_20_body"><draw:frame draw:style-name="media" draw:name="12" text:anchor-type="as-char" draw:z-index="12" svg:width="8.8635416666667cm" style:rel-width="100%" svg:height="2.301875cm" style:rel-height="scale"><draw:image xlink:href="Pictures/d06f9fad1b12e619cf323927c5a64502.png" xlink:type="simple" xlink:show="embed" xlink:actuate="onLoad"/></draw:frame></text:p>
      <text:p text:style-name="Text_20_body">Indiquer l'origine des axes</text:p>
      <text:p text:style-name="Text_20_body"><draw:frame draw:style-name="media" draw:name="13" text:anchor-type="as-char" draw:z-index="13" svg:width="1.0054166666667cm" svg:height="1.2170833333333cm"><draw:image xlink:href="Pictures/eefdd622897874cc0b9afe033e03e251.png" xlink:type="simple" xlink:show="embed" xlink:actuate="onLoad"/></draw:frame></text:p>
      <text:p text:style-name="Text_20_body"><draw:frame draw:style-name="media" draw:name="14" text:anchor-type="as-char" draw:z-index="14" svg:width="4.28625cm" style:rel-width="100%" svg:height="10.186458333333cm" style:rel-height="scale"><draw:image xlink:href="Pictures/f006c7285631b1847e328fa6d9092005.png" xlink:type="simple" xlink:show="embed" xlink:actuate="onLoad"/></draw:frame></text:p>
      <text:p text:style-name="Text_20_body">Puis indiquer la position de l'objet, image après image</text:p>
      <text:p text:style-name="Text_20_body"><draw:frame draw:style-name="media" draw:name="15" text:anchor-type="as-char" draw:z-index="15" svg:width="1.11125cm" svg:height="1.2435416666667cm"><draw:image xlink:href="Pictures/c28d0cfdc497145adef5e92ce50f6ac4.png" xlink:type="simple" xlink:show="embed" xlink:actuate="onLoad"/></draw:frame></text:p>
      <text:p text:style-name="Text_20_body">Dans le cas de la vidéo, on peut aller directement à l'image 27 où le projectile sort du canon.</text:p>
      <text:p text:style-name="Text_20_body"><draw:frame draw:style-name="media" draw:name="16" text:anchor-type="as-char" draw:z-index="16" svg:width="9.0222916666667cm" style:rel-width="100%" svg:height="10.027708333333cm" style:rel-height="scale"><draw:image xlink:href="Pictures/74ca8f9db3f76d6f454e9ed597fa5ef1.png" xlink:type="simple" xlink:show="embed" xlink:actuate="onLoad"/></draw:frame></text:p>
      <text:p text:style-name="Text_20_body">On obtient :</text:p>
      <text:p text:style-name="Text_20_body"><draw:frame draw:style-name="media" draw:name="17" text:anchor-type="as-char" draw:z-index="17" svg:width="24.077083333333cm" style:rel-width="100%" svg:height="2.8045833333333cm" style:rel-height="scale"><draw:image xlink:href="Pictures/65b430da7210961e172b47df4b463cf1.png" xlink:type="simple" xlink:show="embed" xlink:actuate="onLoad"/></draw:frame></text:p>
      <text:p text:style-name="Text_20_body">En lui demandant d'afficher la vitesse, on obtient :</text:p>
      <text:p text:style-name="Text_20_body"><draw:frame draw:style-name="media" draw:name="18" text:anchor-type="as-char" draw:z-index="18" svg:width="10.768541666667cm" svg:height="11.615208333333cm"><draw:image xlink:href="Pictures/7aeb6dd03c727847c198370d201f7072.png" xlink:type="simple" xlink:show="embed" xlink:actuate="onLoad"/></draw:frame></text:p>
      <text:p text:style-name="Text_20_body">ATTENTION : dans le cas de cette vidéo, le nombre d'image du fichier est de 30 images par seconde. AviStep utilise 1/30s pour le temps écoulé entre chaque image. Pour lui indiquer le “vrai” temps écoulé entre deux images, il faut le modifier :</text:p>
      <text:p text:style-name="Text_20_body"><draw:frame draw:style-name="media" draw:name="19" text:anchor-type="as-char" draw:z-index="19" svg:width="6.3764583333333cm" style:rel-width="100%" svg:height="2.0108333333333cm" style:rel-height="scale"><draw:image xlink:href="Pictures/eb6dd4bb11f22f5ce251ac5f0cafc55c.png" xlink:type="simple" xlink:show="embed" xlink:actuate="onLoad"/></draw:frame></text:p>
      <text:p text:style-name="Text_20_body"><draw:frame draw:style-name="media" draw:name="20" text:anchor-type="as-char" draw:z-index="20" svg:width="8.6783333333333cm" style:rel-width="100%" svg:height="6.588125cm" style:rel-height="scale"><draw:image xlink:href="Pictures/a0ed63b0a96a75d0dbbffe34eefa1278.png" xlink:type="simple" xlink:show="embed" xlink:actuate="onLoad"/></draw:frame></text:p>
      <text:p text:style-name="Text_20_body">(il est possible d'utiliser la calculatrice)</text:p>
      <text:p text:style-name="Text_20_body"><draw:frame draw:style-name="media" draw:name="21" text:anchor-type="as-char" draw:z-index="21" svg:width="10.503958333333cm" svg:height="11.43cm"><draw:image xlink:href="Pictures/709dd6f8db3dc5dd5849459afe8e07d8.png" xlink:type="simple" xlink:show="embed" xlink:actuate="onLoad"/></draw:frame></text:p>
      <text:p text:style-name="Text_20_body">On obtient une vitesse de 57,6m/s.</text:p>
      <text:p text:style-name="Text_20_body">Note : la vitesse est constante à 3 chiffres après la virgule car on a demandé à AviStep de lisser les valeurs. Si on enlève cette option, on obtient :</text:p>
      <text:p text:style-name="Text_20_body"><draw:frame draw:style-name="media" draw:name="22" text:anchor-type="as-char" draw:z-index="22" svg:width="10.530416666667cm" svg:height="11.482916666667cm"><draw:image xlink:href="Pictures/fd66b343d057023d3cf1d5d889eff35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2:08</meta:creation-date>
    <dc:creator>Generated</dc:creator>
    <dc:date>2026-09-02T11::32:08</dc:date>
    <dc:language>en-US</dc:language>
    <meta:editing-cycles>1</meta:editing-cycles>
    <meta:editing-duration>PT0S</meta:editing-duration>
    <dc:title>logiciels_physique:avistep</dc:title>
  </office:meta>
</office:document-meta>
</file>