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1277f86b1a4c90ca3c8718c3c9bd44.png"/>
  <manifest:file-entry manifest:media-type="image/png" manifest:full-path="Pictures/ed960a74c8428259d91112b6262cfc2c.png"/>
  <manifest:file-entry manifest:media-type="image/png" manifest:full-path="Pictures/275c49263316e3fa0d378b64e740edf8.png"/>
  <manifest:file-entry manifest:media-type="image/png" manifest:full-path="Pictures/13f06869b479f2ee8c6c5aca6e629fc4.png"/>
  <manifest:file-entry manifest:media-type="image/png" manifest:full-path="Pictures/8a30080349c9520e6a183ea3d58d56b7.png"/>
  <manifest:file-entry manifest:media-type="image/png" manifest:full-path="Pictures/475f20636cfd49da00440225416ce333.png"/>
  <manifest:file-entry manifest:media-type="image/png" manifest:full-path="Pictures/bcba0ef0e3b13d35731c6ce2c15a0ebc.png"/>
  <manifest:file-entry manifest:media-type="image/png" manifest:full-path="Pictures/5475c8b8a531db79365edcd3d4cb1260.png"/>
  <manifest:file-entry manifest:media-type="image/png" manifest:full-path="Pictures/2bc18c286b42346bcd70db5b15b36a16.png"/>
  <manifest:file-entry manifest:media-type="image/png" manifest:full-path="Pictures/dd549f281fd631d457327fa6e94216f1.png"/>
  <manifest:file-entry manifest:media-type="image/png" manifest:full-path="Pictures/5321156e8f825915d0ee0168544ff199.png"/>
  <manifest:file-entry manifest:media-type="image/png" manifest:full-path="Pictures/aae5135b8f102d8bd4847e04f57f0552.png"/>
  <manifest:file-entry manifest:media-type="image/png" manifest:full-path="Pictures/b7fd868e95da2c666b528658ea5bbce7.png"/>
  <manifest:file-entry manifest:media-type="image/png" manifest:full-path="Pictures/3a402bf66c2b8bf5ea33e490a4a3a8f1.png"/>
  <manifest:file-entry manifest:media-type="image/png" manifest:full-path="Pictures/a3763e3c744da7b229bf22d900f7fc5c.png"/>
  <manifest:file-entry manifest:media-type="image/png" manifest:full-path="Pictures/6d728917d1fd4516fa02d26eb149d7cf.png"/>
  <manifest:file-entry manifest:media-type="image/png" manifest:full-path="Pictures/34756ac857195d628b876c5e3dc184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fizziq"/><text:bookmark-start text:name="__RefHeading___fizziq_1"/><text:bookmark-start text:name="fizziq"/>Fizziq<text:bookmark-end text:name="__RefHeading___fizziq_1"/><text:bookmark-end text:name="fizziq"/></text:h>
      <text:h text:style-name="Heading_20_2" text:outline-level="2"><text:bookmark-start text:name="__RefHeading___enregistrer_la_video_2"/><text:bookmark-start text:name="enregistrer_la_video"/>1. Enregistrer la vidéo<text:bookmark-end text:name="__RefHeading___enregistrer_la_video_2"/><text:bookmark-end text:name="enregistrer_la_video"/></text:h>
      <text:p text:style-name="Text_20_body">Lancer le logiciel</text:p>
      <text:p text:style-name="Text_20_body"><draw:frame draw:style-name="media" draw:name="0" text:anchor-type="as-char" draw:z-index="0" svg:width="7.5935416666667cm" style:rel-width="100%" svg:height="7.2495833333333cm" style:rel-height="scale"><draw:image xlink:href="Pictures/fd1277f86b1a4c90ca3c8718c3c9bd44.png" xlink:type="simple" xlink:show="embed" xlink:actuate="onLoad"/></draw:frame></text:p>
      <text:p text:style-name="Text_20_body">Choisir Vidéo</text:p>
      <text:p text:style-name="Text_20_body"><draw:frame draw:style-name="media" draw:name="1" text:anchor-type="as-char" draw:z-index="1" svg:width="5.9795833333333cm" style:rel-width="100%" svg:height="8.5725cm" style:rel-height="scale"><draw:image xlink:href="Pictures/ed960a74c8428259d91112b6262cfc2c.png" xlink:type="simple" xlink:show="embed" xlink:actuate="onLoad"/></draw:frame></text:p>
      <text:p text:style-name="Text_20_body">Enregistrer la vidéo</text:p>
      <text:p text:style-name="Text_20_body"><draw:frame draw:style-name="media" draw:name="2" text:anchor-type="as-char" draw:z-index="2" svg:width="7.77875cm" style:rel-width="100%" svg:height="8.4666666666667cm" style:rel-height="scale"><draw:image xlink:href="Pictures/275c49263316e3fa0d378b64e740edf8.png" xlink:type="simple" xlink:show="embed" xlink:actuate="onLoad"/></draw:frame></text:p>
      <text:p text:style-name="Text_20_body">Cliquer la vidéo</text:p>
      <text:p text:style-name="Text_20_body"><draw:frame draw:style-name="media" draw:name="3" text:anchor-type="as-char" draw:z-index="3" svg:width="5.2916666666667cm" style:rel-width="100%" svg:height="5.159375cm" style:rel-height="scale"><draw:image xlink:href="Pictures/13f06869b479f2ee8c6c5aca6e629fc4.png" xlink:type="simple" xlink:show="embed" xlink:actuate="onLoad"/></draw:frame></text:p>
      <text:p text:style-name="Text_20_body">Pour la modifier</text:p>
      <text:p text:style-name="Text_20_body"><draw:frame draw:style-name="media" draw:name="4" text:anchor-type="as-char" draw:z-index="4" svg:width="21.616458333333cm" style:rel-width="100%" svg:height="8.9164583333333cm" style:rel-height="scale"><draw:image xlink:href="Pictures/8a30080349c9520e6a183ea3d58d56b7.png" xlink:type="simple" xlink:show="embed" xlink:actuate="onLoad"/></draw:frame></text:p>
      <text:p text:style-name="Text_20_body">Et ne garder que la chute</text:p>
      <text:p text:style-name="Text_20_body"><draw:frame draw:style-name="media" draw:name="5" text:anchor-type="as-char" draw:z-index="5" svg:width="37.835416666667cm" style:rel-width="100%" svg:height="6.588125cm" style:rel-height="scale"><draw:image xlink:href="Pictures/475f20636cfd49da00440225416ce333.png" xlink:type="simple" xlink:show="embed" xlink:actuate="onLoad"/></draw:frame></text:p>
      <text:p text:style-name="Text_20_body">Ok pour terminer</text:p>
      <text:p text:style-name="Text_20_body"><draw:frame draw:style-name="media" draw:name="6" text:anchor-type="as-char" draw:z-index="6" svg:width="13.573125cm" svg:height="5.1064583333333cm"><draw:image xlink:href="Pictures/bcba0ef0e3b13d35731c6ce2c15a0ebc.png" xlink:type="simple" xlink:show="embed" xlink:actuate="onLoad"/></draw:frame></text:p>
      <text:p text:style-name="Text_20_body">Et enregistrer la vidéo</text:p>
      <text:p text:style-name="Text_20_body"><draw:frame draw:style-name="media" draw:name="7" text:anchor-type="as-char" draw:z-index="7" svg:width="21.642916666667cm" style:rel-width="100%" svg:height="13.440833333333cm" style:rel-height="scale"><draw:image xlink:href="Pictures/5475c8b8a531db79365edcd3d4cb1260.png" xlink:type="simple" xlink:show="embed" xlink:actuate="onLoad"/></draw:frame></text:p>
      <text:h text:style-name="Heading_20_2" text:outline-level="2"><text:bookmark-start text:name="__RefHeading___fizziq_3"/><text:bookmark-start text:name="fizziq1"/>2. Fizziq<text:bookmark-end text:name="__RefHeading___fizziq_3"/><text:bookmark-end text:name="fizziq1"/></text:h>
      <text:p text:style-name="Text_20_body">Lancer le logiciel</text:p>
      <text:p text:style-name="Text_20_body"><draw:frame draw:style-name="media" draw:name="8" text:anchor-type="as-char" draw:z-index="8" svg:width="7.2495833333333cm" style:rel-width="100%" svg:height="8.5989583333333cm" style:rel-height="scale"><draw:image xlink:href="Pictures/2bc18c286b42346bcd70db5b15b36a16.png" xlink:type="simple" xlink:show="embed" xlink:actuate="onLoad"/></draw:frame></text:p>
      <text:p text:style-name="Text_20_body">Aller dans Outils</text:p>
      <text:p text:style-name="Text_20_body"><draw:frame draw:style-name="media" draw:name="9" text:anchor-type="as-char" draw:z-index="9" svg:width="4.8154166666667cm" style:rel-width="100%" svg:height="6.1383333333333cm" style:rel-height="scale"><draw:image xlink:href="Pictures/dd549f281fd631d457327fa6e94216f1.png" xlink:type="simple" xlink:show="embed" xlink:actuate="onLoad"/></draw:frame></text:p>
      <text:p text:style-name="Text_20_body">Etude cinématique</text:p>
      <text:p text:style-name="Text_20_body"><draw:frame draw:style-name="media" draw:name="10" text:anchor-type="as-char" draw:z-index="10" svg:width="36.909375cm" style:rel-width="100%" svg:height="5.6620833333333cm" style:rel-height="scale"><draw:image xlink:href="Pictures/5321156e8f825915d0ee0168544ff199.png" xlink:type="simple" xlink:show="embed" xlink:actuate="onLoad"/></draw:frame></text:p>
      <text:p text:style-name="Text_20_body">Choisir Vidéo</text:p>
      <text:p text:style-name="Text_20_body"><draw:frame draw:style-name="media" draw:name="11" text:anchor-type="as-char" draw:z-index="11" svg:width="20.055416666667cm" style:rel-width="100%" svg:height="8.89cm" style:rel-height="scale"><draw:image xlink:href="Pictures/aae5135b8f102d8bd4847e04f57f0552.png" xlink:type="simple" xlink:show="embed" xlink:actuate="onLoad"/></draw:frame></text:p>
      <text:p text:style-name="Text_20_body">et aller chercher la vidéo dans… Mes Vidéos</text:p>
      <text:p text:style-name="Text_20_body">La sélectionner</text:p>
      <text:p text:style-name="Text_20_body"><draw:frame draw:style-name="media" draw:name="12" text:anchor-type="as-char" draw:z-index="12" svg:width="13.864166666667cm" svg:height="15.478125cm"><draw:image xlink:href="Pictures/b7fd868e95da2c666b528658ea5bbce7.png" xlink:type="simple" xlink:show="embed" xlink:actuate="onLoad"/></draw:frame></text:p>
      <text:p text:style-name="Text_20_body">Puis appuyer sur Utiliser</text:p>
      <text:p text:style-name="Text_20_body"><draw:frame draw:style-name="media" draw:name="13" text:anchor-type="as-char" draw:z-index="13" svg:width="7.0908333333333cm" style:rel-width="100%" svg:height="3.8629166666667cm" style:rel-height="scale"><draw:image xlink:href="Pictures/3a402bf66c2b8bf5ea33e490a4a3a8f1.png" xlink:type="simple" xlink:show="embed" xlink:actuate="onLoad"/></draw:frame></text:p>
      <text:p text:style-name="Text_20_body">Il faut d'abord choisir l'échelle</text:p>
      <text:p text:style-name="Text_20_body"><draw:frame draw:style-name="media" draw:name="14" text:anchor-type="as-char" draw:z-index="14" svg:width="38.073541666667cm" style:rel-width="100%" svg:height="10.530416666667cm" style:rel-height="scale"><draw:image xlink:href="Pictures/a3763e3c744da7b229bf22d900f7fc5c.png" xlink:type="simple" xlink:show="embed" xlink:actuate="onLoad"/></draw:frame></text:p>
      <text:p text:style-name="Text_20_body">En plaçant l'orgine et l'extrémité sur la règle.</text:p>
      <text:p text:style-name="Text_20_body"><draw:frame draw:style-name="media" draw:name="15" text:anchor-type="as-char" draw:z-index="15" svg:width="16.298333333333cm" svg:height="16.562916666667cm"><draw:image xlink:href="Pictures/6d728917d1fd4516fa02d26eb149d7cf.png" xlink:type="simple" xlink:show="embed" xlink:actuate="onLoad"/></draw:frame></text:p>
      <text:p text:style-name="Text_20_body">Puis indiquer la longueur de la règle</text:p>
      <text:p text:style-name="Text_20_body"><draw:frame draw:style-name="media" draw:name="16" text:anchor-type="as-char" draw:z-index="16" svg:width="18.811875cm" style:rel-width="100%" svg:height="4.2597916666667cm" style:rel-height="scale"><draw:image xlink:href="Pictures/34756ac857195d628b876c5e3dc1845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48:47</meta:creation-date>
    <dc:creator>Generated</dc:creator>
    <dc:date>2026-09-02T11::48:47</dc:date>
    <dc:language>en-US</dc:language>
    <meta:editing-cycles>1</meta:editing-cycles>
    <meta:editing-duration>PT0S</meta:editing-duration>
    <dc:title>logiciels_physique:fizziq</dc:title>
  </office:meta>
</office:document-meta>
</file>