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bafa6c2695c05335eae7223a150865.png"/>
  <manifest:file-entry manifest:media-type="image/png" manifest:full-path="Pictures/6ff0f07f0a7adb8080450922349cb2cb.png"/>
  <manifest:file-entry manifest:media-type="image/png" manifest:full-path="Pictures/3e0288d1fb2f05786d4c8400c6c82651.png"/>
  <manifest:file-entry manifest:media-type="image/png" manifest:full-path="Pictures/4ab0e4b44cfabd30424d903f1b5961a6.png"/>
  <manifest:file-entry manifest:media-type="image/png" manifest:full-path="Pictures/eee12555ef9a6b29f1bc69d420316338.png"/>
  <manifest:file-entry manifest:media-type="image/png" manifest:full-path="Pictures/af2ff1f6d4a3ef3c2f56edc9eb5e859a.png"/>
  <manifest:file-entry manifest:media-type="image/png" manifest:full-path="Pictures/3df7495cae23d111a3c06ad17dd45a8a.png"/>
  <manifest:file-entry manifest:media-type="image/png" manifest:full-path="Pictures/79aef9aee3d54e44bb3151d189ed6d1c.png"/>
  <manifest:file-entry manifest:media-type="image/png" manifest:full-path="Pictures/b41bf0245183641b77e88f9e35cb9294.png"/>
  <manifest:file-entry manifest:media-type="image/png" manifest:full-path="Pictures/5d2ba27b395e931b9d003f9a9d2a6e1f.png"/>
  <manifest:file-entry manifest:media-type="image/png" manifest:full-path="Pictures/180ebe5891e6dfab16e88120ad7a9e8e.png"/>
  <manifest:file-entry manifest:media-type="image/png" manifest:full-path="Pictures/1c476f4fc614c3f6dbea174bf9f7562c.png"/>
  <manifest:file-entry manifest:media-type="image/png" manifest:full-path="Pictures/328d26e6af683ae92ed43185d0ea8e99.png"/>
  <manifest:file-entry manifest:media-type="image/png" manifest:full-path="Pictures/2092073d6b43ffe31e73be30f3f131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phet"/><text:bookmark-start text:name="__RefHeading___mode_d_emploi_du_kit_de_construction_de_circuitcc_1"/><text:bookmark-start text:name="mode_d_emploi_du_kit_de_construction_de_circuitcc"/>Mode d'emploi du Kit de construction de circuit : CC<text:bookmark-end text:name="__RefHeading___mode_d_emploi_du_kit_de_construction_de_circuitcc_1"/><text:bookmark-end text:name="mode_d_emploi_du_kit_de_construction_de_circuitcc"/></text:h>
      <text:h text:style-name="Heading_20_2" text:outline-level="2"><text:bookmark-start text:name="__RefHeading___acceder_a_l_application_2"/><text:bookmark-start text:name="acceder_a_l_application"/>Accéder à l'application<text:bookmark-end text:name="__RefHeading___acceder_a_l_application_2"/><text:bookmark-end text:name="acceder_a_l_application"/></text:h>
      <text:p text:style-name="Text_20_body">https://phet.colorado.edu/fr/simulation/circuit-construction-kit-dc</text:p>
      <text:p text:style-name="Text_20_body">On clique sur le triangle/Play :</text:p>
      <text:p text:style-name="Text_20_body"><draw:frame draw:style-name="media" draw:name="0" text:anchor-type="as-char" draw:z-index="0" svg:width="8.89cm" style:rel-width="100%" svg:height="6.6145833333333cm" style:rel-height="scale"><draw:image xlink:href="Pictures/a4bafa6c2695c05335eae7223a150865.png" xlink:type="simple" xlink:show="embed" xlink:actuate="onLoad"/></draw:frame></text:p>
      <text:p text:style-name="Text_20_body">Puis sur Intro</text:p>
      <text:p text:style-name="Text_20_body"><draw:frame draw:style-name="media" draw:name="1" text:anchor-type="as-char" draw:z-index="1" svg:width="10.95375cm" svg:height="9.4985416666667cm"><draw:image xlink:href="Pictures/6ff0f07f0a7adb8080450922349cb2cb.png" xlink:type="simple" xlink:show="embed" xlink:actuate="onLoad"/></draw:frame></text:p>
      <text:h text:style-name="Heading_20_2" text:outline-level="2"><text:bookmark-start text:name="__RefHeading___les_composants_electriques_3"/><text:bookmark-start text:name="les_composants_electriques"/>Les composants électriques<text:bookmark-end text:name="__RefHeading___les_composants_electriques_3"/><text:bookmark-end text:name="les_composants_electriques"/></text:h>
      <text:p text:style-name="Text_20_body">Attention les noms et les symboles ne sont pas les mêmes dans la leçon et dans cette application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Dessin</text:p>
          </table:table-cell>
          <table:table-cell office:value-type="string" table:style-name="tablecell">
            <text:p text:style-name="tablealignleft">Symbole</text:p>
          </table:table-cell>
        </table:table-row>
        <table:table-row>
          <table:table-cell office:value-type="string" table:style-name="tablecell">
            <text:p text:style-name="tablealignleft">Pile, générateur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6.2441666666667cm" style:rel-width="100%" svg:height="2.38125cm" style:rel-height="scale"><draw:image xlink:href="Pictures/3e0288d1fb2f05786d4c8400c6c82651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3" text:anchor-type="as-char" draw:z-index="3" svg:width="2.8045833333333cm" style:rel-width="100%" svg:height="2.3283333333333cm" style:rel-height="scale"><draw:image xlink:href="Pictures/4ab0e4b44cfabd30424d903f1b5961a6.png" xlink:type="simple" xlink:show="embed" xlink:actuate="onLoad"/></draw:frame> <text:line-break/> <text:line-break/>Elle possède deux bornes : la borne positive et la borne négative</text:p>
          </table:table-cell>
        </table:table-row>
        <table:table-row>
          <table:table-cell office:value-type="string" table:style-name="tablecell">
            <text:p text:style-name="tablealignleft">Lampe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7570833333333cm" style:rel-width="100%" svg:height="5.3710416666667cm" style:rel-height="scale"><draw:image xlink:href="Pictures/eee12555ef9a6b29f1bc69d42031633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2.8575cm" style:rel-width="100%" svg:height="2.3283333333333cm" style:rel-height="scale"><draw:image xlink:href="Pictures/af2ff1f6d4a3ef3c2f56edc9eb5e859a.png" xlink:type="simple" xlink:show="embed" xlink:actuate="onLoad"/></draw:frame> <text:line-break/> <text:line-break/>Elle possède deux bornes : le plot et le culot</text:p>
          </table:table-cell>
        </table:table-row>
        <table:table-row>
          <table:table-cell office:value-type="string" table:style-name="tablecell">
            <text:p text:style-name="tablealignleft">Fil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6.3764583333333cm" style:rel-width="100%" svg:height="2.54cm" style:rel-height="scale"><draw:image xlink:href="Pictures/3df7495cae23d111a3c06ad17dd45a8a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2.8045833333333cm" style:rel-width="100%" svg:height="2.3283333333333cm" style:rel-height="scale"><draw:image xlink:href="Pictures/79aef9aee3d54e44bb3151d189ed6d1c.png" xlink:type="simple" xlink:show="embed" xlink:actuate="onLoad"/></draw:frame> <text:line-break/> <text:line-break/>Il possède deux bornes : ses extrémités.</text:p>
          </table:table-cell>
        </table:table-row>
        <table:table-row>
          <table:table-cell office:value-type="string" table:style-name="tablecell">
            <text:p text:style-name="tablealignleft">Interrupteur fermé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6.8527083333333cm" style:rel-width="100%" svg:height="2.4870833333333cm" style:rel-height="scale"><draw:image xlink:href="Pictures/b41bf0245183641b77e88f9e35cb929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2.8310416666667cm" style:rel-width="100%" svg:height="2.3283333333333cm" style:rel-height="scale"><draw:image xlink:href="Pictures/5d2ba27b395e931b9d003f9a9d2a6e1f.png" xlink:type="simple" xlink:show="embed" xlink:actuate="onLoad"/></draw:frame> <text:line-break/> <text:line-break/>Les deux bornes sont en contact</text:p>
          </table:table-cell>
        </table:table-row>
        <table:table-row>
          <table:table-cell office:value-type="string" table:style-name="tablecell">
            <text:p text:style-name="tablealignleft">Interrupteur ouvert</text:p>
          </table:table-cell>
          <table:table-cell office:value-type="string" table:style-name="tablecell">
            <text:p text:style-name="tablealignleft"><draw:frame draw:style-name="media" draw:name="10" text:anchor-type="as-char" draw:z-index="10" svg:width="7.064375cm" style:rel-width="100%" svg:height="3.095625cm" style:rel-height="scale"><draw:image xlink:href="Pictures/180ebe5891e6dfab16e88120ad7a9e8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2.8310416666667cm" style:rel-width="100%" svg:height="2.3283333333333cm" style:rel-height="scale"><draw:image xlink:href="Pictures/1c476f4fc614c3f6dbea174bf9f7562c.png" xlink:type="simple" xlink:show="embed" xlink:actuate="onLoad"/></draw:frame> <text:line-break/> <text:line-break/>Les deux bornes ne sont pas en contact.</text:p>
          </table:table-cell>
        </table:table-row>
        <table:table-row>
          <table:table-cell office:value-type="string" table:style-name="tablecell">
            <text:p text:style-name="tablealignleft">Résistance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6.4558333333333cm" style:rel-width="100%" svg:height="2.5664583333333cm" style:rel-height="scale"><draw:image xlink:href="Pictures/328d26e6af683ae92ed43185d0ea8e9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2.8575cm" style:rel-width="100%" svg:height="2.3283333333333cm" style:rel-height="scale"><draw:image xlink:href="Pictures/2092073d6b43ffe31e73be30f3f13120.png" xlink:type="simple" xlink:show="embed" xlink:actuate="onLoad"/></draw:frame></text:p>
          </table:table-cell>
        </table:table-row>
      </table:table>
      <text:p text:style-name="Text_20_body">Les cercles rouges représentent les bornes des dipôles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6:40</meta:creation-date>
    <dc:creator>Generated</dc:creator>
    <dc:date>2026-09-02T00::26:40</dc:date>
    <dc:language>en-US</dc:language>
    <meta:editing-cycles>1</meta:editing-cycles>
    <meta:editing-duration>PT0S</meta:editing-duration>
    <dc:title>logiciels_physique:phet</dc:title>
  </office:meta>
</office:document-meta>
</file>