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2378b9e059942cb012d0d6d932122c.png"/>
  <manifest:file-entry manifest:media-type="image/png" manifest:full-path="Pictures/7142f2a3375811c1f3e7c825f261deaa.png"/>
  <manifest:file-entry manifest:media-type="image/png" manifest:full-path="Pictures/90e9a5d4a53b099aec37f015c7a7ab60.png"/>
  <manifest:file-entry manifest:media-type="image/png" manifest:full-path="Pictures/8737cbbbf827e3ad6a4884a3bf481f20.png"/>
  <manifest:file-entry manifest:media-type="image/png" manifest:full-path="Pictures/71bd16efb297984152301899849c81ad.png"/>
  <manifest:file-entry manifest:media-type="image/png" manifest:full-path="Pictures/ae539131438d118ea7167b8daf054325.png"/>
  <manifest:file-entry manifest:media-type="image/png" manifest:full-path="Pictures/0fb870933ab1c9be2032a91b3b239504.png"/>
  <manifest:file-entry manifest:media-type="image/png" manifest:full-path="Pictures/6d435ba7d7bf4d28697d496a2a3683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pymecavideo"/><text:bookmark-start text:name="__RefHeading___pymecavideo_1"/><text:bookmark-start text:name="pymecavideo"/>Pymecavideo<text:bookmark-end text:name="__RefHeading___pymecavideo_1"/><text:bookmark-end text:name="pymecavideo"/></text:h>
      <text:p text:style-name="Text_20_body">Ouvrir une vidéo</text:p>
      <text:p text:style-name="Text_20_body"><draw:frame draw:style-name="media" draw:name="0" text:anchor-type="as-char" draw:z-index="0" svg:width="8.2285416666667cm" style:rel-width="100%" svg:height="5.5033333333333cm" style:rel-height="scale"><draw:image xlink:href="Pictures/5a2378b9e059942cb012d0d6d932122c.png" xlink:type="simple" xlink:show="embed" xlink:actuate="onLoad"/></draw:frame></text:p>
      <text:p text:style-name="Text_20_body">On indique où se situe l'origine</text:p>
      <text:p text:style-name="Text_20_body"><draw:frame draw:style-name="media" draw:name="1" text:anchor-type="as-char" draw:z-index="1" svg:width="4.0216666666667cm" style:rel-width="100%" svg:height="1.4816666666667cm" style:rel-height="scale"><draw:image xlink:href="Pictures/7142f2a3375811c1f3e7c825f261deaa.png" xlink:type="simple" xlink:show="embed" xlink:actuate="onLoad"/></draw:frame></text:p>
      <text:p text:style-name="Text_20_body"><draw:frame draw:style-name="media" draw:name="2" text:anchor-type="as-char" draw:z-index="2" svg:width="20.690416666667cm" style:rel-width="100%" svg:height="8.7577083333333cm" style:rel-height="scale"><draw:image xlink:href="Pictures/90e9a5d4a53b099aec37f015c7a7ab60.png" xlink:type="simple" xlink:show="embed" xlink:actuate="onLoad"/></draw:frame></text:p>
      <text:p text:style-name="Text_20_body">Le zoom permet de positionner l'origine précisément.</text:p>
      <text:p text:style-name="Text_20_body">Le mouvement se faisant de droite à gauche, je positionne l'axe des abscisses vers la gauche.</text:p>
      <text:p text:style-name="Text_20_body"><draw:frame draw:style-name="media" draw:name="3" text:anchor-type="as-char" draw:z-index="3" svg:width="3.1485416666667cm" style:rel-width="100%" svg:height="1.3758333333333cm" style:rel-height="scale"><draw:image xlink:href="Pictures/8737cbbbf827e3ad6a4884a3bf481f20.png" xlink:type="simple" xlink:show="embed" xlink:actuate="onLoad"/></draw:frame></text:p>
      <text:p text:style-name="Text_20_body"><draw:frame draw:style-name="media" draw:name="4" text:anchor-type="as-char" draw:z-index="4" svg:width="4.1539583333333cm" style:rel-width="100%" svg:height="4.5772916666667cm" style:rel-height="scale"><draw:image xlink:href="Pictures/71bd16efb297984152301899849c81ad.png" xlink:type="simple" xlink:show="embed" xlink:actuate="onLoad"/></draw:frame></text:p>
      <text:p text:style-name="Text_20_body">On indique l'échelle</text:p>
      <text:p text:style-name="Text_20_body"><draw:frame draw:style-name="media" draw:name="5" text:anchor-type="as-char" draw:z-index="5" svg:width="3.7041666666667cm" style:rel-width="100%" svg:height="1.1641666666667cm" style:rel-height="scale"><draw:image xlink:href="Pictures/ae539131438d118ea7167b8daf054325.png" xlink:type="simple" xlink:show="embed" xlink:actuate="onLoad"/></draw:frame></text:p>
      <text:p text:style-name="Text_20_body"><draw:frame draw:style-name="media" draw:name="6" text:anchor-type="as-char" draw:z-index="6" svg:width="8.2814583333333cm" style:rel-width="100%" svg:height="3.2808333333333cm" style:rel-height="scale"><draw:image xlink:href="Pictures/0fb870933ab1c9be2032a91b3b239504.png" xlink:type="simple" xlink:show="embed" xlink:actuate="onLoad"/></draw:frame></text:p>
      <text:p text:style-name="Text_20_body">On place un trait sur une distance connue :</text:p>
      <text:p text:style-name="Text_20_body"><draw:frame draw:style-name="media" draw:name="7" text:anchor-type="as-char" draw:z-index="7" svg:width="14.816666666667cm" svg:height="2.8575cm"><draw:image xlink:href="Pictures/6d435ba7d7bf4d28697d496a2a3683b2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2:36</meta:creation-date>
    <dc:creator>Generated</dc:creator>
    <dc:date>2026-09-02T04::12:36</dc:date>
    <dc:language>en-US</dc:language>
    <meta:editing-cycles>1</meta:editing-cycles>
    <meta:editing-duration>PT0S</meta:editing-duration>
    <dc:title>logiciels_physique:pymecavideo</dc:title>
  </office:meta>
</office:document-meta>
</file>