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"/><text:bookmark-start text:name="__RefHeading___logiciels_physique_1"/><text:bookmark-start text:name="logiciels_physique"/>Logiciels physique<text:bookmark-end text:name="__RefHeading___logiciels_physique_1"/><text:bookmark-end text:name="logiciels_physique"/></text:h>
      <text:h text:style-name="Heading_20_2" text:outline-level="2"><text:bookmark-start text:name="__RefHeading___mecanique_2"/><text:bookmark-start text:name="mecanique"/>Mécanique<text:bookmark-end text:name="__RefHeading___mecanique_2"/><text:bookmark-end text:name="mecanique"/></text:h>
      <text:p text:style-name="Text_20_body">Avistep</text:p>
      <text:p text:style-name="Text_20_body">Pymecavideo</text:p>
      <text:p text:style-name="Text_20_body">Tracker</text:p>
      <text:p text:style-name="Text_20_body">SalsaJ</text:p>
      <text:p text:style-name="Text_20_body">Motion Shot (Android) https://play.google.com/store/apps/details?id=com.sony.motionshot&amp;hl=fr</text:p>
      <text:p text:style-name="Text_20_body">Hudl technic (Android) https://play.google.com/store/apps/details?id=com.ubersense.app.production</text:p>
      <text:p text:style-name="Text_20_body">Hudl technic (iPhone) https://itunes.apple.com/us/app/hudl-technique/id470428362?mt=8</text:p>
      <text:h text:style-name="Heading_20_2" text:outline-level="2"><text:bookmark-start text:name="__RefHeading___son_3"/><text:bookmark-start text:name="son"/>Son<text:bookmark-end text:name="__RefHeading___son_3"/><text:bookmark-end text:name="son"/></text:h>
      <text:p text:style-name="Text_20_body">Waveshop</text:p>
      <text:p text:style-name="Text_20_body">http://waveshop.sourceforge.net/download.html</text:p>
      <text:p text:style-name="Text_20_body">32bits  et 64bits  versions portables</text:p>
      <text:h text:style-name="Heading_20_2" text:outline-level="2"><text:bookmark-start text:name="__RefHeading___modelisation_4"/><text:bookmark-start text:name="modelisation"/>Modélisation<text:bookmark-end text:name="__RefHeading___modelisation_4"/><text:bookmark-end text:name="modelisation"/></text:h>
      <text:p text:style-name="Text_20_body">Regressi version béta pour Androi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1:23</meta:creation-date>
    <dc:creator>Generated</dc:creator>
    <dc:date>2026-09-01T22::11:23</dc:date>
    <dc:language>en-US</dc:language>
    <meta:editing-cycles>1</meta:editing-cycles>
    <meta:editing-duration>PT0S</meta:editing-duration>
    <dc:title>logiciels_physique</dc:title>
  </office:meta>
</office:document-meta>
</file>