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20ed5be9612fea890217ebbcb88c1.png"/>
  <manifest:file-entry manifest:media-type="image/png" manifest:full-path="Pictures/84eb5a34a73847d737a4998a451f255d.png"/>
  <manifest:file-entry manifest:media-type="image/png" manifest:full-path="Pictures/b27bca5013288d7c4f59f6b7b5f8ab9c.png"/>
  <manifest:file-entry manifest:media-type="image/png" manifest:full-path="Pictures/f71e577b7b5ff3f65cdcfb14cbfcfc79.png"/>
  <manifest:file-entry manifest:media-type="image/png" manifest:full-path="Pictures/d10a5863277a0ccd92ec956a0da8de4b.png"/>
  <manifest:file-entry manifest:media-type="image/png" manifest:full-path="Pictures/34b6348a9e11bf04cdec0e25a53935b1.png"/>
  <manifest:file-entry manifest:media-type="image/png" manifest:full-path="Pictures/dfd73b2b14c843a867351a4eb7e8ef50.png"/>
  <manifest:file-entry manifest:media-type="image/png" manifest:full-path="Pictures/c8e6df7d9a21ae4b20ff3f19bc4b532a.png"/>
  <manifest:file-entry manifest:media-type="image/png" manifest:full-path="Pictures/095a47c030f5daf25bae15e096d49039.png"/>
  <manifest:file-entry manifest:media-type="image/png" manifest:full-path="Pictures/cb779d876584aa00028cc0f231c40147.png"/>
  <manifest:file-entry manifest:media-type="image/png" manifest:full-path="Pictures/2ed7e74744d56cab2590fb93d7c6c107.png"/>
  <manifest:file-entry manifest:media-type="image/png" manifest:full-path="Pictures/686f86bb9c83d359ab3130d84cd2ff39.png"/>
  <manifest:file-entry manifest:media-type="image/png" manifest:full-path="Pictures/90296f3371481068cf3f7922a532605b.png"/>
  <manifest:file-entry manifest:media-type="image/png" manifest:full-path="Pictures/c56f42efbb82cb33ac3b76beb698d2d1.png"/>
  <manifest:file-entry manifest:media-type="image/png" manifest:full-path="Pictures/45667d07de8fcc8f76913a1075a506ca.png"/>
  <manifest:file-entry manifest:media-type="image/png" manifest:full-path="Pictures/7a70e676b0081ecac48eb21a85f0c0b6.png"/>
  <manifest:file-entry manifest:media-type="image/png" manifest:full-path="Pictures/34218a0bfddd6f635510585cec07d6b4.png"/>
  <manifest:file-entry manifest:media-type="image/png" manifest:full-path="Pictures/e94150abc90e0ee2e5ee8dc4bd2735eb.png"/>
  <manifest:file-entry manifest:media-type="image/png" manifest:full-path="Pictures/578f412fcb08f324ebcb87c351e3a140.png"/>
  <manifest:file-entry manifest:media-type="image/png" manifest:full-path="Pictures/3fd86c9544ad979115ecdab76b7238f5.png"/>
  <manifest:file-entry manifest:media-type="image/png" manifest:full-path="Pictures/83251c50c0d3cf6713b8f24db9ea0bc6.png"/>
  <manifest:file-entry manifest:media-type="image/png" manifest:full-path="Pictures/d51c8d53cf05accacdeb5339b710ee17.png"/>
  <manifest:file-entry manifest:media-type="image/png" manifest:full-path="Pictures/3aa765e567962d276831286e2322870d.png"/>
  <manifest:file-entry manifest:media-type="image/png" manifest:full-path="Pictures/912dbd78d3dbb032cc3e8bcc551d6dfd.png"/>
  <manifest:file-entry manifest:media-type="image/png" manifest:full-path="Pictures/e8692d7b4d791ca13a3a9aa4ef8877e2.png"/>
  <manifest:file-entry manifest:media-type="image/png" manifest:full-path="Pictures/518728f2651a41f189dc9dda162572c7.png"/>
  <manifest:file-entry manifest:media-type="image/png" manifest:full-path="Pictures/5b657ecb391f16881d831cc34ed35e35.png"/>
  <manifest:file-entry manifest:media-type="image/png" manifest:full-path="Pictures/4ee8bb87888c045d41d37c2692fb481d.png"/>
  <manifest:file-entry manifest:media-type="image/png" manifest:full-path="Pictures/19132f3a1574d29520830dea5d7461c4.png"/>
  <manifest:file-entry manifest:media-type="image/png" manifest:full-path="Pictures/27b9a258b374f396708ac443c73be7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s_sites_internet"/><text:bookmark-start text:name="__RefHeading___sites_internets_1"/><text:bookmark-start text:name="sites_internets"/>Sites internets<text:bookmark-end text:name="__RefHeading___sites_internets_1"/><text:bookmark-end text:name="sites_internets"/></text:h>
      <text:h text:style-name="Heading_20_2" text:outline-level="2"><text:bookmark-start text:name="__RefHeading___creer_des_exercices_2"/><text:bookmark-start text:name="creer_des_exercices"/>Créer des exercices<text:bookmark-end text:name="__RefHeading___creer_des_exercices_2"/><text:bookmark-end text:name="creer_des_exercic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réer des mots croisés</text:p>
          </table:table-cell>
          <table:table-cell office:value-type="string" table:style-name="tablecell">
            <text:p text:style-name="tablealignleft">http://puzzlemaker.discoveryeducation.com/CrissCrossSetupForm.asp</text:p>
          </table:table-cell>
          <table:table-cell office:value-type="string" table:style-name="tablecell">
            <text:p text:style-name="tablealignleft"><draw:frame draw:style-name="media" draw:name="0" text:anchor-type="as-char" draw:z-index="0" svg:width="7.77875cm" style:rel-width="100%" svg:height="5.476875cm" style:rel-height="scale"><draw:image xlink:href="Pictures/0be20ed5be9612fea890217ebbcb88c1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Utiliser ou créer des exercices interactifs</text:p>
          </table:table-cell>
          <table:table-cell office:value-type="string" table:style-name="tablecell">
            <text:p text:style-name="tablealignleft">https://learningapps.org/home.php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567708333333cm" svg:height="6.2970833333333cm"><draw:image xlink:href="Pictures/84eb5a34a73847d737a4998a451f255d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Créer des mots croisés</text:p>
          </table:table-cell>
          <table:table-cell office:value-type="string" table:style-name="tablecell">
            <text:p text:style-name="tablealignleft">https://crosswordlabs.com/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10.768541666667cm" svg:height="7.5935416666667cm"><draw:image xlink:href="Pictures/b27bca5013288d7c4f59f6b7b5f8ab9c.png" xlink:type="simple" xlink:show="embed" xlink:actuate="onLoad"/></draw:frame>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énérer des étiquettes pour reconstituer des phrases</text:p>
          </table:table-cell>
          <table:table-cell office:value-type="string" table:style-name="tablecell">
            <text:p text:style-name="tablealignleft">https://micetf.fr/Etiquettes/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9.9483333333333cm" style:rel-width="100%" svg:height="8.651875cm" style:rel-height="scale"><draw:image xlink:href="Pictures/f71e577b7b5ff3f65cdcfb14cbfcfc79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creer_des_bd_3"/><text:bookmark-start text:name="creer_des_bd"/>Créer des BD<text:bookmark-end text:name="__RefHeading___creer_des_bd_3"/><text:bookmark-end text:name="creer_des_bd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Birds</text:p>
          </table:table-cell>
          <table:table-cell office:value-type="string" table:style-name="tablecell">
            <text:p text:style-name="tablealignleft">https://www.birdsdessines.fr/editeur/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4.9741666666667cm" style:rel-width="100%" svg:height="5.0535416666667cm" style:rel-height="scale"><draw:image xlink:href="Pictures/d10a5863277a0ccd92ec956a0da8de4b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youtube_et_videos_4"/><text:bookmark-start text:name="youtube_et_videos"/>Youtube et vidéos<text:bookmark-end text:name="__RefHeading___youtube_et_videos_4"/><text:bookmark-end text:name="youtube_et_video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our utiliser des vidéos youtube sans pub</text:p>
          </table:table-cell>
          <table:table-cell office:value-type="string" table:style-name="tablecell">
            <text:p text:style-name="tablealignleft">https://dane.web.ac-grenoble.fr/article/couper-et-distribuer-des-videos-sans-distracteur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9.3397916666667cm" style:rel-width="100%" svg:height="2.9104166666667cm" style:rel-height="scale"><draw:image xlink:href="Pictures/34b6348a9e11bf04cdec0e25a53935b1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Pour utiliser des vidéos youtube sans pub</text:p>
          </table:table-cell>
          <table:table-cell office:value-type="string" table:style-name="tablecell">
            <text:p text:style-name="tablealignleft">http://www.viewpure.com/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8.09625cm" style:rel-width="100%" svg:height="2.8045833333333cm" style:rel-height="scale"><draw:image xlink:href="Pictures/dfd73b2b14c843a867351a4eb7e8ef50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telecharger_5"/><text:bookmark-start text:name="telecharger"/>Télécharger<text:bookmark-end text:name="__RefHeading___telecharger_5"/><text:bookmark-end text:name="telecharg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Pour télécharger des Calameo <text:line-break/> <text:line-break/>https://www.calameo.com</text:p>
          </table:table-cell>
          <table:table-cell office:value-type="string" table:style-name="tablecell">
            <text:p text:style-name="tablealignleft">https://calameodownload.com/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13.202708333333cm" svg:height="3.5983333333333cm"><draw:image xlink:href="Pictures/c8e6df7d9a21ae4b20ff3f19bc4b532a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Télécharger des vidéos youtube (ou autres plateformes)</text:p>
          </table:table-cell>
          <table:table-cell office:value-type="string" table:style-name="tablecell">
            <text:p text:style-name="tablealignleft">https://fr.savefrom.net/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8.73125cm" style:rel-width="100%" svg:height="3.3602083333333cm" style:rel-height="scale"><draw:image xlink:href="Pictures/095a47c030f5daf25bae15e096d49039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partager_des_liens_6"/><text:bookmark-start text:name="partager_des_liens"/>Partager des liens<text:bookmark-end text:name="__RefHeading___partager_des_liens_6"/><text:bookmark-end text:name="partager_des_lien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accourcir un lien internet</text:p>
          </table:table-cell>
          <table:table-cell office:value-type="string" table:style-name="tablecell">
            <text:p text:style-name="tablealignleft">https://frama.link/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6.588125cm" style:rel-width="100%" svg:height="4.8947916666667cm" style:rel-height="scale"><draw:image xlink:href="Pictures/cb779d876584aa00028cc0f231c40147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Créer un QRCode</text:p>
          </table:table-cell>
          <table:table-cell office:value-type="string" table:style-name="tablecell">
            <text:p text:style-name="tablealignleft">https://edu-qrcodes.ac-versailles.fr/</text:p>
          </table:table-cell>
          <table:table-cell office:value-type="string" table:style-name="tablecell">
            <text:p text:style-name="tablealignleft"><draw:frame draw:style-name="media" draw:name="10" text:anchor-type="as-char" draw:z-index="10" svg:width="11.562291666667cm" svg:height="5.0535416666667cm"><draw:image xlink:href="Pictures/2ed7e74744d56cab2590fb93d7c6c107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audio_7"/><text:bookmark-start text:name="audio"/>Audio<text:bookmark-end text:name="__RefHeading___audio_7"/><text:bookmark-end text:name="audi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icter du texte avec reconnaissance vocale avec Chrome</text:p>
          </table:table-cell>
          <table:table-cell office:value-type="string" table:style-name="tablecell">
            <text:p text:style-name="tablealignleft">https://speechnotes.co/fr/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7.223125cm" style:rel-width="100%" svg:height="1.7727083333333cm" style:rel-height="scale"><draw:image xlink:href="Pictures/686f86bb9c83d359ab3130d84cd2ff39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Faire lire un texte par l'ordinateur</text:p>
          </table:table-cell>
          <table:table-cell office:value-type="string" table:style-name="tablecell">
            <text:p text:style-name="tablealignleft">https://ttsreader.com/fr/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10.398125cm" svg:height="3.0691666666667cm"><draw:image xlink:href="Pictures/90296f3371481068cf3f7922a532605b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Enregistrer de l'audio et partager le fichier</text:p>
          </table:table-cell>
          <table:table-cell office:value-type="string" table:style-name="tablecell">
            <text:p text:style-name="tablealignleft">https://vocaroo.com/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7.699375cm" style:rel-width="100%" svg:height="4.7095833333333cm" style:rel-height="scale"><draw:image xlink:href="Pictures/c56f42efbb82cb33ac3b76beb698d2d1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Modifier rapidement un fichier audio</text:p>
          </table:table-cell>
          <table:table-cell office:value-type="string" table:style-name="tablecell">
            <text:p text:style-name="tablealignleft">https://www.bearaudiotool.com/fr</text:p>
          </table:table-cell>
          <table:table-cell office:value-type="string" table:style-name="tablecell">
            <text:p text:style-name="tablealignleft"> <text:line-break/><draw:frame draw:style-name="media" draw:name="14" text:anchor-type="as-char" draw:z-index="14" svg:width="12.938125cm" svg:height="7.064375cm"><draw:image xlink:href="Pictures/45667d07de8fcc8f76913a1075a506ca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Enlever la musique ou les paroles</text:p>
          </table:table-cell>
          <table:table-cell office:value-type="string" table:style-name="tablecell">
            <text:p text:style-name="tablealignleft">https://www.remove-vocals.com/</text:p>
          </table:table-cell>
          <table:table-cell office:value-type="string" table:style-name="tablecell">
            <text:p text:style-name="tablealignleft"><draw:frame draw:style-name="media" draw:name="15" text:anchor-type="as-char" draw:z-index="15" svg:width="9.6572916666667cm" style:rel-width="100%" svg:height="7.381875cm" style:rel-height="scale"><draw:image xlink:href="Pictures/7a70e676b0081ecac48eb21a85f0c0b6.png" xlink:type="simple" xlink:show="embed" xlink:actuate="onLoad"/></draw:frame>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traitement_d_images_8"/><text:bookmark-start text:name="traitement_d_images"/>Traitement d'images<text:bookmark-end text:name="__RefHeading___traitement_d_images_8"/><text:bookmark-end text:name="traitement_d_imag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traire le texte d’une image (reconnaissance de caractères)</text:p>
          </table:table-cell>
          <table:table-cell office:value-type="string" table:style-name="tablecell">
            <text:p text:style-name="tablealignleft">http://www.i2ocr.com/free-online-french-ocr</text:p>
          </table:table-cell>
          <table:table-cell office:value-type="string" table:style-name="tablecell">
            <text:p text:style-name="tablealignleft"><draw:frame draw:style-name="media" draw:name="16" text:anchor-type="as-char" draw:z-index="16" svg:width="8.1491666666667cm" style:rel-width="100%" svg:height="4.1010416666667cm" style:rel-height="scale"><draw:image xlink:href="Pictures/34218a0bfddd6f635510585cec07d6b4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Enlever le fond d’une image</text:p>
          </table:table-cell>
          <table:table-cell office:value-type="string" table:style-name="tablecell">
            <text:p text:style-name="tablealignleft">https://www.remove.bg/</text:p>
          </table:table-cell>
          <table:table-cell office:value-type="string" table:style-name="tablecell">
            <text:p text:style-name="tablealignleft"><draw:frame draw:style-name="media" draw:name="17" text:anchor-type="as-char" draw:z-index="17" svg:width="8.09625cm" style:rel-width="100%" svg:height="2.936875cm" style:rel-height="scale"><draw:image xlink:href="Pictures/e94150abc90e0ee2e5ee8dc4bd2735eb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Réduire le poids d’une image</text:p>
          </table:table-cell>
          <table:table-cell office:value-type="string" table:style-name="tablecell">
            <text:p text:style-name="tablealignleft">https://tinyjpg.com/</text:p>
          </table:table-cell>
          <table:table-cell office:value-type="string" table:style-name="tablecell">
            <text:p text:style-name="tablealignleft"><draw:frame draw:style-name="media" draw:name="18" text:anchor-type="as-char" draw:z-index="18" svg:width="8.0433333333333cm" style:rel-width="100%" svg:height="2.54cm" style:rel-height="scale"><draw:image xlink:href="Pictures/578f412fcb08f324ebcb87c351e3a140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Créer une comparaison d’images (avant/après)</text:p>
          </table:table-cell>
          <table:table-cell office:value-type="string" table:style-name="tablecell">
            <text:p text:style-name="tablealignleft">https://juxtapose.knightlab.com/</text:p>
          </table:table-cell>
          <table:table-cell office:value-type="string" table:style-name="tablecell">
            <text:p text:style-name="tablealignleft"><draw:frame draw:style-name="media" draw:name="19" text:anchor-type="as-char" draw:z-index="19" svg:width="10.212916666667cm" svg:height="5.794375cm"><draw:image xlink:href="Pictures/3fd86c9544ad979115ecdab76b7238f5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pdf_9"/><text:bookmark-start text:name="pdf"/>PDF<text:bookmark-end text:name="__RefHeading___pdf_9"/><text:bookmark-end text:name="pdf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odifier des pdf</text:p>
          </table:table-cell>
          <table:table-cell office:value-type="string" table:style-name="tablecell">
            <text:p text:style-name="tablealignleft">https://pdfcandy.com/fr/</text:p>
          </table:table-cell>
          <table:table-cell office:value-type="string" table:style-name="tablecell">
            <text:p text:style-name="tablealignleft"><draw:frame draw:style-name="media" draw:name="20" text:anchor-type="as-char" draw:z-index="20" svg:width="11.826875cm" svg:height="6.588125cm"><draw:image xlink:href="Pictures/83251c50c0d3cf6713b8f24db9ea0bc6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Insérer des champs de formulaire dans un pdf</text:p>
          </table:table-cell>
          <table:table-cell office:value-type="string" table:style-name="tablecell">
            <text:p text:style-name="tablealignleft">https://www.pdfescape.com/</text:p>
          </table:table-cell>
          <table:table-cell office:value-type="string" table:style-name="tablecell">
            <text:p text:style-name="tablealignleft"><draw:frame draw:style-name="media" draw:name="21" text:anchor-type="as-char" draw:z-index="21" svg:width="7.9639583333333cm" style:rel-width="100%" svg:height="9.3927083333333cm" style:rel-height="scale"><draw:image xlink:href="Pictures/d51c8d53cf05accacdeb5339b710ee17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convertir_des_fichiers_10"/><text:bookmark-start text:name="convertir_des_fichiers"/>Convertir des fichiers<text:bookmark-end text:name="__RefHeading___convertir_des_fichiers_10"/><text:bookmark-end text:name="convertir_des_fichie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onvertir des fichiers</text:p>
          </table:table-cell>
          <table:table-cell office:value-type="string" table:style-name="tablecell">
            <text:p text:style-name="tablealignleft">https://www.aconvert.com/</text:p>
          </table:table-cell>
          <table:table-cell office:value-type="string" table:style-name="tablecell">
            <text:p text:style-name="tablealignleft"><draw:frame draw:style-name="media" draw:name="22" text:anchor-type="as-char" draw:z-index="22" svg:width="8.89cm" style:rel-width="100%" svg:height="6.82625cm" style:rel-height="scale"><draw:image xlink:href="Pictures/3aa765e567962d276831286e2322870d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creer_des_documents_11"/><text:bookmark-start text:name="creer_des_documents"/>Créer des documents<text:bookmark-end text:name="__RefHeading___creer_des_documents_11"/><text:bookmark-end text:name="creer_des_documen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réer un organigramme ou autres diagrammes</text:p>
          </table:table-cell>
          <table:table-cell office:value-type="string" table:style-name="tablecell">
            <text:p text:style-name="tablealignleft">https://www.draw.io/</text:p>
          </table:table-cell>
          <table:table-cell office:value-type="string" table:style-name="tablecell">
            <text:p text:style-name="tablealignleft"><draw:frame draw:style-name="media" draw:name="23" text:anchor-type="as-char" draw:z-index="23" svg:width="6.588125cm" style:rel-width="100%" svg:height="6.9320833333333cm" style:rel-height="scale"><draw:image xlink:href="Pictures/912dbd78d3dbb032cc3e8bcc551d6dfd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Créer des nuages de mots</text:p>
          </table:table-cell>
          <table:table-cell office:value-type="string" table:style-name="tablecell">
            <text:p text:style-name="tablealignleft">https://www.nuagesdemots.fr/</text:p>
          </table:table-cell>
          <table:table-cell office:value-type="string" table:style-name="tablecell">
            <text:p text:style-name="tablealignleft"><draw:frame draw:style-name="media" draw:name="24" text:anchor-type="as-char" draw:z-index="24" svg:width="10.186458333333cm" svg:height="8.7577083333333cm"><draw:image xlink:href="Pictures/e8692d7b4d791ca13a3a9aa4ef8877e2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Générer une feuille quadrillée</text:p>
          </table:table-cell>
          <table:table-cell office:value-type="string" table:style-name="tablecell">
            <text:p text:style-name="tablealignleft">http://paperkit.net/</text:p>
          </table:table-cell>
          <table:table-cell office:value-type="string" table:style-name="tablecell">
            <text:p text:style-name="tablealignleft"><draw:frame draw:style-name="media" draw:name="25" text:anchor-type="as-char" draw:z-index="25" svg:width="7.1966666666667cm" style:rel-width="100%" svg:height="6.0854166666667cm" style:rel-height="scale"><draw:image xlink:href="Pictures/518728f2651a41f189dc9dda162572c7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Fabriquer des cartes (vocabulaire, personnage, jeu, …)</text:p>
          </table:table-cell>
          <table:table-cell office:value-type="string" table:style-name="tablecell">
            <text:p text:style-name="tablealignleft">http://cpourvous.net/outils/carte-de-lecture/</text:p>
          </table:table-cell>
          <table:table-cell office:value-type="string" table:style-name="tablecell">
            <text:p text:style-name="tablealignleft"><draw:frame draw:style-name="media" draw:name="26" text:anchor-type="as-char" draw:z-index="26" svg:width="7.6729166666667cm" style:rel-width="100%" svg:height="3.5983333333333cm" style:rel-height="scale"><draw:image xlink:href="Pictures/5b657ecb391f16881d831cc34ed35e35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transferts_de_fichiers_12"/><text:bookmark-start text:name="transferts_de_fichiers"/>Transferts de fichiers<text:bookmark-end text:name="__RefHeading___transferts_de_fichiers_12"/><text:bookmark-end text:name="transferts_de_fichie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nvoyer des fichiers volumineux</text:p>
          </table:table-cell>
          <table:table-cell office:value-type="string" table:style-name="tablecell">
            <text:p text:style-name="tablealignleft">https://wetransfer.com/</text:p>
          </table:table-cell>
          <table:table-cell office:value-type="string" table:style-name="tablecell">
            <text:p text:style-name="tablealignleft"><draw:frame draw:style-name="media" draw:name="27" text:anchor-type="as-char" draw:z-index="27" svg:width="6.0060416666667cm" style:rel-width="100%" svg:height="9.445625cm" style:rel-height="scale"><draw:image xlink:href="Pictures/4ee8bb87888c045d41d37c2692fb481d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Envoyer de gros fichiers</text:p>
          </table:table-cell>
          <table:table-cell office:value-type="string" table:style-name="tablecell">
            <text:p text:style-name="tablealignleft"> <text:line-break/>http://dl.free.fr/</text:p>
          </table:table-cell>
          <table:table-cell office:value-type="string" table:style-name="tablecell">
            <text:p text:style-name="tablealignleft"><draw:frame draw:style-name="media" draw:name="28" text:anchor-type="as-char" draw:z-index="28" svg:width="9.8954166666667cm" style:rel-width="100%" svg:height="5.6885416666667cm" style:rel-height="scale"><draw:image xlink:href="Pictures/19132f3a1574d29520830dea5d7461c4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Service éducation nationale</text:p>
          </table:table-cell>
          <table:table-cell office:value-type="string" table:style-name="tablecell">
            <text:p text:style-name="tablealignleft">https://filesender.renater.fr</text:p>
          </table:table-cell>
          <table:table-cell office:value-type="string" table:style-name="tablecell">
            <text:p text:style-name="tablealignleft"> <text:line-break/>/<draw:frame draw:style-name="media" draw:name="29" text:anchor-type="as-char" draw:z-index="29" svg:width="4.4714583333333cm" style:rel-width="100%" svg:height="3.413125cm" style:rel-height="scale"><draw:image xlink:href="Pictures/27b9a258b374f396708ac443c73be7ab.png" xlink:type="simple" xlink:show="embed" xlink:actuate="onLoad"/></draw:frame> <text:line-break/></text:p>
          </table:table-cell>
        </table:table-row>
      </table:table>
      <text:h text:style-name="Heading_20_2" text:outline-level="2"><text:bookmark-start text:name="__RefHeading___virtuel_13"/><text:bookmark-start text:name="virtuel"/>Virtuel<text:bookmark-end text:name="__RefHeading___virtuel_13"/><text:bookmark-end text:name="virtue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réer une visite virtuelle</text:p>
          </table:table-cell>
          <table:table-cell office:value-type="string" table:style-name="tablecell">
            <text:p text:style-name="tablealignleft"> <text:line-break/>https://blog.juliendelmas.fr/?creer-facilement-une-visite-virtuelle-d-un-etablissement-scolaire-d-une-entreprise-d-une-maison <text:line-break/> <text:line-break/>https://www.marzipano.net/tool/ <text:line-break/> <text:line-break/>  <text:line-break/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2:31</meta:creation-date>
    <dc:creator>Generated</dc:creator>
    <dc:date>2026-09-02T07::42:31</dc:date>
    <dc:language>en-US</dc:language>
    <meta:editing-cycles>1</meta:editing-cycles>
    <meta:editing-duration>PT0S</meta:editing-duration>
    <dc:title>logiciels_sites_internet</dc:title>
  </office:meta>
</office:document-meta>
</file>