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ca8c0864170e921f92b4951a1bd9bf.png"/>
  <manifest:file-entry manifest:media-type="image/png" manifest:full-path="Pictures/7f2a025f4db0a4dccc0b8e5b91121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ttp://www.minimachines.net/a-la-une/construire-un-panneau-solaire-53408</text:p>
      <text:p text:style-name="Text_20_body"><draw:frame draw:style-name="media" draw:name="0" text:anchor-type="as-char" draw:z-index="0" svg:width="21.166666666667cm" style:rel-width="100%" svg:height="14.022916666667cm" style:rel-height="scale"><draw:image xlink:href="Pictures/fbca8c0864170e921f92b4951a1bd9bf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4.022916666667cm" style:rel-height="scale"><draw:image xlink:href="Pictures/7f2a025f4db0a4dccc0b8e5b911216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2:17</meta:creation-date>
    <dc:creator>Generated</dc:creator>
    <dc:date>2026-09-01T19::22:17</dc:date>
    <dc:language>en-US</dc:language>
    <meta:editing-cycles>1</meta:editing-cycles>
    <meta:editing-duration>PT0S</meta:editing-duration>
    <dc:title>materiel:chargeur_usb_solaire</dc:title>
  </office:meta>
</office:document-meta>
</file>