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ateriel:pile_zinc_cuivre"/><text:bookmark-start text:name="__RefHeading___pile_zinc_cuivre_1"/><text:bookmark-start text:name="pile_zinc_cuivre"/>Pile Zinc cuivre<text:bookmark-end text:name="__RefHeading___pile_zinc_cuivre_1"/><text:bookmark-end text:name="pile_zinc_cuivre"/></text:h>
      <text:p text:style-name="Text_20_body">&lt;font 14px/Verdana, ;;initial;;#ffffff&gt;<text:span text:style-name="Strong_20_Emphasis">Chapitre V</text:span>&lt;/font&gt;</text:p>
      <text:p text:style-name="Text_20_body">&lt;font 14px/Verdana, ;;initial;;#ffffff&gt;<text:span text:style-name="Strong_20_Emphasis">Pile électrochimique et énergie chimique</text:span>&lt;/font&gt;</text:p>
      <text:p text:style-name="Text_20_body">&lt;font 14px/Verdana, ;;initial;;#ffffff&gt;<text:span text:style-name="Strong_20_Emphasis">I. Réaction chimique et transformation d'énergie</text:span>&lt;/font&gt;</text:p>
      <text:p text:style-name="Text_20_body">&lt;font 14px/Verdana, ;;#000000;;#ffffff&gt;&lt;/font&gt;</text:p>
      <text:p text:style-name="Text_20_body">&lt;font 14px/Verdana, ;;#000000;;#ffffff&gt;On verse le zinc (métal) dans le sulfate de cuivre II.&lt;/font&gt;</text:p>
      <text:p text:style-name="Text_20_body">&lt;font 14px/Verdana, ;;#000000;;#ffffff&gt;<text:line-break/>
On observe une élévation de température : de l'<text:span text:style-name="Strong_20_Emphasis">énergie thermique</text:span> a été libérée.&lt;/font&gt;</text:p>
      <text:p text:style-name="Text_20_body">&lt;font 14px/Verdana, ;;#000000;;#ffffff&gt;La couleur bleue a disparu : il y a eu disparition de l'ion cuivre II.&lt;/font&gt;</text:p>
      <text:p text:style-name="Text_20_body">&lt;font 14px/Verdana, ;;#000000;;#ffffff&gt;On observe un dépôt de cuivre sur le zinc : du métal cuivre s'est formé.&lt;/font&gt;</text:p>
      <text:p text:style-name="Text_20_body">&lt;font 14px/Verdana, ;;#000000;;#ffffff&gt;Il y a donc eu <text:span text:style-name="Strong_20_Emphasis">réaction chimique</text:span>.&lt;/font&gt;</text:p>
      <text:p text:style-name="Text_20_body">&lt;font 14px/Verdana, ;;initial;;#ffffff&gt;La <text:span text:style-name="Strong_20_Emphasis">réaction chimique</text:span> entre la poudre de zinc et le sulfate de cuivre transforme l'<text:span text:style-name="Strong_20_Emphasis">énergie chimique</text:span> de ces réactifs en <text:span text:style-name="Strong_20_Emphasis">énergie thermique</text:span>.&lt;/font&gt;</text:p>
      <text:p text:style-name="Text_20_body">&lt;font 14px/Verdana, ;;initial;;#ffffff&gt;<text:span text:style-name="Strong_20_Emphasis">II. Pile électrochimique</text:span>&lt;/font&gt;</text:p>
      <text:p text:style-name="Text_20_body">&lt;font 14px/Verdana, ;;#000000;;#ffffff&gt;&lt;/font&gt;</text:p>
      <text:p text:style-name="Text_20_body">&lt;font 14px/Verdana, ;;#000000;;#ffffff&gt;La valeur mesurée est positive donc la borne V du voltmètre est reliée à la borne + de la pile.&lt;/font&gt;</text:p>
      <text:p text:style-name="Text_20_body">&lt;font 14px/Verdana, ;;#000000;;#ffffff&gt;La borne + est donc le cuivre et la borne -, le zinc.&lt;/font&gt;</text:p>
      <text:p text:style-name="Text_20_body">&lt;font 14px/Verdana, ;;initial;;#ffffff&gt;Les espèces chimiques présentes dans une pile contiennent de l'<text:span text:style-name="Strong_20_Emphasis">énergie chimique</text:span> dont une partie est transformée en d'autres formes d'énergie lorsqu'elle fonctionne.&lt;/font&gt;</text:p>
      <text:p text:style-name="Text_20_body">&lt;font 14px/Verdana, ;;initial;;#ffffff&gt;L'énergie mise en jeu dans une pile provient d'une <text:span text:style-name="Strong_20_Emphasis">réaction chimique</text:span> : la consommation des réactifs entraîne l'usure de la pile.&lt;/font&gt;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00::42:01</meta:creation-date>
    <dc:creator>Generated</dc:creator>
    <dc:date>2026-09-02T00::42:01</dc:date>
    <dc:language>en-US</dc:language>
    <meta:editing-cycles>1</meta:editing-cycles>
    <meta:editing-duration>PT0S</meta:editing-duration>
    <dc:title>materiel:pile_zinc_cuivre</dc:title>
  </office:meta>
</office:document-meta>
</file>