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xiaomi_yi"/><text:bookmark-start text:name="__RefHeading___xiaomi_yi_1"/><text:bookmark-start text:name="xiaomi_yi"/>Xiaomi Yi<text:bookmark-end text:name="__RefHeading___xiaomi_yi_1"/><text:bookmark-end text:name="xiaomi_yi"/></text:h>
      <text:h text:style-name="Heading_20_2" text:outline-level="2"><text:bookmark-start text:name="__RefHeading___utilisation_avec_windows_2"/><text:bookmark-start text:name="utilisation_avec_windows"/>Utilisation avec Windows<text:bookmark-end text:name="__RefHeading___utilisation_avec_windows_2"/><text:bookmark-end text:name="utilisation_avec_windows"/></text:h>
      <text:p text:style-name="Text_20_body">Il faut un ordinateur capable de se connecter en wifi avec la caméra</text:p>
      <text:p text:style-name="Text_20_body">Logiciel à telecharger : https://github.com/deltaflyer4747/Xiaomi_Yi</text:p>
      <text:p text:style-name="Text_20_body">:materiel:xiaomi_yi_camera_sport_cam_configurer_et_utiliser_depuis_windows_-_geek_mag_-_2018-11-17_14.29.45.png</text:p>
      <text:p text:style-name="Text_20_body">http://www.geekmag.fr/xiaomi-yi-camera-sport-cam-configurer-et-utiliser-depuis-window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9:46</meta:creation-date>
    <dc:creator>Generated</dc:creator>
    <dc:date>2026-09-02T00::09:46</dc:date>
    <dc:language>en-US</dc:language>
    <meta:editing-cycles>1</meta:editing-cycles>
    <meta:editing-duration>PT0S</meta:editing-duration>
    <dc:title>materiel:xiaomi_yi</dc:title>
  </office:meta>
</office:document-meta>
</file>