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6ac5de3b1fb68addd848332d22490ac.png"/>
  <manifest:file-entry manifest:media-type="image/png" manifest:full-path="Pictures/ca4b7cad0eb34e26b12d10b0c8537f95.png"/>
  <manifest:file-entry manifest:media-type="image/png" manifest:full-path="Pictures/c07e2375b4ba532e1cc5c18b24381b71.png"/>
  <manifest:file-entry manifest:media-type="image/png" manifest:full-path="Pictures/48e285049f2385a47fdd4937f2352169.png"/>
  <manifest:file-entry manifest:media-type="image/png" manifest:full-path="Pictures/161397525ebffc100d799461626051e5.png"/>
  <manifest:file-entry manifest:media-type="image/png" manifest:full-path="Pictures/79c5aeeb1ed8135cd372557f9ca19b19.png"/>
  <manifest:file-entry manifest:media-type="image/png" manifest:full-path="Pictures/e3c70460436e1358dbe895ccc37ba50b.png"/>
  <manifest:file-entry manifest:media-type="image/png" manifest:full-path="Pictures/cf6972b18550cf7fe6c24c358464755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thode:lecture_d_un_pieds_a_coulisse"/><text:bookmark-start text:name="__RefHeading___le_pieds_a_coulisse_1"/><text:bookmark-start text:name="le_pieds_a_coulisse"/>Le pieds à coulisse<text:bookmark-end text:name="__RefHeading___le_pieds_a_coulisse_1"/><text:bookmark-end text:name="le_pieds_a_coulisse"/></text:h>
      <text:h text:style-name="Heading_20_2" text:outline-level="2"><text:bookmark-start text:name="__RefHeading___exemples_2"/><text:bookmark-start text:name="exemples"/>Exemples<text:bookmark-end text:name="__RefHeading___exemples_2"/><text:bookmark-end text:name="exemples"/></text:h>
      <text:p text:style-name="Text_20_body">Quelle est la valeur de la longueur mesurée ? A 0,01cm près.</text:p>
      <text:p text:style-name="Text_20_body"><draw:frame draw:style-name="media" draw:name="0" text:anchor-type="as-char" draw:z-index="0" svg:width="10.95375cm" svg:height="6.7733333333333cm"><draw:image xlink:href="Pictures/26ac5de3b1fb68addd848332d22490ac.png" xlink:type="simple" xlink:show="embed" xlink:actuate="onLoad"/></draw:frame></text:p>
      <text:p text:style-name="Text_20_body">L = 0,00cm</text:p>
      <text:p text:style-name="Text_20_body"><draw:frame draw:style-name="media" draw:name="1" text:anchor-type="as-char" draw:z-index="1" svg:width="12.117916666667cm" svg:height="6.82625cm"><draw:image xlink:href="Pictures/ca4b7cad0eb34e26b12d10b0c8537f95.png" xlink:type="simple" xlink:show="embed" xlink:actuate="onLoad"/></draw:frame><text:line-break/>
<text:line-break/>
L = 0,68cm</text:p>
      <text:p text:style-name="Text_20_body"><draw:frame draw:style-name="media" draw:name="2" text:anchor-type="as-char" draw:z-index="2" svg:width="14.896041666667cm" svg:height="8.5460416666667cm"><draw:image xlink:href="Pictures/c07e2375b4ba532e1cc5c18b24381b71.png" xlink:type="simple" xlink:show="embed" xlink:actuate="onLoad"/></draw:frame><text:line-break/>
<text:line-break/>
L = 3,04cm</text:p>
      <text:p text:style-name="Text_20_body"><draw:frame draw:style-name="media" draw:name="3" text:anchor-type="as-char" draw:z-index="3" svg:width="15.451666666667cm" svg:height="8.6254166666667cm"><draw:image xlink:href="Pictures/48e285049f2385a47fdd4937f2352169.png" xlink:type="simple" xlink:show="embed" xlink:actuate="onLoad"/></draw:frame><text:line-break/>
<text:line-break/>
L = 8,93cm</text:p>
      <text:p text:style-name="Text_20_body"><draw:frame draw:style-name="media" draw:name="4" text:anchor-type="as-char" draw:z-index="4" svg:width="12.144375cm" svg:height="6.6145833333333cm"><draw:image xlink:href="Pictures/161397525ebffc100d799461626051e5.png" xlink:type="simple" xlink:show="embed" xlink:actuate="onLoad"/></draw:frame><text:line-break/>
<text:line-break/>
L = 10,00cm</text:p>
      <text:p text:style-name="Text_20_body"><draw:frame draw:style-name="media" draw:name="5" text:anchor-type="as-char" draw:z-index="5" svg:width="13.308541666667cm" svg:height="7.9904166666667cm"><draw:image xlink:href="Pictures/79c5aeeb1ed8135cd372557f9ca19b19.png" xlink:type="simple" xlink:show="embed" xlink:actuate="onLoad"/></draw:frame><text:line-break/>
<text:line-break/>
L = 2,36cm</text:p>
      <text:p text:style-name="Text_20_body"><draw:frame draw:style-name="media" draw:name="6" text:anchor-type="as-char" draw:z-index="6" svg:width="12.461875cm" svg:height="6.6410416666667cm"><draw:image xlink:href="Pictures/e3c70460436e1358dbe895ccc37ba50b.png" xlink:type="simple" xlink:show="embed" xlink:actuate="onLoad"/></draw:frame><text:line-break/>
<text:line-break/>
L = 10,96cm</text:p>
      <text:p text:style-name="Text_20_body"><draw:frame draw:style-name="media" draw:name="7" text:anchor-type="as-char" draw:z-index="7" svg:width="11.43cm" svg:height="6.429375cm"><draw:image xlink:href="Pictures/cf6972b18550cf7fe6c24c358464755a.png" xlink:type="simple" xlink:show="embed" xlink:actuate="onLoad"/></draw:frame><text:line-break/>
<text:line-break/>
L = 5,50c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09:21</meta:creation-date>
    <dc:creator>Generated</dc:creator>
    <dc:date>2026-09-01T21::09:21</dc:date>
    <dc:language>en-US</dc:language>
    <meta:editing-cycles>1</meta:editing-cycles>
    <meta:editing-duration>PT0S</meta:editing-duration>
    <dc:title>methode:lecture_d_un_pieds_a_coulisse</dc:title>
  </office:meta>
</office:document-meta>
</file>