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calculs_de_vitesses_et_conversions"/><text:bookmark-start text:name="__RefHeading___calculs_de_vitesses_1"/><text:bookmark-start text:name="calculs_de_vitesses"/>Calculs de vitesses<text:bookmark-end text:name="__RefHeading___calculs_de_vitesses_1"/><text:bookmark-end text:name="calculs_de_vitesses"/></text:h>
      <text:h text:style-name="Heading_20_2" text:outline-level="2"><text:bookmark-start text:name="__RefHeading___calculer_la_vitesse_en_m_s_2"/><text:bookmark-start text:name="calculer_la_vitesse_en_m_s"/>Calculer la vitesse en m/s<text:bookmark-end text:name="__RefHeading___calculer_la_vitesse_en_m_s_2"/><text:bookmark-end text:name="calculer_la_vitesse_en_m_s"/></text:h>
      <text:p text:style-name="Text_20_body">base64_ivborw0kggoaaaansuheugaaaomaaanrcaiaaaaxjsfjaaaaaxnsr0iars4c6qaaaarnqu1baacxjwv8yquaaaajcehzcwaadsmaaa7dacdvqgqaap_lsurbvhhe7n0hfe33_z_wofqppvkjfkwuopqure2aovatmrx97k323ntvsam9rwic2ftsexskhairhpxf3_v_5p0_7srnvcpv5_ph_nze59ybo8_78znncz4nuxh4ujmqqgghrcsx_l8iiyqq1iczwaghhlamycrcccgenukmfkiiiaxjmreqqtib27dve3l5qypwldj2wgghbn2dbw_47fk5evzontx4kcochfwihhlb1bw8epmk9e_eoibyjdtjxseji6dondxw4cotikrs3bqioeeiiy8ang0cf2yvpkoi7e3t4ehtu3dlvqls_vprhqovfv_99x9_lfq1aqbnm1sawghhna4dohqqeaaldols0cf4ujilxp7_ph06dklfpnym2forj9yrxv2795dp04dzojq0favstjeirmtjuo0bdo0vrdcihj36ngj58_fv3r1stvjvzkyzwbmmehlr7_mgrckcrhjg4pd587d26ohdn4yws5cuvq3lhx_fr1vd3jcrm6ycogwchbqm4z2mmdxe5viysinx4ehv_2_wlfkyz86cpn36ngnsulq6btmyrs2opbdv36ycjdtkii4fp75o0alfixf7_fmpkkncmoxt_btc3fxux9mp1ontmfonfglw8nfvhibpk2wotmh36wwwodixyt0rxejrqiqeelevxpnztwrv4_2p4zklix569yttwpsan68or42e_bsqm4_du3alspvqjzt2qi6zby8vlrvb8amga9fv66woai4zmt4inbo0eg9ktpfixz1d3dxiz_1ycmgtzkte8oqghk0l_gu_lbvsagh4tllly9hjhxjwx6wll065btv0ufh_ftp0_o_mzy3b148jpktqtupunxr0hty6dilftlrw4cpy8amobtonwvwtk3hioiqey9evfi9fxhmzjnz8enhtdiy6don05opuqqwvyzr3lgx3exhw4cqjiqqcea_5d_4w2o2to0kfhjhyhpc_fp1_yzila4osunm3ar48e0akyqo6nb8tfuie7ce3anxrmebwcrkkmnt17tkyzmuootk5jkybvjgg6ffu2ws_hxekmnjx5snrndnaztvaddhv1pbusx79ehuzji8qfcxdwisgeibtnzpypu6cobxnirvq1tafagilzsmwjdtp27kiimxdu3dl6tburvqiqnrg_fjw9cwgjcvfre9aswanw1ugzay0bxmeohuurlstx0pqoj_yz8edbg_ldgyjfiuzbt08tsmd27dvpjg0bnlqh07i11a9fpxusqog4mgzymnrakhtp0iftqgxgibmrvz2c0i1w0ejig3dhjx5vixsqfhawpn16eubw5s0btcaydw8ptz6tu_bmmffs2amwhidv3ryz4gmgdfahhxoby6dpntr1999_dx8_nkrfihurualet99_s1vlvkhqixny5cjgw653ppmhhk2xiumgkgghrowkdaxs2rtpkcfdvf3xv7t_xqdbg1u3zjchqvpmtohygswlkbctohpucg_bk7v2rxr2bnnqmkwt7d31apvqdy2bdtz585vqlsjqpazz04qimvqwqgpjbxjenowdejqidj9euyvl16chiegiecftocgkt3tsrfc2iwhdx9wrlyztjnqo0ynjao1ldifp37khugngzdunfoo6ydllkzv7yrey_xt27dqwaeepn2khgutg3f43bt3akee3jgwojs7q5ddiz0_8ymhd1q2bkkqtk4dbw6cpxt20qrjvt0qwslcqpd5559twrrubcmkm0kiwofu7l69evu9e_zqnuwkfbkzztq7j9omriksderuicpnz56lqvtqjzh_03qtofnd7wrl2lavdokyrjqgu948ano_enukfc8_fpp92iwjwkkhxq1frwplgqizggq1atun_fqpomdbhxigrvi4gnmylduaqmpl69wsq6j08yc_q0mobnmbmmewlfkvjcjehrnxzsmtjh3_8cf78earomzcvkcgieykqfvr111_pcp_fspeg5_fh_1xlfiwiexswtatw6nanaveiy2km1u3bteixzr0vq9ertcunxcnk3fu3frwplgqixv16nx58muql1iwafuqrw99bggwgf3ytlif9ehdbyrykz07d6zpn75ixyr_vtv69ata9as_elfc7vmcgfvbw8e_oeff1rfn2ylbdu2qhivhz9_pijhp89ypj4_vpjxxx_poiwu58ang_fmmtn_hjudlkdwg_uh0uxlh2p_dg6sv_5ciuvpk2bzupqj5yjc_tiqqxhe9nmvh79etofaevwrunsoxk00cdmyv4izstc5rixeyzmqf69opryqq6brtmmoxkeelfl27zt5cqvuxvdo9n84cwzujmqk0zm81xyhrpw4clcuxobnwv29ddfiz3xrvu3y8eoffv2rcuevrc6mtnn0j7lwymh0w4_bk4nm3fwcpdqounrqa7wht_uw20rpjfmeomgdcqukdn33333_fffdxw4kn9gg6wof0elv7_s7ozeidd90mtik5jx47rqyfrqzbps2bnopx37t2rqvzg6tsp9lstjuu2y8eoly9f1qhra1vxv1e1hhdcsngcxud69pt0vauihs8xt2zzmhwkospvgcycoo5fihshqh5smy2zhiee8blchqovqs8qtzo0kopnvis1eoe_xkv_fielp8ty11tlfmnnllxjpre_fpoj_bgw6lsdoh7sgu08ahght7eaaq0ly_vefpmow2fpldx4svhjrr1_plzwsdgbn26tvu3bii4ulig4vktwjv8tffseynjksqhrkzaromkwbjkox78eklspagapbx3otlxp2bwxalosnft2pxzxlp06zo3b44t3oktj968ebn9_3aev9kk0m3t0qullceph580avlazwl03a_pj6g5pi168elfunxrqgz5mdwjz441bngqrrlvstwukkpbsln_9uxztsxabt26ry_dlpqkmcwjjzp16lsirakq6ylwrjha2wbgg0lfopyetlozdxw4eegkzfuxqlgd_ps6zcb_oegvojhay6dj0rfwzikknmrfnzc3b29vtdjg9ovxj55qnz59kein0wcjr1wtv69e0x57je4vmrbjxw7d4znhhatqzg7evel3yzw5m_4e_jzaxd_79_9x69ms6gdi7v53796dckynfrmcz_pt4fnb_krpft0fchray3hw4mf0dmff31_dwdr4klno4qmqto8eprbez1jvhrdxdhsk7yrqlm_3tegjm7ly5vkhqhv37h09sjeirdd3rsdslbbjgwynomdbpkwzmmwa9wpkzjir1thdnvrt14do0qqjrwd5vmxuppe1_t6_f6892o_l5uvx2xh9tmy7cxiwstmzz6tluxf8_hf6edsddm_s1opot97ejlp16_kvhz58_nmzz2ql8hb8a7vtplnxw4cp6akahgkvuqwk0bgqit7wlfr58uxdbdomtdwc6oiplxctwqrcucfdu169eqmqtqokcmrtpg09vwzdr1y5wnek5smthykg0mi4cocaqnwkxx_6o7x48ujfi8pzc2k7h69fv6yrozaqvaont56obbyh_pmyr3gyebbay_ayzctm4twu9ka1xiollyxzoqkm8wedmmfohlxahvfvmy4do6zceaglbuo_ncecgw3xagozn27cwc2iljdv3qrmmrkpkyxzslevxqlo1he_xza3cqdonui7awovkktpe_entt31gld_fkury9zhakcr6uhnarckehdpozhof38_mqxl09lx4wzo6k2ifqzmc5wlsrjept5_mrmzztpqexwxvekljzfy_h06do8s9fnzu1fbrjnqlqnth1vj8cjb2plved3_lls1urqliglztyrfixwrvqowdhabvtenlpcrmmqfc08kz1x44dkhqh3r17d_7cuv27dmernh369aulfmzbtg2bjrxynj4smvtu3tvk00moefrp3bp1vchid_epfscd7ijhwyb3wxmzjkqpmhpby0k9jjv1azepxpzznzob79_z6dbspjfdbqsq4_s_se_fpnq7qbj0_e4ktpj9opuycvtqwfyjgxy4yk2sr_ns9cufcfivbvmdeiuahomj17nj1ulixzsdxp37_yf9bcgeig3r67ywymwlfihvujvbpkcuxl6dhghv37qlotccd0ope0w_5xiktzs6wllgihjmxvhd9_vvbgwzhtr49eicrq6gg9ztatwunqhbjsajat26tqhbgeckrdfxouzywksanlsw66gdiwbyfr4eudtvx4kr6ew3atkg9mciyfdtx6lcprvu38h6hpk2brnxpnu_3gtvqlarzkn6qhimes5cujthuvt26jh49sn9ct6vkltzt2qrwekiyw8m40clev4louugkuoujgs8hhpj_9eaphk0pzukpnarmzzthd66lnyqkzcqumzznwnptkx4khqmvsgyachrhslxdfofohbpl7dq1vcganw6kfcmiqjygrpmylidmtq_kxt6vcawkngbnmlevfh196s7ex8enffv2apmtu82anc1futkokydp0t1t_wgrnwxz586t6hh4kma0adnuklp4jhmxll3kly_vnxd3ixyt1hpccgpkli2lxwqnu_hhqnrzih4_fox1spysqbc109q3bx_dewllsvz9_alrzpvw4sjbhjxynhcl1y4ejkp3xcalfvhw4exorratozcuzoef1t30iov0h2j1nhimqrnxxoac5o7u7skwvummjgglalk4eevxrxo3rw5vujqvpjzxht6ld7a9evx16txj4ien9d79_peakeh9w1atvkhwwvn5p1djghau7xgdz4g4kcaj4t7qbs_lrofhgydu1atuaiywdspen4macbidjfd5g6fbqch7i1dbgn_yxwahqcmgvxrh094knhj1qo9uax4_rskjvr1tdzn3om0tcwlvvoxqltp_bz81prypcojuip8xnpprr7zonitdoxir7tppupuyaeeotvqviljqcgo2vkj1orvi0vsmf8fzhchqvz4atqhsfkdepclz0xndsoj_hjnjx5nhy8cjfaphnybjsp9egpykct0alatzcgiicnmttspz09exanyfoksopqqyzxri8xgyadpsehia9fv6btgqond4bbfjawdr90lmaxolnh90iivyht6mcoi4ulqltb7gdiqnvq_euzmjvrhush1o4unmizzmmskmtd0moemwje5cqvw7zsszor8x6bmjyhtwhxbnqprk_fxrjkcf0h2zm7wggbdohcbe3kdzzxegajw32j6don0wpo2mi71rrpu4qtwdkjgvffhclcwlqobqbdeezymerlvgpst_isjodzsqkbt6o2op7l0mwlf_mmvjpheg35_vtfsbqwvmh027cuef_okohdipkbxgsiql6y7wjghmodevwvxv3xrzswwztzuhzzwypv8adfy9e_pj4ijxgfaafndmwmmvknldvkfr4kmhdhg1tou_xwp2yp3whehsecv_rjz_any4cavklft287vt2xybb3xpwekhcihwd2jdvhktnygjeyfitwtonjn_ilgw5dzt_vfvtw9y5mgrftintyl79uy0ftgiraoukbhd7ohhoukmjrs3jla2nwn2czijgrt0eiezxrya5oc2lkrhgatxr86zm8fv1tvnzpx6p7wbawaolaiolur6kfmzzqlqdpfvku3t6v_w4qo1fjt37qxcqgjl7nu3j0_xmkv_fqwjibo4jgt9_fv6eycwwm1hz5dbm4ulrp02by5mlbtmyj4dueeakoslsu6jqxllyyvkbn6vbt29hw_fr6ioxjasxzsgs5fn25zs2ajr49wt0nap953k1bnxuyazmit45kliyz5fn2xbu4zmroxneljtjohijhg69xcqqu34ayzcrq4_tbcybpnjxtp05vq0ydtvhwodefoeina6ijqeog7t27p3vwtmphjluhiytfgoodvby8_vnnh_odqdq0afpmzvu9evufcxayguodczzsjubxngwvxr3ck0_angm_fplq1aqf7iwe8apvqw4cohdr1q3y7txxfevnn4l0_fllaguk0jrozs5of5qouclweszmb183okuipkyz0kw3_v3791u3btuezo_5edjyfiez_ptp0_scp0yzokkxja8czniebgzrr0vspuvxqvon_fpn4_nhyy7me5bu3r2bhjnmc5lwimc5c_eqkae62qxsz8i_ehah91thuffxkl4k_86do1xirncf3kxl4vdhwzqzqowqudwdnrnq6l1zby2kffv2ybuntncvklx48dox_flh8smomzhpooy3wovig0_abufwaavx_l58jwj4gsmjabyyteljvm_edinlyptjzf6bonxq6f6nk_bygekikoerhmtijujihtlyhp4o_rokrqu2y9hwuli4ng_efm6coygbgwpbhoprqprao71_35awsialrbhjx5jx45dsgdbxo0bdx48qb1vb_ji58qvs_98jj6qwvcfchvicqddbindtmxxs4q76t2xr8wqf_ojrvovx76cpn16pdkyx4itw7eogjuqstph_pfff_scyz6bb1_508wcasohd6d15ccxedhh7oym31h8x_kcj1i_f_5chakiuxasangi8zomsdmhv2jqednpzkisjenstm1b9g4vxrwyk46kdoov1qxzm9u8odhevsyocqmh8u3169dxotja_2bjic3gz3dp0qu9e_zmmtklxr162jnhlp_rpj4_9lakt5_e8jpwjclzoxggxysxv6fppx78mk58dewkfin_8xgfcbixl1_mnxjf8jbe8j6_sc_hdo7cuqktjujndi1nft0dtgoklb_ctkzqzb7os5o6_ixninq96lznmjtjw8mjhqcvaw0dorrro0zjxozzsmwlt7d39oapijdxlyn57ozfixerubzgyt1klcihqrhqyjejvxv3lliwodbvapuqvwrbtm1qbqvwlgvbt29xowi5c_coh4axpgp1_vz5uxpnaie8jit97eikhhyqop47vceoham_dab2figb8wk82hoa0v7nljvtiu_fv58irqqkxmvav0mphjwicgpsfwfcxgvivoriri_l0spdpy38qzdv3mzysogngzdu3tseemnq4ssjw7zsaclmllo8t2vmzpqnfgkn7zivvxv3ot2gd8zfhqovja0leun8kngq571od_fonjyzf9ghoafxrlxzv349egu0vg_gez7vtkuxliouhj5w4eakxt0ihhfvczwja_mu8rnzerwjxdcqixqcso_pd30vlbkeb7qv9lcql1_ihurnm_efotikcuxl0dhoro7otbqoeflmton3plliseheg7xrl27donsuxpntp06hvywfismxjh8_pcbhkp7dby9cwpq4uerfgshyibt2rt4qcxwwkqxwzecijkzz9aekeo06rz4i5yuxbrhjx_rahj45s2bkb5q1sovetywj5k4mdcqpmkeyosg5nwrvz09ptdt2jrv3rzhw4e3a9euspuqvatwrfqhdakhr8hkzgc1uh1n704soqmbeic6ldf8eowvlelu7n727nkvk1ygrzdt2tt8kfzdhw5v9_8unt6jeydurbcpst1bb_3ijrs3rnt8hxbci1oadwep69ixiz0nowwngpo6dsotqqdzhxts_cwohxtlmfjnmzfxr1_fnm0afdj_peheqteivx6onrdskpozdjdgd1bjw8b77obvkzcmzztihyteufohaoaevv2rsrf2jw5c_iv87wqllr06vl1ejhbj61nz55o7drordfcoiyfcxbq79hubqp4c_hirbqg_gl46kk3a9ymfrsvly_1hkbbtm1pndaeesy2mylswlcdifcpppvocw4orv_s8ohd69at4xggfsqymepy5ct5uszogtvqfb35anso0apvqygiu3fvnjhxip_vhu8fvrl58_dh_edbg_xklumbfdo_5btzwoffpnn3y9ckojeydgzzhtpkypdl7uszkypyulczrlaiuhhju0bnhw7dq1mtnnfvdggqo5ob17984_allas2fp3r9_x7hwyzpppq49evqolcwsa9asqm7mf_9r5dywrnmdc3eb8jzlinr1kmdbgkfhdxfkboju4mumjmrtwnspmmdo3eohdnwjfn222_rkl7_msemakxyvfy8_znhrdvvhhxzdx0dne155hv0kvll9gjr_nmlmphjqwpydfb5uhicadxr168exy_5z_poxx35badkxbzemgtikspsilgohbara0nhwovctwrxsputjq3l79m1vb29tvtzcho6vzvqs2lhxy_r06bwdsorwrysgcgcohkdeilajup5xln27d48hezk0v9ah5t05ctfjpsezjtv8epqmntne_3lcuheqgsc8dprmhxfc2kazz85mmzynsstxrlxqs2gzmmxkqiewstzpj40_zwqoon1inkmanm369u1blgvvqlwhqovff_2vt7p1d3f_448_ulhw4clpp_8vzvei_3bt_fu3zsvja958uqzonqo75zhfstw5f3w6bnz6gshrek2a9cubblwrvr1_pfjftimr44cp_zwq7zs2tjkyods7jwuxbqvv_46bdq0adkk4dmlbu1qufd37t25m3tq1ckxfxcqc5tacdlyffr0otvmy5fp6kqw1ozkkiwlqsevy8eohtly5obnm6amlolnt2znstfccgtbj9hwteqpuqvat26nbj3kxyovu3jx4qnhj2l3ukxxa6_uuqvk9kjabyi1savry8qvxrygz3lwrfmmvph4ymkfnj17qrrnohnyje_cwrrouzp1slmzzmqxecjb4mmiad3fiuogohpml1yjwsxjx4_nqn25evvqly5d6kubxovm5mgbotwnrlwr1qbbg1tfgl_p33kuzodmh5od0gxlfns19c3wbjkkddp0kstiyriyhx8fkpwruqbbfsjdbpurvu3aonevxtvyb68fv0apxh0h_jje3sljz7nkwxbljzfphxs2dhkorqepxqkn_2idu2epjm_l_jhlvmyjeogdf988uvwchddhg1xr15n6wghepqri0ymhjw4xbp006dpb9y4sypq7n69m1l1gwcptjdpsgv3794tv64cblvdd72zcrmm4gw_f_8e1zcqkbcvxrx8_fl58_djkitbnvdxx3_lnyxvuekolfpmzcnjlipvstvtyb59_7sxkqadtnf6qsghhc1buhahnglxrl1tdqn08mhu3llv3r7wheetf9up9ewss6w_ilhy_vrp3lq6ullvplsswpgvv_5sfd18grjlozyfealnq1at0dv88ccfvd3amtnncksd7mt7pvvsm1wy2nmzz1vjweks753omtpnntt3dh48wkzmgrwyvvmyzhn48ggvklv27dqlqkiioufbctc3n76eqv2ynwvwswphnj59_v79_5cqkg_czzh3yeilwns5cubdq0yzils58_pykfcxemowpric1mjk8svrgovh79wntxxntuqfchcxcu4ctizv4hhndy9fxnnj07cufontn_pryhyig2907trbq1a9e2_tqmtav97nmzu3fvpogqqjcarr9dsundiq7fzia_doksbu3lmeqjro2oygbebcfegkwjxulhcjfcxgympn78og6lfi1kvruxl1_fi1aolbu3bqagaakcieeoxdgag7lemgihstocejz5849evsoszmmoaghgygb9njlobvr1zzs2dbdunrmllkoheiaxr58_fxxx6pw5mmtdbkyufciobilfeitw7yullzy1duvpcsgdrry0qx_ypytmytxrvnz56u6eelo0eupsymqncziquwz8f3792vvqququksfq5i9wg_sxo0bderuuxuhhhbyunfv3qnhj1cin8v_cxhttozh4uefula_p6fn4cohkskeehznyjah2bjl69ixi8pfihshobbxkqazenwqvvryunqpfwbmmeefiyswl3pnzqxrut65cwe36don14wfifsxyste3t579uxbov_fr_99htdk3_9_vxogeuwcygepzk9ezzukyznstwpu6dsqyg4fanmvg3bniruq1cpt_3f_9hve31pouqwi6cpxuwjkxo27dv_vz5uvi5cux169d1c4wiq9hpxaebaymhd0ahyswkddtl999_r127ngrr1q27cohc_1ysqgg7swxlfiruqvnn2lbhvi7gpy2eikroz_k1a9eghisg0k1bn4pamzztqlbjxw4qccge7xv79u3yswnrqfklyi_ijkxlbgqvqntjhw48yn3spcxjvozulg4gdqejcpu6z69eouhhllyivpnhwf2uethlajmzdvpq5f69atkdk_f38qrfy5kgpcxjfozmj0ij89e4zcnz59kekqhrt27yrc48ep9_ft0ehhlbxo0epxm327nn_pnpijro0cbtpkwotjkyjtq0lijcxixozgk0heemgifc2bjlq1wrrkfwo0ynkmzfvp0kqghhyzzu3hjlyhuuhg8frr3spp1vhbgykp0keaeik4nnz59_ztfpq6xkrkyzkzm2dgyeruqufbqrquqgibnwnsjnzmzjmzcepgfchc01i3bh0vhigluc7ed_e7dy5mwpnmjspwruqbfxwuk2dbw9sqqghbnouxbuohtugwtchq5mksujburhwytoxzmmsjc_fp6egeleuypmyt3u32iemlstxpskcoxooiiqqnig8phzgwieo5mqvs69dtjo2buofntlxifgxtux85miradomotbmzjgcbqpq0fdx4swrvkmcwo4do2s_lsgezvqwymhzs2drgd9_folerrahfh1i2uet4k7urk_8_ixlnyptp2rvrqvonvlfjkindxv1rqity2bjlfbrccnvx4mgd7777dox69euvxbuwgoz_2348epo3dx4kuzprahoi0kfelzs2cjdamwz84c82kyqlevxrhwyrswl19otu4hhlapflmaf_9lwpg8ty_bm5uvbaidlmaidejpq9ju3bt_hw78_ha8skfc6kghba2wtptc_z48simgdgcptmypv69es7ozihmmjsjrtekroyynbopgzeocjzvtkt_uuvhdlyoia_9ontpykohbbwfx4e3q9fpxsyzs3kxv5tkidpztnqy3xbii5ylil37dpflx92c3plli0bbsovohfimhetaejxiyswbtnnzqqzl2bpnp02bvokmlg_fn0qyjv26nejkgsrw5imhtpufu1r1kjr48epq1spmmhcbbwytkfchfbs2fpgwyorv6_pppaqebnd5cccgs5cangzrbfufonwl23kil0hf3d0c5ffr0puqvorgqsckipjfd1ih3z0qjzysjdevwrvwr1oifc6gqhbbwmxhirnwmtpzyzkqihvhs4379_qfrqwuhyovfmfjiksn_fn5fixzv9aiowleif92fpxvwtm3b4obgqgohrdzz9psk_scsjuuyzmlcqutgzzpnaszpnozbwmbaqgorq5ao2eqxlp0qrd3qoupllcmjkk5ovr6_qiseepgljvjwqvklwbnmflecohi0cnxhwoxlli2j_yueilmozewrbbdu3apdu_bly5fnzp3brl07frvcjgc08dfugrqro3gjqb4lrupakrrfv_zys8qukfxivdkgbds4b98_bqqfnwtwrvq1tgvy_kadydrunairxo0g_zyyjrsgereyjrsgergyiwuddesm43pltuhtltg1lnejdaxqi_tv_zyyxapx5vtiaild5ovfesb29_enczefhitgbyvllkz7big2glsqea7yltgm81izi8douioqdhq9jshrg9pbymopbrvvoo2yuauc4ad5w72qmvvces5e9vavyrcfp340gudbvwqkt3ha8ytob_x_ohdmrwbqqtzit6buapquhiubiehvdvcwgkhzzclzztolukwxiczdqewfirksdrs21kltr1xiohohhyultzpuvyqq8ysmuk6ukbexoggymvqo6l30itg4c5vnlyo0olc1xmf83ghq7xzlt548effuxztllcmtkvmmxhmr3sqgt0bx0avybaqpqfen9jyfubumxq1elw_jqaw41ataektxteswokwnmrolenftlwgjhrd6vamrajx5okkkzvves5cuvxfvhgr48_qmonqrv43grv4vt8qwrnerrrjtxpytxtxocmb0kruib43eeo5wqrf_h23ekqv6vb1fydrugorfyczunkh3s4zgjqyh0rjrin8sm3gjqb1byjrunairxo0g_zyyrkrcoh36dlzs2b755htvfyig4uk4srbcccgm_t_ecigeeejyi2riiyqqwpokewshhbdwjjlyccgeill169dfvnxzvwjgrmwjiyqqubn161a6vp_58_fnx9_aetinfkkiuhxhwov169apinai6donp0k5cuv27dpf5wittcyeehelodh42lbhhqovatcgwzkzz1ru2l_ixyupgjukhzcvx1arvm3ikcgntp2irdege6efecjo3l59_z5x4gtklstx3rx5m11hvjim1atx8_uyoxdhwv_8889pp_30888_r_myszkjhraitsyanattp04oulq6urm5ff311xqxjut8_fmdbw7cswohquskspqor44cq1atsvbqwpkjhraill26dkl_60da5vq9bspuu_uorwiqc0tmzzzdt2jr69gjt1u3spenj6emzp39_vtdnmreqqssmbqswtg3blsodbgwyoxiklyxdcwokunjx4iidiirjkmtnmjx16twjqimsiyuqinzcuhbh4mcb27dvr9nz2dnnza1atwq0scqcoagh_nzd3d1v3ckjrtg0yvtfgmneqggrc2bmmnglsxcqd_jqyfdgwrkzzqsqifpiyh_jaut_pdbsecpqwwke72q3gpc5qlfn2_efojqobdv39kt_oyzz_lrlcpvcuturvr1_p0ugmvgiiwlk4swlpxr02l9_p8opuqryvny59ilwmyrtorbsukunvbyqvdo8yygevm8frmoltbpfqmb3pcokywfhhkfbrlqfvkwegtocbgeroh_jebpfbawke6ym3iz74erqum3bnlwrtcyeene2bdq0htt27nu3j6p58urbpyd58urifqypqlvgw8mcbpfgknogsgv7tdoxlqlokirj0lokam4tj06mw0qozgwuygw_5qkwcpzwpijenkp0ywvdoemirimoqitar0wrhdly5pjx4x4ehuo1fepvaifkyigeii6zm2d27txzvakltt2cuvaafkikw8mc32oldbe8zkbawmohd3pmzons7ex_qosiuowclmwktwgllgcochzri0ek1_e7o2xy0fjvlp149_5d9_7d582bp_oa5cux_vvv0uukifgmwrpscywqogou3jxoqnzhr_88ktsiovwrzsxy0avsxt0mhavckvufqt_umnq1evlixzej0zfrlx5c8_9y6dauqrkhfv37pnj1nnv4smvgiialswiedfspuqkfixypivsico3fo19dxt1czonvqntp1vvvuo1wpl1euxmmvo4c1c_bmdx48okapz8_epx36dgbgylzs2xllyhxzixmizs2a0bqen2_epmjspuubn29ozamkewshrht8999_gtjkkf26tko7ofn7_69fv37kyjha_if0vqvkfxsgfv75z3rvp_vsm7ugzsybn699_yoob2wycmgcup59ojr9u3bz8yyoxddv8mtj6ndryox8_llsw8pj4cphylnbwqe_pddd5uqvcqepbta7lj279_119_4ewjjcbrkivlxfxcajfjymrcccfis2ho6kjfi9kksam2shqjeyeuxbs2st3169fv2rht1atxqvonpj83fvx4ff0uejctwlqtysfwuywehozzs4eaaoyangjg4_ojvnu43t7ehtp0uc9vt78edrg1zczjxeiiefvqc1y9enx_v1pj7ahwbnmqvvjvz8_fdqfchlatwuximpmmtjflxzyqlmzjjrxz58_r5z78wvwrke1owopfmcaaalspalhiqulfmzysohagqnbtmyzlvs2rnazvndwik9fvx42bbi9znk1a9c3b96oxzgrtcyeehelvesrv69u3bp17nix9ervo6v0tgrvsi2opw5ubpqgighvk6_m2lx58ytxrqiodnpvtgjvqluqzdf0xpum9xr2dh4zzozen4b9_b16tvlvrzfhg0bqjfbcufojyhazhnjxeiiea_qt7c9bt_varhkmphjlemiontp1clniymgyjf5cuxr5ddhslwwtfi1ipkmcohd2up_jzp0mthjh1hywfqsupde6u3i8ukfstcqkluyotjjhzcipg2zcquqhabzhvy5enondlvntbp3lixwqzbj0abdlwfpn2anglslkpevbokwwblypw6v_y_juuwrgtalxb0ea_79u2rxrlox44do30ixdkxeelyvwbnmle_chv1pck0adpumo2jeydi0ysxl1q9au9brgf33r17khozvuiq4je_6ka9tcd4fqy0qtw8pnscalgzuuueeelomtx58rjly1bintr1l7_8qke6pvhptwrvrowyktztwqogbwevxbu2qoukawcopejp0qwzzs2kbxk2bnizz88oabtscktwrai8fpnynj17xtesjbapqiecvfi4cogri0fkli1l1whsgvkiiyqdwrbggdqaoznt27evryswvd5_rxawwq3nzdoyuals5du48anau1pext7q5wincirgtbt1_tzb926twjrokmtju3bt68kxa8hdx74_fmpssxijhzcchs1dohqlq8jtosqx748ve_fv0_rgdv_nxajc2epxvevhni6506dcqri4ek6vq76j4adevwpaw4lwrfhjzzxbt23bp1i6poupqouqj_k0uwlj6enhrcs2ynpqesuwfd459kyigesd_vxr1q2bklskrothmmtka4n07z7t07ihhvsmrjwg1q1qyjpq5aeghmzjm0fa_oqhgwlflciypwrkhcsetspuv16twjb8_ymsmihw8fpirjnj07gnpmzfh1clh_tokzzgihhlaz6c_wkvngzshdmtmudwkjoqilmtomt59oa6kgqgz4kq4jr46oka5fxudkyzmqfbtondihd6rzm4z54jdtzx07duyyikukktv1sg3jxeiiyu_qcpbokf0gde3bt08tca9_pgxxuuvkqvcpiftbwufqyox165do0dbuhchcowh81ungjrooekx4cwlf3nz5qvh5omvovkgqihgjrttmefwohlcxowzq1x01omh7jgmnrzccluxfv36eivkphnybov8_fkdo3euyswktaj8_f2pymmffpimtcodsqp4yhufpnygavd8idwqvancrbg4codvq1drmdp16utjkznnzowyrflkybnp0ya_og9gycbuy5cvp27cobrowjkg_vlslgriiyswaegz4ty4opjff_966_kfirvi30hn_weqes7elmli6olfi1tints3fyaz8w_uafmen3dvbs2si0bnmya9eukpzwww_6jf8zdojqndlzhoagqroosjxtyuyuckbaabxskwriiyswxvwqvemeppn27dv_omp3hpbo0ep_77l1omtfrl3c_85ptvqbatj0_epil21orhjx5r4bvvvknf_ftp07nmzfrzzz_rncdtdxv1rblu3bojroxwd3ennc07celep_8gwlypxvzgtq_gf47zahh4_ndevi6dclfr5m79a9fv6acxakd1eiiiwynp6en2ljrmdl_l8_tmtnnjgpff1_3uhjx4iqkq31wangirbjkyahssuhchs9duqtuaqyadjxfhpexl4qgh_fklyuco0eppgifndw6dwukkc1btlc8w7dukmshpe8shba2cttovdkpu6fohqsxgjvqpooggoodqwd_ahck3r5927fjryr_3_9hxuihx5gx5shapty9uxzjehvmwbhwovi1si4ubkh5vmqr4lhhdgjy_jvcqne78rhiriloolee2vfjbmliysn_v3339hnhtfixpjx4w8dorrhwwa9a8n6kegpejnmhbqunhdgqdqdqfevxk2anke4qvspep_flc9fvp49e65bt_7atwsvivj7_z9_njd3b127dpyz_xzlyz1ydxdhouohdjxvnqbztax8ltpevxhjrjpo7ozsxkried1cfxohku2mrmcshbdc7k2ymie27nu3b1ehkdpz5gwn2hilshg9zul7rm_fchuux76sfkt4_pejp5nmmtkpqifro0bronfv3luhnqedblb83rx5foed1ujyfghnz5_nrqukffahoyszwaghhmswycmolaflqkiwcwkjwbx4md0dchcuzpnngkinva2n06bbg_79_6mnpxjw4bo1amiph0_anend51m8asvnzu2fimtnmpuwoaunkvi0vyfzm3vz5o1azuwau_zcmreqqjiiqymguu6k6kx6vq1apb28cbt27v6_fkmwmedt7v25cmv1bxomzllnqooltk3qefjaejly5kbiaggonx594sqjcmrxzj0hdx5uixsjx4mfemjbhiwfusfjkirumaxp7ervq8eph0c3okuwli0bn759_zytmjlz5ty5c9oksunvu_lmzbtz586fcxfs5rm0chqo0llzz_ruvwpmwtsr5k48u3fvhhv4os_ppvumwhht27blpeda1atxpwjpig1_veywqghh53r16kubdjo9wwcphntt2jvzsmsg83c1b9_e8fiqlvdz87t_tpso_7_plzftxrxo0brju4hw4doiczysqifyomj2_yonwqitqvrpinxoeqqgh7nnv2bdrpchmot8nvqtlkksohdvzk0rbhq9yxvklsqm49sen_pmpoutubm5ge8bg7dixgyyakv26nodyoykzwaghhmfwrvudnz0n9xgtt09p5cpv0v1msemtjhuqvmisjysk2s0fhx9_f_chqvrxddjllg5e584cwlgwig5c_eenwuwcgkhhigzkyznunllsqfchspvqssxvrdwzc1mph36djo4luwkfefbqrquqgghehtr9olriqtrowal4bx58_7fv5_iqgghhf178oabxyfdqlbixmuwlcufp_27dtrbt_zejr3i6usgeemkuzc_e_fvvvz9z5oyqwybemzfacq1bt27evdlv58_fp2fonk_pqqqgghhl1lmtjlseiii4ul0utpgrv_mxjbtm358uvbtggrykwkfphy8mrtpg0tekiiirxdu3btqfc6dgm_mov58tfi6_79_2phjp09ezzv_fvp2daalqaqcqeeei4kinhjvz_9u7tmzz506dt777lm0adlqpaumxxkmxrnmtbnmzeh6vxgebm5unwvwpevcccgeq9q0armsskpeqke0b9_qqirh5n4xo0bi0amwlfibvxtp0_fiuogpemtuluiiyrwymhbws9fvnzy5annwerbmkrl27zt3377lqx_b2veha1bt6o_iiqqqgink1euqgspe1d94i_njwsg60bvq3bl2twrvffvlfhyqqqgih1rbhww0bnlsqvgnhjh0u_eyzz6ha4iott9fjlsvxu3fvhjx4wnfbimxklontpw9ssqoliyqqdsfx19ft07np06yod_efdcgqwntpqvfwvexdhquxbu2b98_nzc37cnoadkkadaswyukfqoxluwa848liyqqebywtnv37rvr1_jikbj48ekwlvuqiky8zwj26tsptzs2jrkzrtujzmquqvy5cgulfsrtb9omtfv27duciyqqwk7cuhfjy5yt48ep9_pzu6einwvwndx5cs6covvdi74zmbl169aohtuqko1esnlfxqujw1weeeiim3f27nlro0zt3lhr1xvatgjruhhj3377lsagwmyux_tkynbv3r0zz854exl5ehicpn2aggsxlmzvqhwvhrbccnvxrl27_fpnuzltpky9e_euvavw999_txhzrjyjtfz9_r8_fjgmtzqswboqkbbccgep0bumku_osbq6uizohixjpg0oewshhbajkhwutyyeeeiiiplyccgescbjxelynicph965c0dvhbcotjkxcfgphjx4_pixqtidy5cvd_nsjw_evfmyzmmzm_f27dvvaigeq5mrw8lrbaufzzo1a8yymqebaahmyprp2bjlfstwpkvrcu_eps8vr5s3bwyhb3_zzte_fzb0ajf1bjyfrisgufco0cpvy9w_pbhvsqpemjrssywdsxx17dbgwyntpxqdz3cuxnfvhjx888_v3ulhdx4cmwkfyswlvl1cfwrvp06daqpy31hd55bq1at_hz6gqmhvqpucc2ivn37du7cuuohdhqxqjgszgihheatwrxoi502bdp_fr17t2bqjnmzfbrrgbnzp0vklsge5ly7ngxtxambd68wt2ols2fo3dolqgphzbgwkfdh1rfcog4jbmlxzfo0cbkaa6urs_epupk4cohdh59yzilar3zpk2bro9agjvqth37djzu69evz549y3up06rjc_epxwfgnbojddu3dgvfuikmjkjhynyvxo1ptrnz2cfhx8vdq_vw7cuxyocgltihiktj9ka0l9_f29vb7vay8kecbqcciouxvu2bkghajc3nxuvqiq8komfgyhspahlnq8pdxxsgtbgamufpxqkqsamgjwkvgnpt08vnszhjhxyj1u2bkoeldu2bao_buuxllvriuscjgcxcudw5mgruvr1jx49ypyts0gcrjavkidptgvdu3btoosdjk0aly_vuqvkudyov_76c7e_vr5v376lsftt3r27ro0avj41a1bz5s2plirimcqtc0fw33_uyhspbznyjnjpxcvxkyfw4cpfy9enmqm3lt3d7cpu6zmksifraiexfp69etteckecr07dqsyeclbkkwshaedcy1uqjbhhg0mdkscmux8_fjl3pbq1atagqiumexly5chdx5eoukfcq9fvw4ndaw45uaohelpcb1w_eukciesmsnewu49epda19cxban7lalpjp5rkirjkgjo_vtpuj04celz588pymjhjh2ngjuqvqwyzdu1devwr776klmyzf988cw3336bp3_yzmnc_bla0bnsyzmwefbnmy9ezzk4kxjswsbo3atb_utpp_3k5uamokii26eofwthtzw9penl3lzt21u3bqmozqtxr2hr4ckfvcgehx8fjfdv_dszm2dklchbj2ne1qxz161bp_5m4n69e3yseteuxsoas9bzl1_pd04qedblrnc2dbpewu7lytxlir4_flrgbm7u1phn3_oyip2bnn51fuwkuwlclspmixy8du3ckpxbp0bdq0admyzf369atwrvq6dolchqrriurabhfv3k1vpbnnzw4odkybveeqvapqmfyebgy2a9bswiedqq4zcobavozemjvrqem_zmgqird9_e31tg_rifevfizwqh7tnpnzrfjx4aehkh6hayngtd3_obnmyoufs9evkc7sy5dujx_fgt1nj06benofsmvvtjzzs3tdr16tq060gsgj16nd047nu3b_jw4vreswiflurnlzllyhs6f1kvdjaxpemt3r17lxyjiektzglhsjbxkmegs6tcuzcmtrp6ehsft2zzoqim9ovxj1y2znz79_6lrd27d1ehwolj40opddq7jk_73a5du8gdb1nz69kls2vxrluvdxt06tgfepfj9k4lh7vp0yyqng7cmarrgadp27btyjejr1y5urnmtru1gfvqhucu79mzhwqvklwiarx79_7p06forxt2vi3hu2yogzasdonskndci4cuzp1jffxdxam8f_9_3lsappnjkivlzp8_t2uhrpxrgvkix3lt2jx6hidjkiq0nfrf4xkpuy5fvrwkrfjw4upq1klp6atxr9bzhtvqliulc0vi7dq1fyxyoj2n0xjhywezm2akr9boz5ktwzykktatwyo4dolsrlihx758vr6_witwbkuwllyoewahrpyrtcwceyebejtlkvcdg04ifensjvruqfejkphhagi3uxwpp6znm6qqts6cosloaei5h4ehqkc4epagry9gaew6detgesfevjfmlbzqrl27kk_ulvtwheiyehj9xxtp0vn7_6tohp3799nspejoomdco0anpemtqpdoxysx1t0jg5403cxd3v2fdhghnftu3zucymcqpnopuyekg_akzi9evfbrius8kewshe1qubbplxx48gevjtnv375t0aif_blkyzizvxsx3jllderumtdvnjbdhosehd16lceghjhwofpg1rt372j9lfmyqfaebszgj5ycnccju3hjbsvj4ckfkb5mzroveklec8newth06dohmkqsj1i2hcrxq1yt_npodz85c0yt0odzrably5ybaqfqgqholklspfrw4yokmnb8_hfa33cxmmfi0qvlq1b4_p379ykibdu2vdeis2bnokwurq4qjisifzj2wjiutwvxjh8_hgv0ezklxwv0kgmeajpsmz179omhd3k3uit16tq8qorzs2dfffuvlq1hnbq2y2bgykqtzwjdfgpoyltwx48fqaad781tcmpff_tshg44759_3z0i6kshighkomf47h8_xldhg2pvhz5cs5_0edn53fo0cevly9vj_d69evdhw8phjz4xx9_ndrpegurvkiwd_e_pnzu9uqn8kkt39yz3_ufjnwvwrogwu9cmkydpukfvgdzwjtboxf3y5usqpeyz8vfff6cyqze6a9euvg7uqnhchquplisic6pvlisdq47kizentp2qolhn7e3nvy1csmqjst21a9eqkqdnm2y4hsb6u1hh3dmszqwntpxqou_xkdogubeivbjksaycjk0avdfge5q1p0xnnz_fgmivqncn0gkuvqwyrqpoaqnxgeajwiyeibusiywdanmyjeupu2ngqpkyzalhidsecrmsh2zm_8zb1du1lcxmrxvu3749zswywgodo3zucyjd83_lyznh1so8f_ehgq0z5a78a1atviha8jcpaeii9kjvukiqjjmlbzboegdkgfkzp37_v37khot_fllo4cycn3n1q1br169_untp_oolnnz5g2posqaneu8efpq3xrzc2vfvj0fsangjqxnzzyqicca7tkjrw8viqc9tuphjx9vndyclv4ixbp0uset9uzzu69epwt62rvr43mqqbaibitcp_pxcmgnzs2a1altjyqfpxv2l19_oxl0vhz5cvv27chzkpj7_yoruwkrxr16irilihqpyuy6x_ahz_nnn3_qijfdhgwzonsoqktm9evxnphr1apvehogojp9ww8_oja9e3btrnsbnm2qu6cocmphju3bty8fhrbwj5ly2de63h_v0zorvklsagjoixcvkeqpj7579_79_fbwceo4bbe6qrmmbjdu3z8rcx4sxfv3rlz5_ke2awj_k_vrpp59u3tl79_ceog3qwwam0rgondqlqpvngzbaufdrw48n69e1omteg_xewfenymmvjymarepvemefpmvr6_6alilikrqlwrlmfsjacnt5709vzg_cll77ilcmti4tl2rrp1blywjky7wnpns2esfmsiyw94n2t0tzgwicri0eqimozoxmmesn4gt_lmkcsfsltuz8avll_bu3duzz09vf8jihw8fllomjkoyqbczz86c2bjly5ily1dffywuz_lkyvoksihbzz_hleqmwpgggulqjsiiyt1wdmtd_jqye7cut4_ptmzz1chisxz8odbcuxkubljkyzvqltjlcltuntpvtzjmtillrjccntnzuxcswlf_fv337t377vvvlmhisy2cepgslcw8uxlozs7q5aqqtgha2bib7_99vhjxw8fpkrbhyqqqogexmrztr9584bm4i322zlcccgea7bajubj6bmlskqfiyqqiggywibmvekhoafueeiiirigycrcccgensxqthz69om_vpr3rx5qi6eeejyiduymqslc1oledrt2rt169e3b9_yjejkiseeejyg9uy8bt376iqlfkykssnzz_naqbn2_mghbccgevvsveb9_pyjvmng_fv0sj_7fa580adlatwspkiqqqss_bjqjf_jhh61bt1k5ycogll_9rwghhihd1t87ztuk41n16twntztg5qulflbbccgeigdwy8rbqufusfymhi5duhqvxhyfuang_fv7u1aiiysitwl07zqbmwieftw9pakghbbcxccr94mtj09u3xmncxqoqixtp09tqqghhihpvsveb968ww3q1kmpai0zmmqovqwycvv27aoieeiiez_s3cf_8ssvqwpflspvwu3jkyefp39oesgeeclewc0tbwyg4jzvqlrune_69evr16_foxpmtz_91k5du9hnmuwlfqxc5cuxqqb3797dtwvxrfmzxo0bd_dgqstexvkiiyrjs2sthno_fft58_avkfhi6ngjkmtcqvonofksjobcuxorsozdv38_a9askawdovtxx39f3l23bp3egcbozs7ddfkmtklcqgghrgywwp_49evxulvk73srvq1usqf5mhbtmnobs5cupcpveotq1atpmdbblw1nzpz5559_pn_orvq1viccgeicvw6xnxq1zt165dtwrv2rrpkwozs3v37qpvq1i5b968v69erse4odi2zkloli3bvxv3vcuceuqvk1f_5zdfvterfraqqoi4y7u_8atxr3cbikukqprcx247dojqrfkzkimtuyhmzs2a1a1bt99_x3lxikt792798mtj_godx48ueangvnz55c0liqqik5zecrwpf3bngnsughondn9_dhiv26df999rufy87v1xxklcllyprbovgirh_88uegdblokrbccbeprjajqtccae8whvo9fnpbtm1vkfygb_nwbkgliysif1blxf988qvu_toqpqchevr06y4do1k1devw_fr1o7iqqgjhakycixn2atpy5s07a9asu3fvbgyglliwic6m5ai_8ceph6kqhbbcxbs7ymqkw7zsctchf2viiyqqiv5zlrmnt54ct5zn4vghh4qfeelemyup2klrqfgdnvkcjk0a6rwliysiz9in_t_h4xxr1qfqv359igghhbdxxmqzmm4ktou_8fnz5_ncuhrwsrcruntpups2brilslsxykuvekki6ljyn5jm97cu06dpu6fiksjuscn_fn5z5swpwblkypurvcgmht16ljo7wlu2bgndunwjro08pdxuyoy9fphw8odbp_888kfc1f9_vrpsegilrjciggkt5lhw4fte8cgtivm2llzj_of6lmqeqx69_5djhw58dqkfsqkqpzzu3ztzzo1mzzt_t9_6lqvjsyzqq9h4bmhirahrqv8axdxv1vxuc7q0vixilfvhihfss9n2_ephr0sfwiysamgeoz617oxysx1qihhigbq2xicepg0rynxsuvmubjkye0woswlvtiytevx79586aqmebjaqpwrbpnzx4vnevx48d683xvrlwzz1mtjhfiw2id0f_pmzfvhg0bueb3ts22mb1798btc3z2vvxw8b49euie_fehzbggvqwrw7fphw0qrj8rehdh2qqpyzp348pvwyo3euipqgrp4qcsgewfgriffu3tt79mzkvdvr1hw7doycu6dopy3ay5cvkwiud_twr16tqpbzswmh3bfzs2z_fn4q_imkt_tgse7gjblxmz9_frxanlywtjky6r74fzngp0_fnsrohwchb6uvlhp_v327duvxlls1sne2l3d0y5cudd93t59_taw39vbm5zcagjookwl0gkrxrz4qfgj0cjrc6ykuqvk9gyp1tv69giqnmzy8pxr19mzz0c5z86ctlilzp49i7zyqlwrfstwqjdf_njeyzile_vypghr_hli4ufy5cufetkoy7d_ejuswrf_xyswngzeqbq4hv_hcuxlhzekzior3xwjb4iqt79q1q3_o0bn548exk2bnl0w7d_d9smbmu4m_r06vn1nwpisbqorlxtit60uqetu8gcby3u3na78vgwycpuahpqb1orojm1a9conwnkwv69elfk_vtpaj0lphv2lf_fhrhbp3gsrytwhqrpe_kgmxxpbo3bpwkavy7do0zhzty5ihaho_2bnminostk6_v77x586hcu3btn2_eyivzs2zrxjkmhsshbhottypuqgd5nu3t27eru_kcohbaltbr5syztd5aboabnvhaoeabwlmrq4coag3t0crdvnx5swlfsh7xrl1v1iyngjsixh2j6j4giqsl5ux88odbeivkqj_mwzwf0tvudzagnwi6svv6sfggezvp0oqksg3bnrvyp0uxlhsnfzvt2rrrc0x4_pahrq96hdnspusjihyv6hbo1q0bprq0atsigtq37t69extum3hirfph4mcbkqrx5swz6uutvqrjmtjl1brxjrvv4ohhqu_vevxqaqebtak_sfhekgik0jctqadbgwzqjcgul14c6_fjk4fuohbswlxang46wkltp1tubo33dqovkqrktk4zzsxqk33q48epef0dbgxq6_lo9_st58_fyzxtng9daithcwcqbhm0amzvlzjqyzil6rlq4lwoxukiqii1tix_cr_804pez_bnm7du3bp69wr0yfq0gqlduegpqjwcnnkmtauifqbbrua9yzfjxlavpk2bruvqbrabz1wyv40dpbqtuwhdhs6do6ndrbzo_ii2haju37_f_b5m3npotym0njs7hutqounqbq3u0ifngzzngokcqecfsdlxrlxbel0riqcrrkvfj3ty6k_ttp064tz16tr6h7qpneljq7ox2jtcvhlzfknu3brf_xxmtofy2rvraevnmzzrow7dumqzcttlc3f3d1dre_iupotrbqswue_dduedmidpnj3dcz937tyuxbuwan4vzcuwtzikca2gtxjxynpmrumk9ua9sbnnz_k4axw3vnqckydpxl3qgfb1y6avxu_7spuqvaa5nc5e9mrojsy2swtjkurngahpc_to0yyztjvif0w14bw7wc0f2my5qn379iouhr5_xokwsangzmnoi_ltfu3b9_qtu1aewkrce6coxomwhaejq4sbdhnox7e8eph1tid2ebnzzov62clowhcbn39nk5fv04f7tgi4alueohq1au81oibxrsqkia5x4ketegkh4reg2smzjkz409ze40ulg34tjo2buormnmuc9_6z8_ekqtpsey6gh1tndy5c2pngjvqoipkixkbagvoqsn8vch3rixm4p0xbimzbdu2twrvunxliol_pbbpaloqlwrafgwlflukmkfcxf4smxm1a4vpbdv31z3chj68oabbfervnahqlglfi1sd3nywm9flzycxr16pdyqqkrflgtij0_e0kgnrbfjx5o6pql9nbwsdrkxwqdbr5hptopq1aurbwbxicnklsvrzvakrlspumhrkcfdaj2cbqtig0unu2err9yzrxz58nrhsntpurugphz37t0uxgyrybvq1apqgtgcl9hp52frffr72bjlvmdgv90hanuowc3ntyu08cnqujh58qskhofxqvohgnw0ot5wl_mzztugm6do6vfgjyq3tsecd6lgddbhxt4uxtpwqvohvq_0pf4doxoqve8tagdedqkhak1a9bqxsyhryu_oxurvncnvvvvanyyvjd74ckfkqql8w4ppraeo7v_351b00mph_i_qpbvht_wiab2topzyz5eekyequzuf27duqhgghdunvqmqm8uxemo3_xll2irujwlinn5zbcuwfllsrfmxwmtqaqlvu2gzduii7eggrnmjvpntow0wnqoahdhbs7qxs1akrbph90ubp166ywgni3bx_tsuco9y4oosgbxe5l9pbolut9_fuiuyhs4u_xzlgm_qqsynih6ljde8nqldso6ehdq8_450wu3btuqfp8ydn3r17q1ae6na7ulioujevx76ki2nyoeigdrvqhs_48yg8x4ipaph3_fjlwh_qi6klrgcvbf1ytdywl1_u6emp7byqntrjezbu_bxjt8anajt_eaw_0y48shaigzf7mmbmsjg9e_dsbeztn8dtu2s4oeeli0ijlcdcvrgqqk9mmzhnp5ijrw4zo2azdmalngcqgoh2a8oepxsoz6mnrpazwckhpvej29bwrvvtcocnmp_immleceqs6rmhbgzsrxrql1xr8pdnmzdten1rvphgyk_0sm_do3forkciryrq_tp0rhhc1entp3lf3_jx4_lebo8qxu2n0ezjglbgfqw_pj4uguipgseuv69e0c5k3njoolrp06l62wef0qp6jhw5onuan_t5tpidr_dyhxt8_pwobr6pmwnsjfqnml_aeybontthet3pnz_nfqdpuevnwzprhqbblkqmo77pw4cpeya9mmk0vh5ukwrh1t29e7eezhafhc3fw_j_hdkpuyc0xvg1pyq_tnt3sa0bnozuwu0bomwm9evxp4iho0ep0jpa_71ovz9eevq_emkomgbismxl0o8qslm0pfechbys7qazcuritubn8elffketa7qjknnexos6urx_p2zyqf8lvapuwqzulddgnccqlfmyeydoqaxh4bnnz0ywtzo0qm4a76tea4n3fwv379eophtp0jvu3jiwamedyke_ubhc3r2owleiimfhyxigxgx8tnh5eanqp_jkgwqihdt2jm_2wwukdein98_4edbnjir_k1x1cb4angiqcmlomxtchclioxsn0xlg3b9_n9brnvrfnzvopxbgawapgwuevvbah4lhsay_thh16luv_htvzsd3mclnz5_pmzcvbqlei7rr6p2ruq6fyg0vfmeoik5zpgoyg4kctcme0zpeeo8zj8my3fpfebqejbdz9fwlktak0ybfmrotplpfqji8ggvihs5ke1ktnhydt3hffpmnbhs2bkgwhicfohcafmxmmjfyks9mhd9q_799c5xwupxju4epxqo6kd27txjk0d27nn1tizma3tm9liceit31lfvpab2ibj3dtjlyls0afeqa_fju9pd99pzt3msch6_pf2to_2mtqshyukafdc5c_dsgfjzxhve54n3vou0lyowmfcfnf6_fk1ljxzttq0pvsogpgjr7dq1kmsaxouhsaxdz8vdp_woajbkofrb1nlhznvbw3u0bfadumt0zp49s_huqvobmkuej8jq6gijx5u1orjqvovxeyr21mpp06dvyaas54qje3gfa0e3f4v4iasgk9p6hnhqjj3rwe9vr_1obn7a_brjjmjl1kltr7ub3czffckbxsgtt2zzkn4_oxpmxc9krspde_ro_aeexan9xd5pu3fvxgryyft0bceohysct5g1f_58wgtajt5dntbulc5evlhhlxp9ffpqoekk3bhxo169erqaqubxbhy3bnigvg0pz5o1k16f3gcfadom0zqtj09wir0e_qlcm_d_hqabr6cz8ehzvchatq8plez5pwdpx5t_4gfftmpw4meqpmptjjvqffiw0cthrds5tghoqip_oveltubgd_xyntcbjyubg2jeqdcn9uzzqyuyn9jyxikt6dklozwbjkydhucfw7ducdd2yjahfdte71uzmmxw1lez8ib4qto_aficbdmyrd1to2fpnrqcmmurv66ksa_wvurbaektzewcbqvscnquxbvgyyqhadkkznrv2shst2_f5tak9mwclxwd0rb577_0kevx78_ntigbw_yymecs44ccogqop_j_uba48anj06caoewn0fbfcpuie8rqdmexswahwmwlvqk1g4pd3d3pyba3ftyunurtubcv65uqrjv9rieticohwgfymyplf1ddhlv_vn8eiq0b9_ezymi2cbu379frapdptdtjlcer9hw5goec663so_csthi8vaau6oh_agfmzwah9fq0ah_tfxq1fxow_e_vakdpbxdw2_m_ewgqcwec5yeiercstxrqwwreagohx69omjqhe4nfdeymd38miri_ge4yv9ww8_0aqmdl2d9tgevglimxygpg7dujdv3ssjceixp04b6fc6flq31efke9ybb5te2djm09ntrrrbb_2fvrxdbweekwdwsl1iczwg0n7eiuwvxv3jhl_pemtmjdvrm1rgsjhhvynpe33fslbin4m5inbfp5qcbw5tpeibdinj7nvq1dzp9pwscgfwovflruycrlh4x0ta5pkiy0epvotm4z7a3h6kqsdjsdvugbqzj59_hqbfattuqvkocvg2p7gtvaiespqv_zrpe2bnsvgsq0ugeyvwtbacdjopdlehzxz6hptacoezwp_5f79_5cuxujfgztmvb2jsis0dcobg_xy7949rimssg3bnu0x8tjfw8lrvzecucphhuwlnt5dph_fbxs9bqzt7pgjhxjefqxx758ifdee54x4cvtfxbvsue7d_ymodc7duxybuob0if3l_w_fqtvkg93arso8ocqn3ofrkrjuq8p2jyf6m3_hw8ivk7ml5cco3fuzjkzp3oie_dskcmxmh_rmgt_pcjtayf4hujh6dww89dgwief3g_ejaqcur0m_hfixfpp2vh30s719xhw4cr4dgezoi0haghoqmgdkc_ie916_liyuqmfz7vlpjq7dj07nmjjkypnigsod1hcakl0s2olnastmjqndv6d_g66puctdm6dat6omsyzvgnznaqrspx48e3bnmcpg8fr23vqpxr621cu3anvscbo0kf4nfvpo8vuq18xwiedqbndvs80dmiktcbcbtktho5ehh4uicpb4lhlhoipzro0cpcywyzm08kaneunbqddliughpaxaxok2mpbvjubybnyoqygh40vbo1aoqeudgjlrbck581a5b24gv27nnx_kycobg_o_2uhxqnixcuxjipnkmzrxewgy0mtp_wjds_rzklspvzzo10zbvnukuhgdrz8txi6af0jv2aqg_yboctwigjkevja_lh3rlyevcsmk2czwj2wvtdutuqvnbmgyeg2ve4ayhudnoicpzkj_69u2bp3_hj16gpz3ow09wqnnqazpn75fixyhdx7kwan1oogcpjpnxhmleaqyqb5ucwzwmcwzp27zivjoyogvclzacnrz5g1_t7r4ic81bda6xgvkqwgjpznakuu0qqj9oxthew4knbn55y0ac1g0c_zmnnyd4vom9bwqb9q2bytph51yvewgz7fhd39_f9yamvoad2nas2bn8nvh4qge_xje8bpgsd8wqr8cx0i0nvfu3xvnzh3194qqjkq_ewmnjclbtqyqg0ahyvr06ftjhbw5chhopxwwfozcfvtzaujthusrx5hy9fxlsrkbvwrsr_j0u9vx8enhdnkhdx6m7eoymwnq1tsvjh7phaktkleujh5bhw4d_vvvp0vaithm6emjfjdytasnofa_0nc_rsznfwtvqlsjmgq6udqbs2irakf8rftklyian0etmwvjgy0yo60lbnvjgvo8ehgjc4pbf7x8ngk0xyy0b_bnqcmdd9y4cspasuwkfgnzsmx79u0xlvqe3r_mtcvevmuoe3oxqm8kj9ihtox0ahpdd5whb8cphqwyfv16fblyq1evbt26jwm444krqyt9lmz6axp9evqstapqawicspwfonxqzp070ybt0qhockdb2rt375ejrylbqgjmrfy5ki9bzfbn1hum52dqutlu3naqukhc8ohdtz1kj4sinkt4p35kuxf06nfspupr2dnzuuangkmtjkvp4utjkxqk6aangdfce8hgoiun4o7uxqzmmv9_vwfha3o1asxzxxl7e1tzkwveqjr1q17_ztlspvee5k68l3_cwlf2if5cyz8_fff1drh4zgz9atw2_fvp0uxbp379799nnpuxllwsvnis2feleorpkyli1bzmyeb9jh586da9wqxxp3iaqlfdnu3buj4ohhoz2rsggherhpzo6nhmbnml27dm3cuhf8zmhrokxbtm07efjkbhdrv6lbt66kyqg8w_pp06dueeiiathte2t9_pjxw4cpsv9kgivmwbly5vcyohein60rhbaipn1ircsje0safqbw0kd79_5rqqghbmrmjhbcdm7ed_7coyiqqgiqtcziibozm_0y4qlbhrbcggriex9_ukn3n6_fvtvahyhhejijbol_mmxojlh00iiwsqti_jd01w_e_eockiiisqti_jd11qicwujghbccmneiv7wsw6siyuqgkkmfvfhmreqqhistczid_ddg0npyiqqgjjxckejbgx4rpppqoyzgihhgcsiuu8qfavvdnccgfimrgij19_wvgyccvpu8shbbmmrgij1999zwnpyevjrmliqsttczisapuqy4epcplkgghhjbmbe_8vlx69_59_ztvbcr2uybnm1avrjciarpmre9gtro0msjew8epkjqdkwbidoksankqgir4ekmthve3t779_9h4eeff6aiffnyyy9vstkxeejosca2g3fv3qxcjz_sax7wpk4zcqu2qwshbajngriu_h_xsqfpjwgqr25fppp6fc999_twuhhbagmdhufpz4kqp2eklbbklkyzkfckiiiuaysd1into1fv68eeef_8ltemtklikkqgghqdkx3ebjq35_flswly9fvqrchgwzqcceeaike9snpgvi39_fcvaf906ntjmsckiiiuaysd3gprg9z_lkyzntqqghbegmths8zdprokrusc_bwcfu4ksucygeamnedoovjginmtgkjiqkfdqteeiikexsn_w9e5cvx7548ejfihqpv66ccgkhhjbmbefsprnnz57dy8vr9ontuxpnviehhbcsie2ivr8nfkiiyzrkyrth731iyb88pt1nzpwzghqq6kkiwcwz2g5ijhzw8fr169kls3fu3hn27nkqjisivzkj7ybsnrzwsxjxyip4e3ttwta5u7s3andg888_d3z2_v7778eohaswcghzjbpbde4tcxfvhjx40l17dyr7_vpswdyconsoephif_zxx7p160jcqvz9_e_evdu_f38vly_1hhc2ttkx3zc90yl_lviwqjwcng7duqvkuftmzrs_p7_3b9_qeqxauhbh2bjlt5w4oepotmnspkhzy_x0hnaraekmthusic24c_foli1bkdz27dqlqrytmdbw8elfvxv3btasgxpykmpjrl69onz4cbsq6nb7_btko2yefny5zqpuz777lnuqvj98803kvomrfmz5sqvkx8_fqzwileri0a0adngvzycjkyygafh3y1duntspenruvylhlbx4cjobn26lt6yfstwqjaidz906fdvqlxpnsfvqlr59uyzwmx7kmzmzzuxnm1a9xr10htti21jhw4d6ok1btyyck_epfhliopxmcjfcrqxhsqvxbqk1oubiuogqefuzrtz_fp1ij98_bcr8_fpu1ui2yez2g5s2lcbnjrovahqwoz_cmuwlek9ixyvp0angqmvbmzhw4clfchatxlqn1u_fdkks5cuvwvydd7ionfuxd5ufoxkfbxyrf69eth6gne4bnmytwvxtp8_vxdhwhqsvaru27dv1drrmmnsjhoo6nq1q96jrvu3tpuc3anhj969e6cqwm5jjryb2jbrdmfvqluqlibt27an3g3imtpnmjvrfh19ez82brofptw8ae3z0dkbn24cmkswlfkyzcqun29epljafttgjhxjzw2qv69_7ngxih8_fhzdocrbjnr16uf54g0jcqkzm2ympe1dhw6pxaz17nirvkax_uzzsyoayc6cobqu2vqfom7fvn30incswtmvtxhop1n_plvxdgtycr2awmynj3ioiquuglpbj0_f_779_vgvdwgica1klti45up0imibfihxoqpuogdferxzjr165pd6hpmjvllbbvawcopke6efnmvbctwkrv9obpbvpmzztha44do1afdlrt2xyrfclsrnwj6mgdb_ntp6e_uqzmmtdv3qgfcc_aaqpoffd29lyhyz8ke9snnzc3_tulnd1vrteyiihqoidry4hizbtc48epveht7969gz16nk3dcuxkpz0qu0uxlmrtgnu0azn6uccnz2fngwcpqgw2irpp_phjkelh4uerbpopyhqan7tapemtvmiyihuryp0gdrqoehshe0x_brl4wecmtzvs_3djxg0vevzjmrhd4h7jhg0bvcjh4d2sjrs3njus6_tjk7so0r3ur1690nafa9soswbngh4wxycaah_lgjexdohq9xbotjvr1vtx8velbnwohtvo2wr3ht_fzuc6nmrkdf0clx_6qbsybawfoofr06ancuahdhyk2qyomshfv3lvvho7carwnsx8_flhy5crnmze1e6ferjbmbde4p0i7dbmgf3_7nmz4x0ovqyymveqylx0rs2ymuofimalgq4ylu2sjinruegbn26kfak9_5r16tsjhgogdrqkojbs7nmz9gybngmiqjo843sqvkluyaa_haxqqlqpvtdge3x3z549kmqxu6doqtvrdkkraei1d_5c9v44od27d09ftudzdnsouyukfspdujteuiltpmzatekti8zevxsntjhqu3btpemtqr_n5oti4tkmtzuzm2eghywp9uqmsca2g7nmzalfqnwnkbjxfnbk6donvciykjaqwm3atgkqfif7vmiy6fkoqae_ascme5k55qsrhl61by8epcqtjw_ebfny5dgaudeifg6uqy3_s2fpslr79_6qbgabdhoeif5rkj8xnmhs_us1_med0qgfnyp_6u3bt5mmtcqvk5da71nt27zv65lw7ngxopxcddrtx7x4oe4goksysd2yonuqffv37dqlqglmyzil8fkr4vtdbgyv6i0yhnpgm5v06dlrqgttuosw7y4sujg9aqxfv15fbvhwchcdonxwbhpmzgm0jclnfh8_ffifphuygiil06dpv_uiz86c2b59e58_fejumgzysf69es2fp_o0appnz9x60vm_796v5otjt27fdrhepvik_j7zljx4_j56rwmagdy7w2ae2bfzyswtld08trz7b9wy42tjkx3zgwyqj976oxw88x0oncnp6eqm7cpuux6i06cocacunq7lmyn26ccpkqfbreaxyqveifoulbgwezm2emr7clndj_fn6uhpmkswjqdbrsll2ixysxq5cbmzdvqpkom5ubtt9msqvklzcq1x1mo3fe4orqqkijwn_fendiia9ut6frpimtdqjrw_0zk6fpr1161bt4xy0ldr9nogcnoag1lp1665cuflx40csrwp35mmtfgkqmnwaexastgw3_jxod3d3fupinj59si8_0t2spnd3woulkhshymgcie_epfnvtapobhk_qkdfw4yndx_f7t5q0jcvnrw_fr6ok_dz4vwa5_ibmjosc4ztj1gsxqpustmkeb88b5mdcotdp4anhc76x1n6natg8xjihurdmdv8pzk6tspkhsbg_1qu3ztmwputzplmh_pj8yttgw3rowyqd94c_escddylndlj3teli9_npwuy8qukyh37txz1u1dequh_fdhgwpzzvz48xrhuhz5soraqgmhdtcx4apvq5rv0_c10iuqukgccplvo0ynwh_6d_angi1atxb9myze_evz6enuhr4xnewtdrnbudbrmfqf78_wmf5s2bq2hchbzdlspv6n3imjurfqida9xit_mo1jt1jbxx4watu7zswrxs0szxpjskmsaj_cb_hna7jmnedmpw4mh0du_wfyj9_yhqbzr107vtebptokdg1uowu3bt_ko186do1xigbp8bllz51yhy1y_fp3ucdz_ebgtgz4zg5ky0r7769evaevkyzkpkfl4k9b2nddvxqq7lffz8hllnwvwvfgn7du301iwuis1qegdduogdmmsjquv8enq0mxllleeij0yws0g7fhnoj0blj_8jcc3htzsmaqjkjjmbdf69ethx_ejr4_qkdcgti_mum5xr16ly6jmzujyswkf7p22ad_2fndhoneybhwquaienmfjxo1pndihqphjmzcvvbpypykizkgrikxowefonauiefiyaiswlvqooejds3xr1kwvmzhtneyz6cgs96p_fq0ms_bw3ozzmuwdw97xowz0tak9hid_e3rvcd2d8fyjsnenutjkyervq1cq3bp0qwgx2a44enl5avcwsdx48fpxtk_e3vdhg1mti_8948v72ojjx8_8katy9obtaxzsyaqo1d4cqu4mcamc0cngjvukalpfwyxj4pfhr6qnzvr1vv37yoil4mpiqllypsxze7c3r170_r8w_atbfmemcj9blo6du1ka1oymzkjcgrcz_tonturpnhcijnyvid70leztw3bvjsqg7_rapmqkddaew4sv36fht4xapgszomdbcvlllqhxzju3dh6gqsxllsh2hpv3j16cl2txlu7_k9du6aicc_tw7ecnz3pfec9ytzycwgi2lx5m5vzpdvp_djo_v37kzipuyakehzibw4c2lp1ky01g_ekwzinojr3yzilo7vaibej1ikekrf6j4t1yfvtsghdfi1aqhqe_fpn825s4akrkirjqgwhb61s2j_mrxmgdbkogcxbtm1zdxwlctwqvadmmyknetzyid948idipqxcuzik2mvxo5iffvibctq9kbefju4q6h1wp0_fpkkohdl_pfhkic06dw2atxkz88pzxzn6micfjblfpyyg6n6aduqr0adi54_ffr48wokqicohfcy5cqv0w6_myvfvnxu0o4hn2x69on_pmpb9bg0kbb3b1pocghc2tzsmsj_ir0ro8evwfphr4u8fdhw9v64egtw7emyakf9d4mvtbc3r17vcgc7969q6jt164dtvv0d1ncxfygdrtm9cwynpkzsevtucdy5swzeohly5dxodizzs0aenc9mdgqgsjoz0_h93zhwovjx46dpxvwx8cnpg9mxrp0adwqvt179uzwrvt8fsr8jva1oqinuro8ivbvqsxmdsyohz5mk9mvo_bmuhxweufpildyme6yjuswftib7qnus3tu3llro0zubtrlduibpemtpkcbansi_fv377elrbpzgs9_i5nymrtnwmkfc2up22xonllx48baqrk6dolca8bdmuh00_fxdh48ugvxro0bn_khgzb42rvr0utab97t01nvdgcbqd3zjbkz0vwdlsal5intlps9e7a6fwseas0wl_jka6hpbilspfch2mpjepvgr_ongy_eqfgj8ofslegxyvkuylgfnjps_qxzs5aw9oawwpnrk8uxnusklqavisczmc40cfw9nlwytchet9gjrw9ur1y5qlvnz_dbt27ropbjax2g5yxo0zme0lvrv4rwdbvnzzv35mmtmjvruhvy5cqfffgefbd9erjri5nyatwirnii_c4annppxrx4gv8fgv6dbg2ilfmgtixcjwsbm3hjxnxs2jepppk3zswydwfbgpyypteze_jp4x6yft6epxv2ypt7_vrp9l28vb0vxry4ephipk2bamfa15tqis_dmrwghwynwjp4_oruqymtzt_ffen8phqcxsha7hz587vq1cjre3btw8pep78_tt37mjhfss6dons0cum9mf4o_gyp_hpwjqzc2zzsoukrufdvxeigbcwmpzw8gbontsx3tweatuo3bt3q7vfjb7ma9rlkqsrkluqwsrwtknw9u1btzjp6oltynsxsx4hsxtpulohskqvkkv3nz8nna0dspwuwe_livxq1eo93mzd3v2vdmxfl9n_ssa2dr42hbieeorr6zt69ojcuxmntqwo5kdpn56bitgkqfvicf4cpbkfsdlg08hf31_d3wa8fv2agha5cuswzbte_cwogq2a_w1qaggo53vqzipeavpkbo8fp0bjhudemfsjro1onb2ljuneirn5pgujsifgfxojv127dv3790edi7yummmtnstiirltwctdbkqtwrvo0yifc7jly0zl_bwmzz_u1kmtuk8upxz4ej1cmmjmdhzb0jdcn_tcuxnrne8levgovavklqwbwo_fv6elreohdjtrfl6lwsmsq4co0r3piad_clvfvnxjk0qjb6aephigqgbqo6v1qbdoenie3i8c_lipgo8wfuj0jqc1fzkjrqcdjg7m6s1ic_3antt6ajepk4xdyy_gzs6ciqzpswlfcubm2azng7ted_zygc4benjhjx8_e_ysnhh_yaebabz5etse2qq9txwyap_iq1spyskautjjxgy6l_asudzvinizsptetmbmmj9jxfdvqlxvpamiti6z0lfjx9h9qdsbeelp1q1bq6ggd_jgjbibbhtz5k2etyokjotuqvmvklsgfccsu3cm8bypetaollkksl9_fclisbe2hjihiryk_fscycuj63w1vdfuyehnvjykofxfatwrejtplrju6kkefpm9ajyvqmqad4rugzzmhxs0dsp5_hhwa0e7rbrwoethylk4vj25s0bvtcy3nrr2v3vleuwlgxklfevhcodlakch_5c_0mflimt_llyyo9piqe5e76c_iyqfb4enq0asmo188gjglsgfhhogem7qtygnon2ghwutqvf_2aokwlnmzycny4cvu2bhf3d0eeqedt6tspq4co7dwrf5jlixyt8dqan26mrso26dxvq8xnmjsjnnokv8syxkvllzgnu7i4gn2rywmyffv2kvqp_kb4uhuephmi0vu9d_9ely5d0hjce_vff_hm_l29rb8ilfxgxnkjhw5tcu2pu_ldxxwccx8e9rkzverahrv_stjaj8qxm1eo_0g0rnnt1ph78km2sgsth3jg9ykb968devwpfiur7wynwti_mbbspils_iej7tusaghoegsrmf0_fv3tij2ejuzuk4pd_iinzot_yalttouwdafinoanghgahs3n58fb7lm5rgbth79enromt8uu3r1anoocvhirbxgu9zpq169ugoz0e59bpnmejyl3yt6lzurvzzz_u5ugpkxvtqgqka3_twuhmofdred7yhwrjhafnwctundq1xiab9r0gt1afvelmjv3lmj6jponpaedjts28fijo5xb9_tzmmdx2f8epiib_hgc6do_mxryu0ypurryviveg00dwktyxelguzcoba_ovcweheccotmzvagly4thlixilnjdeznxxz3dp16qhq1kefx7t2bxockfcggjkmfo_kbf7jgoljmjdv3qxcdgj90sznmtaladu2bvbqkfpgdj9pjyrnhsnhjldb_arzhdud_it8plzp06zqcrtxqwtkdxuybpke6yrjkktvi_biqb5qrt2lcg4epmhxazm6em3essaovzz5g_bscj169kbgzpw5zex44quorvwybfhy5s0bnmprydi3b9_qvatmzjgxcuripntwrvph61m_fpmyzcuwkvmgbduepxtonz7dul0qpo0styx_ziv19_dpnto1_ml69olvshptxiyao3euhweaoifn5_sy2afnu3hwh51eeiv4w_b5aq_rqocohcwptuv3jcctnmjqqeun8hh6_l96d1hymjleoixwu_mlcqcdamnofz6y27p1a9rpzie3lbn0wcc_4wd_k_iyi4mhd1alo_j_fv0coapene5axpfhrx2hn93_phxcuoni0wj5obnm1tolcktrenijbphk77_9rlz5yiczrnf_vbta37_vw7dgryoywvsl58xeixwmmleeytj6f6eudb69gj6i9qlq_du8ezzs6uqbxgvt4xxgbqf_irsc06ankkkgbh06rissceohfghobd7_pdh2bnngw40s5kyje_en0_7hxt9cd5ys_xll6vfxkzfww4jsxt5qupiupfu3fpy8siznzbhqps2baitb4zx_y2so0ep4kfcxfzqwlewtblt2zb602gou97q3r07rzck1uom8myseflkqyeyl_m9ymectuyulvq0ib7bziavvc5ap2lfiiqkw389f_78kqrj7vclshuk8hhxmj8eagske8crmgfh26bdfw59xo3yh1pqcqrvixaij0xapeswsj48oz26c_v2bfuq8qibdx7ifm87jhm_njr2_dhuvncmkfcgac2y8pocfbflsk8lgxqqvajpgw_qn_kw5bcktwedtcswbmcaglufszaf58g_ovt27dhlmzzsqv2ypaswbpy0iqomjhxij0itvt45cltpkyfph1tifgjrnxu3bktapptvkmdv6mkqmcl8nnwngkzn_ydfeuho_db4uplnhsfo9prhhjfsmrjegqzmybu5uonmkc7jekccygp3cdyswmpyfmhod481zkj4w9_t_rxr69cuehp6ul3h1gzuaohp0js4pclogko_vxrn378epwh_oc3b9_ovvazm2fqy7l_tq6dnwqlboivihn6afqwxe_ux0hwfcmg4bwvfoqgbfjky6nq9ulp0sdfbnmz0lka54_f45vhak8ii_gemhgogem_0bjdfw8_7w_yzrkyzizfi6ww7hwoxqgkejtam2c_p8h8dvj8n2jcpejzvyx_phj2i_0gr4mvoqu8gzzsygsjtwnkim2mcehvlata_pyt8hpdev_ntefg975g1gzpw5keiwjbphh55kjnpji3joikahfj9zc9gmpqm3qqctrungycd_nlahz3tx3_nz59vi07v4scxibgrp3ry5favhsyxbtoypf6otwqfchw7duq1fvz7mx8lrwnro_qcfhg9mpjeftp06xddrmcvtpkyvklxq2ruresxbtmy5ceoguno8q3_dntkcoxmowl1bm3uj_bz6vkls8unsfjw4eio2olwbnxhn_vz5tjrejjw8h1_7yesr4cdfhdqj_hrbffgudaysiempdxcanwqkqlghn9tfzjxpgokchpkuo8ihbdolsxeno8a9vb2xtexpnybz5sxmzsxsnofwunxrjrs33r17f80vnosxrasdulooetigqwsjjhozhw4dwrly5ejro5eahg8fvnxrvs4oselfixdhjhzbl2jdunx4la1atqrl48epx79_nu87taw8g4bz37lz5yjsrfkzimi9efoge59jkybvy2qpu6zehe0ovbcy70taajf_iamji9vcxfxuxyehbyn2pot9_dtsgjroiqkw9dutqnz_ywhmtj_obdlxsu976ilsdmg7x_fejc8exkjkw_s3bs3t548wmeqh2_jgg_wbgupyeyvnrhindyjlhs2bjh2ekujeeio89avttywn_ewrowyqv_ntwvxqpbm1lu0jlriz82andod6oa_ht6vzmfhr4uswgdswxbddznm4anf9s5lhvyuxue77n3s2leu7nchgwrp8j5fildxmvfamng84hgkubqiihbigmxllvfixt73jibp8bq2lpxqahd4cigi9tasvetgsyb_1fpnz_d5lbxatm1r_w8ecvvdzucuxlmmtjlim5exenahz1tvnrpes4lauajab3wyzmmmtirhc5ln_ht_xtoohz_epxt2uleks3rrralqvfx1cnoftxy2mb6ovj8_fvqoau98ivn0mrzdmng84ush8fijsaugbhytwpturv9kbtsupxs0ethc5bnriiynvngmpe_fjil7yygokchdx9evnwz251nmzbnndmzu6dodmuk7caqohtoef9dtit_vxinnfod_pvopvspektfhc1atxczz1w4mcydcyswhdvgnm3b58k6eb7tnfdakmb6vlyqcuw5jxs7avqspcubcmzv0a7h9puhgrp8gxu_o2ouattux0wyidhww32sdjxvprw4qmdlahdszazunbtgrdny5qp8y5ijiyemmfoyjahti4jqxoew9_tjk0kcwt7_vw5opcnt57evmp16tuzzswyphgwcp6rq2vbggvp8g2jkiz19urzfeuktzo0gwyncoyft3bgpe7kcn5yw6vi1ktxl9k5yhkgznq0ac0mbff19eulrgb_ufhaoa0hkzxoqerysamk6fj5_egrs2bnqrebnfbrh8yzm6uopznmhn8wl16svkgrxd9w586dfj2axiktx4m4ncfrdqumqvklsq8zuy3hzxywlfmsz_6pkvyqjy5q3rfjrygd7t277927n_bzjqkrdxo3bkxfbkmpfqn0gs758_ero1u0mjzxjtqyo0ep1g5hry_i6ngjfdeu0rt375j_xpb09q4erwp9kuhdh6ox0qzng8ey5smr_qk3vcsxksnh8mx_ly5dwrt2bb0_nle39_bnm7lhw7ro0fnz5xtolodh4bfu3tp0el_99lt0tatvq6yd6otijk6cygmmlysw8nfffyd3jmpgjd_koli0ujeixumihs34yng9dtxdf75s2bx375pyrgzimhd3755rekrlv3cipvqps_v_zz89wq0ir0d5ugzflpoghyctwmxjwyb76mdrp0mhdhmxpnj2rdplrxo0barf07twzmdvm7tae4ophj0ohdqv3lhhixojdzsmsbbkwm6h06doj_fh111_n1flkj02anj999hndvwih1kvll88_7x_748qtqbeber8oxz_01ldjlyoedb9apuyd37twqjgjmmrhvjbo1imdpnevanvr4rr5_z558usqlosig_fv39_yzcvuqvnv376nkhq733zzty4cozo2bvqjrg2_yioilzkjrenklstr167lzjeruaieenc1atxw7vchiysid0fbqci7irilunurnyqtw9_z58_vxbswebcamj6olfmymjrstwghhoortcyeeejyk8krlwkhhbaihkgmfkiiiaxjmreqqghhtzkjhrbccgustcyeeejyk2riiyqqwpokewshhbdwjjlyccgescbjxeiiiyq1ssywqgghrekysrbccgfnnpqjz58_p2ruqbmntqi6eeii4absnbn36nbh4mcbxl5eqi6eeei4kfu8flnoagiyzmlq_pdhq_lesv9cccgei7pfpofr64vbbnmysrowqgjh8gwx1d29exe3ymrufuiiiryylwbio3fu4dzz5sxufuiiiryylwbiq1ev4jzjxoxufuiiiryylwzigkt2_v17qgohhbaozbyzcflkyxhr7_9pvsgeemkb2wimtpeibw6fp39ovsgeemkb2w6f_nmzz1qvqgghhjjtzulhjx9tvqghhhbgnn2cocwsjcjcccgeo7ldtazbwcfueeiiiryvlwbizz_naqsiyuqqjg8m87e7969o4iqqgjhqgtvdmisfhbwv3_jrs3qroqqghrk73tccuuxbvgjh3brl07vrdccgfttpij6eleihunyx1d5_r169dufuiiyxxsj05yadbvkjcqcxcuueqiiyr1yyithiuany4ulrdu3akieeii65jmnlbqnzg8plxu3boueuiiyv1yndgkbty4cfr0avwxt_sw0nunhrbc2akbzsrv376lghudp358_vz5lvq0chz2_vhhhytvqnt06fg1za5rjv748snvhrbcwj1n7522yizgxlq7dm3jkiv_23du3aubm5itjz5swnt54gqfayq7x3mqpcccgstvre_okdgydnmvttt982bnjw2lfjikrikqi5_ohdh_3f_hz81o0fmpcaigqhbcckuz6t5xufaqfelnuxpnklas2ktxl8pvuxpnxrhwicriwwnspkf17fqqvklw_tpu6okiyswohvteydo_l8n9ubng4rej5cqkorvq9nhyotjzzs3x79_vvwrvkmtjquvhmcxx36jw_t76xqmiyqqvmelmrhsp06n28daqkrgj_xr1z9_dh58uqbnmzyt2_fn3_qry4kjqpu1ihnls5qgghtjfm_p_lszmgarg5ue6doirkckhpdjkjhrdcrthojqauwzxpj1ytwrv3796vklvk1r1rihqpqbd_x_cfeeiyzaozmaywyyukyh2p_abtmyqqqlidjwzi2on66turqoryimcscygerbhpvdny2quwufhymcojiys9su4mjns7syczx758svxbd_dgwtnnzqikdem_cajeiajgaobnm5c0adlu3bururcqp0_fxrlyrc5zf8jy8z2jvby82rzti_0mxwvi6aflysrbqugxpkpy7du3i72kw_zzs11dxxfs2khqzvn4_fsrvq1cuxiuli41atrquvvlkhun9_zzg9sfcxzqvy9msh2fpd09m2bmmd9_fty2bnns29tblrbcmifnc7zp2lgj_qs6cxculfiwiap58_zt3769m5ubwi88vfontrtomzdvvcg20cyb5syzo0igwrduteuktztwhux79ohrgqifah1aa0itsfurv66kp3r27fkvsnm8rc958uqqfohcuxp8rdq8ebokiri0zmksespz0qvl1tihhanxl4nhjh2rfppots2bn1eltw0anihw7twrf0x8_pwoymjchamrvq1sfqt4ehjqy5l79_rbrqbnm1si3xqgvyljakjcalvqxatiey_bhs2bkiw2aovk1bqe3aythzw4ef6redr66ui4efivsoa4dwrv2qzrvq2bfn58uvbtwpl_0_vlmuxl9o7ns5doipa06zn7fcvcrep4ikt82yxwbjkxl5evcb4lwbonflviplx4mgdqfrgwqn6bd3z5s2jffdlvygznjx5quszt09ptsxcqebalixz1gid85upszmm0wrt2rwjgtfnzjihltkqbovpottmjh4zzgy9ili3bh0fudwf7xs3argkptbo1klt1atxp_cj_btuwvszycph2i4zzuqvxihbfsqvondu3dqjshep_ljodh6jtqdhbuqvkbyt27dkeerg5buedm5yssi06dpf_hff1q1nt3ygqmhqjaksriqmld27voqfc9enao_pj5uyovxr8czurunpyjfitbux0yfbgzsc6gatmhokmqurq66hbbl8sb02l59uyo5oz08ezikq4ymww2tjk3wkderv4_chp_4uwiqlv26dny4cwirqzblzp8_7_7ujh_vqlvs2lfjv_76k41lwlcot9pdhjfx48ynjpwhdx_qetzdj5e_y2hyoggk3xsdwr53797_fvrvhfcgkcehke4h4bti21oafs6ttjcrl27afhhjh2ntjlc5uuxlqnfgns5e2jhq7tqouk0_skfc6lgeki4zs2atiigoaawgln48wjajqtdhw5vy2zsvhnztnt3x_gtc45jmzytbgsxloygm5sbymii3blzb1x_tvtp00d3j3m2bnigvechmfeeepyvx053qunthszj7e3nl_lcm7r58_b4mahlghcuxed7ac_hz8_e_33n4qa5ufnx5kvffr0kmqzp0_ftmntbne0_owzcrmm0b_9evuqreiskmtmzjkufejoxxkm_vjxy65cueh3ohv2bcpmntpvlf5u0ajfaqxoxkdonvllni4fp05lsb4k6fj7_2nl_vz5c1wpwpvdc_bmuwbngipjk6ew6xjuvjy_0ir37ty0gj3nbnmypx78wc2zmejk0yzvc5_fwmzpop81atsicrdu3aksre1x_fpnr6ry5cqqbkxgygcphj10j_ejw6_tifsg1do6qkofkxn79i1ad3svyzmni7jx40a9l9khq4f02ohqv359u4mz0q_w7renefvuyp0dbw6yoaydb1d30408v1elbn26le6fj6xcovhvuhymtq2fsodipbnjy0k_qg6hdx48wc0zgazn61abdwq1tamta1qk3rmk6vsswbhbuqvkqxoe9crofwrf3ljopq0e_fo7dm0qin_rzqz4y9klsxcqhdlyrc2zmveuxoed8ivllmzfvj2vqtu_sqt9srsevmw2ls5dgi8e_chp06bri6lx_e3atvnr6jqtwxzbvxyb8_dwwdfhxcvf9wd_07rpu_66go4nmnswyunamywfp14tiayfeyuvkgp9atsoubscobp1675_vqtp9s9ga_uspuqavgnnj17ptbtpczanyqkmwzymfpklb9phv473svfihtxr19x0qj8axxu3fmfhbar4jwtv6puix6b7u7uug3durvayaxnob47bxsudv8rsduxo3v2lawzzmmiqjrylfacrl27tn_firr7xxgf4ridd1stcwajqbms_dp7nmzh4_jd_3afzf9_zrfvauxemrafektn_az4ktj_ipoofh4wwal_nevxtqjz2qvasinidphlx_lf72ok_tv4pz586l1uzhbxssnw1wklgihfpmvlbqupr06em_rnve_no0fnbqwlroeb7kapopkjntrvq1xrx4gafkuws0evbssqwsph5rsz8f9drkgneulungnvqliomwm19cxohws8daqh6xkkuoeeinbjmxmsb020mn49spu_g6md_sy6nvevfutqxkerusgp_fhy0c7vieitu2bvsv0ugxwsjfqpkoxbo1atakrlsdderxr68wgncbrmcso49wmwjqipuudbnqufdyswmqpnujs0gt4coh09ktw7eqkaas37jly1tf2uhlghsf8uphj_lpw5o1a2gfrtpizmyyudu1toe_lilt5ty5cxs_evuqbvu1akuru_jbkyzniudasr1ltcws7hbpndhrht7f5xro33p8grqfoqh8_fnpmjqjpz0_zdtr1ix15_bwlcmi1okkreddrcxu20xp7t271r0_fap62rvrr_sypyfqiiqsbjpx9ont6bdn4vkzo0eppvx5olfhptiyzqstau02l4dk63xmqd8egzdurjun4cueptutqlqpc0aptxpuawh_6pv379ucw8kjiieg9bltec1s2bkpqaypbfpx8vghcoho0qixy8aokau_fpiabtoaaqny5cp1_vrpfy0x9axpyfcemegbqczonjiqwk2anmeiw6k_tnoooe0vghqqfuhqb7dagqlovkknqkkf4mbzsghduoujrlglrwdkmzdvnj2dawwje4mbd5gns5ym7cggdrrq8rej0m7ac8dnru4chp4vxz5ado3anyoebwfzexp6bvx84skopfwcyby2tg7doloz8cnsuwo4j27yfxcigyvbtnytwzf67vky7cuwmjcm3akeywp9_vvqcqr0ewkr8fbmx19fiirjkktb7ez5brat440j70btjnnztm0bbqgdlrxvwn3nzjntokwlrl270mqvk1fw2wsakxto0udh913v4wznnziqvsr0ylvi5_bnm_tkiueohcoaqbvumjfwkhgjg3sn4c1hzqz8u69eps8vl7ugntbyletdgiaaivconmp5wpjouf6zkw_evbsh_v37q6go785p1kgropc5c_zucz7fe2iuxryikk_qziq5svnz59oahicrml3wosnicacphlt3icbnsflly6uq5hpeh6jcosjq3airwrqoj4pt272kb20s3omc5k_xxtejdpsktp06jcreryuqongbixn_mcwjsxmmtofonfl0yww71gid5e6kez5xiid66c1yrz0h4nm7oesjehre4lehztlucpfuxrwngpsznwtwlpr_9phtdc_jlx_pbhvc66i7bckho30aeip2t4tmpryueo0ulv0qirv6_mrzkzz1ahchv37qvfgnvu1jhxr16hn8tzvbqrvgzvrvows_anam8tmoekhyephdms_qlhgcsedvdy5usv_rrddhrhg_mtwlroebqgryouuqs00iemdgypfezwgp1azuamtjlozycph6qqmfghngvwtdtfftq1aa6iucg7niyeicddpxcswearbpuchpochhuranlcuxkfp6wxemleqlwrdu_efensjer4wg0_jtnnzqjfjvcu74edb6qqecjc3gzi3peb6f5m_qhiv_3s2tpukfto0uotoam3gyx6oghqz2zqjspipj14e3urahh4q1atkmh9u2wnot3r5xl0kxmkcufxkgqwzlwjr543bx53opbx9dqpcyf2gjyswvlvp8udlawhsxo3uu_kwdqjke5mzva0aeamgigtoa2g_bfhb5wpj4qvinyyvn5nanicgbmffj169eifwsm7dohaqcizi3a3msafls1bvi3q4c8thfiavn37ugt5jcjghtp0ifazjc3hnfk_iu1rhv7a01nuenja_i0bn1bfe7zuqviuae2l5d45ubulr2kynk_mpyewfgci3qeapmgtmvmsheiw4jytv3v3llwqvpj5ju_e3mxq5o3bt_snvawjcagq3iljfiorough2ogjfprkrvu3vmigy60dmylu7u7uzucxq_bs2anndoruqqedbqhohc5duvddr48etq9oliehh_auozqpu2ovcrgnafceek6q_ik_lql3vi_nkqrsxlvuc_y2w7fihvowav03vbne8rx4v3hsqm_m_gr6ziqkwznigj5exptm_ail9utb6eavefz4mc0mltfjrpp2dw0ptuydxvcntp2ad4jwkudmj4jzmihit37dm_g5zzfxtude_gqbv1dxfyrar_tz5s1lee6sez5irb30wdsyxo0brxhtyzsnt59qdwyrryswqcvm8v7xfpnyqzaqqinumzhwrtdo_uvy_qmxrsvaqfgj1ilw8djlylcqj_2hn0erdfcyzctgzt4yr3i3g_xrlevhkw0djv2erhjr7a1nd59_rfjx3bfzkxopejt_g0mderlah0j7uzagndoyzhy2ejbtg1q0frpp5_oweln1crznkdfihupigyhp2do4ehvovwbziel6g5q2zhqv3_spfnrhuyo_x20ehsoqj4o_qetm0iwt1l7s336tvlu8sxwrzssyugx79_fktkro_a3jgjvpagducw9y_1gn96_ora8zt18x1du4dwbl29kxxwvwhplu8ewlv0_vvr3ixasajw48nbougdbnrf4g8c2se0ndviksp1fheuli7a0wfmiour_gavioqhnci80z86tur3rfwoumh7ame6hrqx4li164w6pcxk542j_edyipim2jqobopeeshfhct9hq5q0fy5mjb5zvpmdyq8pydully5aznm5yvx573wmth_x7_kwprx23spemqrqe975zo6yjpnjzrm2r7_fll2o5ujro18fhybnajuntpoj0keotu3ryjdxt_cn_eslawfy2a_ii9dcpd8jxinm8x4k_qj0qg5uel_kufve07cuj91j5_jy4ytyqjlkxtp_lsftrebg8fpkr6q_uwcepgqpjuftn77_kwmnnoukod1ma4goafn18dwcunavqylvq0odlkypvlo7exwo1qgqn4qqyhb6u1zdiejdc1s54qis4zmwblqrmqalrw2f4jp9eehcrvqlq7d_5ua0fgez3pbbju5ufonzvonlmwyag307wpl_twyl5rgmsdljxab2j4uxnh9erv3g6aiuoggj0u8nq1a3o9kkpi9baeuxxraics4brnygq0xxggdbl0z_h_j3flxqdrsz2qqmisjnyuri9o0kpvq3iyyjo_gu2oez00r2okg6te48pvpu11crx2qorhjx_n63bg_8d7jqh5jo4_fvx4vlv7_7mnoj1djpcoanyp0klfztnef4t20ny4cyoqruebe_hihxy_mj_gs3vjq0jcthsvje7ofrqurhvxtdb1xhdsvttwnhgouds_d1rzsmu7doiqwskspaftge2donvsc4qqbuijewm206aua2r0qwb8jzzu3bujwc6z5gvtg1lyirmn6o7avdze6mhps7x_rrdar2zs_wgq609ps2qvq26dolsuxnjxg9ql_iddirekp9g6qa7rgjkzjgrvra_zivaow_evkejixkyinqicpho0e5cvh89evt_furodscohbp0iwjxxxgwwi056cr2owephlydgf1zszq7j5l6jlshyg_iocph0av1zc6qcvagqnpqseem8_diaynwsyvhweibrzp2rylv6g98ngswtntzwsdphms9mzjd9e8exnu6eo1plstfujzsmvl2bjleyvkrgviy4mv9tu3b9vi0_b9wlfihfzvogfhefkceilfuyagj0_etj48ms_cgi5lt27dsb1xiw2ehyxxwwdu_bt21ctngbblnrridvgzxgpv69eosmadts6zg8fprsrzq3peusza5brurnpx0q5p6xfh1hru0s2xr20mxvbph4iz3hkmy9xocgeom2j2t4bgf4eg67bkcltjr6_p7ozs6lj_4anqnxvexonqjnzqz06dddc8phxws0fkqfkxp749hyykyznmpg_mrffrspz3dgobdmyjtruaaqyndtdep6kqs82wjziu1j69ont8_fpi9_zugtmfr_uealilxmzbl8muyxgawfrg5qpu1oy7sn85imb4apw6bjx7wq9qt64v3v3ti9homav63ggnugxex9_f_1hc_t2tmd34fr164swlro1apt2lhn2_vrpdc8i5pt6r44cqq9y5miryengv7qxl17uxn5rd_k0nomih689zl_fn3dvejwor0wyahq1aqxokuaea7mcpk4svbs2voqvkm8efmohtru6czsgix3sm8_jpqlhrt2dx48wk9epby3kc7mybd4cg_jj22fo3euro0a6asohjw4gnvu0akdpxp06dkl0e2llbfrypurxyovoyfmsmtjyng4gdx8_bcjzaamiurjrnqanm1qruesqtijrpinfj3c4xh7e9_ffvzs2ffixfng8qobnq0attbqoehb10j0cbh17dmzrp8tcehiaghouwlfkvv2exf2da4ubm1admgzxxltcokfsquj0_eklwq0bzgqgglssywjmprokv0fvm2bdu0i5zfnkjmbecnccfszsdn6wth17788ksqbaufuuhea_rgscncxirkyue4tffzooiqqtg_yctccfdoaj7kqwghbj9kyue4pe8shlbhkomf4_jiiy_o8orvkyoiiyttk0wshaf3isutcyhsigri4tgkewsh7jfkyue4obo_epgcckiiyfskewvhwcejjrmlieyizglhojint05ttpj7_1neccfsn2ri4vdspk2lw_ktcyhsigri4vdo6kcbgyefpnygibbc2djjxmkh8hx6goodqsceedzomrfwkf9_tuvzjotiys9kewshiqzszmvjbmlieyfzglhufklskwfd_euueiiwyczglhuphcutjiswhhlyqtc4fy2wefuueysrdcxkgmthshdhyowbpmjh07vf2yfr4erkpccghbjbpbdtc3t23bto0epvrvhtgbgyfu4jkvhrdcxkkmtht0eynjx47jwcqz_cpmfduiiyswczkj7uzywbgvxr9_tqvhkcaggarsjxzc2avjxhbj8uxlue2sjemgdbkoigzxjnosiyuq9kiysd04c_ymbgswlehvyvt_plxi3cpderufbfccbsnmdg_phr0kdq0fiuff_yriskoefpmbd26dffu3aouhba2tzkxfxj48cevcubmsqvhvljkywruqjexy0zvf0iimyez2d48epcact999x0vhbbcoabjxpbb19excpkzz6aceeiixycz2d5cuxkfclmyzkgceeiixycz2d6cohgcclmzzqwceeiix5bipue1fw_evkgl_wxpnt3hx4ecqgghhip0ie3a3bt3qvcswdeqccgecbisie0a94mlfchabsgelxb3d_jjz_c3nxuxyhokuxsb65fv06fxllyuueiyqv_7_d8m4ryswisehkire1ekmtgm04zr8_33vbbcwn2do3du3libqrfixzils0zbiajbmredohv2lbvkwg8hbiexlxcv_vjjdyoiet2siw1dchdwpuuxueivkpvm4iie7edpzv1cxkggrptiwuy27sang3tvh_lly_fv5_cqgjrcgwm5ot93b59o0eohfs2xmwlf48fp45c7ty5cuezjebijrz1yl4vk1zeouuxltomtamgcqslq4_zvh379tgjr_fv37979_7nmzfrjx7y5em2bnnklcltu3bt4swlq_siiwidjzpgiu2anc9fvqsger8_fpw6dequkvn4gnnsqvonycogff3116oueibkymhlfixyqj_ujbkzuk1atsrkyzmnt5eibcut8ehdb3q0bgvdhg3yckqkedhwu3dv_nhlypvlhczy9fwtwbmm3cvqnjx5jh49qlyvcy8cj7z1ndgt0mencgratwsxytqjprh5aldjfj9yqizmt2_frlu3brdu3vauxklcijlpnj27ephirvu3vf1ohiagzp49m8qw9gwphttwoksjrvu3ujvt2rrdunqzo3zsy5ytkxlt2ju0sp8_f05vkdbijrz1fapt1qxzu6zmefr06sfdhhqrvix_vyfchuquqqiyivllixtpkzr1q3hjru3zs0a5f0fh593796hk_zy5cthjx79_vvv9caje1owvoazs4uz6l2ngdeiq4ymbqswrifpxcwfhyyjcujqif5srzqjv69ejv8ox2j84ckfl168mdztwt_frcvxozmtvxq1rf_fr1lcltab2r4ki_sbbv6dklo08k7wuvelf06tqpeg_revehy4sehkdp8_tje1v3dgjadr06ln4rpuuxllurifdwrl27qvffyalro0yqasz06dpvek5oaem7u7urbrophjxinjw5rxpmzbkvfqmj9ilt2rnnz_z9_vfinz69s7mzbuvu8x4fc0fwkb07dmtnmhu9wowzm6jpw7swhdxmzzu_57zstosz04cwlnmjvubdgixfz586mcwl19_3bgjbmqeneaykirv6_i8uflsmxlnj17tkkfcltvypw5m8_xux37diqihevlzggt0cgjj6lq1aoqjkkucepg9da6urqqugqohdhad9g6cogcwuxwegagjb49_u7du2pbedh6admzz0c8bdq07969u9eejmzqsh79_qkfbtq3b0_r1kltjygosewnwrtla5yqvuqfreiifwkb5uvrs4v8_fjrqurvchdwqlwrqpzixqsqmieutlvq1ag8ycieturdhgyhgom5fphwmzztukhysakpj0_v2zzctgi6bw4clubxz58uxgjrspmjcngtnglxs_uorvfqup6fn3llzqdy3b1_zjzskt54c2rqfi0eo0g4wkabijrzpd_7coyjc_yhaek5qshbs6vjx45g_uvi3bl2vxr1wrlxzo0ynvddv3rxnzx7dko4jjcskr48ekfstwnxlli3u_dxj6uqao3dufhhndykftggalihmntqvinttceojro2iqrdu3yowluplm8qwlusfmlnpjcisiw2at7c3fbr9fbelbw8evcxlmrgxl9fsputrqefwr7_oudw4cop4hijinevx3_mzbku0p4w02_rvkksbhn4kvj48epgwynryjo165s3byhonbnv2lcbg22donwignk8zsz9hcjbkuxs0y5cueafufzd9fy9enxagaeo0gseaqebywfhuiumrv69grf58_dv164drabqoui0mgffvn0ucrh0rjk6chjjfdgk_sp3797ls3csooxll1_5cgwfcrmm4ltews_jikwjxkgmvmzjmtyubx1ce1buerqegmtl3v37_npatzsmshgogspkezbdq0vda_iwo6pyswluibxz_ksznsknaoamyihz16rbhhcozymdz_uuvvdwf24kphz_mqklz_pnzpn36ofchqox69eubycth4ef8maykszjqivj4hdqxwizpj0csiw0xn3lj7ozmc80ly6fvquochwwzwqeamo_sxbhwgvj16dklkcjklchbbt4nygeebwefp38ehtx58ldelmyzm1mhwwbiksnhpnv2diwbawfilkf_puyzkgrs_v37oaghvk5cutivlphtt99sitawkaoigzbmbltev35nhuyzmlfbwa6bwhejrqcarm2hdh24kwm_e9mcia0bnsyqiqnfwmgcbalw7tw5kjia5mmt0977devwucsub775hgproifbywzysif2oi8anyqgvveiz8nmzkc8opf8008_udks9jijeyc2nqpmocrjxlal28wgwufeqkephnro8ny5c_egwpij7969i1ujm_xzjtxbdumhexctwnt48ohm99tz4jezkywjwreiqymgkccz9uvxj4j_fn5umbzmrt8imh_o3rd1ublnlbioycs2i_ve6donp4kwehrdm2forag94x_qcfczmxzshmb5w1vvrqk4o7wkfwiy_whv1_fff8_qsrvgwc55_neeyphjwhw8fujg8eti6rbr88uqjfqz7xddv3qrcve95epr0kw4zzsxivzfwsca2xtwkroa5jbj0guluk7p16_ivnxlyjflmtlm0go32hywfuq52vi_j119_px_vpkus0kcetq3ccqukcuxl0dh2bjlp_8mwwrmhkngwgf2mfhhwpr3clm2t0m_8donj3bokwlypuro3xfh5mwfzkjbderv6_oijcqt9yqvavqd0ahzmmssmk8_pm3ixwaqfgug43omsqppgf_hnwftfb94hurvtc0j507d27atckfqduem_wt0ywoekvmhbwctaekytlwcxv1dxnz27t3l54w_tzokvkunwhljbpblt4lanrnqta0zsyyv_g4xs2bojb6pdongz5osvvqccux_99df_fvz5s2r6hq88y2fj8ppz_o0amhdhzyt28fnqy7d_92d3e_deswd8qnzw8epmbtjhw5pvvsm4o4vf27dlh2bd26tfasssdtoathzmmsuzkvk1amcozj2gwejb3tto6xl5feypyri0bgi8nxwtwfrzjmbls4e1t9jmzhjx9pnz49y8amf_75p3llyj_cm2x9gafs9ehbupuangie1hk2dfa6j403hu_77l8rydnp4enbuhoz3juz6plj58uvv6vo88y2hjwmb0g_azuqvivklsovkks3voqvav_8ccfuxllwtv_22_9erva_369tdu3fb3igppnj2jczfvqvkfig7vxiktnpd4kyzn5syzq0hgztieuq7fz3xfkrojvuwfwouluygqduzyqyvvq1bxzon45leswff7hq9hi_hcemig8by1c_fovsfrqak2fcdbrvq1vq9ere4zx65cuck9kc5dugqgbqofgjqvb1y6demfoohnwzk4caikxq2e4tqsgtnmbnomzdkls8_do6fuhwf4mn3oo6tqhemx_l_uvevttexcogdv1dxuuxll2wymfs2bivkvkkzs2a7du3nzrp0vbt269evarue3vqrkqdkqauocrnsrm4ukiqxvhjx2npswphvmgczcquoxs9ffpuhaki5wz39fvffu9so9_1vhnzadvhgyqt2y78cugnnhz4cbwybp6ypnny5oifnw3afnvhksnhdh48uf69evnz5_c_ytkksfply4fumrpnhnu3bx_syqngjeiva_ptapkb3it5_pioubrxx2jr1q0qfgc6doian3bchal4jbt27uk_2bx58_lfi3v06igomj0nq8gkr48evq8rq_g7kcnhdlwpm_fpn585cyb6cpsklit_n7p_bni0arm9bjuqvv6_fkmin_l09kr1kleureia7u7utnty5thfixfplmh5qfau0qwtol2c6uvxr_kcybb8_xk1qngyycs2a8ogdft76dixowpzw8ohd3fu3hnz5k1vn_bdu3cvxrxqlxihhtideflkoxjwofpmdo8w9ppzu6eokl68od0c3havsplg4gbs4pctw4anroeh7w3btqn1ygn3_j0z8ctw7d4obnllixz_vtp0dxdyyxcuhdjkiurvkiast5epic7qwekmvmzztedjh079sohdypqgc9rjp66cmlwljf_ndtcn6o77n69w4wiik5ccyswlvkhcdtojfy_fl1fhs2rtgy7pdw86mdtq1ytfria6c_omzdv6dklz86cuset6grqehisoqjrwzfiqbdchwwgwgbohkedxazmmzo1a_7du1cticv0shhcu3znhelayzmn8seqdxs0aidxsmphjhs3bnz8_fetnodekhp_5o3btyoamzrrbxoe_ompkanriqyka9_vqpp8m58y3ciz82afeuntzs2ndruhaiibrt6o0ybjbzrygjtqvidzglbxbubihqpokiiwvjmbgzpvcikxo8ft4_wycmgfuoyaj4yankkiqrfmeg1kmiltxtaq1cvu3uktegyidc3b18v0udukx7ckmqwx_br6nchkhrf9_fp0cox768cn0k6zlwag9vbxuvnkpgttsupv7kk_ej6oftknkfdvqtxliqcuxklancqhaufmrhgzfyqbb3dpc5xycxfxc_pz90xy0zg8_fkkonnvp1lyy5cat_3xxr1qwyq6srfajq8_bnvkhfvz4v9otmmzovsc3xirk2qzkx7elzvv39_c3prbj_bty44e7uvmntjjc3t_ntpw8zmqrdhw7yoecbnm169_49ceje7k5zhw83ozd7ev4mns_uvn37bhvu9_tjk_ncu3pmzinqfmr2ypitefkbzfs0ar6gqsux0ozrowc92ogri4oukulbkdlz5kznzp2pxktwlsoy4rhzplrb2bdvnxy2iscnuhlligpz1x_yefevlkyelzmdezz091n2ujs_bcna6sxb9_ne4l6eyoaajw6nahetvghwcncn27d6c3by1rfdi4ffo0lv2zzo0kmcbnkszklaif3bbixqovmoavxnkpuycvejzd_sq2ju_p3717nxws6ontp3_99dfmzzudg4nvyec_fpn69_y8eox48fo1usotbge2wznyfbvf69eleb_x4epu3wtp48_ccff1b59ojrvbcmj7hh_cy1_bio9_7do4jr_cnrjsltp049efjkckbvpemtkmv26dkfjpgzhq8vj4tdg_zhzwrhk7zv304fu548evtiqvr161emtjk2bdqglb906dl169fv2rxr8ohdfy9evh_vte5egwbuib0nikbqpblxo0br3feq7buekl4dozymb7iudxpb7fv3761a9e_ioizce_fvzdzxlfcqfondr0_rk864rh6bdu2vsedpb4t8kpvnip4z0_u3lnnv2lnzpyhnwh_v0qkmygzgkb9vbtwx7geo3zrn_9e4cotcmsjvu9oei5uqzonapcftizzw_dcy5cukciju7o0apqneuoe6tovocdumxllkvxb926dfgijh8_7u3tjuscbt_ontvrqjo9e_awycm6duxyu3btokwlcgd0woqj6ohihk_jamowrukfcmfpqvklvp1tpleltj8_xuwj6mgdbzxfdd4cftxm6twr9hygadomkipsiwriw6fdn2j0ojqpr44coqlsoztlnkmam2ymvyhox6tqzpiggpg_ozi_hqaiotjpq3du3cvjhd6is8jcfxcxoipmpo8lcecnzhxqoui8nng0llzzxwnomvxrhuouiaezmamgspqidq0lc8mcjly5hj8_lfajmyjzgjb5_vrz2twsyvjqerjp4brb9q1sovtcd4wo_gjrtvycyeqqm6du2qoo6op5ec8ephq2j8evlkybhx4yw8kjk0avj09ro0anc3b99ix0bfrjx58tbzuhv3rgp9snumem8tgvspprnm8rboli1bnj2dx716rvx8qnvd6ezcu1cpt7c3nglzsmvt6_ne0wsoiuyke9sb_kgqvaqkfkxotv369xv06jfazmdbtm28myj_bo1tatkkcb0hhw4duihtejjrsccjtjh_2rdvr16zbjcv2ilozf2_fv3p06dwoucop3ts2dfkopnz50_fph0ta7rbfy5cuh379v3791_fpnzs2dqvwvilcktvvdokkuqad4ta8wkfenfjbg86ubtjqb1ehgyuhxr1ubnm9mjgoheluijz5kzr7u5ic1btoytcuffxjbmbb_qhg7yskh6vekmhz5coxd0qeaacrd2vzpw4ec1lmhjo3rygquqcdrx3vf2kqvrqssj0rkskhikfy9er169zp07jxw5ct68eevxr0dgphpmdlbvsirv379xd5cw0mhpxiktm2_mtj06ld5arzils5o_rkuh53ftql69ut4kr2fhyq0anfclndacshbxklaiycr2a7_0nj17qp9xhbqpupqpuwynxlwpekujyg4vv65c9lay2zdw79497yzs0kbbaohjqn_uzs2a6gxhmlozc6fchapwrdqswtn0_hhxqkpc1wmvuxdhwqpugnqxdevwlvgibpqpacjv2lfdlbayusjdhw7lqqxwkrntt2up8zm2bdre21usrqwlwj_1uql7gi7v6ngjzcysky9fvjlz5vz_qlnsx9aknduubxtfeommdohhc1dxvz8_pqrnmzfrmm29s6yrpnpx_i7rfi4iqhuell77auprnbmgphz9_9dvxubo4vhxnnj37_7v_1rfdxyswnwpuqxca3n79u3dhw_v3r1r_oxy8zw8phjsccfj5ewf3xq_iaoex4kcgq5cuzitwzzt88r9_pdh77_xrt2ldrl6dgj582jyoxtk0xsl_bu3tt37ly_bqpu6dokyznkleuji6ycgld9qvkmtlz5gcphlbqt_hixzgmvsvm0h0zmmsiqtg2zmry5csj9c6cobncuxlfffedwqarfhywebdw4suluoxnok900ksgvpkag6rklsr4nqilaltdi4tqi5nyjqevjnqcac_jsfzjjz_qbejtsi3dhw_fm2eodlysvteuxadpn64qmepi4kjdbowc8uhnn31m9diguflx40d8cenqhggixltpuqjhijlyip_5q0nxvfxz83v27bn6fa8fpttr7bfxr16hl4j0q1vnz_eswbn_23_7772_uzbiyswhgriiaivjcqehcgukvna94p_qgi7jplyccgesca5fpmqqghhtzkjhrbccgustcyeeejyk2riiyqqwpokewshhbdwjjlyccgescbjxeiiiyq1ssywqgghrekysrbccgfnkomfeeiia5jmliqqqlitzgihhbdcmiqtcygeenykmvgiiyswjsneqgghhdvjjhzcccgsstkxeeiiyu2siyuqqghrkkwshbbcwjnkyigeemkajbmliyqq1iszwaghhlamycrcccgenukmfkiiiaxjmreqqghhtzkjhrbccgustcyeeejyk2riiyqqwpokewshhbdwjjlyccgescbjxeiiiyq1ssywqgghrclrehi4kizsgzdufppmtbvq1zydnvviccgeihusif_hx8fnhx9_pjxy7fixy4fp66iqgghrnytvdp_4_npitsmwoktj9auxutbiyqqih5in9jp1kltryswvrunp7x583p7e6ukeeiieccsep_yz8_vzcuwve6zmivur169umhdbooiiyqqcs2hz_l_ftfuxifhaxzs44epzqccxysoiiqqggr1xl03ukxy8b8_vpb09myri0fmzjmpeuvwrzw5c1jzccgeidsjt0_8du1atsnlly4tvarut99_26bba4ricgohhbdxi4fm4udg4iyng1j51khrzzs3p3kvklwoshfvxioiiyqqcsoh7p0ocwv7_fffqdfbuhhjlstxuhyuxbuwn29ekr9_tpvqlrufkiiiejiquwtz5gxg9jw5syzj0_etegsj0_eqoukufno0anueeiiiejogsvejx8_7tu3l5uxlfiqiumgkjp0kqmwz88ekgghhbbxj8flynsiq0nduahvq1bvqlupqfwuxdkqie_hhyvrwqghhigjce44cajeiahw6tqpfxcxkuvjnj27r68vcocohspdujqfhrbciliqspre7u7uvgjfvr2pnaw8ljrxf0iiiejiwsrenj0wfclshapgvaxykqpubm5ueeiiiejiwto7nsltpidpnqdg5evvvhhxchr68ofd2rrpawmdutaze1siiysiuqtujx44ccclyvdxvznpgjiksdk6dwsqe3h4ueeiiysicwkley9atgjuqffunjrpehxmqfy5mhxkcsvccchivilyo_3p6cldoddv3vznn39s2yxxr16lszogyj4_ptmzz6eyeeiiebscv0_86nejnqxjzpw5lqrh_oqrr2rvqkxl06dpu0eiiysidy6fixv37v3gwqmu_vbt2759ewpagq8giyekhrbcxb0h3zu9ymgctm3bolc5cuvt27yltzqu4py4f_78l7_8gkk6don8_pwokittuhr1atq0atnmzkjqqgj75mh94kuxlleahhkzzkqpduohqowqg1hw9_dhvqzggvx8_xns9pv06apqwtq8vb1_umnh374qdwfsa0nt5589eqvqgjlohimhjjkcbvwr16dk1cukkdjgwynqhdixakqjfh_fn4baqfllixrdwft_fvx21qundly5cpiotvnt17tlixyhyoxxhmytmxsu_mtztqanomtcogdskyvxw1clkue122gfnyy8ulisk6_p39qfd06vmqcgf1t27dwi1_oywfhdmtp378_j9_qfyv379qbanplswkvrr16_pneds3lmzxr16v69evxunpxytwuawcaok68kxnao0x40qtudro0e4nbzarddpmtpxpemtgooduvi8ehgohdkoga3zs2fnzhzq1ckqjbd79_fsghdunxrvf13huncjhw5mo42_tt27pj5559xrlyp6skshw8fuoftshbwt2vxltzih0xvysehzmqehh40i1b16tvbtmxjwwirxbs2fzanqjba_phhh7idmwpghw8fkplnn3_mspukhuwlflekdnl5ev26dgncuhgqlszy9fvnkiqjcvfu3aoienz14ckfvxv3osbzfaolovomdg0n7dwrf5whdx9ohziovkksfwbonen97asczixz9_fxnk49ceje3a4copd27dsuiuwzmmxclzlxyzmnkslm8phx_e6771c4c_coruss6n_f_ruqatuqsk7z6kk3jfnz2dqxwvlovomnj59_tmzz1gymgfc4ckfkrgtli4unfgjof7qoumutahspejrpusxfdzu3egranq0kexluxpnuiqw8belotqkzeucohgwlflquhbtgkvezc1evhjs2lgbgyf79uxp0qrjjro1ej_qma8dymx1urg8edc_nbqk2fzwwrrhlenlynwvqencsgbbyikxggd_bd_nqojrpxq1xe7z86cfy9euosll77adgofdi7xblmwtnzzztdusgid46inbdq03377lqq3b99gm5gciozwr16tsjr4yaolrcrcrbkzzua2a9asrvq1ogizphlyhw4dtm3bpurcgifkxeohdqxclcltkivlruwy4z0tm2fofppmdzutgtkls9n0ko7u7hqbdbry586nwrrp0ygsw5ydnanw8uvlkggzvtkhcol6wsapagukuieniua_b_78_rquphw9epsgj4wfpz5fihquhjs3b_bs2rofihurukqy5tizenmyzzs3b0aht58_fb6wnocagi4do65zs0bvlymenu_opndgabusgutjk3fq1akf7qgzxikt0wh4juuwhdlyhikxaq1pkubjooiwa2n448epve4iv1slh1wrvqvco0ankejotfy7du3kpg3zaarj2bjletykgk4rbtu3by_twuucv2eh4ovrsy8nxbp0z58_v1edfc6smxwmoh0v0lhxyxvkgi4fp04vfnu2bsqku6rieqrr1qyp6rekderuenguxbqoujctevxqzzs31304_xtyp6iixvhc5jbmzbgqyaugfgsdnn0bulu7q5aondeexl5ekirmcjbmjj4ufeqbnmxqiwnu3lhbq23cufgflmn3hpv376towjbs2dc86skfc6u6ds1fbuvxr1eh2edxguz3rnwfaf_991_tpk3pu_dz81nrertmzpxjbyyktjkst87ozshbwwqx_ft9_vxxfqhjq_o6165do2nbderuusfhminkyj7tt2xllipkgh37swrnptvq1kc_snjxyhvkgn68euojx93c3frip1mzzghicxxvhqxmufe7yswkqi7m4gtvsyaodstwrkd3lufx0kznm1mzzqelepfuxbvegnfp0iw8ouwlftv_cdfqqvchar1v169fv1fhmt1fftewmlbqouj0suwtw7dy5sxjcvp69oldq_0dagj4wisl1qxzg74acmxllk1ovyzgpgfzmw3athif06rjq8ghdx_6ulg8efjk4mcbi0amogam4a_gb_xpn59_3sk8hg0brl27fgu0hni8m4gt58_frz6mayim4yearu2qvklsp079zqr0ofhflwv0i_q_qhw36dont5qokbqny_nxr5_xlxfekdq7nftu3zuohg_ysaf9ygokcygh2y_evmprokuqznbwrvtp_x379qmqzbcxozsc8oskjhgdbgzac8evs9v18b7sg3lkybevipm6devi0dkls6fqwqx69err_x_luywehl9fx73tcqihszik7dq1e_dggxpqb7j3796xl1_qis7spuvpvaonrkiimvy9dvr48eodbw9goxr16nzwr3k_fqtfala60kfa78lkvnihisjv69e2bnnx632mhdowlkp4d9_6vidngilx9_fzlb1hi8dlrenaxzs_lcjdjgbn_fckecy0ancqcoxokfcloclwe5mmt48dsrfgxv1fx5s2bd_ehtkjvwshndh3jz_4p1kcptoubputo3atwnrv1mcodkyfspfvjy9ijnnzqiqbfa7wv0anmyo6hbjaypmyjfdhrkseydo0kroespialzgvhnzvd0gunxrpnudnv68ekfcwjsefp3p06cqjola_fv36x1gdlyhjq8fposehaqhbwcfbb1_frt27dqqclz6nejgnrzvhhx2u8tjxz8nbib_vbt26oanwfpnw2jgjvqoggljipphwuh_os_eybmnfi8ohdv_o8utflx8vhwqonp37t2ff_45mddw5s2bmtxrcmiqixs44d69e9rdtsiodd7c3nxqweeqlvu2czpxr149f_78jrs3kivllifdbnxjnz2d8zf9_fxx3377bdwqvfu_pmej9pzc3d3rzexz_oshv_e9wqvvmzzj1w4eckq3bejygh253r16_t8y9cudaapcpqgtotb549e6zcfkoqopv27nlthuteiynod6l6di0fp57exqqtfrkm0bwrmgxklcpv_l97dwexvfy9apwb6qiokliaymahucly3bhgiq0_u7c7whvdqgvtflsvu8uuzevauswubcualfzqfp6hozf7fzlemdpaxpl_3nlz73vdwihz3nnvvns7yjw5pt09ejphqid9csibfl_tixcvwbf5gy6ebb6_vqylyexdrxpzu_9xrlyjd63jrkyzmhjisc5u586dmydx_fz5m8ye0sd58_ednz0vnjq7cohcghz58gudkgm81rvmmtif3n_mqalsptp16ts6dwuo4swtlc3mzha5s_djx4_zm2di1yi9rbznmjtb4phjxxgqsvonts2ymqocq1ev1q5dgzuj7nqyex85cmtxrl0qzj49u0wlftgpo7xodolj4zgqxz06dfjml_lzmen79u39_f1xsmq58drcrzmyegefeivklfq0ynvbozw8pdq0fa6j4pfzv_g31cqkjiymigb0dereat_t3c3cpwrmieswta56o_f_8_boqldg7u2rurbmeph5fja5ka9cve8eezcuricocjb_cwz65ffvkfa_nwg_a3nmdhgqyeqflfmth3jcymdhs2jk9vm2_epmi_8_fpt7ozy_jgyl1d3elfi8pfedtkvxr1okyclfdunwrucijhjx5hd_hwr18pjzt27pj999_xh2sx_mxilstx4pipzzs3z_shkzmeieu7bcpvadi3bx8fvemugmfi2nhydei6nj2dt2_fzhqcygnjk2zfwkj0twrvgkdvb29segsl0xljclv8fnqibzx713vt2rvly5zbaivpt27dsdo7fdk7dswslphl86ktifiulfgqa1rmlxmvxryypxs2bpyml7qsngtwztfawebap1usephir44cwfourg7qlim_f_o71zszcojvnsxfjky9o3bfwo8xe2uha9ssjvxjna9krvr1zzu3bh76gs_4t6_fzv5b0klspuwodnhyvny5ap5lbwntpkypnp8fhwg2lztg_9xiqcfz06dtm3bynd9_nvfx1_miej4tuyzobn4h3ztpk3p7vkk8pdwchuqlc1bfg4emzn5xl58eqxev36nashkojaz2m_pb_ruqrb07tx56nch2ckfxhplnymnjiymtjmcmv8fkcio18rruveyegnnmjxbuhfjrvq1ecammlgrjuuwnd59eocohbp27crvo5pgp5rb9wyiusk1ycr8og6_5ipcfm_ege_v3jxyrqoqsw8e0dhr2napjmbm_mu6dwt05vlby0fp_7cuxmntpyoxr0665jstghrexmtcosyh4cqzklhjj5w4acwnitwrfd8tnf_dlqrdnqouso8stgpkuk8qqjrbj9k_twrvxiqtfamzmw4mem_fpmwsyiyqeem_vjxi1yatwrvmjhxinyqqik1meblm_fvwiic9px1cqsav78_9pbm8exmj_nzx7dv3_axu5p6ezilncjea9aswun_jycnpfwb4gvjkxglzqdonta4c_ymzq5lwwurp3z4qhvelngmxjvssu7dtew1mve6vc_exl5eumjl6ngj27vrh50k_vhjbwykzmizmzn_f92jeycwiariqznr1bgsawomvnllyubnm8pcwlhbzddzazjdvd0tl1y4einsrxuyov4t6_joycc3pn36ylbixqo8xiyk4vekucboes_enz59wkadodk5tw7detsouxxhlhubnxt4ee_zmcidsmfivxv34nj7li4uslztulk1mycpdlyugruv5e7ujp1eewzmzhi8f_8egzyxc_fo0qvl84xevbppxohh4riouz179syanqtjvzvhmr_b03vionsqm4ldq0phubic_vxrjx49gjuvgmdipt09dbqxyciedobdbaoiclxrbothteyxmtfdhgwjcwuboxnm5rfqjicnq84_c_zmnsw3cb_aunwhvdqeojwrq6tr06znjx8_3qfdbx0dnwrvqk2bnk3ukeeu5dklswmhdorg3rx58pj8_xnjt5wiiilgm0sjpxt_3kcamcid6mbi1atx46fbkivlsedzldvic3xp0gudnze3fy9eyezkgh8vfpvo2edpuotmyx8fh8ijrjekz8sgzevz3377dxj2586ds5uqlsdzvbgzgweg_qe69atc3bwuhxrlr29pz7icqgichz2btkksr7_aj98_bdxvpk8etkeaasmdotjjzt69cgcrsc3fe_epq8pj6txr164cohklst_fn5w6azvavt_htt2ndy2ht_lqouktzw4usk_f04yckxnttfqtzs3b27zsix8bw7zsov1eduhb_uq6pbt2_jttzo0ixupd5_qbsgcbaxlmb1798yvugrvktzfsimkjgts2lhwblpzwz08erlftpgoyzszblvd2bjlywdihpv372e9mtu7dy_1vlly1lxcnjcqkkvklwwh_z3339sgxtibgynvpaf2bbcymnjgy_99u1b1pwprvu34v7ixmqeehwfv7pdu3zsv9z14cmhxab4xigr0otjh6efd0bpnz7f_uzknz8_5fh2vuqgbcovzcang_gajhvlje8yd7_urevfph_nk8uhzl57suqruuzmr8mhrwczlqu586do_jffy1axloua_kavyb8grmuirpdhw_zxrbrtwrvmaglc2m7pwfdhg24gwd_ewybdnlmx8i_qafkzf0sudfjvzq_zxpuybiay5cvs825gi_mdmuf68pyufaq7oxat24dhx8p_d_fcmrqsan_svlcv8djmi_fv0kzrs3bua3a4uy7obiymjkxwi1x79_s2fphum5ba4epbi_clxrbw4cchbwmdq0xe0ikmncism4f4ctrs1rq5ilfy_m_xcehgwzwjyt1aakmxjnzp34a7rlyxbwpzibn2_cbyruxa9evyiml7j_usv3efb8hhgv1q8evuq6yuzohjw4obnmygad32eaecfchuw4fovwiclpkwaecwvllch9pt03r9_z_bivhh4oj9ze2e5c98sa6faswmhpiwn06dpsz0k4_x69_psbgx8zs3b9hooy8v0onn58e6mvb333_jzhywfmmqqh5q_etjk6wrt2zbtg1e18rkcv5ssofbgwf4zuj_a_ixj21sbobbdxd3v3llyrlz53bv3r1y5upcqpjr27cvdhbo0agbc_bmsba2xliamzkze40m4fjcuxpnsnamzp49o2jqofz7nib_u_htocnhjucln_glz3sq1azymfjt27c4nlfzs2asszfw_cv55uxrs2zn6ll16xy2_nnh9xhcfpnz8evox78enzf0np37l18oyazi8egwgcc5lnvq1axtkrgf0h8ddaynwtwqkjc586dsblw4uk2u6z4tlq_fj0gtk5o0d9jxgxs8of4y5ytw6eijsul8dpcujpdd2qrpl8k4cmyd8sf8fr4op6enqwra_evcm9qwbgiotnxacxhtqsdeukfqkifjfyv3iyhyjw4sqj1ixc_609fvyydaushx5lqvontmvwrifpa1zsgcaho_tcup49e4b7weuwrowdpxoud4zjrnavk_j3bsqwlqu_cxy1qmang7odigptuuw8c_zm_b26cemg61iat7rvq1ehhakbjgb_j3_69olsp4xhco0o83oqwg7p6c5yskb_fr4dkgzamunbn348cf2onspxudzl20wpunxjds0pzsl8a9gz2fhx_i4ojryyxyaqhkm8mplgnaygvuhuitjaozk51oa_jphz06bnm0aviiuyawra7zqdxbwyf0ifntb0kfdwvfo_lls7169ebfoarjxrl8vvkdo3eylhf_wqfkydav6tkls7jp1kltpxr0wihlyra2tncsdvhixyiicpycyxld3lp161bwjexqouo4t5yxieer87pexbp0yb3z9_xr12_fvrfgpvjvqmeohyocgqchx2hx4kccyvgqlyl54ltklxacwzcqvqq_woecbfdwux_padoozgv1hk34k0fkvq165driv8dd4f4f2pvaswv2d04ssjnz9_zpslcarw0ajfcqd_xplj032pgjwkdungmc8a9s7ryga_jq4f5fyxaypgviuglf_ngfoonxqskelgjzbq_kjr46wxomngzdip9torcuh8bp06sytmthqwt27du3kukt4yqreomgdwixkxytiyy2lr9jxulni1jt5g_d339fxf3vg7xgo0hyvxoz96z7d55l406znresklskkh26sntfnz2f8amddunws92fwwx0vfcuauq5du4z3zmahv5yhwoj5di9cuicd_dc8ze8nuvmqlylbtwofvz16enoydgtnhl8_bp_shjx4wm9l8buyklsogd1ksx37dvyy8fowlvizhgtu5uagb1s65rd_5hfplhxz8xk2njyxmtgsv4ip84fxyv3pgy853a3yljr5jub3rmphhxsi4vtqexmt8bkiqmfsb9_petkbz_wualk8lgrrhxqrbpn0cx69eshu1wtwhuepzmfz2his8q5cpilvjy9vt1r_wwoggbrusfk_fvl3yn6vzs5kdpaq7g_fpc3d1zlwjpxovxr2ddp_on7leuxmm6msb_nvc6w_hwr16nw_hoh3wlgt86vvwrgunlti0dffecpu5dfb92aggodhivp0kzmgeyli_uzchpxcene_hixtgg1avvdmbgibzbyk9cxbx7gslen57eu3ep9zjuaw547dmzjz_vk5bm9ngoztggisfdhmb_mgwn_ewgufwzrvs0admgd8pysdot8yzfr_fgqd8khrb9_fp11ivcv37ujnbhv0bhe5l1zqbvzerbty_onbgwyaafwqahgvxfxjcvx7azp2e1n1hi52dnchs3gj_s_d27d6wrlbgxmfrln8bgc_u_e_amdynwm88znc3ic_6_fv2adwvavhq69jcfkjaqprippmnrpj4_epwhnnnyzly5a_y3lj_r50mh4fcae4jqu5vmzd9glxvhiw6o4rcjxuqvksxvukv3lko58unyzd0fpunwpckobow_5yxkxkmtjseo_gav5s2bsw0sfdiwrfxzbyo_2ngl_r5efp4xmqe_hdehn649ujri9weuqp7_jaf8dwdgdwg_ay8pqx0yjknpye_xlrnnmvgb9jnysokynwf4e3gaxpiczkvobq77gwbk7vexsay9s8ohz6m3xifq4d4hym9evrgxan45x_pnwiznkghiwv_jj8pshc0fr_1k91t5wj8nbswslbi8_sjr2z8_jgkljnonj3leiv47s9ybck_f_vbgwfq5ofhqbqhhuq1quom5omopm_yyihp2mdvrfmzevxqrcgi3mll8uxl_gxhnwfeguk4fxcxegdwcpllly9zrxqc0twirytmzzqlvjwphzegzvxaaf7uiiii2ib0cikqfxdnbm4oww0mdpjzs56jebw69gnmfwdbtm3qfa_iyuicoxil6k_fprhencresojp06esnz18lcseiudf9iovkzaox7587pxrr_bxaec2rcgfd9osf3ahoah8em3b25v1pukhwwlgxo_btw_7m7pswq9erl27xrpe8hrx_vz505zxtgooa_aob7_onz1dmkn8psrpjb_z8cmoal_ichg0zswybgbyfghxesy4yucvambfwqiuvcitx79_hx975syzw7ouw9fzavwrvuxviz_fn62tldsg0bdvx9yklpylt506xbqibb6tq3rl_d6zbg0awg4jr47kv0dfi7d4svswzmks1ivbh_tldofg0qvlcqdxlcjpxibxvcrzlb29pxxo8mk4o3toij3pk5ks4lcxdwc5owavd1wdnmq60smrp_7hzseho0zmmmktelmdwjfzkajxfalyvxo17ipgj_bfv2fff00zosr_999_cqfp0xj8pju8vy0jsjt4yhhirgydbl9ldvcb3_d3hlekb7ps1kktdphhh1ozd9uw35ngl4uanp80ioptiuym1u_rikwumr4ar4kgyzmni29xahzwbsd9ck0ixmh079_fdrejzmtz5s1j7frcuhab3z1ilrwqmjy25rdzyfgl4emnoxe_ode2bvvwjxlv3j3cmubyh_imovqfzrzbpekfcmlmoyqnjxvzcxnps9w1a9fclc6vxlmcr1upuixwlr44dmxdapwikzgra9asyw3j53iezk6vct7pm2jspak_xovvle3xm36ln58whp_iz0gwywarftehtqafli7xoywsldizujlmgabwc9hfv37l1s2aywt_7zkodtu9ezc2axxi8psi_l3paeb7tem8rpbtyjgbksvyphpz8zb79u1jxyrhi78yuqctb2hkshydmc3iqxhfi30izuizm2awdnpat24n_0bgwaktv3tyxvhzw3hzgual7kznm7ahwfbsfovevttuvxpnduusge9y7aculi6sn5wrqyvbjqgrq8thgmhbazrqcgcrzkuvqia_f_o_qapj1zumodaeqgpuqb8hdddpknqo005edmxjcuxtkawowp8slaf34wfkeqy9enupqt_noeloa4ykrfx5_frk4dim_xu4r4eg9ionhthmgdyivxhw8f4ouiiuogio8e5pk485vj4rsql8jaeiqjuqt5nin55ijkvluxh1zmmrsnfo4bgrnxu0izv8cwxxwcwozujtrooklhjus68okidh06hd38zlh89eajypmjvkgequfb4im3spyscy9pznpwg7n0bzxg8_fvq1afmpf1ivy_fblq5wlfig0dovtjkyfq8_jx48gdb6e7kfde_y3zu4rbokwlxen84chjypqpbjsueaohpopvm5dxdtsiiajyewq_zo8zuxx8_3babr8a8jutyf2_qlycfp8idxtq1emwovchbofnzxite3v06ifpt7gxsxne7e3bt3aqtmdbatwb8bskc_tclwk_eq34vvs_mfb8nnvuqfe_fvzahrd_vydvxnpkivd39xdfdqhnmzexzcztopryobnpnjwzf42uebcjdldm6kaohiqefmvmzzrxzy8z55kver9_yw1tzbqiae6_jna9wqguac49ypoefnasghof6mbwehfwcmclhejtkfxu0yzomuzfrv26dcnz8thiayyaaejvzs7o0lni5hr45vlwidsirqs4tudtoxnhjx6f8gvecviip3dgab_6ld7fckklk9mdontj_3agnaqzn5e3_llfdn5yge9u5mdhoagh4qfpqfwrvlax29vbpxn_dkpuqbj3796_fftie44cxwdogpi_5zr_tsddidm8rafqh69ysqkylbxpehp6wmvx_5tsyhiaekky8jit83_8srznh19c3lnnd_v6ga_frowyib5gohr0ad71b1dkbgnmtaz7opnozkuf4nmf3pn0b8zgh_5pptn5nawcfnklwukjtg7d_vpnz1coqdyousm8vw1_p_zmh7igbpblwpdnxo8f7_7unpsuxlblnacgod59_ua3li7ilpkfk0d1yy9vijflz5sbtscfqat0794d51zukxjqbvsvxl32k6y48p7eirnwdmkvfudhm2zhrjtgggb37t1yzorvjoymdq09pdzwjrb8lrftkplhmjmzlc7xmzf16ltxmezhr0c4rlx_35isaj8e3jz5g3e0ap_jv7999_fixfdpx_aeesf5wumxukh4fc_zckfbefkpvpnz2dtetg6hn88kt9ydp8ix3muqaemlrmeojoyzqo_sw78kpuix0tz8lvlxhuapdh_kzzmakvez9qbyou87d2_fruka0tly_bnm8ondjzx_jekxowza5_k_izy6tmk5qafcfd3_dbg9y_hpwl_jfxijoxadomztkxn4ipbn5tbubi3rbha5trugzbksvrlxb1dwxpuulpplcvbb9rdgwymiaflz9_hzebdj8qlwrfnx6dojqaspvypgqyswtr4nhlygoktodrud06dnz5syr5rcsdjf5omps4cmov8n_vupdcmmzurvnxmwifmk5dktxyoippfhy6y7ix4vvmq30ohv5hpr168f2yp7xgsjkpc4q93xes716tvbsmtjgguleakyadiktpmuojahnjrlcrjifnkyadto0levxvn7_0mfld0lvzagwhmxvtk6dokiy15xl1aqw9hghakt5f5hgpirpgoab0n8cmjfext7w_8_fux_fsvxbouito0t5lazuzxodoh11bghx18tmy_mjvkprzjxg_fvsubl1lodcqhnihvervr_dho_u0ubbmtk48fp7jeiffv369evrppzuggchbwggjlwv9tpkj7_79riti8nunxlkcsyhb_fwnnjy2mc_nqnivfbsuztprafwjsm5wieoxhx9_4mab_occxiuzfoiyzcr06dmhdq3g8bqkajxuao_evzs2bdliwyn1pqp_4d9zboksfi_7vby86tati53ksmhdhnhjxkfw8ejfpsqfxo6p5ocdx_hdbwlfvn3dk9uk27x5m66i0r59e_mlmlrox8fn9u3bp0_fhgompilatwofx_tsm5lexcwfh4dxrfirtun2wqer1nyjcqmfp3_gvydxygci4idp5s_fp90r_kqf5uem9vt0bnsoeqtz5s1ld5idgudqjw9qhdx4mgrweew_dhgcg3arrdiw00jcqsqvk4cxhh7yidojiyqqstw4yslpfa0mdphsdspvo0ynhealdu7ccbuppmfiz1ck5u4abmxllh06dcjguc4viyqqii23a_idbw7goqm7d_ma93khldv365bt27p0qwqeaeet7gxgtzswonspdnmxohu7o5rjjcqver9_d0pogqqoi0xm3enz59qlklsmrkzlt27sblsv7nbe_tqakp3uj87tw5zmqeeekiwk5wars2bia0degaielurvhy2ontp93c3o7cusnejyynl1_vhjx4ulfi6txr27zsiv28ixbccgeelhcq4nv379fu3ztcgbmmohk5isdaggk2v_yswnppgfxchca4t7s0hkycpreretelstxmkq6vr6_a4qqgghxo5l4j59_ka1cufisiizmrl2qji_pz8pd4_tj08q60t6uhhjmp88jxbcibbkpux8_phxe3t7clzu3tps2ddsvefq_j548adq2gmhdognyecanghqrvo1sm94mj0tlsrbzkjsevzsaq460altj774pcgeeijyixn_vzz2to6kcioszmm4vxxvefgyodz58_fphly7969gzdupjt9qfv27tt37ty6dwucbhbetktxr54_f97x1_fy5cvm5uampqaljcpxrly_uzatywihfgpwvoxqtwqli6iijbxujpcccfaijcy8yovk2bmmaebzk8wlvpgzy5iskqkloijiyfhfikxhiehv379gpioxyrrwrfixqyohajzt169etjloauveauq9nne_ahua8hboyu4c_bmb7_9jukjhbbcuur4jozys0anghbmndhx9erv2km42njyymhiylvqxwkw_ftpe6by0ndq9_fh4sevh37lu2dhzb6ivlc_c4njpzv8i4hatclf_a0usdfmazmmels7czpi4qqqllkecyemmqilr3w6twrchuqygewimv_kidkcikwhiwfqx6f5aqp9_xll1_fgg7kqzklso470f16tuli51yydn_rvihisntantche_ua8agephi8bnj_gghhjauozujz5w507lzzwg2bdqeyyfi_jxi2tcd_eyzyndax8_pjx_fv3irmzpervoecbcuxkmziylc5dulspuivklibeagrkvdsvubk5lkwsqottqliwk2galsyog7w8pt0byfomhbbccjqtjyqk1kpvkyagab67domcf2tbfhz891qphjyijy1lt5bzksjfolzm46ts5fddq0pyar4ndazyewrh9ojrr44ccxnz41ntke3yjsgplysznmx65fwrvkgwdonswxiqmhbccmnrtozs7dxt2jqispysgr4ejp0ysrcwqfgjruxklagihblv2ngy0i0qvqyyomxkgl_rvv5l2mqpiakjizn11n1xp05_qgbnz_enw7ciiysqnmvepplnntr12bnnz86cwx6acwdj61arvg0v0jyvxx4kxdytdpt19sx7ksfhjx_haaccnm3axlx4etuvinlhsgoocimsmami6mxgximzgmabupxf2eqiius75vqm5go13rx5u7zs2dont7969qqa8hj9_vsbxcvzk_dayf3p06ciryrexmswlkwfcz86ciiva2vjz3gvpr6hdx_gumwnnygeejkbciqt84fa27dvh5smnxnl2tr60anhelx7907wm4mzlzrcsn7gylnoln61x2zw4jtbnlp163bs2dhsjoqqouwuvxztqklc9ontiwjdurwkpoent55gggzqo2ogkkqv2uvdkb43atqio_phj2f3wjkhhbbnpfxmvghdhqdpn0lw559_yk_eu3_fvfu3teocqnbqh7jx4xklcndsid5fmwlqd5bikenjwaeeek0njizmvsfof7a0dgrl4b57swlfzwffpcs2y_zd8hkwupc_n06tula2wt70qiiutdktktl1u2db4ndawmtzqepaqgevxqhh4egct2djpgsbrhqrk0a9ymg4zwmcaeekjtljmjz5w5g_olxv1d5r4dvwvxln9_f9zqktatw586dqrjokagdosrbmczlkplp3bt2jib5qdpn548eykdhbbctjnsmjefqnw5c_f_ftjz3zbgh4swdpkymrkhn8bep78oqbzlnxasf7mynnlz5_fx7g_d_8eboqqqrsz0jkxi4sldtsap38_9sjhypur8fi5cmvskpgjoymg8mbid0lsabyqhq8lyu_ye0ii0wbkycqbaqftp06fyohchxxr1sxo7pr_fv_fshany4mfyoeztfhqovgiamjiyxuazzsx6sbnwwpgsssro1tcxg5mmtgbbccnfmysneulzb8elfj0yygd1yiiqk_vbtgwsyl56yltjhjyili8navsn7het1lfbyr7_ikfisij8p8ojiyrocivk4ps3b7q4uecwbt06kd2xuw68vnxr0cfaufgcij8_f8zajsnphsq5l3uny8daogphjhj7_flhqaghrgspirp_fff8ni6dwu5b2oheu4az4exsteg2czekfdlkvervq0wuh37ngaeeek0lqkz_odbgxcuxibgwyif2cm3vi4lcev9pstevdgg2tg7ntkd1lywk0_donuwec9rrqghrdsplikhpegmwhmmtgjatcl2yq1w4ciyfpz4eqplklq0kayyz_jiisnlp1m6fqk4icbaofubcsgeqd_fmvgohtvevk0zuayugbx09fundq0hcaslwx7l4pk4njywgywkrrgel_d_dzuekaofl8hyqwrgrowbn2_o8ymhdzaghbcinetpxj8_f543bx4ek1asslcwwe4fmzqawqoiu0nnihs1cbknklwq_v_xymhcoghlfvgxcyniko8lp3seh7_0axmdo2gpceii0xlyz2i3n7eoqcgibgwygd2kk1omddxina10ryouwsamjgadzcsndepzvifweupcxirgrzdxsukrr_cbrs_fp88iqgghwknotjyulislhpyvx75klsobaqhyr6ccbqvco6xnj7ojx4foohmn7xcsz8l_jetz_d_x9jqzhyw6dyqv_woxsg_etvqnbsmxillw_79d_esqyhhbdti2cmpntoea41cg4ohst5xx9_yl_c8uxlb49fv37fpnlxtbwdhy1bbmkfpjrc_oiv4fdhlpbs2smpgc_jdndxwl5c8pywzswqfv9dcn0q_kw3amwxr8kbd8kfy8lizulppklfykl91iuituojdnz2ggd7phfcccearm5m7otkxckj3377_2ppexp6evcykjcazyxerkb6_u7u7vfuhgddcmaz2i8qz6hpb2qc_h_k1dio_u6mejnzevacu3bs_janchbqbcxeyxkcmpgc9nncf0gca2bccxlcayggrl5yp5z5ghhjghw6ji_p3swanu2lqzhybshhbbtju8mpnxqlk_vl2sigpwvlbjwt5loxb8_fvtz8zt79uzgjrunt58okd_u1ntiykhmzzodonsa1w0ndww7zkvfxx_dtm9_fxcsj8l_ll8tcc3_nwvgiskbeb8hhdggtj7myhqzkwzcmjk_ydn_8f3zvpr1arc7t3cltzok4wdhvvoilvhe4qqqjrncvbxisnq6don2qaf9e7dg74gjnply5z1797dxmqexyingxubefpmntt3lj4_nj1tbtevsztyt29f1iutawvydwh_do2asmfx4kj0tbaelnlaym3tkzvef5yvz5t4iczp6grw1kk3bskffwq3b6d9ivx5_hgl21uqsvwdeeii0sq68b_lbrijcqkpv64cawhc9ervlbjifepgjtoaaljspur29vznmjsxtbu1nzdnvdkbxxlxeykvc_touexmk6mxkhz4lqea85rs3somgyx8ihjwyuqxy4x1a1iclijawdk0lswet08hiebiskrzuwrjoqsb0stdybpbchuajycafh19a9eujf2eeek0srbptumjzjycawwcobadxxl5efe0bgxsdfktvviswbp2798febaqgbi4yswkbt26yzegaq4haxlfh_4aarj_t21bsspsen66liavscf90gjuvgjtjiuidew5d924gdc0kwbznes0docrdurucwn_rgfbfccnec2c7ejiymgzzs4dcctzc_lsuvzzs3s0gqwspdb926twvxrqvll_bt27dklspsgwj4js5wbhzyytl9j54k27entfasepjl3h6egnm9fdaodti0hcsc8pwy7969iwehhbbti8_irycph2lqpektfiuo4vr3788z0_fv3zfqoqxr4utx8hdireo4zijww_oxbk_a6a7wyo8mfvsibbkrvaswbhcvxssaeekitsl2jo6ojsbvimgymwmwuiqwlvtawlpinkozoop7lx_af8gs_aulc1swmwfiatvyimfsjvznffr0kc3vqqgh2inbmfjspusskqxjzcil0dvl309orfusw3xiffan_mnym1sziqkjbaki6d1awmwym7exiqn48eph2naccfeq2q7e69atqqdgqmhli5dgmnlwefg4meplpjuuxgmjo_pxybddesj836emyzxxknhct_hav2otaza4igvqfdz88oaeekivslejr58_fktw7cwhjfibazkxdnxjp6dzjwts_m1cbpnp_numzi5s7on35zt4zeyxowqqoi2yv4m3rhxiwzqytvr1gxjjfrll18wypwesnx4mv_27rsgmsr8onhqkylqsyylsqvm6tnonjyzlpl5ceiiizoog5ny29v7mc6jkdlb1aqmlktyswiy5oiicnlnejnxxcdpskc_uet8ovgphz_oujehhgihbgtintt3ygdjoyvobqlsfdh_hfoyut6ps5gi79_zgasmyjcvtwkj02we0vt19fk92y_kubgkeekimpm1ez9_nzdunuyz5o1cwol41n35wgmzu4en0uls0ugjota_sthhwudorbadk1xas2ur5b65qghhggnwtpx3r17mtawmojrowfgsleksbemsl7mp3dzwkq8bgzkgikpi0oidruyqa6_pk4ocvpmtqwiiyrod5ky8cuxlxctwotxx3_9xrf6vbrcqynlukfcyuont0ki6ar1vkyqesjeugt5hurvq2pw33_rfoh2iqqqrsdtjl4o07eldfgwaaw5qbzf_nxjbxdldt2zignjwva7t3c588pwyqjqsecki65vklshz8mepbsgqaeeek0rnazodaw8o_8by2dm5zmmsgoeeuqvkyadelravivvkrnduhas_rgptprb49ggwzfpqsdbbaneuhqy0fjoqqrrn1pl469atgojp6slxdcr0vaxyee_6zdg1ibi7ygv8agwva0qwfbvwrdk_9pr1as4dnmuwucn16ulsmmx_f4qgdrpgqio2ccfe22sriz8_f75kyrkmosaugsvm5xgdhz0wlvpaaanpm575vrnjxrhaxkb4tbawccfrjhzjguzrgsposiwnaj_f49q1axgqqgjrellk4i1btmbqoecbnc6ika2tlqavxr3cqonkm8rkwuho0iul_pznsf0wujh0slcqdobknp1jljdgg7b8_f3dw8mxjoqqog0yy8sbgyfotk4yr1y5snhxuaauycyrkysmlj6jjyymmibqw467pptzcyepcfpmpaz0ukyyukeocpwq0noebc0enrwczk9ntmuxl29iyolx06dpmsceekinmsvebw8exkbqoui5omrazajv3c2bucqfcxbks2lgrergkf1_lhdiooxij8ld_4qwqco4sqmkoovaqhg_kbpnteuiivolw0wcgrk5z84cjbctwsrzwe6rvkksbmfonmfaicqwlytbxt62q7teenk5ibtevxoyehl5yuaiiuqbzjijjx49yijb6nwrf4tynqmpku5qfe3atyf8eqxicnlyvhnz9u_fz9rz8tv1wx_llnu05kl6kq_q5m1ttugly9fxoaqqog2ydatr1ixaopjkyexl18e49zxv_9d4oxy8emmelj7t273bt3_vvvw3kwpcfcn0m9hei6dxwt9d9g4vsqlvjv45fv34dehkcmsgeei2xfiy_deouhzeuo0omxxr06ng8exmibt265edgadxi9evx9_zzaxm6xr16x48fnzc379y5m_6clfny5cmgmterg1yl6yyezsmnexmtfo2cbm0rqoj2sd8tu7i4yabjkd9wlgv09ps2bdtmzmygszubw5s2bvq0aaehbpv27yme6d948kcubobvfczsbgwwyn7abn3_n_xtfjprxtcqp6tt27yy3l59gwnccceal5185unpes51usdro0zhkmsqvap0_vz5xo3tpq7ro0f7_pjwgamyq1atwhi8l15qoh0nbd3u_s0votna0b3p4oy1bnksg2phjmfaccfe4_lit_04zsyyjrs3qmbnz_ft7y2deexq1auqegswlghhyvgxykv_mvu_y5ytmz17ngtxr19v1qwzdv4k2v9ippus6jsghqazwbdycck7hkshks3yastonraero_gfvnyjt9bhr4entmzmhfccfefatnxqeaaz3z4arzjzqb1dseohw1sbo7du8e6zjh9tjwkcpejkbnxwz_exhujiuw_ffsgbyzu4mxklnhr0wh7sslcudbo8_np6sl36u8iiusnpm3evgo0ndsetfgouchs1wwrerh16tvr0qtjjh07wjcsrjn4c4iqhs1erau8rkampglw6zpw8amqfpby5907izot37q6ur_mv16twh_du3n4egtp06_h3u2rxrqvmprfnu3btzbtyvqggheeintbwte2nqaoo1gt9nysgebgygryswlvkksphixsearkzg0ambom6dhan48isi7apvhjwrhosvk5y_f372rfpa9_f4ecvi4ulw0d4n2jjyyf5h4wfvxu36_1bithy_pkfpvg5ionciyklpswuwvpnz4ee8uxlbwuf4vzcccea7kdmfppmzfsvnipbmtjlobw0mzmzkshzsqsxstekdqb5gtk2vr5_wyif_u1h8klmtiypj4ecghkzcqkvhj9khiagvnv3liqkbfkdkt_5e_ft7ejbbcikzke3a6zcuwqrmwh6rkkl6x_i5uqbbu0qbagqkqocubgoivqbubfruvhr0nsfftp08jcqnsc_uapt2hqgxbxeqoxvoowviousjlwyjixvmedq1t_hgy_mn3in8nbnp6eh8_fhj_j0cb7x58_bvq1fpnj3lzeats2fpduzyktuiiyroqlszgec2sdp1mr9h9pxrv6gyaz65hzwxhh4orsfkgpg6p378sepk4o94jhfanpax8suookjfs5uqvuicdwkgrpeu7nomjfkylpwpwlssbjof40tnuaa7ncwzgnf7rgs85xcvxhsv2pj27vttu1pwiiqqoqhsycq5arim5gpmylc2asjnererkmghfugn_pr166cginjknqbsckxgywfrouifmzozmmxklc5dgvirng8vuqqifn8o_vkwsz122kjqe57yme3wlsh7an_gzzs3bwxs_giyhbbcnfguzwizqrkneejfixdyexnfvnxjtez8_v07lnrwihhsa2v76ngjqhlw9iifc0iaozu_ymnlxkmo2c3eulseneesjoqqqjklwplyrsxfejjs5sgwja2gdydlphdvamcrly9fbteuhwstqghrmflm3qx9pn_l6oluthamottxddiwchr0bn_ckfc1mbeekiiqfmlaodjojesqd3vvinwtalf_sese1p6hqxdoxzrbpiymlgmxtzihfccmlflillzyr5yygigu8hrtotbsrdychl4fhwcda2csgeqbrkxmqjs0rqqc9ilygz_oxll9gkhbciaigtk4noref3eotvcq4aj5xahkiiisqfmrhczatbkv3rmstormbdkqzo0aiyrereyeaiiuslucawl05rqe8x_6o7inwqhkndqwwoexncigqitkzheczwlwlhcsfe21am1nbfihtbqomzsyehx5ahq2bonik3bhfcilqgtkzhee0chh6oguy6efjkkyzndu7cuxz58v_973_slxbc1aflyg3ha_lq0famnm_dbw9_131hce06dp379_nzuiiutlusbwciulf8bg7du3gggeppfnjbkzmlhw4qighbci_igta7j8_foxkjeykdibn2_wr8ncvxr12lfjedru3hjs2lhy6epjg0fgjh49wrzs2yifcw4aneidzxyqqtqczwlnv7p0axju1jryw8mdg_nz5_oeyud169cypmvbwafhjx7whiqkjozevxvevhlsayge5axkxjopymj4_pllczy1zphjxzgws7mzndtu09odwdy7540bn_r16_fs7iznuxpnurq6yow2b9587do11icekfxhmvjzfshqab4_f_6mtxuehxg_vr5nz5798oed65j4_49noju0kgdsbexbbuqvidhslcwr1_qrbhw4bmzzsfohbg2rrptk5on2_e_oeff6aflfy4kf9x3r9_pwaeejl7kbnrpqyj4_pjsaleehisvq1avapuksh5o3xqngtikkskjlzneb4_fihbmzztmchxrhwgkzgrup6ogzcom2dwrfmlfy_gepjw4qswlojduzc2t2_fnpiyidehhoqyyssadzoxotbebw8ehbw8zcou_oyndq3d3d2fpxugwwefmvwvxj0mtexmmdhz5gwvf8uxl4_b_fpnmzg8eti81qltb98csmmhisgslyqqktsoe2s_pdsn1kjs8_f379ont9_fxejqcgdb9_9ezc6ojo0nnts0hl3azcvx8baxsyga1x7cowymqideg7jkiuxrlanw1tby1y9enumnhvme0kikqnmrpmw7apqkok3b95cs2znnzc3ikgcpxfu3i4do6b_hsauyjjdustexgam7ty5m5_ajm1cf3z2dv_2_a8weodg4seotklstjebywhgehhoqyyssat40y8bnnz3r27dlq1chsojo63rt3r0ohdthmg18kbt26nqbg48epljjwdnyuxry4obndyuznsae_cz1mlbghhoqayssal1_fbioecbevxt39ervjxw5argzmzm7u_vixyshj_jwab6_vhjwi8ranin79_frfkzcmrrqjrs2jbfenz9zjud0uyi0qcuitwf6tfequfbq4ymgtroedyntjgapxc7du2wmzhr169juktwlqyaemksszmmyyaxm4genp6trs3gijfl_vr6gbbcsc6jtkz5vdwthz58uhllyjt37ssmm5vbmjvr0oyxkgy_c05y2a1bnwmda_xmtk7mj5n79u2lttls_ephd_wcmgaafzcqzwjcsj6jtkz5vdytq9ycn25cr169mfnc7nzx4gu0cwvm_p398czi8uxi6ohofglcq1atmpj27rsgqlwzioulw_cxx37bgbbcchllys2nmtejt58_bw1tvwhdbmy6urru37_fwsicm1ny8_pdamdui_h4z37xwjyjrayswjqqmjisg0kfcmfaccg5jdkx5um18ffv3zhiw58_fzo_fxqxll0ggcyur_fu3rs5cirulrff_ihfsqx4ji5wrbi_emyrxicd6fnzbd50ixbcchllys3ha2jvymtu7u62tryrv67eppot0_xll8xzveynt56exx49eoiv7_k0yie_bigbgrjaeyl0un3_j0g_i5kqgjjzzsjnr_vifnaptwrexpzxx9_dojqazcshjr1xo0bfa2gbakicmdyn81133fv3mga60agpjtm4ckfmecskpl4ypguiqkheyuysebl6zoy1ztatmwza6fnypurdevwxbjkctyxlfhw_btpk2byjo7vly8mgjbti0g6m2bnxiulvswa5bj1cvvbgkghoysiosq3ewzwppl6hxipuuxjhs3dqrb2bnnjycns16rl1_lfq0cipxkgshcdxqxysxfy5cqmgiqbt378jjz549_vyv6nwrvxiiz9hig6l5zu6cemypqokjixmfmrhmy7magopgr0dhclzs2fl8_xmdhr3s5ybdn2jqapiunqdpn_7j4yo_icsftmdifq8rpxfdunrpdabfaem69_oagapiup_yejjxkbnrvhzkxe5otlahq_ds7dx8_pa05smum4sxl27evdnodl28epgtj08ux77cymgid1dehaktoqojw7rowdossulj_v7_gisxiuapvvpagdfezmzmgbbcso6jtkz5cmlefutuwbnmqbbgwyipu6zgj3f06neanwrmmtmhm2pgjiec2avlf2wqhfrlxfgyhuipunhnxk5coqw4fliqyezwhbcs0ygtaz49pt0mlfutr1ixyubmmrbmmjsjn3lgfn5_ffr06dgjb45jhix48odbdrs2mjqa4g45h99mdd9virilmaz169bfoemtjhhw5ubmgpcdfuiiyx2uitwfcs9ou7i44k1hawcoxlvqfxacmjiypuux2tjy4lrcairm4odg3r17yzon8bufrk2tmudwlv28ephagqntp05lxan09fw7d_8oawviqkgeokys_zsyid3d3ceohqtbp06dicvjjzh27fjnmjvx9bzo3bq1h4chjoyyzcpgty7gmvh6npa2bdpapc4ap8ppqskte0lyegvizcfptis47zquuh379owgwlfigzduxjuchjx40k9fp6gscb4oxv3dhtt2xlp0qvgjrinpyuvwkiabfpmywmmrxso8ccekl6lqjnz1ddxr0yfcirwjkvcawmerw7nmzyqkiojg7969zcuwjyulw7zswa1atq4coia7tj8_c2bn4mhd8zmlvv1119fsxto0if1yab_fpqvq9zs4a1csek9ywrbnd3d_ynseyszl2pwspd165do3_k1bt4aghrjeivh169clfy4ebgaytpt9_fjg7tp0ybwlx3ozs74rryuxahnyf7igswbn29_48yn3jmqqki2qeqmfvbsmxhehuohdrenqdisznf06fg2qetblq1uqrk_lrmntms9ycnfv3_pjize_ozzs7jd0qvlsse7ll68if_hcepgkpihz9kksdgd4paidyoeeckhvd87nzcqmhbswhhkbde8_ujly5ephj1idynu3bt7enqyhhbbvxt3v3794p3bs7zr1qx58utj_pnz27dvny9fvulfi7ds2fl48en8hkdchtc7qkjc_ve_2eml4g35_bp06devxrtpk17_fr1sghdccshhbb5siycd_dthl_tv_76cwmnjye2tellly_yd_h9oniovhaqmg7cuahvg7wk1i6qsnq0ado1a9cjr46wpdtn1atx8a2a45gphz7wi7xsgjzsimhqoupzk7njwiab_ptnmzezlkiiicqtx5mynzjt3bs3l4vxrvrfnqfy8pcowruqbkxm5ubwxc8vl6gio6oj2x7jybgxsa9evfl29j537tzontuhqozspuuxysxy0342anag2jm9u63aj2lpaqk_qoswleli4t68etn8_hd8oracskdnyhqponxqxj4vmzhswecohjyydrfccfgqvmzekeetlczwgz5iaumngzawputcw8mdhbxwb2mghoz16tqxnjzm7ywvkvieisijr4_ffuwfwk1ng_eppxx7t69e_lecfe6qnpnzoxejlvb4qjrlbczs8n_gcffej_q_cwlf6yxeekiuuvljl60abf_yu_evruaugoe2ljlc_4g7ervqyngjmddzafl46rjk_bu3fvw4cmfp36wr6w2bt68it_x8uxlxv1dmqbw1taxl19mo6vau3yt2yxzk5d1yoy_v_osbsgeegxrgf_w0zax3b59u3hjxhd07nnz0kfdedx69ajnkdy1a9fagqntdkppfhw8lm9xqvklhj16vhr16tmzz7jgd3zwqvklqouk5cqvg8rttmxzkysrdvtpp3pnzmfonkltp87spuv5con_fxx1kltprf_e_nyjt_xaobarfdxpmf6sbgxxsbgiymj8hr_f38zfw38_vxr58_f4yr0dhtwfdohhjdmyelofc2bn8dvad7lscfx1xd7dhw4gd0zmtbhau55584d7elksvr_fu3b9_wqch4qk3dhw_z9yguxljanktjmxcd39qujtgewqe4uliwrvr8_pdhypurk1eu7natm_rs_mohd2f7euiiyude3mxk6up6_fp1cnatw8fvfyy8ikgwkwdzhwn5vmnqfunp6wnd7mf4xhjq_s2bn8fexmbpffpmzbzt2_jwavchskicr42fpz07d2iakrydmt8_vxurvtjz2zupu6zvq1btpk07fvw4fy04zjo3b97ro0exl1_opyqqqjksb5k4odgyx141anaalxnasmfix375bqp_fc1x9_5dsg8q2nvbu7u7qxb08vksxuxpje_kgfja_fmcxaup7du356s4wlsnl_fs7fy7dm0bg5szm2bw0xgasu_mtzvgo4rkf_3att_bo_svr3lxbcspqhmxjr1q0ylfu2dgpzjmhxr18x4eu7z4rnyv4ulyeneoctk5olpewvk1dsbw2xjyo8tewyz_jkyqccly9fwlfysmvl_79cxyswl9_fsh_79_j_uaxo0br1_untp5b9r40avadonckfc7nthbbczjdbmtggiabn8bg5cmszzs2we_ecv_zmlj6zsxvg0dywd_7cq1evzjkeytvb_86doxdgikmgojoagyx17ngrhp8_fz5kybd4y9q_f39suhjualciqwj_pjxrvu3xo4dw61anbabeejinuv2jj58_dag48anw4djkwwjc_v0awdndenry8slaihs4wimdons2j8rsjx8_rj27dphco_epqyytgvxlvhk0qbyswldhw_hv4ck_obnm5caawg0iyqollczmeqghmizevtowrvqyscnlrkyxznxfhw8btrgwymhgdro0acdzdk7o9_4cqmcskh8yv5_fjtlcdy0atuqynwntpw4cutiw4cpiymjt2zzmmjqikqacsfeixi1e3t4eoact126dmeemdlryn5soss9nulisaggfstwxcatp06dmjfjbgqwfhbz58_3srlccxdu7u7iebyzzgnj07vr1_7du_ot3oqqqpquvzmxxrmeaa4qixwiblkceslb2xsdruop4ehh8fiqvkksx5avwlec0ifgumuagrnbw_r7779jz_phjzeghbcicni1eycmjsjj_fll0x1ek_vz6cuxl2mafrsg2gbvni5xrhw20wx7dbo0ckthshfvxn7vnb_ziz_ljoqqogpynrpjnfazxdzlmtjzc87w9gphjkeahxxjkiwxuxvgpbyztm3h6enzuhhj3bt3q2xtbe3l5dw_f3_cbgrxro2bs7mzp_1accekz_vqjsb5n8pcwvhid2iyzmkccqk0b98eay2bj5zhreonbmqgatdq1cgwmbdiuangxb9_vw7durgjwyelxhr49ojrnj17sjmqqkiey9vm3k1bt0ohdj19_jtnysnixhfb_cjx_fr1mdaseimvchfxoxv27ofpn9_9e_f48eongzfwqvnn0kbbuhxdhg2bnm0ymjlcppijoymgc_fo1bzbsqkhrgxl2vpm0nbt2jv48gaibt_3bbhq_xma_pmozs7nomppdy8riks2k8uqufbt548iy_p_lls_hixatxry5exugvzjo1y8njitwkgbsbu7m5twrvirxt89tvv_gixa6urinhjsro8phjx_ntpw8colb169asixbcso6atkwi_cntw7duss4pup_hphmmtgbdyhaygdh79mz8ymkqj_v06eps7hzx4sxg4gc2d975_vxr33_lt0hgdteuchhr0ez_tj25cov9hxb_pfff_ehf_xq1dgjrytvqls1atxexes2hygeknyiqjxxqvon8floyzmn073h_m2bn_bm5hhdcohkgbgcimvwqfabywmdg2_fvueyb2mfchvq2rrp7dq1ls0tk1euxktwlel1ahnbxfwcvewhoafqbmoxgomjcz_muha9evxim52jwfvfuxnn1iceejjrmcgrag8pd_ywtm_fzrp_xuduxlnmdetshoiiig7dukgt6e3tjt1jsumq6shblvq0kpotvstxroynjcvnqqv4eceph89_gfrbt25lmwkhhoqufaqjnzx5uqngdqicnjz4hbgcp6dno0aniib69p79_1mueqfeuim_fvwyatdiymjw8pcwsdci3759gx8f_8svv0yepdndcl7f_fj47n27n1_fburvrs2tozan20ghbcsu1qoe3_48mhexascmwpgbniwatvrjx8_invhucm6iuoiiust5opdtjkru6ym3pjk4uly8enh7eszzs3cnny_f39kw4qqqjsjctxewnxv1chbayl9_fz5ymwlvq0cofcccbve3h4kgugltzghxv58mvuvfs8xjcvx_cxxllyccsb84ipntgmskhiepfuxvxcxgxsbixedhr0pmsnt5_gs2dbgj169bgyzah7digeehmpviyocgrchyag8f21atwphz_wrvu3du1a3jrjfczkacn1_fv8klwmjiymjqkeiapvxjx4tgjr76_vlevxs1ocdwiiigoxrw4a2tfkydpzpw5c_jw4a9fv8lrvqlsbd6qsmxlmpqafipucpif0nfxx0eemxt_bubvgx8o_gggoyahh3_48oh9_chisgvxr2cn_hx48ffvn1jt8vkpuux6p5jqghrkgplygcl8mgdb1ldbpifx8wgj3tt2vxuqvoskr0lspswtbw1tlsemhhszp8_fdig7dt06fdv3r1zi5ukptiwmickfmdjdqbelz25zqragqjlypqpvaou_lyfcxfg_6aoexnciojulhm_epbg5mirxl5erc1zzgdnzp2q7vg7z9suxrun7sqcjy1nvxr1ataswblyztmzmyhvjy2n2tafxb58eceohu2anifxgdwzexmtfbt0_plzf39_n4_ffre9ssbuhzdtwt1t7m5uymjsenspyswlqozf0bqh0eovnmuei4ulva3om0tjhjcse5quuymtm3btmjrooyng_br169nmza5mifgymliq1evohz8naregxxz4df_vyvklwcrau5cffpfuljsbzgbtxg3_7nz3es0ap1k3zdif_fbhdih5e_vr6woowlfksmuxlccge5c4vzcseeekillchu5iifk5du_bmzrvwiiqqom4oe6s3ly_vli1bdu_enbujiysog8re6s3pzw8eawicsekiiuttuczwb_fpn4dhpt09bbjccfe7ngjljuvfreesisbgxmnmbyweekiuqczwy_fu3coaamjccfff6p2jt23b9vjxy9bqps_epcoviikte0ki_lljtozp6tl8_pals5awtvbx8_pdtkyrs_c2ccfexanlj_jro0chdhx44cifilnc_ecd_ffffzexmrbqtuwiiepl_tjxuljsjx499uzz4_liak1tnttixo0bmimpjiaeepwlfp_gcqkjgisghskju7v7hw8fsefbfcls5ngjrxbuqfabewghhkgd9cvewchbleofpsgltexiyuldhw8hqfy5mvyqqghro_qxiv_9eswivbmntttosabevxuhqfny5teghbcidtqvez979gydswphyhaagtq0adont59iu3vwtgxmzoybiyqqtan_mrhnwgatj0_esgedxmfhyc2bn9e2zbwseokbiykjboqqqtso_mxiw7duwwp_pkrv648zswyq0nd7idk3ktxl60ass0vmzcqvqodqgghakfnmvhhjx8dawmhanomjy6odgqngjsqbenh7_ft2_ft2_fsrame_hibqauiqkhrh2pwsbgo5darvq1wrzsgr0dxangdwiam5tj_3bt0emgmf302w4cbqkm4nj4_pfvhlz7949hx8ft09pflgzeekislgztpzp0ycmypurd_3atbi4ucpvqkdz9evxbm5uuon8_fodbg2kjy3fpqakiymbww4igjduxkbagq8fply5csxz2xnikchnmzc3ntutvkgqhkdy2trwqvonuangzmzmjiymhh4e_htg5eufb1tzsmu7duy4bt06phsoeejirkpwk4cph8zvu1ontvd448ep06dpy8_9_dpntqfmrg8edb7joacpio_ksraa2trjlo0dols9vzk5eqvkrhevpcu7tu3lzw8no1bccek56nr2ekzz85ataerqwslhfyebgz27tx5_792ny5c_f8_fmx1kh8espvb29_f3_mqzeirswtldu0atngwicpu6cuxrx406zny5cvhz16ngwvj7iuu6ymi1lbu9q_f_sjuuogtpm0qvlckddnhbccmk5lcorir07drdvwxc6d_8opvdayxpjkiw4z7_os9wnxvfts1z4qje_bnxlfixfxr1x88epd69eu4udi2wcq3b99wr1797t071k5ohgynx6flly5dhgzbwkx48ejwnhpnzh32beiiitlaztkx_pzzqfgjslneirlq7nu3lzbblcltcb9w9uxz1qtz_bnp6oho1pvncbctp39_ci3b9588_bn5s2bxwproxgtol6bkuf8ulgaabblsurbvjw9kxbcipko2dlpiymjfkkqngzs7ozg0dpte5tg2bjlecez_pbbb_foncnyy0asxtps9erv43duzxccwua9jfgepxvkli07ysqiebvv3r0lpbd4y8jrwcfnjro1lcws4aaiejbsfhkzytytqghrgjplyp59qdgirtgwsrkcx_dg4i8fp2iplhouli58hsjixhq2xhoftaxjkyyyykd79_4ybnq0iu_oxadohqchbxmte1tb28gdb2mnevnyjarhsmangjwco6l69evpmdfj_799_fj4_pzzsrqgjjdjxoxaulfssar0qufbseashxrtzx48f50ggatpy_loyiatwqhyf8oa6ephkyxkephsuawdv57nkzx1_fbg0ahiwf7du3r3pnzmybijexf1tv_fv3r127dqfchqyngntiximoqci2mrbciazulboxkvnm6nchgpobchgmvnfvhgyispspjw9uex4ehivllms9gohfwmrpaymb3ccpyrbkyzjv375hxk9epzwtzm2anfdw9evx79spu5csr1_vnbt2gedbhgbg_oeyrt37_7wrrsclbm6uriuqgghwdfjtk5mozpiskpauntply9f_vrrl5zw8sohd3hzzscba3ft2ixzs8nvrfgrtwberkywk1ymo_ug9e6zm2cgohz4ci8epbbz5syzy5cvhwdyk6re7bqldax88usjn58fhohix4mh4rhr166sqqghjgpql4ntzwdn5_vrw6hqodjywf1dnsv0sysxmbfagqiqlclt5v3799ipcmiaumtc0k5do3d3d_y8d_era0txnfu3ieqgen0wbfk4_nz9uxzfxcxvfppmzgqqmskiuklugg8qqhmp2lwyhxgmowfbqyk6tklc07cfehcbvxga9suxfuff_7beopgjrhkjh_a0anpjzzz_hjbkdzdwrv1majoqqgwlijuyvw5plxrqjt75dswjfdbskq6vlx0ilbwybp348tmg2ffv2q4coywfmchysuhfv3oktj7i2iysqrghijv71118xwnwlnrufvszmzawdxbvs2ridfnyagboarlmzbupevxtfunqj40w4ojryiwceeejkosgz2mlcas_vim_f0vrhyweymjqayqc4_vxry7bnz564udimgb29_abbgzbu27bt1atxmsaeekismjo4csfvioym5pfaaip_i_xxr18xufyhqox41nn37tzbag3ysiff9g3vqtx169cxjoqqohsak4kbnmyigczfki5spaggerergchfhw4dmeitaw0mdlzt29airqtsqia_g00iiurbmpojbwxsmnd4s8wfcxfgqlmzmk_0fodaaqw4y2pjvxv34vzeahl29u3bmsaeekigzcnevlzw_vr6ejw8erj7nbwvifnqlaxgjxwep3_oh2dzpqambw8e5jethw0b9ueff2jmccfeezqtixv1dxv16gxb_fv7969i50aidfefoiwuowdo7zx48yyp7vokowfxdmzz_nq6aulfgwzmormmsaeeavptiygfcxek1euykcrypyti_cvexh4baqeyge28kwc0li2bfnvqlvnzjjbp_jow8jiao_evy6ojtjcuxnnx44dnz17hs2c4_zsphfuxf9fx9ymhbbnilmlweoehitgd1wzzk3wpagghswf1mxfhxxjbopgja1atwinea1fvx6_awbgyhdt2jw2iqemhz_evzigqd6gkpxtiiqqjabrntfuilgwp5tato2es3ucp_8ky_glcuooicohtp69gjinaxlxmphjj1y5ajgnz9_btgihfq4l2wjjo5mksd8_fffdnz2fy9ezg1ccff_gpwjaa5kadr7dopgjrq1b98egvfv38syjbmouackrvat2o4do6a5fphw7fde9_7db968yvem7tevhxssiymj2fqibwchfkkebgbcgcjs2bptvzhncchqb0tjjcgvwtzu3jh1ashcxxdnmdhj_fvbmppoa52c3mtr6r06diltk0z4a2hwwl2pqwhdevwjx8_ztuuz_dagewfrmznzc_do8f2iiqqtauhqykknwjqagejgirrtwpv7nrifalhygvlnwruketly4sehk9fv8bhx_333_nt59_fo17gdg3ycsxktwldzwkpiygedhxw0bnrc25eayll26siyytj8_fexklrdcuhfj69ato3fuxh6wangip_74i1_fkxnccfqbxoyjsgpbodq6sq6nfew6xvyhtt2dakjyu_lazs2bwkvjlfkyrk2qrmwlvugx9bd3r2a_btwyzq0akfn58f7kkiiwph064ta76skdasbuhg4hdmzbk_5u02dr37lwojs_epavetzukquv_9ervuqvkyroq5b49eijrbicjiymmvnz5ao_9_vv7_filv7p52rvruojv3bsxm4qqol408ow0slcwge9qcikdg3gnjo3n5ev15cqvz58_fyxyuf9fhx7lly9vy2ojxpwazph69eupu6fyyduaamvi0qwhl6iw_jjdwjontvh58cgli4uy8eozq1bmdhx4skfc_kgmkiiuq9ygmsy_djgn27pnj2si_sif_75b99_1l59_7t377jtcmnvqhv_qddqunav6vbt2_ir39wrv3_69cnbrggh6kadz04d_sf9_phxdehugvr1_pnzfhyw2hr3d69bt_7y5ctlv_vzlcoqcidng79wfvaba9iw4c2bn2fmmifnsmodbg36_pejngkhrpvpzizu1kgrtl5x_pbh5u7otgqedbcvry8_oqfmzpxzv359oe7z5po0dozyeym0ihqp4utkdojqiwx6exmngzcukskjm4qqoui0mxpr6emnhdksy41fjfflgroalliw4mang3xq1mge_fvq107dohqf39_7jhfmjvrmmgoe6oepxvcgrfgbm5uflg1iysoom3mxacnoaj82v2sj5o2bxr79m1_3zpyswnhzzo1hw0b9utje9avsevxr2n_7devn5wvfxzmpeephvy2rnnz5mfacceqtjphtooymjiirytihb0ddfuzxisveht7l1y4udw1ml6_vv374svk8ba6bg3t8el_v5exnxr1sxozfwouce4obichw8fwltbyychhkgsja2jifuogjqiyw8pdwxihqptp87p06ephdlsqfah7elisdh16htg6tp48ccm4qktjsiyhs_fp49pueyzmjvq1mboqghrzrqbiqffrvjcuxmykdzxvxv3p0_f8qv4fstwxecar69v3759mrbfnjwjkiihdbia8ftp03v1nfnxmxcimtt27dr49_4dziqvp3_uli4agukyd9rbv5exvaoxppclcymplwrvj4_phafo3aml7gvitnnztjb2_pfomldw0uukiexiysomk0ugkxnttt37gwbfdrtcwpvazk4ozqmhb0dmq2vxllsljs8bnky_lvmafjwrvuuhgkh6kldt9_xd_elfy5gqftfihurcgwnuangtz06ftsz8urvqx49esyeprubvapuux37dupgjbfjccgqt5pptooagibq1apbukpuqddquowkquzgwyn4ebh9_ahdx8uxlgw9qfr2lfjawymwguhwpdhw5cswvkyzelsekkiwtdwmrhq1ap4gjosley8lihacqwmzjfg8_pzwzrsbw29devwtnlwx48fp0yz0r17d56g161bt2xlfkrdhbc1o_mds_naewvxrsva7tg4ofsuxhn69omsrbkgm8kjgyebvmazrof44ckf2rvrr1q1cpvly5e_fpnyuhhjsekiiepf8znxz549czm869evq_mc1faaurq6qhavfyu9msrdwwokwgjgr87ovmaohwfnmtw_ffuqkbdsmtrpkre3d6vunt8iiuttah4mzp8_p1_or_1m2nr06ngiesmwhpsdgazauxilpfaqvcmjjawphz9uawnp5ote2ojw6nahqixpmdqhrk1pfiygjo6on2_eda4o1tfxz11qyu7curi4uljurfkty00vexmdj2pgjpn111_xhwskcnjwclc3t_flhq4ymcawmlbnz57yjiqq9axhy6fvmqurk6qfcnq3b3_hns1gdfv3_8ofd2bjlwtvvqvonunbtyhqskxy7d_u06cpaxncijqjtcw8eflk4mgdpxr0ukmi8_hdh7w09phxsbw1xvglls5dml_ghzt27ozzs8uvk4dnqgjrafpxdjotz86cqvgjxqjfi_gqaxxxxx9_ylbq1spttsogtzs28ghiynly5mn169dtgiaeabitromdgolekxbcvhgrp_tz3mang8emgqnbs2bnrl_jp3alcagwntunpnzpgghre1pdu186nahfkls376drxnkz88p0zaqjxpwzlwrvqu0tajrvnqbiwnjy_fpnw_bhaktjk_edmg_ffuephmsmjgi_fc5z8ct5zjhr0cmli1bvr9_fywjiyroku09o71z584hq4za4opj8_xll6znm0l8559_fvjwazcfao7u7u3atcm4d6xfv378_peq2nnzexp65s_fh_sjiyroku3nxc1btrx27vqfpn0ohdgatch8vr6_xsbgnz59wh3aibejnm_ezbo57969e3xw1o0bn_dggbbcigbt0rptt58_htqmqe_evbehp0sup2fw8ejffgncgwcpuntp8s8_7b2dubl_y1atijsmcgeaaktzcsxll3cga_wfg_illcgqkvklsaidg6ojiyewmvlq1gjrqdpn547d_7zs2cleynzmjvrcbfls0vladomyschhbcnp6wz_msje_a4cejepho1_c7vuangva1afwpixbereva6f_78gxuohtuggrl5_pjwaaxxrl1rygcamsgeei2njzn47du3wbp_9ttv2anmtexyjagngzbkufdr169bt26f4hhipt09enyyzquf_vhzzs6ciygjo2pr1q0xtgmobxbmzkiiizpegzoxr68vbvxq1cmaidnxlspv_n2rkil5mpwwyqigfn5_gcjfqlwrrly5aog5utlfniqngzduwhdytgjrp_74g_ixiyroem3mxldu3ylhbt264brfsbxbwfguklqi45s3b2iwysqikysrjkgqxkbxxl5eu6zmwxjjxo3ib0mmnsxgxkkwzmms_vxr_j4yd8hhbb1p42z_otjk_dyswnhbkl3799jul16dsmji56j58yzg8hw4cnntu0xfvpmdqyksk5o5kuw5om03xixhby8f_9_1pam_k5tp467uztre0iiuwdal4kdawmhk0hqqfej7ehqj4glpsu88uvewina29s3ancgdons2ml3vpczs_ongzcgmdy2njvrfnzko3jwiabz5s0rukaaxh06dod9hbbc1jfwzwi8r1uhqgvra2vsqu_epmhgx48f8fiwyefsorfjx8jjqvklsbkqeicbiu7cutn9_nsmt27dytn8gpgrkxz_y2hdhvn6_vlvvg_fvtqwbjehhgg2rcveen1xep35e_fuyzculaspoagh2arnmjtb245lliyjpy8epcjabgkjcvontsv4zjgxv_o8bsdh06hn_sx3_9bqcqvlzw7u7u7du3x63jx4_nt1crqghrr1qxiq8fpgyplvq0wcb34suldl5_w6p4ivbfesvvr4_zvgrfrwfm37ibc6cobdv34agqiecfcliavcgl168ggocjruympru3bsxb3shbgbywbijiysoi_3kxmhbwr8_fibafp8swnufay7vwhuikthtv6twdqnx0zxdrq6uzs7ogenolvu2lmbsnm7cin_j0qvlxbszgxuvx78e45kzz_r7_2nmccfe7whxjszt0b07djqymsietkdhbwo8k5ixyk1atrlvbgfhgqfmddlcuntjwceb4yvllvts2rnjadevx8d1mqwndxlbznnb2_fr1w_jzcuwyuaiiuttafcmxuu7bdu2xaayobn_vw5kiokm2lwrtq3n8davluknz9_3q1bn4z79_pl3yqbpl_0kbbgb85citd8vz8tpaepxucgoiwjoqqol60kxn7e3vdy926dbepxs9ogxgyrereyazs7fyrvi0m_iwfsvv69evyswnxgfxvqlx5cep0oto6vn79ggixfxe_teua1tbwgwcpxhhn6skeekj2tcstx758gr55nhxjntfkyve14dq7n23afho2hotaqanl14davxt3rrctaci_o3bsgaay9_jro7ezxfb29hi4ublhqaghrl1ousz_9epvbgxs586dixqpwrpedhxzw1gwymf3795h3kjfc2njy4wrbb03bhweywfh_bzkwyhhar08efb6ybh36tqpvh0z9lmyzal2zqr58_yyulu7f_nybwncccfqrisy8fpnz_exozo9fo6qx375bfce_lzdsu6domhav5likniu1t9_927d2_mpxl4ehtt2hucodka5m0xbcwil9_rv6_oz_gkhbcirrqoez9_bge071idbo0aibbyzil9fx1meyvp1izzs2wue4zd1dgxko0_vbtyyeylgzfnp96_tq1a_meru_j_v37gdrs2badqgghaizza_bq5li4onb_wxbwsl29_yqje2jjy799_7zo0alnmzezbvjev34nmfl9_esnbgeharehveqvondu3dsg5s3b9_y1hvu3dnwmynydfchu3btyr2eeeluig78xz7lnv2fchug1z04cyk1c8x06dnxrlyjsaenj6_80_j48wovxr0gu0n85mir7t27y39gol5fvxq1q6srnjt37uzm5izjju4iiuslanhzashhm7pineogquzpep_rml4aiokkjxmq3v2bmn8zqcfhb2119_wvlz8trsz2e3zcswssoeekkusdtwbr6_vizkffygjbbo0slwkyuulo6n3rnnz7le9hz79g2yb_78_xfnnhv27pj4elyhiyqqnarfz6dz04sxl2xtbxft4549ex46daj7pc2do_eff_4xndq8f_58rqounj9_fvz48wxlln369il1sqz_zzgxa16ftqkhhkgnystkb8vrly5dlly4alg5ufnt27fnzmxwk7r9_adohfi4ckflpawrevk4swluyvyw8lozu7vv_u0kedaxnccffnlimvd0rvfstwyaxpwi77iy5fvvzs2bpvq1chbaswlolklsrnmtnn2lbhre0iiut9uszwsi1btowcorljpxv2_o9_8nydk5otrnmzwknvl179x4yzai_25gqqojg0kkx07kaalmehhcswcbhggyvx75kkwrdikwlfvn7_x88ejdsmcgeacsqizvgperl3t7_6ngj2j9dqufbq1atkly4sjwvvadonbkc8jiqqohao0yshffruv26dll16xbezmzmnp6e5cqvw02eeejijujsthjmndgr0za4coaapwfccceyokysbi6ojvxgizc3tyznmmbmccgezikysalwrl27dolshvfq1qtjqgghrbz0nvghz8_e5csvq2w8epfijakhhbazuu0sv4caafzvhwwcohdagaent57ejigeecijysryskxmhddu3i8fpycuwrwqsbgxlzvvreqebiweeejkrgen5fthh38swbkensq2b948ysqi1iceeejkq5lyhs_fp4c6mduktm3bnntounyghbbczeznp_uhnvfk2tr69u3bliyjiytih2piot158iqgimdmzkxontqsixbccmk_ysseeejixqkz04qqqkheokxmccge5b1b_d_xdrxdpwmbuwaaaabjru5erkjggg</text:p>
      <text:p text:style-name="Text_20_body">base64_ivborw0kggoaaaansuheugaaaxiaaabhcaiaaabec73faaaaaxnsr0iars4c6qaaaarnqu1baacxjwv8yquaaaajcehzcwaadsmaaa7dacdvqgqaabwusurbvhhe7z0ldi1xfse9azvaqsbinfvnirskmarhvutblkqb1rrpk5llqly9ukogetxyqlkvvtmmmqjem0wlqquuqxseu5qwgsrckiieeyqqath_3n2y53o_325n7lultm_tvzn7ho_e798j332pmefc6rfvn27miaigvooof4xbefweqjwbefwmqjwbefwmqjwbefwmqjwnmno0apr16_z88elreekomofaernz09c_bmwslc9pr0jrkekomofaerljreisznmlbcekomolacq0ljybrp0yj9_9_nhkcudurteickpotz507r2lrk0ivr9skc5g7dy4latso0bhxy0olqtve1iot2lfjx9atwykdebbqvxp1srusoqki_pz8zmzmn376qacgqekfotiqteie_vnpf_kzqymg_gzzsqvfvjbfxcuzgrlpawm5ublk5cdp6ellly6niiiovatwvxr1mjrp0rx587zt2zzq1oivf_3rli1bzmkxudngyrmqwrfjx9sltpduu_qalo_eybduc1am3atffsu_niiy9at26tjjcgiubbb79vxwicqxbrpaj89dvx_pt19avs06znkwhcksnhevtogcsksznwrfjx1fnpnwzy0m_pr2vxrtontz9_jxvs8nbgwfdw8n79_4nm0ejlmbwgqijcqmjiopsomrv8vlyxn75zbhfki8irkgpf6fcxl58uxbt2rimn332gv3pl7_8upuzan_nhrdeqm3q0fa6xappt8_exervw0njscnhh3_sklmakomnju1ots7pz1evlfy8ebhc_v37uzvyqwufbapmmoxmzzuvvpik2gaofiushefusox4xz_qa_u_vxrkzgulktkdbg5citv1oll5uxqiygbow6w8p3337dr106vwzg3b96tw7duss1q_qc_ykq9_vxt0kfu7777ju6yjbcluhwhfer5qfeykmppyrhcnq0aeqkgxxr1qliwyxdupsqer07dpw1a9aepxuoncsr6_2331zl1aodp34cwl9_xxuqffkzghgwifuvcant59mp_w_mpkgrgzj8_ny4x9lgscy4jaqx8tjo0cc9fzzo1c3nzwv9s3rxzfesolcx8_oghqrpyu3atkrgtnmf69u178utjdh06ubb4_tv2lbb1bmpogv0lm5qiqrjhg0brpfr6ngjsiq4jqivcsl9oisxl0y2isgbstu2bamkehysweb1wjw5c5rub4wgb29vqvboo49sakrgrl6_fl1vspvmzew6pdo6wokey9q2buuxkzs7w4kexxg1uk4iiilw8hxq1imyh374it2ou3btiokvjsulpj4_qbaaglqmga0dfmbm3sstyopgca8pj5s3byqryittp07rpqzwveccq8gac3ma_0lobflb4nq1a5r44iehkghfypurc3jykiijixnxxrdjaerywjifnx_lu3tpqomnn36aeo7stwtxfbyvfv26dikkgk12796tutwq1altr6uexxg14jahdhygezyhq4bqudg4cuukjywex6ltp_kzadompxv2jikj8fhxx48fp3rxcte_w7durxwihciji4ms2p4dqy_2q72kq5xu1fst7eywymor7kogoidc7_dgyg0wymcba_l6pqenk5ggbdu2uencuxovyjjt27dtzqlocz579_6tih2h1n8jcahqecewhw4dslxvxs_kikqh542haffh19vd5xxfpxjfgjru3fvx_jryswexp6khcywyv_ve_kvgm_wpivvq1atxrr7_objwxfnatw_e3mscplczmy8td4qmnnikjybm4tipvrvrt2rvr1aqlmqzcvxovd4rmdi1fvnzixiloobto1d1hqklcf198gur0ddrjyonsl4idzjo1iy7axo0blagucsyhubm5sqshu6dokgrculhkm9knt59nmzyhac1f3wngcfgpo_bzp2_ii4ttikeh_4nuvobtfzjy0ucfks2pb8_dtbvvzwgtryljhqjw7oxzzz_nkz5v3jwl0tc5c2cq1yfjnz17lor69_vrpaxefnmohcmhdlssr2er0wphz6sriioq5a5adomqscyt956s9u2jiulrdw_r3j11vfpzcv4tnilvqzpn16zzs3y2fivr3pw8ox48eov6e7atgldfwavk1ep69atoyjha9jwr15nbwieyxaib7_9lg4fmgcaegk6kpot6sonhjyyek8_aqqm_d999_nmkz79u3xbocrybxypizawmabn26oy9yexysx02l_oghslreylyrw4cppx8d69evv9kqbmwt_vnnlnezzs2ojr6r791336wiawcokjf9wex6x7lyrrxyzsuvvelh_vddd0ok3mnly5d5fgopfqqhb6tiw2h7yubmtmzjkydvmyxmzew2eiv_irogdgn9fx31taojlkfwoc6jb9_lqywc5cuic7ojl3f9aoun6rvq3685_tffapu_d0bpodevwvxknbfiwljqokx3mmtohdit27t2rcuydw_zxakok6jg8etjdjshxdldfeoefvaxjz5493h3u4_md80qv3anch6odfvrpjyv1y2j0b6xzs0ajkoczwtm3bx_9umjiigwna8ecfv75z0gee_yxh3_8uynkij8_pykp6euvv1z5n_bo0aowp_03ybkbm2m3bt2imjy7zskefzhqbra_ipyswaik7ec7gktqaqqscnfcqzyw65dnysrszvxgqrjoiyqkml9ugiei9uzzu4ncfvreeptq1uujkoazwifxkyimojic586y316nth3zbzcnjwdnqxh4onxv0qwlknbvymp_8803dk6qpxebm9zknz596a_hcadedsbppafx4naosrk4efmmrdacmtnnkqmgg5e8oabx8ohdlh399depghws6ng_lml7ohelgxb861_ull3q7u8iwwfja0yhmqft_adqkgwd6vqztdl5twalmxchqvjybx27vpexh6_abzjzgskqmfh4ssjfffc3bduwykullaiujhszubysxgdbg2io9csvptss0iu2y_isghfo0cpjrj0ca_ltgntseirsqcwcem08fiswm7edx7dhz58ubk5h_ygxsfhk1gfmvqreyzmwc91795d5w_fprvf5s_fr_kw9rxmzzqwu_o_rhhi_v7_tgjzfulqubd9mxrdody2loqsovzm_oghh_gqt09p6oixy8ds9ssje6qgadevxx89ejrvbvdi6irrycexefpm3m7t2rwlhggjskkf_7_xhnvznj4_fzoowx00x3nls0jcaqwhtcvom5xorghpms6wfeonrthwk2fonkef0y6wjnyskg8_edllvbanjkwky3wfrlvcakjot8wt5isltjixagqsvml37dvhzvw1ibwait55mvbgwefe_45qgmc0vd2xwl93qjfc7pk2iec7zghq4cqusnwyqgiobryyh7wzp07lciywsjcghshpvnke1vgat4anoddhw6pfiu5cusi_ivlilisogpbaoxwtg3fvr3kw6cptfbhnmiclwf1wxcmvaw0orrsreqemuhjkybbvqwidszbkvrlf9jyhjnmjbizg4fgy8ul6oehhyvp7ds8qrgpnx6dnzxwpo4d0da6sznfuzw_f56vl55zjbxak4fqt0_avqsodqzsgolkagccnfd_8rktetj06kyh07dssnt7c3xyts376dwmeghaelcw56r169ymjijh07rnuchwahgkltpyqrk7chvqayqqpsaqfmgmrvj1bszhlwals_ssklrclwukjs_vvf_jeifpgrbji3ectfhamhbyhtnrwwqepclz11lt4jryuxbgdhd2ousmltybnxx5vq6obj5e7bpxv0qpvq6gilaislcigi94cjbiptgieffzzjtka56yjvv6xygwlawnkh3_8suan_0_fw4ujw6ztbsjto9bd4qsbaqf2lg927tw5lsolg2qf7l3hhnvmatufwiaq6yofqeprnnjn_xi0zr_diopflj799fmqhqpyuxklkmraa427s3uademoi1vwchol6bpvw4b7jfiqsucie5vr0rzg_ywzm5sofj664ejs2ta36edceiuy4j133qgaajmuxr1ktvg3bt3wznmmnwhhlcltvmbcuhhj1lfyh3zeid2r9qjvizcf7vmbb765zmkscxpjhlqhelhhw4apfck0vtcksrovlwwwgosw0fteecddqvoop3vt2ru7duy4domskna_2h62ouclt8kjjzxcfubgycccpgktjowanapr165wk5779olz9uxzdaqoejqtwrvsvs34_vjzkfbyr4u5nc8ung4ddssvp0agafmyjeesz1l5i8ir7dfvcuffpabsxiiqp_tlygyauces5njeosgeyrtt8ambnmqwkxpsulfblk3cqrtgwns6gfeh9hx9btvyj9mz_fxuvkvefsldsaaptk8f8txtu3hn27nkxl15utd0jftvxhohd_k6dosvdqkza1xitwwnf_fpnd_edx9b30ms2iqh3wniyprib2_d9nlnnylrkdtzacorhsfb_zueumzatinq0or1wdovcggl3gseuchi4ul4rbr_fgbbvhy6dgzawh9klubas7pp11urfr4d0j_vy5ytoykrzt55_lpiy3_cvqkvmgcomjz8xk2ax0unb6cx77ys3smwlvt4rjptvhnzaqmguhzqvqu8njsnvxv37tev3_dbg2er4mgahp0_ffreirnh4amuhm1oagihdh1gr_gjxo12zrzf_ph4utrruvemc_qyz6epaob9dxwnlb5x4wbpppz111_vvadphomme68rsqhyb60wouybzlmefixyqaeaw73c3t7eenmv1bryrwdtpjozmbl48wjagwzaftmpclmrftpvm_2vpbpxanahfzdj7dy8xgge5adq8hhax4wza2wcljqejyigbi_msy_9rpab0_uunqkmcdjgzu5axzodk5ozd_9evdypal_h4khrhzakk3cianlpt8ldw837jrmbxl58urkvwvg1uhfkzb8cnm4_mwstjepoy_etxi_0tdqi8qkrfomcgozsbmrqb8x1aicl7vtovmme_c8lspcvldw9e3cqgmaxgp20viuknfu94sa1nzw_xaop5kudhj2hqwfqy8ogdthjltfg3llzsumcgzjjxoyuxbu2bt2afkmyolgjrrclyygj5bzb_uhvvfce_sgs_zl75nhird5a4vbpr41kdr4wllyordpoeh2wct6fqudynvrisgpq3z_akmqwoscgbrjvbakjcupqchpigpabegmcio87qnq1a6d1d63vcnuq4h6rvaaeilv69wolssaqkhfnewq8kbddtpw4gxcguupuqvpi4smzp9i0gqaz53gfv_3tbyb9gsy0adoovn62oofh46uuya60qy6y7gc2d_5cqporkafefnx9funokunrr78mceayxirwhslawzvat_lhjpsx3_gibwhnjbotuhu81_zzz9xur1awv8ihwntfqbfvqeusbjz4lfv6t4u3ae4_7wge7cketpho48_oknmz56trkvcuhcbiob_7n8i1lmhisfkzat6gxo0akdypfaqidvvpm7t7_9petcvxz8smryamtexvachqr8rqskcqg_es8u9sbbrleivvsyhjiurid60ukupj4_kc0klwqvqdevwzaffif7_97_tgdavsqqbdgqv2qmn2lub5qhx5ghbevr5c7ds6nihh35yitr6atcgquqk6dw0_mm5barygatparobgyflrshrxmdq0fcvd3tlfvir2qmc169fj3_pz_lfdwbroqnavhkzfelccmkwbdihqpigwhj11vdpnjwjh2htpk3asvjlwlvhcqybfjtalhjnnxc4itai3nxcdshgjrun3uhbd8wffgojmwdv5cb7uqharae888wzlabpppeejfcouejlskokb90swble_ewixdeavwnhaunspb_73e9ibpmpu6zq_w6fxm8o9wif_a7zoa8vwgfpdjj2g5ahvatwxbp0iyymlppjgdfihdpmcgpwrubk5ozbt2_dunxz5s2lj49hs4_wfg_vpr0flobnb9nswwqcune9e3etgeqcggkaqacan25czmtp9r7vagw8i13b58czelt9macphishfh11_ds0xgtsgsocgzzsopqwksxxamot_mtf_kkvgbzp1zg1wonbhltdqrsco8tw8ki4cda7umpqlk6c0ylunmohd_fp0yc6ohqt_vjx4wcmgncjrw_rygatmp5noopdcq8_gdvu2dnzpaplkf7_xo0bpbon7wdvniowhjptrelaesabnicfo9ekcwuv6pzttmtqanulhwwzqkx4cxsibnhwfp5mk7uyt58_zfevhhyiohbmrcc0o2_h5rf4trh_xmcfwam5y8amn998e8q_adomywfhacjmzjmtnjwmdyq76ybtm6chaw7mqcub1hxtk8vghspkzzo1dg7angsrvv_e6od4ilri9ygupba0sxbws6ehepptyqjnz59on0jlj0sgdg1gn2cmzpz8toofxuwzyc_q5xbtwtnm3awsop2gfelv53v8u_v20doacgebsrgnubtpwmar48ebdmypax8fga67olfi7b_gtrhhh4edz74one2vdbbi4svqmvbiqya43dp0qvtfrkyso4dowbv_vllyxdi1zt27pjhp_7rz8_vwbnm165dg7yoqaikgoyrwpslfy7a6thz5gy0mj4s_clegeliynjycmlr168pz3juqffsrjslnfhcqkjawtrevxv379_pm2nysoef_vahf39_okjjz7q4_pj7e3no6fuw8angyneq2_fvuwq6yh5abom0g899ndagqnxf_lz86eiebffshnzzjs7hhfr8npb7xija0jkaj4jrycfg7p9_axx35zp7xlwiedecwdg4nxezhnymjgvziulo7mcrsbbbh27voa_kfbpnv2bdxfvkrl165dy8eo3bp1k2xr1kmdjosnkd0barf7sdrnajr7z6x7czwl6g82ahccpn5qunczzz4l37bbt254gmapqxej2759_8dawobnm2t75nbj8nzbgncmqghae4z1rticfevcegkbadgqhs61ehnagy826dy587zt21tv8gi1ga9cu_voxc_b6z_g7vcia7r_czqjwgvvokggoicwi2riy2nnyv8dvitau6yhnf1a9wfa67eygpzbaxgehh4dhr0rewgzsbejwqctwrsaasndhxkzswvwgc1dqprwoppatvangmf02muvux0gryjnlthkb8zm8ukujq8d_kw_rdh79uynn34kj8loxbvly5zp13zb42fvk6lhyseisexmhjxvtm1b2gnkvdwaowgtfca9wsdcj0il5jgaucgqw82gu4hp69evwyr54ieh6ln27dpiwcmow7cuvgf1qbrce_udfuimol6npye8fbjiynzqxs20gcdoniclvk9epvg3_mtj4fk8f_48xdmyr00s8ipzdjptomnclygauirutfzkk08itujzcnnzd_zygbupo9vggiqopi4coclb_op_agdrygcev_j_lb4_fjwajk2wsy1fuqic8nv8gta_bji4vq44vgb2rbjvjjejr_lbyczv3bpvicqinnakinyxlf68ocymzvjw4vontlwie4qvvvqkvxdjs0szgdd3cjjhdvx0ivorhpue_pz8fi1awatg_pnppuhzbq7hseb9qrdcllmzzpfocqok4kc4skgsfug4h0hjseg1uzdwzirypwktcml9ak_upgleimrvkuduiidc88thx9p2rw0anod5kjwioegccm9tvxp1siqljemd9fypqbvbuofx8pc4du1aufdq3r17lahsesfiprw5ciquli67dlv0qxaku3fvnjdvhi_lv_mitejsagic4anhr0cvwrriiqthvkosfdcba5x61w7dukusqbgvebxionjn5mcff5wsgnbfimrfdfc8excspciilyiofdfbg_jwr1_feuyufxerlcdcu4hacrhqkbyfvdnlvvjir318foli4hiseqzmmtjnzpz9_ermkfwb2qkyewehyxxlk5btmwxx0ewoqhnz54qoyeiiml8_pg8si8gucdirbicpxv2se4bjjufq6e8_zznnuk_plll1u1apwcnkzygucwilvy1_nll19efphfntt3qrxls91mzzqptcnqoznnzqqtign4slfrubbrvly8tp48uwdbai4t094rhmoeakw4q0yepjkunw9jd_hirvvmaqpfp_u0jsxfagodmzdv8ha8idmzuxuigpshauxuwtuahise8b4lv69epdingzbwghmgtzs2tbbpzgqkvddz3nvvuwxzilzww0st3exontthe0gbtlq03kozsldw_phj2g6u2njy1nru2hogfpfdd_orbmhlu_8889kjajuhkivu8jgwypp_v_fdmypgp9xiktthzxhw4dfi1aljexr_vpexdvb2_kgse7wpxv31_jbmgdelvyt4aqozd_yjahjakpdydjrkbg_pnzyzuqnimkikjpmvvqabhu9fuwfjrienwggwc_k6xevzp6sfz8_hhvfv5rx8vlc4bg008_tvlm48an_gzbti1ltejwrrsltp06rqlbcb9ertif9evxk2hi4egxyswkro0akbxgdxw1bc5ghmdeg4p7_utxiqwlvpqakdrqhdcb1ertmplli07dux47bxxwslckpx09ny_ffszzzxdpyctfztqhxfnfokjjyhhgq_vlyxgt1fcenwhusvo4e23337jjteef_75nwvwipvcc8_lpkryutpmaowxtwcvyckls5co0bbhq0oigvsgasu5tgzzkl71qymgwwzjtu0ndaykiobvym1bkc2pppiijezxa9hiwe9sqhdcb1erzmho0khz2dlxrlyzo3dux44dlfrozk2vokagsuzevzssjhw6digsfn5_lbae90huitpw8fgpv6_eyticu2xtwisbaqhuucubuuyco3bs448_rqjnmzznmjqhosc4d6jwxie5tqjo0lbiymjrurfjbbixf0ej0anhu0iq3aprk66jtlxsqvmnsuzbt48serzu3zqqkibesehireqecqxbrrc14jrmu2xbu3btkngrv6_09hrka0lls_ozrophj6eeilgbolzcr_3atslruljccstatmw5zcoujply8qbzzpw5q3iintw1e_fuv65cqxrspelghcocuomiwnedhodmmoq8duzyycogixhgwaefhx_ojsmtjy9btmz48ofwkxjycla0dojqcrmmwkolglvy28qgwsxw2m7jxo1tign69_5nnfxatlgvbmfdkuunxcetw7c8pdyki4ubnwuwlzwlpaasxlly586da9asiqsfbachjxgx4o033qcsilgtolzcsmji4pgxywynggsnronkij09vbcw8phhh_fy8liiqxbvrk0igubkpmtweaqni2pfeaqni2pfeasnuq3a_waisv2irmkpaqaaaabjru5erkjgg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6:09</meta:creation-date>
    <dc:creator>Generated</dc:creator>
    <dc:date>2026-09-02T08::56:09</dc:date>
    <dc:language>en-US</dc:language>
    <meta:editing-cycles>1</meta:editing-cycles>
    <meta:editing-duration>PT0S</meta:editing-duration>
    <dc:title>methodes:calculs_de_vitesses_et_conversions</dc:title>
  </office:meta>
</office:document-meta>
</file>