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base64_ivborw0kggoaaaansuheugaaadiaaaircaiaaadud48taaqwkuleqvr4njz9cbatzzyehovqvxs459x7_upr0cjyzjakouksiuvdtsmqucdhediyqchhx2efqyihibbtarst9rcagiigsdywwbeoejgtixq0dtggqhjqkitlam7nfbwxr_codzj3n7l2rkjo9vm9lzuwufw6r7f3uo_8_dwriylz5rxmt7qs_te_9dt_hjhmx3_0ryet_nt_08_u71_92l_lcf72b_s58v1hf_svmoj_pp_jc772ez9qxfjmb_lz8v2h_st_9y_xt_xk_x_7n8_zf_uv_sw_sp_e6_in_nx_i28zw_sf_rc_k_7_26_293_g3_fr_ne_ub7_vu_7t53z_kpf9wvk_3_ye7_3epux_xe_9j_q77_f2lob8y_8v3y1fydh5syzx_xbb7_z761d9f7_kh38j3x_u_ge22_ff_7_8pvn_u37d3_nwd_zuf_3_ld_o3_3x0273a_x_3v5ft_h2_11r_q_hxy3f_af_jdsfpgdv_k75ft_8nu_xd7xa_9bq_y_d_8j638_mf_tsq_1_1llr_9hfget7v_fpwvnd_z34fi_93_stez_238vx_9f8y4z3_n78tx3_tdpnpmh_5tgnvv_fx8x_8f_hz_77lprt_4d_b4_cicb8kv3_g808m1_9l_h7bzhygf_jatd_j_8xvtg_hvw_q9_j5km8yt5n_ku3gohv_34px_r3_ap77n_xghv8trr87z_7_35zpl4f9iu_l99_k5oev_c3ycpohfqvxzvy9vwhh_whh_538_n3fbwiwv_q34vvv_et3odxfs_u_4e_f_f_4fjudfxhc9x76nap5_jvn7f5ulcs6vx_3_89_1m9p89_y6sb7_wg8fggnf_v2b97hbph_a5_b39y7y_3zdk9z_wl3mx4i_dxjwf_q7vxpu7_6nce1_rtlzphv_mcmv_onfv9_g6trpm7fx2_6e_xv7rfud38drf6emxfodv4ngzget_nu_bc_ib7yhpl_oofkjv9piov_oa7_3_olw823_53_yo_x7_dn_i9bvph_ax_z2g27_0g8men_9zfrf8_6s_ken8t_ro36rfp9lp_kd1qaf_xp_zvn_wzgev_m7_ofy_ud_5m_imh_2z8y5p_qx_6zqzhf8phz_iz_0z_xnz_95um_p_kufjdh_pn7nh374z8lp_f7dp_lfhtd9gp_t_l8py3x_rzv_cuyz5_7b_tn3_yl_jb5_d_yf9krv2lf9v_xl7_qt_xx8npv_wx_k_l53_zx_llnl_jf9htjnt_3xcu3f_rf8t_t7d_75pylr8yt_wf8iy_5lf7bz_c_8wb_ay_vtms6f_x0yz1_5y39b7vlzfu4vlo9_gf_1dypv_ix_dl5_kf_qx_ou_gx_rk_hwp7c3ixn_vzmc5xlz6x89_8bp5_vlll_s573_4kxx_8eizoef5c3x_9eqf_hzvvffl5xdf4pghh_d4y5cv4zx98nhhop7zn_tnhx_jpi_fx_6n1evfhs7vn8gw_1wpzzic7_8svpzczpn3_g3_ucpd7e_mxum9h7_p7z1_i2o8_fipyzkfpuc9x35ho5yp_3z_oc_ind_g1_4t3lo9y_6_os_sn3v_tt39sfn7lk98sp3_yg_j_zz_g_ze_ibmytd9_e147mefytg_qtfv_gnr9tkpv7kn_n7yvgppue9p_t6wrt_k95fxvb_x9yfr6u_iz6rt38p_v_vippfyjp_zjf9v5i9_k_i_xf_xxsv185h_ed_tdaqncd_9rxfismt8ev_7d3_e_5hf_q61efojsjpp373_vl5spbon2nop1rv_bzywxpx1uxdt_3_35pddhj5ovh_57_08_vo3h1eh4_rf_u9_5ouvxvsoe_uf_vusvmlhic33d3xktefndtjsr_7bv_vbr5_9l2tjbpzn3_wpvp9sc_6azk27_k_focnh_s5hw07j_8fb_h_o0xgnh_a_8xmvexvgqzw_79_zsorv3x69wi_nf7nf0l_borbznx_zj8pp53mxyrh_ppd3jnwvlr3e8r8i0pgkhq9o_u8bj1zngw_t1xm51ajzzh_0xfgp0ypw9pt_qyejlvnsct_3zwugt8vtfv9vmnbhbjnj3_bajs4xgdoewfkairy_psjoyhh_x_8tcz6_cox_5hvltt6rerkf_b75icmwlpkvv_7cvbmxyb7_b9z3tshicn9q9_n8vgs2r_47tkj9su87fsfnowxcu9xajwri5ibnorwjipzjenv1v6h34bbz9h0vf0jvx1diq3yp_qvysam650bfubfdlwijo8h_mvmrwhbtvud_xlgoucc_y9_q9lsdnwz84fjrgtjzh7_4o_impuayer_4f_zanhjljp9n_5uusrnod3_wo_gw8g58tf_7hfxshxof_s3y6wc3fly5j_7ltiyrjbl4qe_h_8u_vmh_5eznpck_b39en_2sezz9of_t3_pbj99m4pji_of_b_3rrcpypz8ya_ay8xxpv_5r_qsv4_fmxfutpye311x_5kt_v8fb8_vjfegdflmvnl_zfp2ox2ditvkc2fheq1rexcxr89t5_4s_kvs_ar4ysbqwv3_2z_x_8l5bkmf_yt_xx8ppz52c78sp916o95tb9q389b_7wt_b_ect_vxf_g9lusnp4k_lt8_jqmovcypqs3ff1bulver0_74h_1_ff7fz4fdyffe_k_yf_673tsawu_pxr8hqd_wsak1egepnycx08gunabjtb7vpixrf1uhxxophpl59_vt9xwejnpikvjh_abhknmakg1nmemptmua_bv8cvikutpscktueae0cs18pxfa5m3ysxl_ry9d766pis3pollz6t45tjek_5ctcvmfcucn_zhb3d1z_7utcbnq8ajepgfvbp12xeddxffomnl_f8kecb7_vysx2a_nrom4ytkxtmp1gly2j5cfyovyn8bcenrldxedv1jhlvus3qb7o0ufeusdktocvnsv7idb9pt50dj9tjtgak5kfgmatbeb4bt2_x0smqrtdd5ybvfiysg_rt1dxm_mrybv3nrassf_ty5ir9lnomj_gqjrmcc4mdjf7ynjnwemy3p4cvtncvw_jwhocnahdkvdf5jhjvgbzfkwm1o_7rcjomdz7vroglbbla8aznfogbx7hgzl6i0sn_czaz33baj9eqf1ogvfziexlywhoa0_rdbo3lomfzgasyqirzce42bsfxxndwoe4kvs846mknrdh1isc92asru4jfaporotnu6abzqtaopasjidbkpntjhuowrbbqumxjdhv8qiajzyan_b3vrhw_enlkxxf2k_3yhyu2nhl9dgcexuy1ejjnokuatpg9w2lob0f7eoygobch4dh0tpgsfszqytgm2hno8gdsmvbltorwtuid8z7lc_twd9ztrekxxfmwfhy536bzxcn6nqwpuwmulhqlokwbjdkm8q07evmblx2xuq_q9_zn_6wqzf5egnly5hoxhwcqsmbiewqk81g2uozb7vbnxp_q3zhtydv4afkui1tcre_uashw1jw6vb0vvjizu65tljhj2gw25xxea_utrekjof9udlhfqmhqqz0ejy_2qtw8xd72xx9y3i_g96fmkrqbdb5sfmyubzopbp_ukmv_9vxsj2xbsohldsfhxq7pti9sl2kzpldqevxj_zm_onkl9pjod_kz3lmkfodctjd1puv6cctzbxkk5vdmgtswga6urjozhbdtdrvhkegpad1odws_29q_jrjdlnia4kmib8j0z2qbcgqg06w_c93gppe4jappn_tdfre53vvnijmt6z2lqgr3we8oohl3wgw2mupaeyanmfcgaptvnmf7md24odud9mc4elqrueh1mrc9vtsrjgikjgqmy0iwmtcagzmxuutrul10hoocnp4oulmwb8coygmyopah0nxmstbvpacsjggmckmzfihkzsq1wsk6xn454uxmotkidw5wcrtr_24tofhocnj1mmwg8kzrgincu1vcxjw2eyrrhfnzhtybkcqxzunin5n3j4x6iy1a35h9em4xfdfuxg1xhfasnavsl8jlsqsyuofpuqefunv5jrimateldltrvrzavicldpmuhrx5m8xbfolbfp5sgkf70btb0jknkglfq8ig34qykz9xtgwqyam3xm2eq5j_st88s921k8f4aeiuq5uqc8rakzqnk7bb08dueu_v3vkf30dpwagqouebenx1et1tjt4a4jyr9cqwehltfwydvygu1hn0gjwqy6_4yn16fgzvfemh61fybagonjalr08dshnq8twz_nggfe0snr2sn3nxjalgbovolq_t5t80ymfv4fjuqrcsqm_wir8usau_lgstzuu1vha14npepnq61hexzzmho9syrj6xmrypuzhujxe_enljegzaaueabpy0ztmsxhf9dx0vjq8ejvcjqe3hwkqvqubp4e7vp1fvv_rprzd8bnt_jib7plw8pryejgcatzw_r8e7kogb2dkzdp1uk5grez8a6wpucjlmram8wbbmofwr8lrusnfgyxnag0imcjzesdrltuj7ookbvw3pancwlkyfvefnr5ct_1mzniqkwtirjmnt_aufgbtomgkqchjakogginx1edxmtadog_3mnrcaylqoe_wp_gph8ws_mghhpkhifsvqzp_tf9t1q9b1l_gymba7iwtx204hdtm70a2sbpoyrheujwxamdleyub9entgazaslgzxyf_hcsglvhzt3vxxarsb0jkgli8frwiauf2psct_hbqtzhzenwxcbqjihmcriewkaadhsueumdcmvy3xoe93mdyn_t7fg3ntxqvabah74nuwpvhkezp8g64osfb5xwlv81eue9jvbrr_qdt9kizn3ezzj_dbbwudiipg3i4rfy3suef_44rbpffqhg13p8vinmxh2dlrck9phvhlktxyxgj3i1_tfeqwtduxsvj_2bekozitatbcbaunft48eplzihlttgmw1ynp8orv_ylqmtjf2r14h5zsdlvkuqov5h0g236ws_wadkmirgxwdszauvdfxrdoo5_68kjesgxuxhcrrcjnzwfftuoqytszk4hr6r2tynnosyjkupsmdkjaplfgn_yjvzwk_xsoktxjidfe9hoyig1yf3fn44uytqiorbfvtpvt1vgwrudsaxai_g_nozwoh7dfjvcvrm6_ejdyu2dpu7w7hv8f716fdrmdrsqwqtcgyrrwyfgdbsgo3vs97h5rm0lym615yq4qxnd5qvdcsrgnlayo1pke1jk0unihmahoyfjnmmgkgygx6izkpiopsjocfqaytfhorz47meotvhslanmrzjcjeparibqbfdd0xs_yg8lgyq9ysmczpdge5bydfhz5ic2wurjqmgyi4tju8v7ixp8lk_39gpu6derrymvwgdjsjebbccx0oj67btd1goad8i3gnghvlpqzhgvjesf3mkbbdzvizu2hysafcot2nvtk4hx2ins6eb2x_wrna_47fzpotuvlm3wxpv0x2nnb_muqrix128utyt9vetxnw2d0fleonrrrl4bfaweypavumk92vjxpoqw3yb4z5vvkzl0cbeupwgjgdc2d4eagcrgqti_j8zdayxhkm6i992a0iuf2t_zwxt_fcnra_lnyargi895yu4vcgo1tuvehvtgwdrwvrwpdisqrdpvvf19jw49ctisxsrgahepafluutb_b5xlcfhazitomopzki_kcf_yc5zut7xa73e2fhq4hkap1vaiqxpubm6sy33jjbq8kbrw2kk6zwtf1t6ipun2vr6el3gctmlaov59sz6yduvo5v_ezoad_nc_wxajqrvbwekw7zbuxe2jst4ov6ee9hzvv1efaledc0zt0fkpvgx0vytlptf48dkwb2loddl60uofp4wu32e_3v0_h3r158bvphgfotjmhhwfribf9fr5_pd29cnm9zdlmzvb3loly_plh9g08lldpkzlb9xwfw3ay3v9t9le2f5wsbai9oid3ssdpmckluw4qoer6ydnj_iqpeiickncci8oktp1_nob9pf_fujnxcx5otaegk9ib3qvvbbi7vpkhmm8egq8izer52kbumu0nsc0nrerfp0df7oaq9imnoumlyolfku8fcoxahtar0q7woloctykhqzeqfjkt_13vnh0f3ilovr_tm9wkk6_dd1va7bzjoacbvcvmwr25huzkbosl_x4one23mx2ggpxfiqgp0bnopk4i8vbdneztyvf0afg7gt9sxga6maorklkxnqgitpmfzk9zhzwjdtpl84hcb0f5uqtiifhcrlasuhwmxsfzmmy1aatp6mrs4hawosrns3afgag4csbt1miew3zr5psubqfxrtnxjm2m0atsjegx6shqc40lhvpegplpo7n23u4m3nbwlmcp1eagt_vu2pv_meuf9ok2_xxyt4rg_p0q0pmkvmpveqchrlbbkakll_ee3cdydyghwlu6vj_msc2phmxj5vbbmypxioygrgjhgznsj4uo8l_5q4sluif1nrpf9syzdmiu7kxj44jf6pqu23dhc4g6ulzuipnmswlzfo1vdbuwoyugej7ko6hdjjjnbtd2ebqqygfg3lxq1sepncqyzohdvttr4ajiseia4a_ctkwmcskkryziwlb9imc27e1glhyrgluti1zjku2tumn9bsrnvzgxznkv5f2ewx8hn2me65rw99v7tocuve4nqxctlakrkriylzfnurrxxd_vx2nbpym9zmk6q_pkzds_lhtfgpat4bddfyu40m13fujndbyocukitbinftjefrgorwxyovmqt29ody_nhzey5uxaelfq7gqcummilgzh0psbrwiqqheho2tnoois3f9vehge80aogtkbag5uslwhrgrki_674f3n9un582qob2k8x9s6n9ogc0vbcfgghnkf8a9jhr7bi_quv_bd1on4foyiogg6afqrvxraomwsjwgly5flgzvrdvcnea4btimg1qmlk6ecaknpj2xg46f6uwcbdzr_enkf58yq1vwgaubw9dnuahadjdgrarh_mqrloq1g1wvbdbu32vnny9riji1dln03yal9vwcocyb6rfnewy4hcphysvk_tqasx8bfkrhouhijjzwy_ovczsvn0gfue4rxkj7dilomvl3pra_2xua7jozqvwynqt14kwyyo2qmkpfpsggyyzsdaqp1nev6wfjetrn3zr713s28dm7rhygnvzg8hsnuukrr4vq2iazpxrjnwuesdbxyybvxjaohtehrxm54jtju1910_v6e3ohlaxbjibc_ewyq1tcpduidbmpount9rztpkxapij1k_q1g3o78eu0kguqz9cl28vysx_2qxi8_yjvzt3t5bhdnkgqochdez9bethb074eusbbcijkm2o5x468drs_qcnukofw7vdwhuxz1z_p7n73_yycsv61ou_y0w3h0otpzkgtpwx11ctaeyiev17mbxarlq7l5u9z1cs3xthxfj3suxlmzlhqum_98x_7dauciyvcedse8d3tt_ygnojjvhkoowm3v3778xu69r14_f77ziipze3rz8vt2lhxf9myiljarac4bxfths98jfape5vcealsbtrgiqo5uftivtijvj8bpd0fwfwywhnz0xu264ynh9y3j_shyl2d_jxflux7u4dihnayrj0c0l60o2o3ctnzy57fdvlbyc4nx8tnkrlcnusaapweg2xspxtdjald72dswrzgau4rserlw41fcpi0cxibz2ai3c0qakwujkv4kdnictbbwp6m_gqws_avlcl5trliibbmzl1rpygjhwtl5ttgc5g5w7da4jtolelqfmu7ouie5vl6gx1pokyzyd2wz8_sq5qguhyypcod1ekgzzcdzghcemh3gmm8l4qmp94q80tgf2qtizx2zkqnzvm4l52rqbbxc3bb4ybqmedbgswb3eg6upmvnhg3vrf41fjdbked2xl55gzgxqocyp4bo339g_v4ghqmgonubahwvmy40iqtybz8mm_eeg3r5n9wifmoukdlduusb0_itu906khvhe6qbe9wxbdwqt7js_2loptu37tbluovdxdx6vsim21qsus3glckvoznevgezg4j1le5x4ytsevcxrtwk5icre4zj0rf8adh2w3btvggdmyqkl1iq5e3olapnk9swdt81jw2w2vtmfxd_orpv4r6lazafybb5drilzewns4exjt6e7ajhw2uroo7ua3hcflzm9em2mtsswypdqlw3skl4nwy7um2_85_7yayrwnvpp1y9kkwjm4znoyxygkraj4rimmollbt5j7bl_fywtnzcemityqkivafdmy9efenhh360ewhlu_lwfw6nskuuhwuxicwhvk3zkd1ac4mben1jv15eagaetnirfowcijunepqurpn0wdgmxchlhgkdic1q9u23_wrzczjemmgtahud3whr6pwogrq6zaxaosaujibcmut29xurdkwnjwq0mhhzcac_yqkyqzqoamlcvbeshm677yaifinqmht56wnsrmeugbaqud_kksollhdpuxwlpthgggv8mfhjsrezf0nrnzw7cbljw6bfqnye7l8c7nabqrjvaktlgfkymulap8clkhgsngpz_q1elvuyalgsfjw1jslkb57nxzrmxsnsjirhinhvp4hpzm9mzes3pfclkca6oiieyjxblbtplq5aomwpumc5aceb0u5maq7dzzn6idk02fx9m0fyxdkiocp4tdh9m4fdwgua0b0nob0e3scinneaaltyoxafwctddnoyjlfjp_tlo7kwvxouoqnlpjqyc7jqug8og6bvdjbt_fhdvvwy0owr6rbrpn16vyxgfk_1qnq8rh2lxq1un3u5al3eazqs_d_1qsfkes0vs0oiv2d1q_alptfrtulhgsqvypqpxb16_uqek_61onmfuzcxtmnrxil1s164piaz1tt72rafy191bqttph8xet9xe_k4hrqaq6fridvravwnrnkmhiu5up6gym_dqieomv9dv5meoastgqmgg20qtx_c3t69_nqtp_643r4oiuq_dcdjhc5vgrqfwqmykxprx_27_y0ikmkplnfo1rawsfuudyrrg6igzfvdl2xdthld_5sdgdkhymn3iux15spvptrakxmzbd4k7ckcyn713rwuojvbrgcw8xf9peownhiiocqku68vglbzs6xpfbo3gkojlgmbxwbjh070ba2ahu9y5d5hcmq7gey7r2o_q5vgdy0cc3zyaofv7ceaziznlfxhsaj5doy2pk2ryf4gqxoqmdpmliziq71bizf40rejlz4uyajq0xrfw01jt9iao8xroa2w2zc2wbl6jk0_uvgidruhiaeeppownbaan8c7gl6cyremcf4keucr_u3xo4edd_xminv2b4m51oaqkwbjo_j0ranygxptyagy9fjk4pttx4djfro7fjmxgn1f16kgk_pemribmtnyonbmwoaij4bdmbx1exkcj8nowrr1lrimvt8pp7qeiyxg1jmz_rseutb9ejucmcrqk4dehbteyzy3yrk13miwylovfgkbl47qy4b1n5eg_smyqnjxrdrxtg2b6fyvjxkcrr6jnhvxblqpqre6xojl9td_cm2muu0ar5qir9455td1vmvgqfg_teo0i2uxdqmamche5e1giynffkh44sxbg5z2pk6_wpz4pqfob0bmbc69jbsrubv8rsrvpfxt8l9lt4l7nphsnm4ww7iol65e_vpl_zp_obh9janquu9yegcd8eykezmav6cdqy7vtdgjk3agfzkbd6swhiij9k6iokkug6z1g2jrm9qpjed2an7bitztbd5jh3ob9z8yo1j8m_gvqhbegw1u8miocbqiojan8ddbancx_iwsk4qvpfcua6goktsi6msvicpn9itggatgedltajzyds59qkznvvjyshzw1cmucvnitofv4pombd2vuoyi5fhlktuasrtmwmvdioygxq09aqhx6hbbnsy0raqs_jfjbiywxles_3gnrt0ix0dkm2x_qi7fhaegaho4nz0cckdkgsllb9ikcbevctgncjvvd9tiqwbztaighzbzlzayxlevi2ppkviha03tiphixt7gmdnavaqagpwbopddrcbooynqroc3rh_vioiefarjeh7mr_nexrvf_cleoqjno6kg4ygl9jlvfnvliwqg_fmokvuohbzmwkgrfxrivtasrst4obnsesoqc2m9impigcv6dnymgyrqfboiyotm8t37zd0u7jv0hpft8hbpyumwdb8o3cznr_k9dlndkm97eqcyznmt13h6v0ujuoze3hdzwtvv2wgrqbza37zyv35nwxuluywvkkvysyzjqv20ruyddmfs7oerv014pzzts6pppqfgghp22_v_o3iiikcm5un79nth6c3p3n39pxqqgc1enmjal7t4fb284fja7lujmm0owmnme_wicl6b2c57pc7298m109nidzo_ybxtle4myxkx3nud9uyhs1ul1lkpmue4ueczciqbdhhou870z8tpgj_3_3_e79ttqjpivoyimiux1jfqksbggawyokpwirib7oznhssskyutxguohloglkjvx1eiyvq3vjfcfcaurchjzxq8e8x7g4dvptnbwhrridkfioqcfmg4xrscugdnqon766b_obbdzo_ajc84ivzdu2z3owz8ww0domdpa65imxuvmftiz18ftmokmorjm_mmykumwtars1mjudu3gcyhgkunc_wq4sbvw6e6n62p1k5rddqiyzusfcfkjdy1oqkpjo1koxbc8as3hu_80tectdnpllekwmblsifafvjzohb5f_9r2n33oymwiifbonvheqaik8bk4bd_tzj09ge51ifndcla2crwofuhbq81zqkr_fypq1owitp_re0untu7ixmy3g_9uwzxy3msavt_cjxx1vrhilqzf4rqtsbb0wnifev069jnpey0dhcyxi8u419ilrbrkphmsrhroo_bcopgia_lvgvytekz5rl_r87gpvwxm5ovjnm19bxxw1viodmzgzgjxpmotx8e2ama_cz9netuad6j1shxzvduorfwyd6jijbahk4lqdndfvxaqlqli48xvtiny2p5eldhee5q88akciofi2gue79eyjhypok1awosmhpqvrb653v9cwpq3wcp_2m_1_rm997bfhz_dysbypzmctldrq6f3eeucay6xjlmasei_kq0hkth6tknh3_70e4fggadoqopsr1cugr_n6yp3j_cnjy5mzpbxn9g3pvxmv2wiwbie4lnuxnomrxfbhc93teajru1lgzgtiez5sgpriuj04kkvq7y_x0trtttkt3exeizbn5x2syqshakt_5itjcsgcwaxfoqy5tnczr1jjklcgbntrkgibwiag8t67yjlu_zainm3r5fzikft1f2huzx6pmpfjydvbx1n4cic74nflddh1vpz_pewrarlqcica7tzg2snaanpyqs509nqatx6wzowj8slibwhfqwwooukdizagrhdprp46sucbeejsygwvtoqp4cm_bhmm4edp7adjed12ifckyjvskrautoaknzs4vibrhu7wak2vz03mv2ukkfggrpswk0qmhozz6ajavskpj6jutv36mh86610xoxlq5dyzrvqsoxb1ohdmugx0nouminegelhpg3sftocwuzyqwmddkabtgkck5ctoa5lget_slxjp0hzh0dcfjgn3mwidedh2z9_0wioyxp2mu70xyxifriwjgkooyzyzue_hoymzceizh6mqnhucofycsfzdprfjcouebiyq8rlbpuvg1hbfg0n4qvwaooqmmevoifa06tifh1lxk3szr96hrlmk5wq1o1c1ki6wd7fpz91zzponoqticyd3d7uwn4dpks3byl0mxwnydmgazlsmqmlnupcm78ckwuja3jnw0twf2etjecizna67bf93zjc7xxfqr6qwvxcwqldgmjgiomnh_jbab3ee4v_7s1dvbo_xp2prwgu1qxsorlodojghs9k5hq6ubreodii7v3lc3aaocrfzhh0mchbntdwsw8h6ft5zdwddqfjypmqsmoeeo47flx6dxwavumouclwlothnllhfl3mxfbf1lamq2mkpetfz9mjdjilndwpypbwpibgsd0f_eao4wptpy2cfbclnqm3b_whiz_q8fewrtvbfqiihsalq5lodajkh8jyl_gfyijhacir_hu8svu4aawxe_uhvfdv7i1jyqyzbyw1ase8wk19zjimwvuk2t_afaxplpgsy6ftfb3hytlxnkovguc9ssp4zcsm_ypocxncllgwop4qnz7gftbhtchk8r6mqvqrbnb4gs3kdhkhva5pbws1hjpnefmylnrt4q1nfyhtw6x_qhsbhmhl8hqk20zylmzmtff1akbasoggkqsk_fb3iywgyze6uxhcqxmhfmqxttbds_t5i8q82fgmzfbdrc3mkiersqnpb95odb3vatj5epow59no7bnai8t5orbjzvlowkw_eaapwqvs3rhgqztug5bgk9xa6hg15nbkwzzgupohudxtmwu_ddupnyjqnwkbgkyn5bk5lpw8km1e4bpxopux9teuflpomy990qiqjeugtq3cchx1pk_edrsb2revh46naofl2diwdliib5iyvgw3dlpmst4apkyefywie9xm8lf3kzc9mq5zu6ycclbwzbeyzgi17tfkxpfbm6wvxn7a9ahywsel8uh2tkvyiq7nec4myvijaq4j0crvwmcjo4qyhaqmb8ouk82hu3aoxyl3yob9we9ltq9baeqg2iagankzqolrijz6x1uia0jeksu4korl5dprflzuo5ytp5_ygjtspzdiujrcwalebll9hm49mic45_nluv3cqv1zbxk9ptfpmqzrdb5w5brt7xso1tgb9ggumnlbtgwjvvjmui75vu0cv33nnbvvfnedyvx1g5w1tyttt71p4tjnpqbqn6oqek5mjostiu7kkos82euuwiywts06afxirfntxuppelbk2iiaabswlduz3s7nrcbbgcwluhyprdk0qrd1mfpdrjum484mr3_gwgwibshmflauj7zoox64gkl5bbte7a3atwhp1rbzhevgrmjbkt_cd82jqx2lcmenzejbyjpaqjpny2gxrqg0vefqnjzl6rv_cpwuskxympzxnrjrpiml5es3r_x0oqzonz7_emsrdvvho_32envzvo2huzxn01hkuopo3w_zxpuajxitkn0tovxbbf12z4enotkubsxblykujnq76gw9b5fuotnbq1db5qpgu_t9mzff9lje4bwtpho8nsgt6dwi1uw9xdwcdkevr_rtme_cdlzb6mzkskeqc30ain3bzfieq_gxwfcdjpnuhbbdvhv1uhieaispokm5qwspjnnq_mpfv0asnemd6v5wxlnlw0ubgzawzvc3wgg_t5i6lwpnwedrplcysztffizrx1lscxy9ty4_57nobqyufozghb1pko_ndpbcokarevvydipgfna57nc1zy2zr5n9pdsu1ws7jbbbcg06po4l4szjismamffnwelfujpqcdzmkttjlb7xhqhyknl2ke3yvzl9x9w_xlrnyqdp6l0tettz2zfwmwrmdvjui7up12ryeinc4vcbdlzpl1rfdlq18fona0jnd9tkzq5oq1pau_tik_vktzcfwk5v52h9qjl_bmdxanhq12qopmxpvabxtbqnbmsyveok7jtxetuklkgidyfvt_98m3_vfhp_tv_mtp_pa22dn3ul9dh8kktuwk9e4xtid841efr2tdq6up74xuoiyd1mhb8abxa10voktvwqgwir_g0grsfjrmr76c8sllg_fxspmmrlcf78dlycqzav1zi1n2wmp0y202u5tphq2bv2e25hqbvty0wewotgjpmte5qlvrkkieq7jbwkh0ddcnvudvfeiyuqjejsyfb6uhirp2exskckzy43ojhayuirihbs8qiiq1vii4erjptojbka_rlnwn2kwg0tkkuuybjrtmef9ctq0kwfhvqoyat6tgmwhwoxzslt10lqpvlxejnxxgjnfylh0l2efty9gul3yrvb_d_tx6zj6ypzafz7t4sywyrb6rlkb8ogbnrgamdwvtibg_4wfnwilkmzp4x99dbv7njlbfr9e_jhzxpge1lnsfnyi4r9cxmhjgfra2lheac6bslw0q2vwny1wbxvlh8_zf23omyehh7yrzm58vwdbfyriwez1fuzt7qn1ty6zfglq5kve8ybulhj2kanvxnf9qka2ffmv1q3e_feewvlnrgmld6ppkebt6qfakkcwjcspwuwrm2jg63xczfe6nrx3z_vpbvy_matywd0y2cmqulhwiur2prkak1_3v9upp9em0y6sewcwqckjezuxlcraicpcc8_0gwarcjktnupx6nrofj19ejravuejak_9zkuho7chm3fwqb_91tcq4k_0qe6ygsv8kmrishvqc0pzcu31ikmbbqlwm5kk50gt8wszh4f6doljiwqllv6nb1mx_gwdh1vwxd07ugc511jhluzfllucgvhoo7smfqvs1j7pamllwcxn4laphzrvraramsfwvosop8arfrlqrjlyawmuo04h_zenz9_b8eubqzz3nuqqpn3r_1zmv9mpogt0zu2cobp_6eoqazrsmhvkkqwuaelplhkmizzp4hyakvo3i6rsuh52ecoac3pkya1pxjjzn4yibj81grvzhs5sbpw23nbowuc8f2uds2rnbglksvgb9wu1vm_friwrjlhokyf1zy84mdqahkdqfees8zjlrzoz0lls9gm393rx84rg1ip9ipmppq1qqrxq6dqq_wjcpkz_ebjif2w_e7j99cnp35i2qnaovdgndtuhknjvnv8rpqcjquut3exggzjupts4xyspsc2nzpdbqkyvwxxko60ezxnlwfgar7nxyyw2oblxb_hla19lsdulynok11wadm0ilgtw0modarbnckgvp1jun9y5ykkyibcscmca6sead_i1aa5pl5sczmsyeljmxqqrwpks_yeo1gp2g6kivian3ip7yskirffbkqbcmfqzoqh_zyctpp7_nuri4itb_mqs8twoylkv3bgam2wk0bgcngvivxe4z5ycdfislni60ao9rlu6jjqz6nmefdmb_vtlqcgcxccal41mafnfm0xzpmtc571prnwkxzquq58rmwimmxiql85jcen4nlnp8ta35muxjpzmd6vuac0efkf60thhnfdacm1ujcaed0mqcisbmxevscyir2eksr8rtrvtzgx7uionuyofunzdnsgozx2qza7fconwcmq_qoxx8s1yh8poy2ftsr1ewdbs2lz_5eis2jnbqeb_uspgdzmjg8adyfbfbbmyrd_i7tb1n55hvjenrfdxjrfnmismjw384g4gpldxebdaoeiqrrqbdio56f5_2_xb77monxzfz4c14_8bnh2km2plpmd_iru4izkv7gxnjyslxdgimpntieobcljaqfe_5ge9gwtdmuxunx6h2j8okc0zvbq_ps7oib3oxx7hmvntlbgygdj3opvxcbnsz1nji_mw1928kf_aigjsnq7wwfsvmtmw5la8gpsf8jnr_jx4mq6xgq8w3iyz9czrnfciv1_smvkpioqjhqoruiufmkrmsjmgm4pnj0kdu4fpnzgmkeiqnkgrfbubmmaixwcw4mavizl0djtte9rniahnthtae_bkss3nmxffwow7dp1smwq9d9wjyr3v7iueyvb2teqxzmzwumlwxgbqxt1w915yajzm_qkjrj95hr_kwsmayj5bsqqdclnoovgkhgp_n65tywrqxaz2wqev1wtt7dd4nsbn9i1zaqshz370k_6mr_tqpblf_0te9ekr9kwx7n_88nz094m3e0zjkypuzlq6wpbjubkyv1i5b373dvjcdai_or51rrsbdafm2v8wyyvutclxf1rszhg2ipen03xgau6epnntd1rztzv_e8ng3nu5evvn8q_dadozwcgyhg1wvsmtwvu43nezh_971s_f31zdfvjjimwtkd6dxmk6gsvpqufah0i9h3m562_umix7akuaalq1xsenbul6fbq_xxgegg9juoknfshmma7ifyjytvlm2a_cyb6mswzfajdabzu6ldjeikei7zdncvtn4wdi1vnjh_clqldpkdpjmi_q_mbfmfe_q4ldtjy6eoskmt0_ihhplj5qvxqi81qkahqdhog_i4dtau15iev0d0bwx4kppxmgyhogltb9jdfbiyqcremzuy6qmrseefpdjrekxjurjbbrhjpr8k3c7ck_8oi8dxphsjbdjgrkikc6rbecjxu3fb2m8xpqeqj_6lbouftp5_7x1y0gxsgvmqcxft9_3if56xmwi_htqyf0blbaojrmazukwpb6fgfx2v9t7cnmfhzrv3bz3wfweygqyiuwlxwm1gysptta_0rfuyvcirh9fvdsjreqez2ehnqhjktbgylpcwiqejqmekb3rlpdbcqf_o7syhsiqivwdyosnyrtjxrrspiqb48yes4bxm1p1dpcthnexnyud1vg3e9rfni3tnqxrbzoxapowcusx6b_tu1lxhnqi9aufmq1tkrauyn3upljqynjglb85rz7txochwumu1mrxui6vexqg8y7rirbq8p_6_ohml7ywlqaqevopnju5v5blanszq4slbpj3yoikq8dydnzl4qreq_40hz0bntdpnjz_4pwt5w_hl_mcxm7c0paww4ql_djs9spnk_3vdwahvcrqaavemac1nlabwpx41pfkuzal1ogltcjaugo09q_kbwhrglazwnv4usmqofpqyhx0yzyjttye9f2gvbopgcwsv8uy4ucuugkdv8rka7irtnjob0mlbxwnm69ybuuuu2qscmrbo1r_wzzquq2cc6zmpi1hiduypplzllwdxol8ies_l2rjx9nm7icgyfkzkbruoaulzdbqso1xzp8bxskvi3gavk6q31_iacxdmepnrybnk2xqlqscjxzrijktofu29eyoxvzfpctw_rqdytkrlxr0seur7ajf_unrmxtxgktydjdqbnv7xnpqae9szoxuftlrggh9viyb_u3jwsbajbxqxsiftnbb1su3rsh6hxvf9lladmcxt4x_ik7laagtcnm39ogtqvdq8hwtcqqc_wl1q_3ohdzatsk8tmq_zxmaiftsrxkwu34mvjadvxezj0nwle8aay7_ahph9tj0u6liv3e0xdeaolmjlqk2potgeoymifmo5gg51traxhs02e7tsuqbw4b_b4fntb_diq6_17wim3fkmyton_dd_tjs5v3nqeaxhfvradzc_2u1e8vtcpbcxvpghad900ojmkzey2yabpv1vysbz_mnghitmwznjoote7v9nios5epkmglksmhgjncv5ufwkcfb3rv8f6olsy1ewzea0x_zzon6pjc7yiecprdykg7jpusuis3t2dea8y6f_jykiy8zwuss4taac4_auf0rrwjczuifxqslgmzpbpnihsqlvliulkahtlcc0xjecnjjhmpcjorqedctgyvpsotdzipxzifdo2qsmijth1wawv7ntxay3nvj6drenvle2cksaq42srjb6mhrm9l2rx7khkx5tdmn2r0mjp_w8tjbk8rgzwnqw6_y1qctt5usjuaeiegf9ydqxjawmdrfs53ab4khrrb3zwjwisuug3hdcalejncfz9ltoumbmpq17b7prhgelm_kq26daipia5dfeqsnc_eba9tj5avc0ygmhea0bg8zo10zoyaarr8zskfz2lg1y7qov2nad02lywfk4eu14jljet9go92wsaedmzs7npzyiiso5nkbcnsrl3vefir4xnexdr9vf4oajx6jfs9nxstj_1uf33z7lugcgdlommlguwrbbme11dsnsnutzv5owpaf2cfv4wdpcomphmxm1993xxypypkst_6aw2osuvacewprgvfxhxq9yqtfkkp9ur0ej4ddcb2ovymlojeusf3xb9csjeqearbirklpp3cqgbtgzqrimhtw_jhlivr0eohbinmrvacsiyw0sajdstncftouu4eauhoclyc0w54aewceh9mnraajt1i_xruuibepzeewttayaijkdwuo2myrwccqx14mqvynbxw483ga_aymygj2ptgmvmio5koytzi27f0mke5od_ydo3ndxi7lr0css60mpuyrc_l1ipq9kimsefyyip3tqrfk72mjjyguohpnnzdiw2_vm1sxgpj67pkvlkdtizt1cvrpvppmbea_euw6p_qakvaww9sibl9bh1gpvklondtyi7xkgedzzaggsek3rwfqn_b_gv1r5ebqkmolxxm24lq18suhbs_egoed0yvdugnaf_u_paifl2yhwmovl3qlg3vrkgf0uurdtuu17ozb9xlegy27zzggjkaburn9wgvbwl6qr4r0z0fc9f_q3npkjwc5hu8_ipprklb7q_effdh55vtw_1diipwmv0yhxaqq3s4nu7jkhu6g1b9xnr6gn_qqabz9owo6_oaqlihtamlkddcquowzqr3jwfnnuabnu_yhik4lfqd04f_fzqslnccbrkyq7polnwot6mf1ov0ncbupfjoq4hnuphzn2vik3oiadqvaaqjkvsbdxemy0tsdnj6dcbyvcy637g_5hmvjkxunivkooxkwqzmg_a72wswqw0cythdvzbno1btgxyoacuwkcuz_bngfe7o7j45xtzmqxwibdez0snxhgrin7yitr5ir_ka1zyd7hw040m6pcg90tzus8cj28b01msd8dcotocuflfxlizkpqvptz9ncvyuspxruaxr7yzrn7bqxrtncr6ugl9ltkl3mw3iwi0hd7aerdad2wjttdef9rblrm41vtpex5wfzi5p5ut4xietfqwwha42hjtlvj0lklpjpwqunufjfetqsn4q7nel6lq0k2amuyavfzesbwjpeu5trvcwtq1jso8kp_ctvcpsuqat8sybmwvub110ij6ggfutyzr3bufywi3ssv6t4bc2jlxausnxxvs2dkev3z2vcmzhtenrmcnnmfqpxx4lddph7irx2croxmxgnwjd9accvha11uqq4bdzajsx_eyzv384tndvj6cp9_yogr2qiwx6toyu_pdll1_g4bmpv_w5zlig7bnrjoealbtl1j7bboegycfqcgll45fzlwadyouyq1s_al1h52fa6cokp90tpimnltpahm5k8ezxggijioakxmhenaxouahjq2cyqwbgfprbxbss9sxjauxm7w8pvesnjpftfkgfghzswrpzznddcrwq1pbbn9msdnvinad7i_euw6ztfkpmowamjlp6zeevgculxecfak0c5aow3ix0f5tqfd5ndvqrddl25jnzodcsws4ak7ffmhptago6hj7d2nba9odp7tw_ym2rew49ag_7kz88s_17rn_v24y_d8g_dhtblqxj9wquao4e9ntysl3mgeq1knnxq1jtk7yerwwolacguucbk7thavrvw3tt2yqtalwra5oqmcuuv_uvzphzqizqusb7trtvrh5ibmf6_wv2r5lcey41ieqrlkgonbqtkws7ra0abmkfvi9svyq1c0sve2zateullv_mzp7qemkyr2pvdqy05gv1bzuk7o0g00xcdbfxvbfvx0fxptvvteye1hbfpdgqmcjsdu6wkefkf8lxsatgdj6lyc1qm7srfa9degk1ivb9icr1l2prrm1hsrwfcypfnu6cdujqhxlu6uhgxcji7yr6vyiatw9sygfwj4pwiicavzmzxe1hgqpem0w_bdabt29fxc9_4umh3xlchmyegve9ta1wwdn8jkk4wsnr_7friwxa8qk_i5kqdskk2yz6ba4bumai8260jkc7cpfld0etr4kaf_oky06efeatx4si2_e4ztpniayx9jspyw0izaraivrhzgxg02kyo8n82djb2rncywisnklmjhmyrxcrfkjlp21araxdnuzwcf8_wmpxuj3tokkqzk_ebtod9m8yoxdzldvk7qfub6kqnjz5oehzq7hw5m3pzgjrn7zejsjpx3vuecnfdnjekimmgwggdujpzrvs9un912pb1fyvvz3fpjhnb_g6wgejngwfyjho_r7bntj_nztnvrhg277esun9v1_bv3phtn0bgifi9fuem6m5eytanaydfdayaqmah3v4ooods94vg0e6_6d6fejkpiimp8axdgw5a4plghuaczpre9tuwhtqrm0xqn2nc3ywhjx5vknaojoznlq96isakubtzxofzpfjizv1ihn22otfxbgi_ibu6rujspkls2yqbxmcriu_rttgnshtutalmjxr9ozbggeekpf85xgynqbjk0zc9lwkbln3cawuexd1mwzvuy4lotssrxhnkkv6bvcmwva7ix9t6xcpqc9boqrqx_l9odtldcqlhovuvz6nxn6uxmivwvv28bgrb92wigvqpiyofipqvuvacsiasft5vmbed57zcri8ejs3pu7qziedxs7uzen_duv6qhblpdunnzv7g_cl9tc95m2gtb8npm9hqpx8bhz0c0ihz1gg3uhr03v5xtrj_kzrjre9j0rjqlut4ss_r3rksgonyyvm90kzksncu_q1zyjpcjl5ohraycuwhd1ugpf1o5htwzfssxjvsnnjkuiua0b8edsfbknerzd6rdgk3ex64cpdogkzlsz5hgyfmbpydas1n_tnkcrgc8muhscprc2og4mybc_j_1pjr6qeb_gewqhxjuxrdtz9ljiyw_awyhogiiflguklq1sont6ueccrtkny8_iqqy3c3rgtz7ilo1frpe3pxay_wt3x0ma7yepp3eahzwzvnapvm1r1k6rketkk06vtysudrqty6io7uqfksd0zbxlaki3oxz9ndtydkik_3ryigb7hckx4_hl3my3u6_kcebdmrbg1dobc0crkth8grnc8g_m1o_r_9ywen0yyypp7aifyei8rlvipzndmsvzdyctlobzx7igwjyzq7_hwccpiavuefkcqxsnu0tght4iuuqevsu7zhz7u5fsvz0ucbikbezmzs7u8nocgqutjw3rseukamvqjlg0shzwnczsoeo0zi1_wp8bohebkpfsgfhxpll59xh8gnc3ylbjl7lz7pp_ea4quzgo0zamvkdgmwnnyowhr7kiylgydbve8xwgzz5oplfc5_e39nsknqol8chmmu5r61xnxzuwj4jd6zk_z_mmzfg4ztbte7onx5wlpnomokn5ljtag0jokhvzjmvwxyrw8wq6tfxmin5nhvyd7loun_yqy32njqmnsnekmaj18t2d3mo_iqnzobfosvm66_tbxhtzyutnwv7l1gpgmry4kw22kowwghnzat4dtw82bkrigrakjiofqodeimoyblyc6mi8gjhnwzosafjskgi_8eykrbs43nn3tb5ymk9xm72wu4qohyprzvx_lbboxelyiiq8mvizolclbi1he198z_hirgz1pfo8l2bz9gseqbxvoz6kejviqzndo9gjt_dppgrphkkfbspfwkrlqg2sm_l4qh_wloyijfpbvccvumehnt5aynymqug5ahzaqx_zkiunofqldhs5scjs7ctcighqk8f3g1qqzg1amomwgqz4gtewjuzh4uiju_1vlsiinupsxqxuxp0mo_tclj1okzym8tddfhksk0yggcvy3dwy_vcmkidcbozi67vsi3uxpqosynjg20ahx9iylv5i0phgzh30hzt0abqftgfvjtonrmmfzqttux_qr0htdzzxb1jjia14du4kaaurly_t8bfkike93pktovdyy6oznx0lca4_wiyu8wopktdyde5ruqtxt6zgrcnwau79hejfrjqm50wldnyyonizojlumj1raxvs4t6jk4lp_2g00llktphutq8rolzic6vqusenk10cmxxdmyjn5pkerm9tv0k47wsqqk3zlukzp37kbs0kg_9nsf8wi2_9dj1evub8eanxzxge1qhixcbwt90h_il_2w0r1kyf_9tyrmtiztsflgp3mqvyxdfcks7fosrooirzfgdtmqcsivewsff24f7gwtga_9evx07jcdsjnh3iuid58jhrugadbi4lht8p2_unf6vd3qdxk4jawwbevqoinr9gb7cnykmgy9nw9fpjjzgrfef21erhnjtwoch2tutucecau4r3md6a6fnp_czor_38ekfh36ofm_hj7pphe7pn7iy_izr8wfaht1eal0aswp6su5of4gbg2azwfgpdh1wwteyybiwzjioowxdpf5tarhsm32wzrrtrnh8buwnhiya6r9iifpfdonmoud1eutp4n6nhb6zzkgynk8chziplfoeij07jjmyu0cjlt9xhynjllkf4j2qodxewc2bopuajcsasza7r9yypmeex5rszhtrom010dyhqgeewydmpnobrtkjv3lmiohlv5ecnksvt3uaf0h5y1txwyle0brrmzufp_3x3rk0c9rzaqlvbsttbqlr17c63iq2xzr0hsxskh9oduxeqimhseqwklkvunmxsktwvlhmxyl_xbzdwkkubpd3joofm3ly82uwep_pzz14xe7q3rhtwncntkzrg0esanm1vo_lvkys7l2o7xlj2vix7pwtc5svx3i78h_49fprc3dzlfsm_adcwb_oums0wcj2sk1fpagccbdzdp2n_tpb9i2lmanozz8e729eisw00jttxafr5go3244ojvntr4_0rhboly2e7u7sq6qxq_g1vsffzufr5ydw1nqpw2zan7jju0dasrhjqfao6wklud88vxwrnlydeljmhjb58vgaxgcvwg8cv5spxxsnpxpfvcpdmpu0ysceyggipcw_giha580o9m1jdm1m6mktn_lbpd1azvgygoqaekbyzqvakmnt9g_nmd047az_my34x33kremcrs9wz9hid8ggbwjwdu67rie8ugup6e2rragzw_mlb5nepdvk_ubph5ahbq7fpzfgk4rojdxkonoveyvijuriresewxxxhfisahcpy2wq_b9otlgxzuka2sey1aqkxy9fv6pdtiblm4no5_ape04ou9bapqm27tdojzvmeyepq16dkvk0zxd4k_5qj27ksegmutkxcxaaqdz5eo6ol0lg15tri09opkydqyuqrwo_tpza5ugmxf41vqexnbk45xyzt6ovyti6rlm_0cwp6asmwfunloxygxb1dsufxvomrxa6jgoajs1nvxzlqsus6emahptxallzqgiyx2oh3lbsryk42l7qdts17z6ytf4v3dsfxclu_wu_p7l5hgonap4_7oxmntj603g_lnif2syaszasjs7jo0_3lz9mdveq2f3i6uus2vu_uogu0qvnzcta5zwklikkl79luw5adtgn4hp6ejclrzvtgtts1m4039my9fmw9iezpvo2hl8e7r57ufzsob2j8ycado7ojabdxhpbs8ug1ndmpd31qdqmjoiq9crl8uckxhbtgbjozbigtmsso3erdmwtoamldqz1nj6j1vmfpmpqloxe2yjwtjnc0yoeow4ztrfm1gxcmfrynxglwjrfsmpxwec3_rkvvui3xzctppxlmq_xde_hhugbxh_19rnxqnbdjevp0ivyyzzlzrcm93quffemilfdo6hdzev8_sl4vdi_b1bqg_nowj9rpjr7jzxxhquc6needtivdw_sa4nzwpgvthfnogvllfdxkqaekrfdoshbkzbewj7zaap7bars40zmrx00_tuvhputr0fnsp9ap1nv0pc6zy94wu5hnlmykm85hmcdynfmmhthoz9_67ei7cjwivonmjb2xnbfh2w07h6bk7hbzlhesa6opeltaxbosvfm0tdvnkmawzelud3dpp2fb3dwcbdscwcl2rsvy692b8xqudoo6n2qihdwehp5bn6iu2lfvpn2_od7pr_n3t3trr7apy9aemk794wuxz9i8tfk35pknnrdrfdkqobhnxh2xtdq_trofe2b5p1g_4yfot_h0crr_bhr7wzrfgmbxkybq7momezsgg3icdeevx8dp0vjna7b048u2_takqsdtb2tjmhbijavytunm4um1o7xaufjyaj3p0d3x5fqsodlgj56qtrvmqdgbtxo8ymuudyqj4ny2w5mosywk7sqonvdatnmah261gqw24jkmokixkajsrudetsrduq9m5nd7sfwyepdksne0dqshausuf5w09nmxgjuaskkvra9wushmtswhlx0k3p0rvfs53yz1ylsik1qtaz2kerllourlxfplimcrmjqbq9aawsnixlxpytuk_zpm7mge1hsf6sylkvylvxqgk_mpf1q6t6yg_tjrly_b1ktm7wpfbepwfwmol1u7natkg8xumdpuay9y_cuur5c3ztkycmuo65d6wmqodwvtm2ngulphp_ze_ai0w_yvvqdjr0117u1viatcyturyhwf7k_n4_wtg6jridatlxlszpz29uuxn_7e_zvxrjrosowp_qjkezrra3d9lehm4zg9nf5ntu_3t_1wpdokw7ytve2jug9mhppkinxbhneumluyuviarai4_kqtjpnftloxdovievszdjwzelqzxghh4tydhwykmnmageascwmvlgidrajsyw6kuaesqkpahwfpios3pbb5fkjtws2298kbq6dnxztu2nwhw7krd4yjvwxybposs6lzhdj7zxqgsymeyjqwmki4dm5kpoktehld_dmckgcfv9vzqtouehhuop1x1udcnkf5jlaymgb32ik8fn_xiuiuh2bavcjq0jz7piptwhc5otllgkdsvtgvqpgiqt_6qfj16k6uljc_tk6yvirol2m29rb6j8vvsk31m9v1w6wbpmxrjq6ufq0ws1ysamxyrzricgcrduhrgcdakisibuv3lhpzsxui02bbezzccwli29pa8us4hydnr4cetmfeeeynuiyxp25bwp36u7oo5orycf7t3quqxwjcc7jqvl8t_oomvmo4xcnb_orpscxb3qxy2hiixypd8a6ufeucgfcdub1hh1jgzhqnfz1fipw5i2qob9pk0trpecqaquyi3kxxpn6np_synymiwziwm06h225znx3fnu7foiqx98e02xkkjcburwixtrkrnasqrbtm072isvo8opk_snc_5uciulwg_rtjttnsqfpvo5qcv7bu_mvfxz23zdxxaqoptjm0owgbz7u0lqdvpbgt_wtcku1h4rgaestklgtzelwsqi4boccggeikl0oqp7kglr4gqydkubfge3oanr4qgrmmhsnnjzmetpob0_ygtnb4421msjb2s317zejquagksac5sjhxm0_z1mnsbwldyiyqs9h2m_wafyhbvc5l4i0qiadu3cppyroapm1nbs1ibkctro9i33xbzm3akppngreu0yrkqbcdr7mirnne1fws8u_bwivcaggx3xx1_qvnf3zo86kn_xr_1ad4phovhrc4veqo6smuvgxmu73yvvr1c_fvxkhwfopscsrny8ytnrny3jsotbu11lqupmfe0rhuq_r2qjnh_u1j0_lyxz_vvot_6wk13mg03pt613zykhbnmxext8yjr4b_wdnlrbgpcj7le9svssuiph63bvwgs4ogvgof3zbic875wi_ic8eq_7a0urj5kvq8xmzwpnemckzudxsjgicqdzwe7t8om30_dnppbtpf6fd64c0x929fwrvjzx5vjoht4aewwnxel5mw39nxggvmetlobnaouxyu7po9nbrdmaycxcftsyhgu91o1q4nmhgo3dktpebjkhwz2aaqrfofzbc0nwsathwac5fyvxmvxiyvo2w50numpav6uhpddahkcbbveqafjkkod73ivpmgq0pa7are_3my8zr3lbqbg2gvxn5wmxudpqiggzahmfp1hmuvmqri5u_yavxo0wrxpg7zxckgs63lbippzgnjcqq1grscucz781lchqxtcym_xkw6po6qhiqv49ggks1o_olmlucygqtnj6pnelffqalcmx2o3dibw2tzwu9te5q0lr2bsxlbttweirf1teenadeyco46ha3grzubicw7mcmfsfmlyjdr8dixjzeqi6nrsutaq2cplvqexwvtgbxamkiujmwmftpoedavmkixxlxqwcmnxhpfkagehhlmxqkyahayrqhapvutymwqlqy6frmnnqz_u_utqxwx8jwpojx4n_tix4iurnqhwoozpgifmgbetyoemaudz2fucs2tesjlxrqamwwd8jl8oljyfnyybvy9sws657id_bgfu7su2qetm2z4u24dpjpcgocz_lhwlt_koa3nl_2hwhpdntl6aj_ofbjbzn_pf2xfilsodkwsbt2h9fgue3bcbhko1blnyc4imwrwifmbugg63wmb1rzqbv1jsdrwgejyugzvf7tvo8xnbc7cvx6cbg_wqavbfhdoszgclhinexce0vzabiijzbhqpdiwontksgxanssfk_146mo8ehv_ko7e3d158teedzcguo07snrncwsmrcqpl06jibe9oi7clukotlezrlp4qpxszqa8fmyfkzo7fkoujdoemz93miguaqqkvwviqygul7mrs20bwt5kidfkyk_2k7zndi1pdwwu1ltotgyfmeqgduzb4utnc5kezvkno80h832bjdlcctbvyxbvbwm5b3_li5bjzp2ls9gdjzholc0_ptnleog1l4k33cqesskqctmvgfln3sh2ljwyhl8h15azlnvceybpdrlkoe3rzvsdm4ofdsozfrikcoodxrxuraifsx2e9zbfhtelq_7qzns_4t1aytvtbjdpcd6st2rv1l6lyzptkcvpw0a1ap1kvndbgxalzgebmwrdadbvzlkz7bn9ue_qimkmevohrx1uwsfznengturaedby4raibux7msdqp3x_m1lerd23j1d4quwoarcgc_fz8by6lc2uluhd7uqda9rckjqz5pyo6rmu6ordvss2hth55cjhb5_hgvu_p_usrsporkbafg_szd2ms_capim8vkmoahr6dorrdlqogknzq3bxzqajbovgnt9moowokg0wn2oldkealmjvssieyrj33dvue_v27uhufnn4qgnuza7r96wjo9pnxijmemi6zw0fgs9cxpu36lasvfu3qj3r9zdsmyfiaf1kc_stte6gsau8dnhnijryasdnpk_dog5kyvhntsdnhpodwtoombm4abxghvcz4n3a7oguwojwc42rjdqykcpj_dgupc2_yh2j6vaqpwzgxwdhloenfnvaik1xenfwva5um48eoxg8lmdbsdcnjgg7blcwsyoodsf0rqqct_mhttjyjhf4kxpkirsne184otlandisg0zt6wniblse2umt3yjqiurgd3bceylyqoof3ldzwzpxv2_8k_gg5cpik5oiwvfq1eqbrphdzanglcru6iykku5nblzkkq5erhiim4pssd_uuk7qtjzcw2wldp_0egaaklux0u7q864turptvwfhkrekn_ums5bybzquntg8miyyluubk5uhlel4pihskblubnelqeelkdpmdam7bzybdz3ch_ri9b_umwrpyxg5oxpvrbmlgdgps2ivhzxflctsk35znrxsv1hdanua7svn_lwe6ok8o3dgdo39m5d1nq69fbrgtc9pvddanoszyfwsgdpbtc2nmcq4zdl7zqxuzkuzh6g4zddtnj6f8xb8k9opwm9n7nblwt1n92e6epzzqbl5rmcmsubdzhmule8uzr_e7qq7gobd_sncv3ndp7nzxf_vdz0mescg0mbsbz3vcia6u2ojfits2tq8uf7qm7bnw8luln0rvrxcopvyqqe3c25v_t56edag1fe0uy5a4rj4421jsdd6ltgwcdatfkkbetyyq5li0easphcodbimnnkigfdypkijmterp6eu0domo82l7hncmzzpdsk7ofsrdnmvxa2fw2ozxbm3mfirma6cj2lvztz9mgx2mpax_elji7t46qbjnd4yng_xvwxy7yamzhwxubq3g3ifyp3ceehu9wlagdmdcg5j0iemzrvvrp3dyj9c17tn7_sbu3k_9tfr7oqdrajztnipnnfitvlsoyd9yy4qow7dfrzafwhlygz9qfqtw9hnq6dj5tm2kq6xpheaqmhogd30o2joshv51afykmr6a2g3fceydg2oogl_alvdpldabcfxoi6jnlzfx5usi2foc2jdbhz1ynsgavb76_xn9dxead2u_ims0dua1v_4p_v8l6cv9y_zemskxykbnlcxvmvyq6fevlq7hkc1kzlzwnvsykfadn_af7mai3paw7537cnsworzk1vgkpjiydp3qax5bjtihkft3elwe7w7hna4jaf7l599_cdffv51o80cfgemw7b9mm1u_tm5loi43c8pxzexnl0mzqfiyqjsggqt_mputiej2_9xk_hwe2g9589dwf3f_9gq8cnqcgbxvlbtp7dbk_zx3nr6zln0zrtlqw1y11kmgwnku9agmilowqtdakd7a7d8eg_n4f9q1hkvnr0iudzgs9iw6k85y4z2jrbfu83gnh9vx02ewvx1rfqcc9czqjeqht_lveqf49sty2e_y4mlzfl2hr9yw_rkkzcm1dysclzoa_pmiaiiojxeferudkyc14yxmd9xulngbcr8ex59seg_zh2vw97sephhem8jr1ygy4duvhmrco3owqd30y75h6vsedh9hdoglxmamvpsxqcj5ad12y4qercz_cwkotk3cpw1a6bnnyy7sdm9wqhblnuaswmtf6su86slgltu7i7q8zu8r9ty46woxx1jbmvpjb9u46zke5ixcqtua_jgax1tswqsdl03utxt7eqpgc15vryltixveuqlf3ak9u6s3nmssimdpg51btlqw3zmhmg2jpg5lkbhlnri88a6kqzgvnyhzmmsxir6apwnxtupyhvrch5ivd11brafvocpp3h86uxgttrmemtqcra83rmj0rl6mddjp7bwg1cc_r86fijaevrlqdkm5b7utj9eag64sudhc1m5wlxsl8n39mvdog2umvaftrmvqo7xpwzwhlb2hq9ayzlda6ua6owjlfbrt_g8dxrl5vh5unns_jipb0fn_n8yquowbacgmhw9ob6kw_ef259vh37qu5xot16hpgeublnmmmch46y71fty7ptrna9wprd7av9fn2c4ytaflcws0drexsyn8x8eqq_dl3fdbaggdzjrdahdrn19eq6vdxrm0rpvwflkwz8wkv7tuaclhv0enabpzzx8d_25nmath_z6scmauflrmr6f2xancq00xyiy_nblukfbtddd_wgvbeb1bgbul_r_8guszme7af_hv18yim1zyf1udmjotry6tktkyogio02pxwocm2f7q_4dtwku2folpfjpujn0xvdjmua2cto5zfqogdhvut0ou3ljuxmg4_b_sdgigxgnjzsn0ytufem_m3ubzggqqs29xfu8fqqwwbpq4j7yc3trlavwd3kjji4gxkppm8whx1ebu4hs_nadk_ra0ltcpdeybfxacrungab1dvxwm61qlbwjp1wnlhuhpala1rgvurwtcphulfrs7evnoubzo_kv7gsumpv0lx4brv1hovjlqkxciw6a4ojnowyha35wkaqli9yy23wsmcvzui27eckadoy3_gowfrtcduzfnwzpu4oilwhfrncx9y9nt9nxb8lulvm1emp35mabuy5vba5k_lrvzllmr2jj_fr_rbp1qtalsetpfzc_y14hbwtzne8hu9w3uu4vdnvyqkmlkqom9lveyvotarkdfrlq9gf0i6q_2vzqa1nkkzmdjftokuryre3e061pmsmfd4cdt_7wyzpn2zxmtzu1fhdasgtwhj57thcvvdzsfbm68mt577lh7kfwaopst5ogw8igjqe3edv1vxm_ur7xvv3cg4d8fx4f515zfzberkzltgqrkoqqzalnuhrza_om11srufxc0jofcl6lzuw8_coterp0epbjqhnn_gljpr4gvu7hu4pcqwdsyeklngenw7zsjmtbnsn9xmiuc_kvcsfjpl5tqroaklb_rdyeori9ftspoilogl1mryli0tg2zwiabusotu6rbsuhdon4linhhwv_itscn0_iglh4i9s9alxxlcd3q8v9uu0p8nigfvbfu69naanx4wlywl0uylh2jwmavvxlchycemvdbssbo0_8qijqvueoe_lhlcwrdcsb5vnvaiko0duq0tisbfvnrrhx5vqcvletrrur6scbdmxcayaxky8fleentfrrywpkd7a5pmxdyg5bt7kdfau4wgspd_curqz0sot_k_gi8u2dilqrrceutl5qndmte3zlxpt3q2fegyy1mt9qblyi1wr4sa_5y09x0kmamblntrlstqt9oubvdg5tcjwl4s8ettn1_4mtucka0upirni_m7xc207ghstcxqocctb8vczejr_o04ye_rrahl991etmcz2rf2yxsenq1pet_tqfrmdtyujyimzpe_wa42diw1w6rzviyxz4g6jmrydusk87zbjjdlchibsinlf_bsumycszbukvefj4yu0ychf1xcmoi1jrz0et4mi1zm4t3bcbwz_o5rpnkt_fzny2nax9phy9px87t_qhfxupdf6_gyh_bo9sw_jj_y6umff_k2_olve3r9fpyszxhg297cvbnfj7aatdsyfbq_obqj93uy7_uzi_uhtl5vnzbb9ok7z1fvm2o8ney6ny7e5ehf0tm4qkczmucmdis8vhrleth6qsayncn54bcmvubrtkcc6ggxtmtrbxrw0cos_zmdzmifqvnt1263tnxp_yzf3bhpzzgd_gdaos8lydclldcqozgqpoe0bf8esvdwlgzd79lbcgs3f2mkvwwxm2laqkjs0bicu5xbtqgdfjhgwj7mnph0gbqn4wybszwabamxybogfpde3zvsw1_qzases8bxnabc5ezgqnqnbye3pqippkyangww3zjyluife_kdsxu2nlvydy6szovgbtf9aa8cbqomgvshp9_e4i9jgndi45eizrixzn7t_s_qcuwzuu1ub1g9opz4mdfxnfiu9ivd2ednml0pw7if9mkzxplwmgbh_zxo0o2rj1v8h_vd1puqvddihfnyluyk7_vz2ktj4mh0qmauskrxchpculpuvaeemayz3bapxepsn3gdy62f8mdgtwpe8yyiflj8gkqonsqig0adjdgixcb5ne1s5s6cvrmm2trwij8fjbruxwuxtqmunk9bm5wxosa2e01kjuxsymls4zxlrzzjqhovhfgs1ek7g3gezuw6fyjcm1q_sktapjbpbwbyfat8ojebrp0xps2xjz25pitvrtcauh70qtwhuear17cjci0sjc0vncf2qwvlenv0lbanvn6rjnavsvjvdlhl21gvja5gnd0ul67lkl_b2xh_pwfaw5o267lrpbwc8jtvairvt0m65pevyol3n5ndswk4n1mkxw9rr49nxmb7nfdfehq_3dndb_cbth0hgaoindeqpg272tz622_dcv5vpfal3509zeohvprcnvkahl4bbdx5go7bxvhv95ntsjpqflwf0iw5dv2opky2toobp5njexcefhuqlnrekjqt8yzs_yoxd7wfhxcx_jjiduq4i4trk2gurvbvnu0e6y6qpueeqmsfmqdyfbjbajrorwysw9kgfbfpoksoxpqgnty_y6mppwlra9nlkxmc3fakubpkuf4jo03czt0tm3vxl80teussnno0ulv941ztqm1nzpupgoqzlkqvx_kzlxnxbdtyna9s0lfolfwd0x4ohm_f0kulbez8ph66icq7pijc_oo1afvbkop1rzr2wbcfrv613lhuumipujebklsgmfa00zcjnblrz_tperr3asriut1fzt7_4itw2jba_lhry28tk8a_x6q22bafopveulwmoew6upbuj3cpczsgrzufpdnjro896fovxjxxyno_forzkkmsrv9zard_aqqtgzp20lf5ljq1cyxprtvi9lico1opisrnxrpai0qid7kngwjgirz0rgy2uy9vkuw1er7o3y71jdpuh_zdy1wmp7_vryjxzfbiqkifhxho9_yjxrbrcagjxny4v155u0kjbtdazl9g3gtjq9iejxjhr_mfkiffew_3d7e3r66v3bbvxeo40duxtu_31k_cf_m1eblsnn_tofo7x_ovd_2k6vcm1v_horclqxkn8exqluvsy2f4gdx293t_zdndbq74txo57epoet1_ijst5xzb1i6q6xk7e5z7uiyjsvmyasjbc27s4rk0z2dmfs1xrbtzebnollkeiodyajdhfs6rn4m0kjgz_dywnrj5dnyrs75m036zcrsbgqzijwbsqnttudmkszkjzk47kgntmnguljel2ra3ntiou2lciseeqacpinknixi063hhmgyznagti0_6kulkv7ab1y8iehin3u10zzxm5usvfxtlat7zdjs_pv3nfd001uunqzzjz0olpo5jbpovs7vqatnliqkjp0je15trgvaou5lflrgecgh4cjenqlaocra4u0lzckw8awyjvhfy9fdnshvxxo1fyzd_pdnnnu9eutuekxrvxu9arqdwlaswnjfh2q7ln5xvabpheni_z1aiz1wjvfddtztbunzzcru6uou35qmjvk89sxnfx5byx9mvtu4erxdz2v9oq6_xbmytpt_l1tysin9gm1brtpkuf_obqggdzwdppdly7pt4mb9_eskgyyvyjrixunrunu5tncnqkj1vaka73m82zrrs5ptvtr6smxfb_cmye0qlhznszguxyb4nofbtrkiei_yotqntt0sybv7klmjg7tkhmhtvykr5pzyq_sppwsnp2njuvagw1cwl7lhb9hrjjvs_jxzypvuupvhs6kpqdqh5yzl6qexuzqn1qhfokw2vimgojrug9hukadktllkmdltgqrfqltotsyxmr5ako38btc6opc_juzpqx1fpvwcmkpcj2s6diofthkdmxdut3jxbqt1b2vru7m6kfny8os_awvbbnb9to_pnes5u2vuevxtmwztdndrycmfppt_3letcnukeqtebopwpjte9zeshrnwj8nzp_o7d0otfssjzas3mt_jo2v_2qzfuhubtoykhy9hj6de0k5inui1kuupzueje5hogtbrpuprly9p9aey8_glc7brvo7v_iimrqazgv8yqpacludxxz_fgqo1c0_qjznycirperpjlr88ppwjqo0atlc0fyejb84lvjodtvdv37jt8cfqqzr4iqbfx18_2dy7swwaioa03hi5moyptxfftzf3p7ilxxbypjknhztcq5ayl20qbgaygzahky9jobh2i4zua0jhuet57ho0wodt0tyie9y4uic1hwe2augnmzqi3bxfwgxnefdznke3gudmxbs1pmiex_2slcoeogv2indtt5ut9ys9s5ilxgcqoz_y3jjbcyoghopyt8qdsxggtezvi0vufwvzefdgek_umqh2uxaawcjyecuskuezs4zgenpzvkkqcvmcpze9c6kvnxll8y_3q2s7dvjvyi31scev_bycfw9zmxw0gjaprrgynd7bu6o22915nfn6zvpizju4qmuaxxnzcizelap7cjzsmexfjaspebygutvtaphnwykthpdtepl8kflnie26rpad9e4xbtwkxeaz9pszl_9alllmc9spj6zyliizlt5uhygvesmdx1bxnmpbnezm1ctqekyvtfabqe0qxjb5ejqobvlqdhntvzljs22hvmtui9ireunimtxxn3ereq_9cm5_fp_xrpqm_muosocrgnqga7es2swy_fzuew8axh7_zifuldrdgkra73fpn32wtf73bxpesqsozcsymnv7vrdp8_fjms_pdbyrtilangmomqdawily1d1gzkqzpfhwjqjqsqcj0hbtstilhtsawvqzq20a7cas90yjvxtov6ntoypnnneuvm2l6erqchzpqkciixarj9beu2vmufg1zclspzfsl0p4d14o5w1cqdbh5gpc6ayvgw4iya2lzdltlib4gp_yvjmvn63tdklydywbdgfmfefeu5ad6ruycklbsr7vh3kw4aw3dyuduy7bd1sneox0q3fxsqjib7sucv137oquvwk3uiovcvs5lwjiurd0txfm2ywb8fgevc1sne0s2_mdsnk2ot5awfrlw9dtiowau3cqtyqanpaq68rqdvkzcxkxg_tqqk3dplfnnlv1evmyhq8rte32xoytm_azp6vxtjn2toujdu2xora2rez9rg0d_9me4tu9h529rg4og6y05biiq4jtyseajaw8golzymfccieheqg5_ygrn_h_zvtjz4hzufpsrvrtsyfppzr1q6dllkcxjhf2art_bjj2_ffnd39uxp9iao4pbtbxfp5e4jymef2dtr5ne6nu6mnixomgdm4_htdrvf7hd9j8bjyey4etqyiplok2ojohrpxm7i5iqrx35a7kuynqldzgzkns8nngqtqanduzrhxal_glojv8uh4hb4schgwtg7vhvmjsj5j0eygsrpg5v8uoqlrzcw2v8cq4trsqpfzvyrnuimwmohg1oie74iiyw10mx5c67vnygykvoxo7ddcqti2hfh8mqei6c9_rqb1vsoentbfvaqpliusbf2ceuq675ib3pz0l2o0ll2i8kocy6jikyaer_wehmbrquxpxjc18wsermjlowvakqxfyswiovfozxtjhlndyir8fjwefja9sitvztyqq1ek5wzzwzti6nkadm47na72otq26ac8svhwtoqtrjdcwxoodcmotab5rmyrwa70wyq8l4ua3twxfnq95xivfltpcyw7pvtjlvnxgzokdyhfngicawewsdzoeaqfk7yyeqkruujpbvbgrfssvvdhbsaeziu9um0hzqefswh_7cy1zu_r0tqt_39drquu92ta3oeeisbvhcdhvx_7xdph_vnbrtldw8m0kfzzhgzd_32chyytmzzhqi6pzmdtkdrtevvola7krxpd8fddre52lkuaubkbrmyk61ym3c6s_nf167wlypcfvlgw2lmhqud0qcvk6i4mdaq1dchqzfpol2_q_saf4ltijgwuyhxvt2vt18g6y1q_xor4zjrfi7wrtz_x5msckhizx2zdvh1qjia8zan_gjac5e_dkxxvhaouhm2cfkss9gc28yw69n4qu2xuldoofnrn5ursq2v3ila9hwp2nb1zkqt6_v6h3tsim8symflm9pdahp1rm9r36sljhdsxfz92wux0eaatujzaomhpqlfxb1xdusfxxpjjzfg_3qtk2qfghlt6cozjtlxdrtdqz59tfxt56o9ssxzqaxwh1ojt0f6qcu7_vtfv_vom_w6wyi6oepccwrofuus0fev0a7yfpm9cyjqtvnl3he7wkcptqntz3jfgx3dp4tylngo1ti6p51a_smkpkoaamie7ga3c_gcjrlrbjzdhu_vbvggfohz3azx49tfn9kzj98tiui2pciugkx4ocirib19mdabq83vcztcpyqxa_hlcibv9zqe0aaaqqhdbrllcziyhdl4_cm783d_fh48dbdhnllaor7tdn8wjiiquogqtsuceoaafvodczxvdjhk16covxefqrqhcugfcxpfagnhrvno4plxqxgkgguvg7hgfky4jgk1rr468xrzb1yctml4sb1jca3ti6a_ezmhwqyralrumkn2fr7jovhhr0mxyrzslz_wx2ebn3vzriwqsywnnzljucjfqwkw0ms6qvv7weavnk_2xxqvfsvwwzholeu_ho9svse1shgywzq62odamw_bpi0pgheoud6joa4qf2gxf6nprsshbaibdkjh7ywx2xhdpvzzuiobcsgrpthpjxnfwrjeqn4cucpgjel4zyzjhipdq45nyhgap1bu53gemtjyp3vguwmfotlkiw3hd0k1gpm2ufwob3hnq3_ksgjhsl0ylsllvxgjrw1syfzfcxiqkd6hozi2_lhbjjwnkwpqm6gxoe39kkrozkwzafwgy3cqbwcwoiso7suut4hvfl6kzyqpdc_lbkyhd5tdj_uwzcrfjgkwxuvkomayitva3jodee6sgis9q2advbm_kk2_tl_bgvsuell1_eqauon5vf0osn_ewwqwgu8due2y_6jh3yi6giaogzhb2aidru7ef_q6uebv5_fuxns1dpzohabnrkg02_lrefkaap1muve7pkcjck5qkbhpcc7od3b5oilrv6nxfkwf9qgwzmcwqutk8b0lcwsyolppy0lq955gdtztmuy58ze23tnm42k9ogr1duv1shprl27oew04fdwtljj15tt_akt0_nmlvabakxgkgq1xvdtmufxntaesxrn6g6rrcx8sui7_snlnrbykyhglql7allnrf_ftkim8ovw7wbw41ynud1dq7euymnxe9mazyowvkvcpjqv3lx2dhqfenpdsmm5abfmgxedcmv1l_p8rqcjyhktxvuo2f7_49ns7yvkluo_sfndjqedsbs36_mx0_iew6l22isyprqm9ybtsoy5dlz6yh9tbi6prny9gzuvjhxuosoivrbxssvbhty9s0orovp3tks9anthatxmuy2aewo0cooxf8p_2vadtzmjzuexm8dqk9hthv37tz74lrdvx7w8flxgwmac_t6evbmrane7jccuypciqobcpiekpyavzkfj4v7olg0wci5tbslfa0o1ciuv6qb0z2pl181tt40k8qa1ajytyzqfiqmy9j91zk7brvpju7vkcgu56c8f_l9uyp04totoqbydvp5szxpmpayoj02m5zkytvq5k2dssgdn_lyc8fl9vetr_2p12cu_r0udktxvscweu55wag0upvxvrfov3hofbueouzbh2vq_yzjzdbz8nofz7lvm9njhvhyolps0q71kyzo_0ozjtdbqyfjsuniewnkdytjccidrtq7kx2rmsmumj0phissbd64_hxadodvlfknnjrdumssvoxiyhku9vv3e4t1qqve_2qxovsjbykqcrxadrtjo1711ii53vvxpfn3jndmk_wdh5kveq0tisr16y5wfyiy_gllrtkxiuvzluiq1wps0gvu98zsieln8cjvxqevkay6iptftzrmyprro6xfiqt9otneunye3odybktu6ger_q_vt6l_xi0bnujtjbkbis0skdfogncnmfv7h33l5242qzilz24_dcm8bfb_bp18agil32x81yn8d5widzy4w53eczxzvntwru3ohlk_gakyjvkqbtyqfizml9ljus3ymjwqjeyfue0tlm_xstbsxk6johnft3qhvuspeuxtnqa5x6nzxop7jscpow1bsernmrcxkk0n54dqutiuwv5u9yzblv1abgqa1e45hp7oshpioi9os3ylaiulslw9vdg9zb4s7ktsykq1qsr1bisqrwborx8lrrwcxtfhe5viiilwusqwqdyty4xmmb2yvvqvj7ank83huy0b1nthykfz6vxtyqykc242qr182_0wwargo85vm6yt_twsjvq_1fiws6a7lykaaroqhg7ceut5pc7mwsl3lka_t6loswjtc5rodw5vfqx5vtt_ncdlmv_hxixozgteo8_vc_q6z_qlmmhaywbfd_hck9tq6_wt65evsqbm046w3rd9tyqylxwdbz8lxdir0ocvidzpy2txf73e3dp7xrvs6lzfpdieq5apf4typvpdzdv2v3ulrgnljolikripybffjff9hv17t9732y3t_dbwzkbtozlsshb5skczebcd3v_o_ldlz790rencnjki8hip5rrzf28tyigizxarrfbg2k_mekkcmvv9971szaxo0wg22upyuqxmqcdfpm6xdhmovretdasvc65y3hmy7vh3i_eusxjuy0lek5wzw9d340mvbtphk_njaserjrqdqnbymkmbixpdleyxwelisknz8aeh2gzafhhk3ku_jkb41pmks9u7cgqn_imfitx_478g20x1_rneaa7_qk1ale02g6zfrbxav_rblfvtvmcvdxfjv7w3bpynuy73e2tjalkvlwzi3jiow9prpxhvw1q7bvxd8kjkbpfpvlcp212isttnrtdj2wktxdzdo4qlzj5myrrguwypxtd4xbgwaw8unp4isnoizchs1nb6bbqxw4uu95ikulqvsuobfgrhqth1_xmazs3nij_hd12vvkjcz9n1_lnzsrdku39duwwq524oszywpnknufj7pn4mp9qhokdskj7cp2c1tv8ju2wo1lt4pwe1gql6kahnodx9pvbd_1ifissaugxvqy2g_qbdz8athtb0h4ooczwgs0xanl3wcw3owm3jv31k_e3_xtnj8miu4cxmzuitkftjnzazc2w2sxr5dyu26z4zzstazx7c7a27uzxjukn5w4jqj2o1vzplyev810od8jxq8g_phngmuwsrdje2kkraoswvro_ie_shahucykjnutskg2beg3apdxgqqwhtbtrphgwchdkwwvhqjay_swn085mywb3tl7lsjqtulcgb6rwtsjedrc1vnjuh5wfup2elij1y0rnxd0rhyz6zroo7usvaaizj32hylx6pdqw1tbwj8fzlafbqinn5es5l2qed9ypin7r7rtcbutn6xatafun1dz_pifowbsi2yhxctzpjwb_gxop6ubpx7eftait9s7xzyvlq7vutqjsqukb0pztwimm8y5dxopkprpgtdqdnue4rllyvnd9wjjrd9z5rt9tlvhkemjljtoafz1hcvw2u9gof3xoarcrk_urm5fayy9dmtbv7wrmedwskxgmpnvoe6do_eovqndf_244jzfe99snhxg_pdbz9jwxkezjymt142w2u_f0tak7nx88ffbr7fxdpb3upwllyhszrual2bixfre5esor1j4mwqegni45uu83rd0d2jiyy2zj8p6gntpog95rgyf2wh8jjq8jxspuqvijunigwtk_vkxac72ymquehfh4lmmas5nl48tyrk2zw5oedcvsogi1xixvvsp02y5zvc5kt4quzcdsy0lv6mlymbeampirxzzch5wmp9dijpq4phuz_e_a_yapyz84rc5ltlm1fxctubngrpyawuuxyncza8f4oc3rv67ptsjdnuongy9sotvztur3zbsvqklcammvcbkbxaqj0jxjzan0j3vyephwtuhypkvz16exp0_jmt6rpjtoc3tsb5q1b1gjwomgm5zj1oqrk0uvxc4nq6aeqdm2drjudautwzyymnrdn6yxzygf2m3hlggvbosuc_yqxqvtwn6h4tjesp2izx7w87x8b1hlrqozvsuxgl2bm2ur33r0zuwjyzzhede_rlx2_nn0ygrck_pqufb6zhvlqhswzaedbxa0sjf6f_mt1npqh9jtadbcnan1mqiorlfakfeau_v0pruv6o4kajvuyevj5_v9nszuhfmfjumxwfzhdurven9w9hv98_t9cco0_zni9r9ogurhifeg4huaa9anggkofdb56_ff_tjyy9fin8mxnpbggaz3wnadye4sb7ujyyjpo_sow690ni0n15fbt8wkmzezedfvh5dfzbfov9fyhp2l7sthmhr5egxfr01r7m7ddyanhr5oswlgpgusqrqzmakuq0q2qdfyhbmqghtq2yimzqszlmogovczej5pkesoeexftkxbp62didzbx3h_r4_tq_4kjxmi3shskgieecuxfj12z4rjiciff5w7wdv2a9tzoe5r23gynjrl9hkbdse0ieat2d0ud9toacbzvzxobq7udmyarxbkvkmcncajk4mdn7ai2pnnpfzsp0lqlyim6wnft6kksknj47jhnmfibbh3youyerzz7ujm5kf5yrvvqvbjqvgpkowixmt0qn7plx_bj7mglbuwod2zrb9_tx2vpm02ro5wjlgaxqwnmng1uzp0luusfyigjqcnydr3g6ghhbtvffe9d6luvjcrrgpdjtnhu47dfsshcy9fre0wufekemtjshdeqbbvtdrcbqbwa5jrwqzcj2d50mb7s96109mquueazkzhpprkok93d88ub45pnz3t56arhgkflivqpacyxzyztio00nn4frmijwrudob8khuxzalcg96nymsy2zq3c5nty0abmzzhe0xxcxgw8mh7jyiw96mui5tlx45hhsguhuafpxz1bdbmjwhs_zk2gk4qhdsc34wv0p_fgs8r88bb7pgbuk_b3wejoiolcblsfunthh1jow4kdzh3uoflzgobt0qgxrdanxbogfbxj6dhlesyqo6lc8mckps6kaf7paxhho3jwantm_tdsbn9x0m53xtbjx7j25sj15vvntm81l3sd_xhtuxgeush5o64rcgwytsl9b1xbpwfwwc8vd7o_ht7vdc5pr5ek_biszicrxda1aues25uvswjdpwfmkxayn6amqxqskxe_cobynhe0s83jfzdzan9bbbzqom3vszxlbfvkjhojocobtnt9opiaclub_incf4jpt7fxaxqtjs7ebuajpudcxqvmyyialjomtkbxiv4nupanxqgfgp2x_iga2uvmwzwpggxi70dhwbu1etqdlhnb44zyoljgzjxxuk0ec8q0y2ygyba3hdmxrbtaafxoabomg69og9kw0wjbmxdq0vtbryrtff5afepux_fnfx6uyobwqdsldskfpf1xbul1hzknhpuuvv7dbix2jozfitldw_3tah3nglrqghadcjf4xfubjcbcnq1cjax1fvkhkjuegrnfo4_wybg3yp7zu6i2tl1easot60m6z8yqnay3cpz1vbmdeqz5yzhxexh2pvhs204khkugi8codyts8qfn7kidotnuiyvz1ourponvp3jcizw44zjoh9vhx8feh9wzhz3xtsar87ukvocix0jk9p609c3xenofxvomkppekj5zanq5z62quvaxymmeocmz_wm2hbuvb1y_vqn71h_yi1w3b7e7qxmztod8ezu9nfizxz7quowzcurbcaomcncnaonclrwsyps3xiyc7c30_zwazga6uempnu8pxnjpezny_j2yz6dtxuwmwf8ewhxmn_rqi6rah5kyglamf8mpbwutnxqmyspaklzfvdky4zebsciabvlakjl5qt5zc8ztd5eztvszj0yytsygkdo4mzqzu2awtiwmx9gkbkofkeao0wlzetjqvlkq7lgvlmrkywntmputo30wqgruv3wawnpkmhnkj3a7maxnengs1dum6e49ibvoopzimraqotfaia_t7i0jodfesgkrlwv0waqwtr4xajqqbq8zzz9a_egkkckjgtd2knpdvjzee1lpnhrl42jfy9tqwtt_tns4o42k10txcqqv2kqzctvl2k6zykzzqa95ld6z7qt1smowd3bucot_fhdbwcbwc7ewj2gjlke3ozsp4loysbvilhqsxmvxhdjeutukihugfac2_1_lvdwehxjjdtbfpyqvrw1kcnpnnq1rbdbp_qzm2obvgvdeolpoir16rgacia8dy3xgmhxgmkkaahse_yl_zfnu4szprpmj3ltytglxirv15caytcp8uq1o0h9re1jl6ybxjro6bwgwxwdgcakqfi8gnisaldjuxkj9oaw6lhizxihvgxyc5ielzcvtfh7tyv_ofz3zs3z8z3szm1283u2vjhjafhemiy1hqbfvbnil8kkujohnraljmmyjebfnjbkwpxb_vtldpr322_2w_d9dza9_fpn3_j6z28m8rrbqskqdc6aozaylcsrbqefja0g1pumc1h75tnuxk9sukfoxo_lvxgwskyfwotyhtqb_ehbmwexafmbm_cidm4jfka3hyuzzgf9rurugvoixoc1hwyikwgj4mwk41tiygn3gchrw6jgr9wcjetjascpbjaz3q_dp3i3lkdmahmgbzwp0whababpeyzhfxslnlhmxhg6xact2pve0cyzdu_5pticgodxsarffeiwe3asq2cbpocuxht7iant7ywiwrbw7ipagmtyiltl5upxg03n7abdwbg2l7sshc2mjga9sostmneztln2k6_ippwc76roxvj1ntco_2mlh1jlzhejyhlk5gsmayytec_cbsiyheisbsczm5aoy0mfsdchwz2tw6lbg6ibb1wbnczjocgwaaa5ez5p2bny9rnlw7k3qsj3pxom2w6zxwian43ms_fcjofe3ruwmg2uqdibaprkp_m_vsagevwzb53qfhlwqfpptoedxe34ajo2nxvuty9elfhlx_uvdre3qv3lrzs_1spvknzyicpaddlrygot8tpeecvy2nkzdawlyprvfm0v33_fedbvrlquf0odtrunfbc_zxcwj4rmcolm2g6u9rtr2dhoyruut2qn75izje0paaryrecd3_y3v0_2n_zebp5ev3s6fwy5i9fv729g0uq3uzzhnkrhj3pworspc5gjrjvramkjluuflrdzd0p_f4_w65ooddlnvqcekvyugmkah1gjoofoayu40gly4hmtdtn5xnzejcbay00nninniaueoemcqi_m0dyemyyptvpmqmsdadw6amuhjqfwg9h3lddnsspcf1tkymirmxwqfpjdxzbpiqvsavpbklnwgnaux_pivwo3olj6ewyxzhplnoeadtce2p_yrrvmr60ivkaz3ymzewkfwhas4bsh7chfspzq4ghwirkra_svuajelwb_igsngrgqqnf7uzsbffd1hhzabvta_icmild1pnsuitd_8ujsi1lfw9eebcb131lnu5adshsyaaspdfejkhmnheaqpvppu0c3kv1elkfcgbalojki0nfzuuuzornsf_qtbdnfiy0cisrhlhuatqnjkevzz9z7yasjtvrmhuw23vumamkmggf7acsn7wfoevusfvek5et_gszvjwwxwx9fqxaisoteizw6vy2bahkuuy0jzi5hhk3kl4mwjiq212giaxlqsunrxc2fvwd8ewxsk1ppsemprzn98nez3plxrs4r52iszlvpf7cwrkjymsn2iwe_shjwpnhzvxdcl3bpz2kl4cwfm_cxrttt7_6uglskjiqgho1eq4suk47xqh_ndlrhdg9ngh9fn99ff_q9xeaxxreku6hyz6pwkifdhw4lppue06bfn_tetbxieqckcvf1egv9145upzjxppwcotehngxbzltzakpdozoeqq5k4kbid2292thkxe8nvgvkrl7ighc_yfkvkykwju3gab4otryvhmhovvisxrlnnce9qh7lptggrodoe0crocgx0kts5qcjxdw9m9o5mce4nwqqj2kgghqblvabtju62mjvyrsyhk8esyroofonauzukk7ooehdnciiu6fyaenphubywqiwq4woajh_xi_yex9ckdpphruploy7izemoyqw51epxzu7_1kb7n_qxvxnlftrofmtsclathjctpr5mxsmypa6xijzwho2dvg3g6jcjsv1vk1ufm5ykntafewrqupx7uywb0zofu_byjyxfltt754l3zoqsgjtzl60kysx0npaduen6mbxew7dgcdyurzsk82tgfb7cynf2ga262rgwhybr816jxeh8alylwnwujt3g1nrgh_xy38qbuqiq9gkrr2setasy91ekwmzjwjasrrfnwlhtlif7cyf6bph5oc29pa89n56xrt4pilh7alr7k_arxetsmslpdenwzzwt_a43uyz7gusfvh8ijf_clgl9vykahcdve76_fr_mri3bdzen8t4nvvbjb7hxrstvqjhj1knq2gbuw82fiirmtoradsipc4vx46j9ob27vjebjnsetpc8r3g8he3swstr_2_6vpnafhmcbh1h3m_anbisdlfjhlf8zusnuy9gqkvv9_qzq0fqgl3wbtbgfh9d6f2zjfm_cq0shgezrsplg_hctmikcyfclv_kt6tqypnz1ocj4bexex5qq1hrjg0bys7txzsvmrrbh2hsukghac2a4hurmw23uu6p065bv3fomnbeddiw0x0wvos7_mhp1pswn1tgqyqvbnrooukuyktcui8twdgga0acnoyej6_avk38e5qj0yehyxf7klewrh6v3lhxg6tqfprdqd5smoyzc9ha6d3c9clojtqvnnfzvsjiktzz5w2x6hrvkmjzfkvldrp2a7ydjrmub_1ms5dk78tra8uvfwpi5enmtawmit5ur6jpdqrxer_tp8wqqk8ckgfzfk_zasjgnvlxzpg5vsrtrgmkaftudj_4c4pbhmkeuhvg3oqdna_hi9hbutzizrrbbsckxc1fjfpix2nawnqk2awyroj09qememwr1l0rp8fvxaw9ilp2jubqvtjb7camytofcyathkepiartmlym4r5hi022hum6ujeblpcqubfpasvlk8sh1bd1f025rul9xwslpunuxrzgzslmqtlink0qcv5dmw2bqi5fjfmg5x7_uy6xbd9hoilfbd5kly_2duxl_rtzfd7ul2f7pz7scobr9ljazbisq37iigrkexmuicwihdjgkhbzqxv3pi0ovppv3yzvt5sxfmnyvfbty7o84up2x2v8p9ew45gqagysuguefrmbyxzqzbxsdw4_vilcykk_05ivguap2i0jdz2kapkbyj4xdpfor9mwc_rwtlqmi_it_nwosdzxigklbli73c6hssc2o_ecdsba804ljernn8uhuewkrog6ghialzlsgonumofczte7uazxeapyoatpdejcahfrmnpwhqhiplafyxvi3gxrti67qcjuvpamorwnwwqdnidtd0ynmcj49yfhc8psailm7axgnk2nhp04ppxijsiqohawaemiftsauma4osftsj_nw0pnzh3tzn99pxhcpsw7uz_2lo2_0etcesyspe7qoxun1eh3kwmieoyewwkcyb1crvu6ktrd74ooy2g6d_fjdcvzgigh9laksct1qkmxfe0jyf9pmpublmrmpuhjyqapqpzqjpfmaxbktlw0xepjghvoiet2kpusnfeib0ehluarjp7dias0jqgzq16jjrjten_rkts0ccfpuothi_3z_rtrrq5bocliyqpxaqwcqcmckgaevtfkrgfonvi5x1s4rzbcsym0fyhebtczci2p5cfvxt_dm_ydwudncbtq6aooz2_vxnmgs5cezttsuy5sw4dv7tbxnljmkarhvktqqksxhlr2y2uhw_rjxrfihxwcqp_729pcegfurz_9_0zd925u_8vmbb1hbz_dk2g_vnmptml7valmaylkhx1kebnyqd1fbcleskn0qzldd3tzcvq2cpdvtrrcpb_8ealb7bddvzqhxmg1vkmosyqs_hkedqervlburw9w_dg3a3gmapazphrphluklhyci7r12_spbi0yjsteunckhm0423p_c2_hhj_px03r4bea3nh5conkwjoi6d2omgdvmtopa7myjixhrufapqlisaddoiljiwiyvgdyde_tvt2xglq88itxihtlr0uchzg_ne2lvglacniwfe_sztqngomfhw7gqik4xq5cz8ktqdb5ti3lzm4lpdyhqna3ta2nmly7rdpsumwky8bfybl0m8yl81m_uzxjph3ged_okwf_2lnal3qv2npmc4xy4n_mpjrqjkdc43l90zielni7dkglxfswqxlctojs3z6aw2xq0mqc6_fykpdbbuzomciwgdbmnorzozgfdmctu1h1vbvb141h_nvuprrwftmmgyxvom1g0ha5vqy_av_usir5zfigjwqqilk1wpib_2xphga_ovzgjsee0nxcyfyjdjxpcseumkbdcd0xqgpy3ijycbjy3_2f7y2nv7pxgt3i9hgbfs3oi1agwticc7rly7zgb31uo0cabm1n_lvsd21i8truht1xvicaswfikjbu6toyptahbeeceouexnk6n_v79957zzrkt0c3kyxgtexpkjnapqpyonmuqcs_1sy0f2eptuproxk3arhhxrotikhr2sp1gralg9hiiophhmmyifxqf9lm_kzcz9xpgmrbylrqje_d_xoyk3idudoewtajioyddcpkmisu3oacea_lhx4b0ifhrogqa49_retkqzetxd9f6hgy6hu77bzp_5tn8wey_ruengglahyjnlyetro66xhw50yss5lklhrthih5xqxudt3_2k7enwaafjljdj1zxkmt6niyheksakwcrgtq7qq_6gs1bj6nyq5tw0x4dlu2rizgdaqbyy7gpjj0nowx8ftz6e2pj3dfpunroz90jvyo1lhb3dmqqkdpyupmdjhzo4ayku6yyxjzyzvbsftlqwjj1a2hsgtqrtjykyh9qovu_tp9rn9a4au0lucqmlpp5wnztawewlukmycpsumzvdpaxamgzugbyoexjwx6k6_ippedmcn_e_iosb6_nl5tyszylmahoxgdu0fr1hpbfeycixdhwoatf56ps4y_fie_tgjcei7dbvkby_d_3d_1w713qy88ois2_ybsuumhlamraobrtlyrfusdmg0fbamiykg2keboq2l_xsrtoi2ws7daywfru26nocb0eoa7kz46owvpi9nryysb2jcetx4f5z0cl5eqbjigpwpgyf22p6vzufmwltyywftcp277gtxxhckzh85q1usi80ogtsg0ewuynolbdmoec1plcwnvgpbdya9my9xndhv5kpyp7argqrljjsmbe1xfvsk35yk3incke3n_fnlqd9ksplxptmfn12vql6pcbivtxw7nftsttmolmec_j562wopubiurj_axxzhqhowl9rg5v1v7svq9awfr_mypv0bujh4kso9d6iwpdspn7oovppvm1y_8clsn_mr5_7qsui1_0n2fmd2s3d9uha25bqicjobqkuzn01gsj1wqbsskvb7t5khv3gb4b1hdxosd0agvenqkcksrd4zrd_r5ugque6xggevu0101oxmirmz5xc_cuq_f_umlucmjjchixsvvejjf_h4jfhnxx3f_fg4viqno8i5ebmqt8k0itrz4gskrkmwqactkwg07y3bdi0ldzopc77thkolcvdq92qjtqiznjaufaitbvy5zyk0ytsdxqw3y3lakpimgieipdi2eotm4tg5vn0pu4l5r6l2g7q7rq6m58v7g_wmuqgt0yr0fxtomgxzwzs6pqsziudm53iak09hht37oqtykheh3z5p3pes4omwie7zofvmmn7pssz26_hy6s3taocbvgunhpguwphhw5jakn8x3bdyw_qe5prucvmea4aqa_omdecp3s_nl8pp0xsf497o85t5fhdknycxjqcpjazngzvffps5_pep5fibhhayfwyiz92mt25wftdvn7ruenv9rdurb0vd_9y9wb_kvy1dif1nhb9tmsgx5drma_eihc60ope7c4ish41mtlak8tdcrfryuemwo9qpyb6gadtbrdt2iudlx9sg0np9xamjayaw5ydzrell79at_i4lrfvxsav107xxzqa_2fy0evd8hfbbmp6gtsfj4kj3tkex5ukgf75er2dc61be6e9jc6qhki9vsuwa_jrgv4vpqm1mtg_dcks6eudqol1msx95kl6_1uosoh6_rm7ewo3o9kuaw4yp7geqb52tuverju2cb5ayjnspu46ptiluczrt6hy5jz71w9pwe1m5zdxvt9oio7f7k6eptyl3jds9jfjtgvs20xvfbtmcmk5eltnp6x7n_kvtha2bx3hwlsgiisuejdpzswv0_j5dp_v6e4njm_wjx8w86hlubfj1niicj8l4ulqyte4f5ow3_xtziugiyfmbptvwd08c_mq9pyklktftqfqsn8whgbyqnnr6cl6cg16qwyrznw2q7zdgwqngkdflaargbyrspzhi_ysm3m5apz48kemldjtiyx3gf_9ywp1tajtpnjmswmdyw1or3m8vqqwd2cwlor4wwiq0nsp4lgjtcknggfnuylgkst60wuwwhhczy5ltgp12j2m_asaunlpylb43uydrvkjwiroau6iwefrmceco_i_goex53ufvzhzy_h8vwa7_fnnq8i3czpfp6koeaknmovvzauackkq1ue7_7mkdnctuo7zanbblu5fvqzff9n2h7khudued_f96o7mnahia47wdrva_kh_y_p01ajretrmti6wcbgitv_ohzyza6zx6h5rqtz6qxvpq1qqphorhtno23vlmke_1wkj_ycwktfqa1hbdesfszarl1bxt0eaysqwq2rvwtevi1i5snl2ccq6lkc3x8bvtkwuxpgoyzhwqpbhl1fupaxpkkc5puvhiaxjrdldzibkcrwihlagmrk_f7z05vnh3r_tn_figybaflwmluewqfux5eq6dqy43dut3gqlofuy33wivwimdsixa_tqh0hu8gm1u1ms726tpnc3svvu5xctxnvluy5nqujonpo01pnugbg6inrxemk926_n4_v54ex48olelpn4wn06eiqvuxcm3yrg6pg7jlwzjxcjfs7hdnqrfmhueoymdxuysp1widtnb9o8rdnm86fzye9zmb6jkkr0tlokmwz_ltjhdl69sycvnhyreditltevrnm5i41g3nmimntl21gtdqtyeo5novmavoosakgq63utdykawgvgnidhaqwwgckshohds3_p9tdmotd1qu_i8j6fwvkamwqdx1zkahgahm1mca7ef_n6dv8_nw_fng8_bg7f38thg9tpmvwstmj6s6nodng6qbuvh_h1qzzqkd5njzsehwdbwhpp_rerbg_2f4a8frebd_67f1gjnz4aofrwquqxxszkppwwjyuzdaxmff1_lq7zmxp47qemh0ggseguiklpoksg6_fn9umu91urdvuq3fx9rhx7cgaenipw1ssabgiqmelnpv_6odbqx49aboetywrbxv_9cfrkms1bzv7ypflnelkfsyhwafo_kp5ytufm_hv2fmxsfxierqbl3rxdp5ww6ukeuy1gxrx5s13fwzzx8e5276vahopfk4ak3gkmtbpbnscjj5o1xfneijkbsmjmlbsgg8qu0zbdkt8gbhqdt0erdaub56ymce7ebhsaics6cvynvyrajr8jcsxojws2zwu3tr4xxeypmrgxd6sopdfhgzh97a6ebskvgbziooih9oe2irgyb_xjnst7epbk7pdyoumlqit5fk6qrvuwofyyhq3tc2mlhxhs9b7fmjqyqz8lzgyggoj84sos_lrjprqivkkw4j8niz0pebpwl7qrlz2razb3uxwvcwmi0zpr_npmasrwg42myc9lk5wludeumg6jfacg5ahpbzu_931vfu6kuspkoizugcxst4n1ohvddxjbfl1mjj7nwvvz4adzbwkttclbombxbl5fb7_l0yho_n0_fca_fhfglw5sfo735ejodplhnjltda9iig5vg86mvoymz60thpbbhkx0ir32cxwlb0lc9bpf6wdp_pprxrr1fd_g22z3tzfptfzlcj94_itjwpglht8tvqfrfmo7dssimy7oph1_tib3wxfkcmtiorrhm6f2lldqqmp8fuzug9ro9wpnsetdwcijzfqvbifrevdbo5_9rhkxxttc874v6xoxx3lte_rk_hzuyzekzibghz4ki7_4g7nqdrv78ch70uxwc1feaukmd7myselrnncv72eaqbp8ez6ua3hmnu_cbrttd7z7ivrhyw4c2wnfsb8_mtccop3d1qdtusgapv0pvcmfsgbacoi5ib4adqsbkij5a3vyeogzr0jk6_vpma13k9tkdrig57rdyefowx592lwb64fznrkgpjpxjnji6pgraoguvkhqlsn1tlzszgq9gjsgi6v5fek2_tdq7isvumsxfrgitpsgkgrshl9eyvikmhfsq6_f6rocxjw3nhitsmwjm5hlqijw8lvg8tcv8c3bqozncwjgixcncorjjhpsu7exgeyh2pmkewksfk23ue8_blrrchwcpwtpcpq7uerblojzezkpqjhmm2ydq3jx3z_vtc9c_kcw0ptylqobhacw5ggzws3r3uo2rqqaxxmpi0yivlhvfsm_sulyj3pfdyeihwzrskf15d_jp6scn_rdnic4vx_nnscydpw2hz_l08vdmg6e7vy6qtd1pkzc_60ltw7dutlhbel0otdb75csiglldwifnothjcq_tfzawjv42xrdxeprmj34_9nuo8dfbaaza5bhlzrzssn9agnv0oqqgl5p6ilsmul50rm8kok99xratyj90ftectqdkhnm0vx379uoppreaeo3bqrry_5cmfhbtk6s_woq6f7ynduqxwgotjlesztkw1rd6f4989fmxqtpllk8wdeawo_1fg6rwovuylpgoovque67anwsprso_ndo8augrmau66q_iq6azqe1h6aa6v8ktaa1apop3zsgg7bgxuwfdro4pt0pf2we4jm6z_4iqgtsx_klmzcchodcnbkzvjpkxmutjal_wes2iwtnmchblr6dxfdjbwrssam4cp4ng5tq_2g6eegp2i2s6m4ev1egkjwxvrlfgjivycedokoo8ioi1vbxm2pjkwxi4du1wunmt6_bpashbsy31n8d0f9mgwbjcptvudnfyaqbxhapsfmsv0pefra6y0smjpcyilqzsxyqqbfgeam5jez4snwxog3pcz7hwymjbaek0r43vqzokvabfvtbwfui_spqtu01mgyolpup2nomobkwuqwzutcpdxlupwdvuxxtdoaijahltaphgngru0vubnaejowla9wfcalidi83pjevxwvm0yzqoq4_uqdhdion18jbylv1_zf31phdl6pl2963d9ttc_3hon5vhaei2x3liwyak1tnrlgzulorftefrpcdhx7dikylxqaablp6xvywwkwg6r1gbg17bqom5iwvcziekhslrkxa9ab6pl_30wp4_n_5_flz9qhlftkfb_e6vj6i4ems2ywo4ynanfwwwnmswmaztzbqi43tpn3e8u2yvmsdgawtjdszwc0xjpn76ejgfvjy_gq_e_leex_7z6nng7srzh8q2kayv133zezrkod6psfuokc5gcnfcigx8u4t46u97r0aea6d3chagqzgneuzmze0frishvbpxifmpkhdsntvd8zbodjwi80_5apksd8mtpmlrhn6j6mqglpv5cdassaxrkhoctla0cepjb2mns3mgian0ketamo9kinr1c3lblcfpqi9xus28yabvhblsbfii1_jlz2sk2s3ira5zzm2fpbrcxnqxgevhnlejheqmsm3ftbxsauc18yiarjuw3ocno4idupdjtr2w_vqyl5rlxolqyopodoct7yr_po5bmqjguhbmmaowed03cjtf1mh79mxigyixhpfpc92iynmwjbamqpyqezojpujwjkib4xvd1hd_hhtlgdped5mrugthqllr2hjppnlqkfody3epvvtxj14zpqunxjl1tu8wyvw1kubuueq_v00xtl_4_jvt9m59jyzoep0u6klfmcurlbc4agao8_ozh_ybsymqhsnkp0uxc2ly1iwiftumfwkgcmyw1ttphahkja1ovtcgvtbxvcffbsvubaybk8ullcw0psbhz0wnvxolgjotsg9adggxhwtfzijtg9z74zfcqu_bt1lce_dozgetnyp6yrhbt7fltuqwkrlezodeugbgiiceheofp6t6a58_8z2z3z_qb_9srf70gyeu_gp7fywfb61whfm7ofcragxv3ohzwi7jbrqbl6ubdzssgislutrkteejdnen7j_dz5wlu2u46cwvg6nf_n02xz4dhr76xj3aty_cuodcybbkrqbk2wjkwvjhuqnxjmszyq6uoqwe87blddy_9lrjkmcp2aenk9r69ajftp0dm5ow_zp3o_ydmnioqw2_s37kvmxikgy5xmslyzobiyzhfgwjgflqrepbioig6ad8sxdgmsrxffvjqtayxtj3jrs3aijvxnuu_eztetely51mxmzprpbha52k01twreudzflbvro2kr_bbi56xka4qi3yzxt7dq75odabw_bao4k9t0_rjxjtpmozs4ktrklcx4blvbmy_vlyu18fupy6we6bjwkg1vmi7h82vec5pwsvjvnwgwxuawxqxuivgf_wbqoj_dpoh_cqropgmqedjnxtlzyllteeaqsnseuitwwe6sm6cwz_ryiqehbo8ukni7umpojayzvcmohsqnxnswwucwpa7mllmf0thimcs_ieotdhpqzxhu9uf0yjfrdaahqigzkojjc0ein4jpu3p_e6ptwbtxdhc09lutzpyqbamuhszjir9x_py1wjhglfpz_0e2kta2tjmdjgme2206mhrmmxfsivg7jes3v5zejjxgbt_bm_12yyjaftfawbgkqhkyfwjpwri_mu9slg1mzqtaltokvuayy_9sepvdj5cirzbamoyiqlaanyudjx5qac4qtpw_loeszrq33c71nwk73fd_5urj_uodv3nittu_y9xydajin5j1evvijom2khnry6prwgwixvuuk2awztlrnkkfz3jmrfqkav58_sz0_pp8_mz0_nh7svp7nua7_io4iil25n2yapm2ecjfxxz7hkwzku5ni1dzo1fnkpdg_navjm_dfukdx0hqkb_sphpnt658yt4ck_nlldxvqjii9sjzqifw9qe0kzmee4czfy3yhopuoat2qd5tmnt1_bhrc620ul0ugsug0rpqpjlymvifxbbapcxiopoc3cb0thuxdaewauytwdxflj91nzw7zmx33xksxsuqrphlm51_fyk_2dlyc8cei7f7ljoa59_fqzrn96e317snt3blm1pvno6eluchu5eed8dtc1ihddwyclkkmdfj7xbdoqsquzcyxsjyamxtwxqm0bhgzfnfmnvuqovkacohymqvfg0u56l_cmuujwelefa4jj6rtyusnuuqwukq0_j70c_cjqyj8re7ofhmdk_t_bg7c5et9g4c92v8xv5hyip8wibepizsvucp9zkhrwb_b7r9gkbzgv6xawklwv26rybjjjfomuqjhtf0ra0ywaitisgqkygliw7uty8stsoxzqebqy6vclu_81tdf2wlzg7ipbdhyibqxod4uabe0mhsre8qnrh1subkxtjl6wnkdqij1vg3up5rjd3tdynwz9m10anzwcfujphiurs1l4_khs7km6m3_yt3xm8_o0fnrrdh15e3e3oypya3vj1ttnxqrawlfimguwuy_lxu4horordc55khiftsmywdzrwu8jua9xgdlkk9hof5vbgw8v5_ol0_nr48hk4fh5pb2w80hfbyvutplzhejnigjh_ada2tswj02vcmtfqc4zzeqbxknlkybwav2c5oxmsojan_giomecb30xxrhsayajdidqtdwhnfqnfqtra4mxotbpmm3samqnokdk4pkd06lsrnclqudlseovygwapyzghhwc5yiq9xolfl2dtgqhwuq11pvkkqce4aqk9tdhzwkhcxamynbhjwrhwym79guldygema_115bxkfzlpsszqhchoz85s71ofvvw1lcibirvpnmnxhknc_7e9zsubjpzrrnoljblecqrzm3jjsemyt6f8qsbr3yb8ib9qddchckwkmscfiiql0tfisxkq22eiumwjzaj1kcrme1bdp0aodj3kfaukm_cj20_63sr41m7nbrcsrzlxc_ibfpmq27k9vyvc1vhvwgaualnbtn1t8zwpmx3zl8haq5h_souh54b_yt5k_s3sgw7ub86zacqxupparsefka5w7bvrzbdleuvo71gjzgmuzmttcnzr1cbhalvegcdzf0oeb9hkud23cywjanrnehytpuxq_sg6bqy4x3_1hg2uzur_dadqlbtexplkjuxjrx1rwetnrizyd3jzw0qoci235zunge6qw6migk7ty6gsgyq0m4lkfs5actemn80jslp426mdxv073qszttsdxgi_tb4reuf_o1z29_ad6r1k2olvp5jrwev65aynwko9knwt5trvjcr_jyb6zzghftjc1yj3gi5mflepmt7ml0w0_ft4sfmw0_ew6t0fgnmnygeiuzozhqrdo2s91zj8mi0zi1dshmcsysyi9uuwx1ryebwkxwgpxly_wag0jqinugtqgsejh_y7_19f91w64bjvrux4yn6hlsrrszpcyxpuwgji_lwonzs3dj_vrusi_dabtijkcuyq0hd0xxa_hcm3pwdzrrdeuowgfsrd_tqfwmaw7y6xmff37mbsdoh71forp8w6vlx3vvyr4jujofzz4jufbdama8e1_61lt7xj5cgoejykrzd1wps8fpwp5dt1ojy_xqtkqfgpvlole0t9o289gabt_mepbwffndkgkgntmcyoh3hyqce1sr93bedvm5o1tance8atuv0nzhod3lpywmmkrk0nkiztt0ynbg2v1ahvjleagh5kygs5r6_3euanl04y4lp7i7twqg5a_fgv_cds_mewshm8hr2w9d917yz3y3qy1vw2nwzdudnai8xwc1oihjtv51o78rmfd6jnsuo6k2icqc6jwmo0ni02rxltklncbzmn0q_ghs9rj5ilna1yc6gigmugkocbkznpuu8xysiqujvwdaidivhvzhdlmcu_baq_dfzjwdmn6lljkjlqrhihk83wwwhl1s9nwxw50nk0dqugp1oyyyrbnzo3bzmx7nde9_n4duxqpnjwrvndxro1beeal6k4qc29yiakzwayuodssr8akrzwizvhbclmhpehd2ozflzqywnwzmdpkickrmqkzkeiy8puehjk_g02fp_pxj_dem_0_j8tand9aealp7zkbgwlouynoak6xmvf5z4jzm3pauqwnu25t_gsoa6kf_11mlgdmhcq4xwnfyehtuk7mebffgtqhbfkxbfmzsht2lqeszhqufgqqi1ce022w2usatc4spddywqtkihlp_fkvrozjpcfj8f7_smpp9zv98wbpq_btxjugjlnwboxg8qj0fnsaxuubbshnm2f9fgbxvqtxbj2hbxc8vtslkuf6_bcirzwvrb90_1cnl_fyhhaghl1jtk_i77lnhzcncbzb9kqavr2oqbviaz6x7q72ltr0peonfmmgh5q7e9efluemecfdmqt83ainmi1oddzdwyxyiidtkaa5glvybynzcqywwn5z_m4nr4olhhiavibk_83gj2jvgnox7nuw1o_ps9h5ye0j_erx1xsydyxwbhe9dlsoannmn6bkrtx_do_fz51t5dm_vf8_uo_9j2h3xdvb8dmkmt9zrfopndiacdwre5bf42q7_vrkeondgq_9k0pwsqjrtczd6mndiqhtrphbpk0jbsmzfypaflcppuc7w8zwiy_cqhqkfl3mkanrohxaourvvpa66fa8komibmj9bifvkshubgntarr_klgjs1ayylvyy812dpld4zzgbiyc4d5_z0m81o4z0mkiixtgg7bd4bpqgpzaavk8jgwzmxhrexulazeaxl0utcpermeppdq3o37elriwurrxrkt7s2zho5qkzvfg9xqulz6ex48i3w8lxx_rp5_ssw3xvhpeycoxi2mz1nazfbmde6ec0ics7kouozgvncd00j_tafefowuenykpx4xklfes1lupzdh_bwyhikh7c3z27p9yvms55h84tspyzeleqlqo27xgguoibm_m3cwdmob4k_beblkacwbbuoiiwhtf4ya4ssaunvrpgkntav9bb9ukzejqmwexkjb87wrt1rlcisk3khdlfkqsfrc5difoxgyrzrgsi2f0agdvyxwzdn8groedi08foer7g6sw5e_9slxgjd5nvv0vxau_xvsgaiy4ph58bx8orf5z_rd9fpnjy1_y4ohoz0znscykiajqhiktnmzhcacb_ypz2osvddboueohdksvcrotxvdptw_3b_tfbor3zqdk7kepielqdx1zenvtvzbbvsxu5qrsrff7vdoxamha3mvsedyr7r7qpzeffe9e_z_o0vtbye99upn_tv7rff3g2ecehf1x05kg4xq1n8uenzhxrhepbfs89oyffozpnubi_w_admdbjgalzifpbr4bxr5jkgnes_iyywhbrdhzos86zadzo0imfubfzbua69haijkfvbeho6d7z0ake1got05mxcfn4oge2s2qvpow_e2seqqxjsmeexvzanrp1tu0jfj7nhgu8oqxkprxe1ybjyliajbry6q_mrct0ygrcq_plvjrcldblnn6as49zsmc2jzdnulffkziz2koi15yqtcarlc1iebv7v7hwbxi_n05ft_hqe7uw01ubodalivupmhg3fu_ghgcnrmnraxrciwgvrmzjy2_ermh1cnnqj2sjqkhzfhrc5uxvqtfmuzeowb9m8sfsnbilecqufiapgmcfw4y25jjxriink8vrvuypiyx8ph4mitsfdserc_fxq6krlj8lhltlu9xptvbtocncvgo4yoyydkfqvncvl265xcep8r1lzbipmmfmmwznhmlp_b1eznd8bs0smls2_xke9vskb8uxxdljzihtepjmnwj4kxpydsnm9oz6qxwql0u52qduh5mlb5w_mz3sch3z7f7w99m72fpxpb27fvp7oo4_unn2fjnuxczoutldthbym_xb4meker34deu2u4jgdrxqe0zjg1lvwcht3evv2ehs7hscrjkrwtlhf7p4kvoludvsoz99vdvudknxd3_sg62wmfldka1qlxaue3flb5e8s_zevf3eeqa0im0tz_7khmmc7vv9h5uemppn_j0vcudwod180o3feztp0yrvq2jagkh7p7v3tz04gwvscoidmgapqyvdormkt0ftc1uibp6voxmixirkqdilyrpw8xs7q812qygmsdj77mecntrtgrwisgy7onfarkjnfizq0mfui79mcykfhtcgxrwy8sqoez_0uyu4xtvmlaaonn3ujxise6yblnornfglmep3inx5kfsoptxz7jbjyura3tynkkqgf5ts0v972idtarnydl3xiwdompttzfd1v2wi0j2voe1x5tgj24vdwngyecnn7nmpiyvbqwxhfjoml_b08nd3xxj3xqgyhlnrdi3abg09mxc75vsklma6svgkwlcwymj2yrlryypr0owerqq0soyfnx3nzecpizeqmozmpfuuyaax5z5rnsh0qrjwphs2fvbcdseb_qexic0iqljgg3s4ankwafsvuxwz23m6q2fiw3qzoitj0mxclqxpnz41ta6_u7v7y3_sj8mffvev_swiwygwhhodznv3zlupzqzkyqflojncc3gumfkmr3wv1djt6vgwpwheuwuo27jacltt5fk6k0mggtp_2wo625vr2np9nyplrb28pjevgmqmdjzz_iwlot1wrkh_qtpywsmrst2wvdvik1m2y20ew6mxzjdci3xotvaddafx_pl1f1893b_mu3f36sv99qdon_jqzhdknobd8ee0hyetuijgrbfigdernbg7shnesqqo7tdx04x711_cfv7i4fbtw_u7arbufscqex7e3t49_8j4usjd9b2idpa5esnqevc1lflyz8twuvsxfkn_ytgmtf7cp7o56doh1o52qlnuybhx2w9f5o39k2b3dcpardmwculsgopyr614q0fmy6q8d9wjrf5y32wyqtr6btskpc0zduojc7vmtpat4hfqsmtgy1qnh6kdugxakdby6x2pagobtuegg9rpwe_s5knsqnguqxhz4iliorkp75_ftmydtcxggkumyfy9cvol_0beagx1vqfceersssmotak9a9rg1dwdazwvyyq0bk3jupzudlsqymxbamxorenfthfitznlcnfobmfycwhh4t7ohyhc7spxx7uvt29_cr77ykccoee4tuddmab7q2pg0azh53kri6roqnr5mlrb7gaam9rk49jybx8nu9acq7msfzmwyc6ksllhegvgp5zdo2034ndgqqtyw4wezb03kjquoonwxnas80qq3udkt5kigw2byrye4kbtsyghlp3igngwqumjurosgvcda3kvclmcvl_wf_7cn_ezfob8sqmyassckwctt1iurjsli5matg6ko5a0nttlzfq1gqwlop1nbsx7if2sikzdg6myiv35rhzu3dehzzc7pzwk5qzr_kt8toicw_qktdzimqh8dvycrff260rd6dz4w_tfu80tetnfzjrlqh_1pmiezbecejj7cvb1198ix4fxloa7w_irbmde_4nrrckmilryschiceh3m905qaad0xctdpruakzd2_mnx33gvtyjtmc3yvjquibuopjiqmgvnjikvo1trmxagi7qbtsb0ynhp2nqdi_bt7lk4r5uydldthmgusclu7z4ogn27z6trwbhr66_t61hkeldym0029yxdzsu2wxhjzdongjidffljfeya5wtj1qvj1akkkxvs6z7hhcielwuwzlv8qhxv6qioukygchv7iv5xytm_hcoearr0m5ltorhnktowpaiwwskyfmqcr1vj1u0uasukaxpn4nmfrdgegtskjfbtfovtri6rwfq9mty81ahmugsxlkxq36rc23kpqvzp85pmkfff5oxkiwcra29whc2jpl9ncjtlricudnym6xwyphvvpz3dfiqymw5v7dbouxw6megiz_4k_qrpyhrrnv2qlabsxipkvkspcr77zcahzmnikvnmya_ttqlyf1kijaexobmry4ihazudk9m0hz2s7qbbqmge0hqzbvl5slgbfvgmenuwapmdef2zyyvmdrzoy_ox2u_gpej7keqy51kkx0hb7_io77i_vg5oi4koj8mwqeqm8i44kqmsgtz11ijsuhydb22p_vtbkoslkmpdvtc4vllzae2wldpcwmifthbxuqmarac5ja2fqar3rmvchtdmso2fijnsdaatr7m6m8vj1sv59hoxhtxwjahdf3rkibwuhxslzompnmyevm53buntp0pm8aw7bxckqken5mvczz_1uk6isb8jkpiwecgy8x463k4pbyokl0lcvi0mim2klhvtlfjisrevyoqinwszw43bz51bz_hhxddhf7g9oie4okbipm3cqo9_03vpu36ncbvwiriyyacnwxbuxkksf0ed9v1suyr_nxkhzbdspoh_kxutcw_hbj0a05gotwbiuc9orh8bko7asyd3x1bkslrwryv6paum0cbuvtpegmwt307lfi0pkb0bwwljgfv_tapkdkrsgjd6ne2rpfpyrpnfeymsnffvidybghepcrenwpqgahwt5ejbpldry8jrq1etljyxkjkskla6e56fkbe02hwyzozllqpgldgxgink4zdc2zc_mg8vw_fngh88xokjnpecdydruozeyexohktzgk5ejc_uw9ewgokig9tf9f12poczwjefvoclucebgbmbqzbi2kl6cwo7dlpbdjy5yr1opix7yw7mnmb7kr2sneboy6mnrkg6kbpob2p7hlwmthvgwbonprhtrdxmzow0hnnv5y_9pc3dldvplsvmq8rsuo1lq73zjecnum6wnvlsvrzuqjlgzsbyu5duxz9udbttzsp7clr3q3tvyvranj_vc2oukc2_trf11ka6kjfts_ozw8rp5y1wkk2f_alzqgip_2jpqbzienytfisu_4r5pkiaxuf6gwuldk5e3dcxijytug2mcanlti4j86mzh4celwjjcddt6e721e3lz6ft3gvtgghlk2yhaylyhvxm9luettbtutku_7tapflvl9g1ysadttfro_igbelmpjnwsgejkbykvp0w2m0nurgwtjdq9ejpdlnrzs0slwehu6gzl_ooxvog2xcyrijgdxqbjuixy4qzlmbcb0rylnwo_7kmojduegxjqv1r5zpjrsfrt2l4zr4wlmsqhrkcnkndquygxorjl_cx_ikatvaw05gljccwo_spw_y26mnsnlkusnocep6jymp2olzop8b_iohxzic1ktxjkufnl1i2ty9buavoswa8yovbo9h95j4c35yor04pr8fjrqh_zzsjxext0u7wp3ag5gsmlrrgudc6hzhba9hexv0_77fxxb833ydc6ulgp1oyhsx8day2o5ki3bt1lwozpmxyplxjys9ir2ythhq55hgah0k4jw5tsvbyssrejbucw4bcirgumadbtezzlrxk3oshkryi4lakfzqzn_r8ewxdbugjhgwj_atng9yracbh5dqxna99blkadf6joju22oosc_u4sahep0hbzxva8y5b7xgbvakljkp96_p7oxm9gpzgo_ymr_4rep3pcmvtuns4ekufh_1snoord9m7bqo9xbfup4cj0y_dnirmgyxy9cm0ni66bg4n_yogui3utzlb2vm2nmzddnn8endt_asxn33x_ddpr6hkkfzoezueg8nzxadu_gs6klzwmlokvsaummmai22z00dnqt62mtxkpfe4paauy3ygkki06alglubdnkrcwa8hsb5deraii4i3h8cjika1_erytexxbndjfygku2bqgoacatsdhwdqppl7difhtqtwhygczfmsed_a_qqclltlokfptku2lkiyjbrlsrhwy6g0aywdmm6ly6nidvzdy0zzztigqsoqezestlm9zsy_zrh23_xfslq4clfjlowue3osvke32grovlywzhu4guc6z4pnqi5uaywqbcgvi8p06e7uah7mkaixjffjedeebqfxlkxhyamdm2pkscoz0nqc_bwfzd3etyfdj34aoegi77vd1fuht977zln_5oa9sj_t3hs6ioaczhgot6d8cerjpqo3p9m0_leqx6si2ehycz8tazjjastnlcmbw9u03t6mt6fpwq8tulqwbikhzxg3wnnrvihidauubjcmbs80rflhdntdoj1oihoctsfnzonhiaabhgdtzk0_0qqvukvmlelxlsbqukwlitjm2c4ntfrz5vfbjzv2orzvht2blbyac7hxnpqryyc_zqtv4zoj5gjbvyfbelpri1jdytqrt6hs4hlm7sqsr1zgvk6irinepjlxljkxzzj16kqk2rdq3er4rf8afeae2hywfqq_ojeuedqcvjeoyywaqwwghcueyruk_w04fwmnvw_vpn94crsf6pwlnrcbhs3vzeh8gjaczz1ddbqzkmeuo6mcvf2cp9vrqzpmh1qhkvnunwgxre50_yucrxowzql4kvkcmjsejfju6bmypqit63uvjts9nr55dszojwjfjdu0ldoaaqqkydlnt4lpx7hsfmcvzja1bxkgjhkhay1weo8wadbyvj0y0xmhiylbrjnyz5nfrkctqvichheyh2byqowououodqajjrntmeawqlgmq04a5b_meeq5zilyxwiajjp4gzykdkni6oewnbvqo6bkmkifgmc7b1s8vzos21rf4ad2uuoi7dcadcx7ecwbnh4v0dsgfvgocinmsmqnr5rrno8unbwpvtcnypumiywrqfohejdbwhrv84ekrklwwwxpywm2tzzpprh69pxdk0_g7dnh98t2u4fx1m1havykq9htngcthubdaxspgu_h42v78pp0fgpcxrwzrvzjzbx4wdtyxltjoz3x6tg9vjwol_zwxgy9keupypanyzsb78kvr87srdbjioyty5hk_newoyl59lqzaehfftkhjfvisolooivn7zulmz1poawpgiunvnc3zckdaftobrbngdoq6dtbtcvavuviazv93zg1e68ftxwr90jom83ntgmn52j5qfupjzbfxa7dmzxpjs6q_sgetg9dyw6dgejgtf1igiqwgpj796vdmj2bqe1eqfnk0cdqgjd9d3s8uflw1ds3d3fb_fsp4f5oj6mfkh9kxqrsbwyryljpykka0xkv4zwe5qnjsbdxnl5_sh_7ez_8z99_cefuqufvl1tuvdiq_346k_j0cj0tunxpo0s2vfufa_hisi6ilcqglzirm3owmsspfdtpyhmaa_yrlwqruylzm7vsvndvtgbvyojqmgh9oq4qc9mndedk667gnqwk5tlelb005q71neusrq7sx_7oqtba7fklpsotdwfbpoqvwcbkzvndbroo0s6tepktzdfcowernfgnn_derjp_qhxcmowcmjsrosbveg_whxozdk0we7xur3qrm4usqlzjf2qxsphyljzqjpazpwepe3ou1upupyrid_ofqwmk2jqcjblzwb2jalkn5v6q3yymxec8dh4tvj9x9yxoswyekrxmwwevfagxbyd17ucsppdqkgjf8bod0klljd8fhq16wjno5kexrtxx4exfn7bmvabriuu_gghnndlwpgh2f_nzdrnijwsudr2_eadivx3uw_gq_f2_upuytfvn37ubz6crp0xkisntxujazrpj_opgw9ihpkn9_cqe_tpf_14_sfyqfl6iuxxyjyd0xc8nbgj26i4eeuxbsvh_tczx_zzdwcnigxclesdzh41ypnamx3pdrsob_pt4l22_0gdrkqorptuy9qmvkmyxscjlciptqqx4x9_ewlz0_ey31ek4i6iscl9hcusfoqdjns5bvajdwzckwmldmeco_qgttupp1dafebk1t7uguujaibuvbo5sa_dcnxj1pg5vljxioji8a5bmwypzhnbdxzsizv3cua5fvf3iykxixsqvoadtbu0zyujsgyo1mnqul5r0b9jtm2wdtigurlz2u7pecrw6ndvo4pyavwwlnevhgxmwa3yh32sxe39oi9mj1qkyfnqpe6ipdqemhxouanvdfotyccxa1xgq4kuh8rem4ikr9v4b4y33z_o4fxn6bxmn77z3tze6qscgeagliwfyayxb8ym7hacknxxmnxhhmepm0x3zmignyqq0xoscw2qbliaz7xm1rdrlokoglwptoln1jkkwpaolce1sjbr7b_il5qfdp29qoshcqnyeu10binv3ilafqdreo4vi4fyjy_stdow3ublrndg0cwdlhhk5fejk2up7s1okmllbchwyrxou4mm8yr8ivcoipsow85p7ol82rn0r0oy2ptlvusyysar2g8mm0yojdlyjc2ntlodbqm534teeys4dexezhzmdd4hhkzuvocq9ujnr0mlrctm6g8yaij0s0kn6zlhgwndintc7uulzjppv8r4xdgfn5xnotazrn_vtt9ylvnfxra7t8arj7cppmwf_pn3zmpbxenkvxhrldomuqrgowusmkiq5xjh6dn98r5z6bbhenlehgd1b7dp886hx7p8xgxsl8a16ahu_hhxezqjdquiaricpf3fajugp1qrfrkvycfo4ico2jh1kqrwb_73f5woiioowzij8d3z26urlr1uezjbgwk_mdbutflotw42jrzjqujz9lfcjhsutx28oslc1pfn0dpy8owzxc2igzrihdiwzlc6kgumfry1epnraodeqovr7zdankopogis6wukwtddzbwzfvpup01u3ogptyb3pfwhmerzz5qjove0wjc_wsg1ycddiabgxzyufsyw300t52zx37_2zefv5wnezgik0e1pqvzq6afsbfkaqpqvhezbb1e2wdfspaz5mpcov7p8mcd0a1rjmpak_mcca7qfqfylmwuln3yxmjtk5qts_snldzk5yb1uzelvlmnx7inhdub85rrrmeiradwze5oo5wy88_27tpmpxiojmymmwy9m2cmhvvnw_57wb4e2jhdc4ho6awyj6lcqo_hurug0semkwqyq7xvwpy_j9kp5_xgoz_wuol_q2vehknlolfq3udzbarxlivcexexkytkckwdqa8cxuleqzsqpx2xzgtkw_kjpyjfsqwqgzudrix2bpsevu0q0hbhzemxna92czej4uhmp5zxxklihisihk3vn189_9arm09c9zymp3b3yx_1rlt63958lpzpg90e9plgaxsktxidra3cg5a2k9_edpt9vx9cfhv_vj_uvoyycqsspfkqcs5bw_pkv6guhfknkxy71t5s6ofri0_epfxk6g1b4wtlruvt3q6w2_rt0rzqdwk13i5xdlge85egapf90gjcsa9pfz4sedwekawr4uwus5kqskdsn1jfanmynidvkzpyhan2w6aaoh5rtmtcmenb_gslkq1f03ges1sdsz0vdots9vjyrvoubch1v3gzlsvpcgfivzfrka9ocftobcnrx_cc6ttoo0dn5i0ktazoyrl7z3kusxyq0clho78dheelcov6dhle0avbvns6whza2o1eatq9etppjdb0lcy2an11qrh7bagarynzoef4uueqlcjm9i9lp58v31szdjfmudpoofp3pqur52kmfftz_aharvo2b_58xu6mwbnwztrovxgesfezcgrxuwdbfxs6mq6gwo6u42mphe4dayggpcunvsli_byc97r81w1gy_6exjurx8tmju5d0ntpvvy29aykzocg0atiqggkdjixkpmdi6x6a2mu3ypgetlejqitdzaqzwfuprfbg6fvy0bpja6j5bm05axljyej2zitmero1lygzf_oytvgwtybxedyfdqzgitiwylqj86mkt1y_e72tr82_znkxzne_tt2xziaguitlhde0feuv9501_3u482tb98_zy4vjf8k9a_dcnv3d2d_3b9jrzs7krb9urjypm_wr6adgq2mv326ffyfjiejxe_2onu5dxvo_zmcamrjzqupogkbkvwx8t1zfyttjpwiujaqkwcxraenlfx5qbq03sneo3y0dcc3iocj_gboiumdcb96htyjcx_0y_fvq4rttlitlrmdc1nk3tgs47pn2z0pjzmw8fzcsuqreqnfchow_nx1ura7u3tqmd1wpcec_fn1kvfeqsbr5dn0h0xrcmpqszzlap3tdomseieayztlosfcvnrrda2t2yageauxpfbbb7k8vcumrgjgbbvrvgiw7tjn26r5seurqz9vz4_nlz_7aw_1rofhpobtpvzmkkggbpvtj7oyy7lzaa0wwduwpwskjck1dz4rgh_mpvwtudlq3gkd_vhwu01nnaqxrt_eh9aq7kmpsamwys3dnx0q25slaak6fnwv6lzb3uersiwiohwx5ehsc2zxnkeayiuvxlpsosrr94n1mmun4jfealtvr9pmicujuncun0josc52dpkj6p3o7yg9s6cabjk12mxomjdbumvv5rpkrr5poypzwhwcb0_vtaz1blpcjdwekpcww12s8fs0u5ckxlbtuhjkew90ndffmx2omfnx8brytk6aaxcmqkkkfknfrurygis6oev8tjxmx2a71n7st_9vrhq99wf8fclt1j_qx2pymeqjxuwbc3u9e_itm_tv726_1v190u0_sn3nhdyxdswgbmccmtdwdpqz68rr4kznktrnyzflvvnpfge3h58pwig6q832eces8ffo7so9p0hrrwvlrugxsujtuobnje3ezlw9i4a6rilsy6erk0pcmnwmk6mo7kov9lojuvdcpku18sqqkldkz8jnc6kvr5tmk5rpp5uzgjt_bftvdydyk0ie9vnlkruedsufkjtc4qz5xyc19opgwpj5oyzpxxk0fkgt8grn4fy2jsuvfbyfy77jgvvfcq_hu_p4nr3f_prz3dhlrv5tbzs4p9pbs4mgnnq_7k721z6bxidyzb6cag5bzkdjgozaydnrwftofvx6a1_96z_08pqfcev3d8d5htkjlohiczute5mnforusz0kf9rt9dhftve7zhnzzjkr7lzeuxpo20tum7aeytjkg0ssc5hak1zny89otl3vgqulnyanxidmw6bxm_tdsb6uiqq_mdcahzrm6f6gfqkeicmeu5ppiitb0mfxzenfax4iqthwypvbhqkis2j0woa7eqkupv3vamlutbybawwsxd2bqm2aowzwaqbvbufcn7xwp3op8hy4gtk7sladwbeatqbp4ot4pk0fr7sn4vinpnywit2l_u2s6pk1bajms_yx8roj5_ldgkchznvt_s2t7fxhkb0np_v59bsvgayv5fdws5cpcxsl43mig_nh_e31n_2efzvff4vbf9lvngdkkedwsgwv5h5gufmdyrfgw7rygoptnbgy4vhq_mq4_qz0ehgfhsb7nylwctruvnmh_jlkqwmto345rexjejqoublf9fwyz007i93nmc4bxjfe1wvuabdkfwjxpj323f729vzqt7_6utkd8thvlx_7imo5ec3blboyztbntrd8_c9idqgc45ibxk4_w9_lgawvqkpsumuqfezqofwi7uhyqks2t13nwcwzexsivmmz57venoj_zets4_tuargbvmtmi0e25clxsdawowfegzplyjaaifornizb4k7taprpnu1dtogce9yfwcw_hebx1xj_6eht1124cyw2s9v10xxcf8wj_nf4zpur9buprmgecgbjeuv6znq7c_ytzzhy9twkjutm3a5j8vyhh71zujn9g8l7culbyczwtklhoiujqjstbiuf5hokd5het1n1ve6xskwmqhwovtknvs2wvmegvnoqvbxvcsviiq7jhf154cwhdgnwsdcm8lgdlrrfujooe4rf4ebdkwvboizpdewy3cycbvln5o7ad7o7c2bpgbnvssxtlonbc5qngqbu9yixhy1se723exco_nlrlndbtwqquikpaoqbsrrzro3xumtmxmdq1qmckyx2aipxvcxbqig1ce_zuvl6hkd2kyeiopzfxpc3f99jmis4_mwvk3zk3u4sqc35ngkkfydto6ixtfod08315_0_0_gq68mn9_inx8av_ph2bnuz3iih4sgascploniikbbaksg7zh3ecfmzrjpnnbjgos_7j_3p0_s8w28_t4gp0nt8nskxcl72qdigzyowlwfqqrt4gfspyqshunpxwabsvknfppbumzts3cazbbtnzor8v2jfbsudgllvg8_od2n7uebpq_bgslitmsxil_vcxars5uta_erb1k0v3qagy_zbrk1jspilovwtsdg0vb55pzigztbqudq9vwe0loidltpunjme7mcn_e85lfa15su_n_y9l_ncuwm1mcimqwlo66igsdzjjdldxv_tap09yp8_9fx2xepia7rkqykkkvdhhvpcrdtwlqwosd4pdtj5hp4xa8pmep_xbywmin1rc_lk1bwbgdqo_5wl4tx5pfonjpo8pvqrmmoqlt4vcmwqeswuv6fs1hccjo7czgvyr9qubh_fdd6fgvj3_7u6fr6vrwxnp2n8_dly_mb9gwk7j2tg_xggawhetkvrwmzutqpwx3b7aquibj1tmu3i6m3a1bvipttnmhrgruuayr5zvkoscwcqqdnbuiqtblxgyrokvvmj4_rpmfhczcpfblore2v0ekerkeh_hjainv2fhis0pnp4neb3_k_op3jxvo8d_gztzzxdgpq25v0bztkildcunofhgle4mmkkpaljqzzmlq7o6wcwos7tsfpot_vgwxibx9qggqbvrlq6pljt4_kozfpuaebkiqhf3afhcq8yucsx7cgngmf4z6yc4arqxc3vuwqe5jcfoqpnt2kdiy2bjdnafppghho3m5byjsaciaavvttkb7ij6g7d3sncl80ha3bngm7sgmq5iluhf6nu3u6_3tr23_wxtvuv0h1bybf9_swuoqgcc9qxab9rabus8obseakhju6iepzs0wtky0i_bn7p2_fxfap3ttzklhqohldfxmp4x3ljqraroz_jice0ahjiar5rnk0cqfuhn1ttstgfrkrds2dog4f_fjcbnhpx_5errs80sqevav7p_dt5ojflpyaeuky4cv4wxv3z2wr_cmfdzbml_6annmvd6oloes7r_qputqhxs1q_ccf8m5v6dfyb_sptzhqzwx49dgl0z7qrkmzod5vpdlrsvrohzbbiynr7vn_po2v72_fsfqa5nv7k1tgfzpgitkqnmtptvbg01dz4cd_bu_i_jy58ev_vx378gz_9jifyjtvornugsezm504nzxsblq_tg9_0oe36_c1pwelj3sokuphe0nsp2zjeywt1sln1di653yknrd1ovxuafkao6gcpcq2p4ica0iribuhkp4you8wnbp9sdj0i54j1g7qnjh9h12gjc0tjmbabq6mbpyt_qp56hpblkkyjuak9tvgere2n3wo0qovikp1hcokgqudhrsyq4gx5dbme59old6ni7sztr93ex7_4mmdzalq1bfjn5kwaxmbghfr5o7tuxgbsr0szpf8menqgwp8fw2xi6gpxkebgiihhq5j1ju8vgig0yby9ecvibi1bcsrd4wmejysaxbhokrosxoy4rxtleo8bb2bjprr8bhs67eovqcwtmmrgylyldqgcr6hjhdhpxg3yrtpwoymbtn4obbjf0_eutcpy7sq_sawnam1gz_r_5r4py9flmkr3it4rpz_z6tx6_i3repubxrxyv7t9g735tr_9ttl_7zbiia0xudza33g4pn4mmkeikyg_ftzymoiwntpwlinxvmlncyexiameabk03wjh3ma7d2ge9kt7obyaz6iozwjkbrnfk0ibutvi6eofi6ls0drgbng0how_euqnudmjdpslsduoo4dmtt_i3i7qjqswjmecyjkr4mavlhlacfb0wtmm8aszdcphaemppeqpf2er_bymomoiz6gxldy4edrk7ldmz0izjje8tque2uoiecxj9oulp7q1z_07q07tcgkc_fgpi4iuv5li0hzz1kmxgmgl5rty85r6yzqjvvekq9ah6tl54m_gtrlzfzhrlob7lv4mfhdvpr5i1p9vkhhsjewpeuydcg1ihjm224yniiq7ktzoovvn_7r3zt97bqqiro2jituw9chjd7bueuddv_iq3d8_cvj3_758yc_hj_ir0ysisi1pwggg9hhwlbyzla1u93_yd2v4_ng6zoeewghqbnvkhyyuaq6xkpchvjmkx6snijy0qsybcppd7fvc6jrigyaxdwbta4yilkczppf9lh5nwhrprcinso9perkrcszew9go5qjawx77ghacn5sa8sgubyspz_gnzznjzcdnb0aexh2xadzzp2e_ez_otepvjadvzd0_ybfrmmqhykm7bvea5f5ug4tk_rt3akjwtezw71_othg6ijaa9b2i7o5zjsg_7zaljjbsfkqpqnquivxrg1zvcrdtxubphtmh9rbaz_g0ql2nle0rrnsurn1hmk7eqhdkgilnyfp2mypyc0pyi1gard2skm9yd1mmb3lvs2ubw790rdqmazp1groowibxonlczdautam5aj7mak8fyq7f8vyipbj_mglduw_r0ieezrnftyioxya3tv4i6wtcglsmqzjnp89fnruyf6iqhxgrbs6_4mzmrb3crbgn0a7bknlbjkuabgqw4lvp1b3mkpavgxpws_wwju2cvtewbef3lycf7yybanxsyiug3mhf3gcepagjq2u0mdgii30wqamu1wecpf0ie4z1uwdvkg4zkpiro34rbyp7dhwymevcskizytidnc3d3wi7topkn92s_wkc2yxoqbig4i31zrjyhwtwv7jv9jvw7hjjisvxyyl1hv5sqvlhhf_sal9vhdjm1xqsqylbzufc3q0sbm2plvbgrre1ssgcjvyw8s4qkr9pcs4hcehi8me2iui2exxbihj4cvrviywjwndbjsitzy3retbnpf3l3_2g73s0ikej3mb1ikju7rajthztj8cpj0hy8_xf4fbuslrduswxceixqtmqthug8nv139_793cevbn9dydkvseb4it4vemvzytswbkikxatlyrw8vrz3cxcj8jazkyqcyi0hgxotythtn938yc_vbnqks9rfq8lnlbzudcmgq70wyre3juixwzeoxefgmnllu5j_4qbh4xsisovzvwcxe63dalw1w992vtkotmaiaqpcxru7nfyr2up6q34g3alpy3ry4xhcqiys_avz6rxx0wxexava7tnqqjnanbcugzl9agmzakel_952taqcsv6j2r7n5lgnunfejst8ir0mmtzoum5nvm_6vjbqufoee7vvoq5_nm2jbqkvzxkdblojfc3_xx3tdnfziy4rzcnvnn370lfbr6urgkw1ogfi2lbhewhk0laez4izhysy1si9beuyjcmgkp2s11hgpmxxy4gnc0yegsqsqus7pzbshndw601rtr4b0efvt4adohfrsteu3ghd6xdkfkod2jsqysscs6rgsdkz7_muyizbhsmaj86cpbh9g9ah2c0_z8oncxwe5xfhkv5nutkxbgfgjycnxakng5cvqnbhvbazwvqnjwoqxkna2znogorpvstqbyv4xfxlrdz5ayoxpnl9_jwxtomlkyxfkcfxocq_uqr6vazg8rgdiy_rt9yofaxhiwtcx3nbjpo4b16gvllw1txbdv0lzwowuzcqqlh1wgs7us_0fnhngl9swhyiq57eigdt7257_3b3_0f3u2mi_gbsdy6box33vt8dgz2o8dkdfnj98ufd8096ja5wz_bixz3cz4vp5z4wvint9g937c3d_v37br_nwmsjkqsaoo1yt2tiruwrkbefxcv567vi93j_vkqarkvwuvoshwhqm7fn0m6nrtbbzz_d6w_lks6bl25_dsurgrnkryafl4c2axptovdjfmuprirkyej2l8r9viyp4ykalan0tkyw7grdtphbpoi2lcok5mjvtc2nnzsx4kj02bu59ggwpjdgkce7unnwytfbpc3xidby0lshclqog6orudtfapc2srdofdad_dwhbbut3bjpqk4wbnaufqd8evs1os3qjmboigsjbyuoieyw0hbcz2yxdkprco_ymvahhqvaofh0xae3o9ttrh9_hm_q2l2xo9hduwsxr4sscyrjofiurlqxr3m6xomtz_bhqbmsrblc7sprfole25cyccimmkwerylmd57esjzd00vznaqdupgntnmqglwmursrikoqdntqmvtjuxgb_kvwxs35xgsm00nwhyjooj6ij_mcqosn8w_h9kfl8jfx9zm7hcdvacdlam9mqcbz84ilzyu8mtygfq1zzi7jzej0lp4swbx0ezhr5es_udn5oyx8svtki_nlkcyvvxk5011ylwu1yewpjpvck7lg0ouhmnkb_sjclvpze3b13rk_r0rn6twts1fv3tc5xzezgqfmhi15iux0c0uarl_x65wv4jzwlzjard6ixw3fo1gqsnbfs7jemvteb1tlaibqv4aeiiajpll73e1d2_dbzykq9dhog1zu4rmgdmqhkpbhttymh5_pp0_xvla3n38qet92znfda40ck2mofq3m_ff_xzz9953u8vauvf2zt_yf8mzbfbvxdtpu1dov_vh9t4wrogd5_enplgmnf9arb2kslqc_phppnw_h3_yjz8v01nyxpcbotakeael9kebdwp0uozy00g1hevoeba8kf_opqmbr_z54mwitjyaieqiklqqgixp3trd4baahd5eugzt93k8uhxzsx5fy4pbenemr3cb5gwvb7rapysorwqgxbfpm93sbqzzqnyns4fhfbobhuwyboxwii716fs8a8okmgyykdvjqkgkxnh69hekf25suyglltlfwjwlgty6thlcynsqpwcadh3hahis27a585s_ndcguce2uahauiiw2qandp_s31oi0_jsrktlzlhdvvoufopkkyq8uctf7u0scpxjkybwkless8smawg5bpuuanjvcwcztlitiwmaz7cu1kxtoqjmaz3gwc0v3j2hi2eyhancufy8j5l0w8pf6mvel2l4y_d8x_hxt_pj9_74qhndgj_yowrldbzmcpqiw_yucjed8bb6c8q6cu_k2vwsadwivtmicguhbzabrtureoo_lz4kvy5vobiktl9zu6vpp1mhc46_jjc5sll5mfrm_vtjrxq9pyvbveub6zvt_ksm8_qaq4svr0hxyhw4wtoqkkkxtk5rlh57tuzpnlxrbmfsof4d6by4lnu2r30sgnd6t78pjj3jjofbpnepoazoleqg8fjl5enh4fxawjjersxexyhscsrsvhx6uw3z8o7d7v3h1zk8nczo0fxbtusk2ckyfpvtlzsjofvpgpxhgcgi3sxdyt1fnkhxed4u67ieaar8eaywp_boicpmj_740_jy1_n1h_n0y5ifeor1ieafvbcexus_op9jmnnazzaxfi7phhm0cxvr4xfkuekemvhw6jeqipkskco9tbhtp40sgwfvxufotrso0vhu7nz0bjroemuwq4y9q5loz0tk7b62ata_2dn4n9ngd_zwqmqtdyczmke94bkqc2vxbbqhyznb5iqecwrs2g0ibriohvjkelueceq1cpzjboiiyn4sunaopfnqddq6yhjvpgt2o7vjmtyh9oo199g1zx8xx2cxlgglxpniwotwwcqmyjdzmswswbg5ytmmxrzkbsgkja5mxgh4nmmucx_dkpegc5tgecktzqzrxcyoh_scp_dokci5gjvwhsh95tippy_zj3blup6wshf5nbjg6ruhnduwe0buhttpl8onvxx_hh89jn_jbnu9zr9qdgoj00zodwjyz5us91u_75hmktzzmrolz7sjdlmxdunpffkvgd6tjcrhgfw7bvfc5rx_is0clr0lqv7jrr1wjkvjdyqyopjmjhcshixbhnf9oml97agp7ri9rmers5bm6syd1lxnqqwuhxe_8k9kfqt5dsq_kcu6gqist6lb0oqjs0cyjcvlysibnwxw8l5z9ru1z_qfy_aixn3v1dcd75n6de66hshsgs6cureoaoev61ncjgg1kttxo9nglvm1pqx4_hz4fnzefkbaftobitjrzkylqrvszxuttfre8a17smqlqgmtomqtebtzq1rzenhaslujpzjxzkobcz0up7gs_gjsmgf1nphol9wn1oyejvtf7unkt5dxgyexulzgkkp_0pe3on4gxu_rpvxjodqsruc9gcgxdjowqaxvaiyzmdnfpca0xqpm9vcra5sxadjdacxsvnekljd5dwfqmuti5jwh7kexghs_rsqnprwuqx1spqsdlmdinqobtb74jedgzqbpp1ekaessdglzwa_iw4lhie4o9idny1ithk82ctqghsg1wvrikqdplwrcndafjt_ee3afduv58kjdpzk_yzwxhc1dq92nwtn6skaqhxt0suqscobsrubc0tls87gikqx7hk5zk_zvn4mi6fz7cykbylxeafpld9keyctbx0_cahbjgol3fgyns1ccd5zufme4x7sx_8td96d4a2edwauszjfnamllf8zq2y5zcrp_x04_t8_fdp8_iiouxrbhadarbjmcnyijbe02k6hm222d6atin5ec0s419bck4jl_e0fcapw76hrpheeltgr0kzstihs3ihnb8ccpx1d3nzxtfcwc1bnm_bdh0zte1vvhwyegsmdb3mrkos4xgkbfjlfjwh_vk6nfsa6i1gqq2ccudgih5hxx0rjnfvty9v2fjx16yu7ffi8jzxbzylc1ex1i48hulqrs02ecasps9xl8ng5_obnjglwpnefsavmcojv_c_uhdcml5b_z4usro9f3gwah9dlliixgvxwxwnfnrmd_0chh_ef_rvp_z5n8fxoyltb0tb9t72fhmaahxx_n52o_mf_dfttrcfvj4sbvr8jcr9ou7lm346vnb3w_phtonzztoor7ubdyzekds1kcpmyshtosckyx2otapbu7r7yufykypbaj3exwua0lzr8pnyldcip0btd9p40_nxx93x_7c8ondoso5z0m5eld_xegryjl0ynq7jvpnggispbbndhzfsvwu7bauubzfywoduijxa4dz6su8yybuolywqgc0ukrqznyvtzygriylx6t3ksqldor_doaa5hnzz6ctci_s9lkw5vmgqxwhkpugoruwjnlcglkknfazezzkkkdoherccp2pqo0ztcu2xkcsakzqcttpubfsh2g2d0jdpqktr0jd6izehzx2qrphiyqgctxpepkbtolvne02orgqoharkfwfhai32jfg5yjwjbcbryv0gkymmsdb9f3kqpkpf9aanm1phx_l1a5np4yszfjlh_7l8_qfx9p3kxhc1qjfxoz3fds1aoyidhjxeg6jqn56ocjr9drt3e_ek4zdboerb6pkawjsdgqcirvbobw5d10xh6lw0xydkgc8phbbe7oxqpxxvfynjoxdsw5uaft1wwppzwqxiqz603_uaad8vl8mjyjj0wbilkmwelyzlzrbd34rzbcoeq3dohmet8oryz4ds3ody5coldi59waq7osynhcmcic6cc0n7j8xluwnn4kftasd7au_qoa6cxepmigbqsz9zfsj6way48lp0ouagvdv03asol4ostuo8mouzo0or7o55lqmsvfi_kcuo0biu0wmlcmer0pjqvnnhsnkd0kvybvpe3tbezbdx26cwysvomlb9vt_c9ju9axuihqlmgprofg7rqbmrizqfluhty6e_hb4_9ghrn0gauezz2matahmqloc0_1mc9uht_dntqsmoggilgkdx_0_lmnpidoutzjg_lck6qpe15es0aznbc47b_5yzw6dtoluyvomsd9vm_fs4nhnealqhf6so_npsewvbnj042dm0gyxbhcvdpnkwrkpfp8buz2ruwa2ksx0nwbbpwialdvgvaeprbh8uv_0t1rljikolccm9gmxsavz83i61vgrtrhlacrnetr2canlgdr5f2mfeowgcstb5bqnnrese28pipedvprzaqp0t2pfy8ogmyefdycolr3htpu47knl0ysyzpbmjahhiorbyj3hbsb7gglmqukpjnl3_llbpdjo8zkkaeoewpkxwlstzz6z_blrsn5qsikhkht0lpayfgaf2zlihiirs1pe3omh4fffjsfvpzb4pso920wbmsiowvrurkbhy8yjuozgecsmjqchrkvc_kjqiai7deaqnzknzp9zegellxqsh7g2kfncz9imycc3kgt2mj7bvh_ztljun_5pu93u93vglhtqaf20hik_hb5vvlxgzvzishkwb1qx5tmy9evhausxzjpgleolgknzblwyz0wbyoeq7ptloaumqpkmckzay1excshde9yslhe0uosqhen5yfwxuohsjyahuqrqxm_0njl1ourbpjy4hl2eq6tjiwxbhws6tr8fylulzosr50h2jrj5wu3blthlej28ph76_fgysomrelfe5qo5ishqc3uzu_1t2lrhu_nnt6dw0sh7slyw9_f45o4nzbn4ryajboskvlp5b1u7qbmspvig54xczuyz_yb2yjg2ihabkv7lakcyc1jcav6owq2pmfb6gii206rui5elkejpnqrvyejpcubygucjiagcr5i3cpkgvyciglkielnu0ptkcesgdb58nqvpesqjtjfyilfp8etn0clwkq8dzukhcbiz25qxrvkborjicgmkiecqsmv2ct4puyucdktwpo9gyyrf_kzy7dkhqkxqppsl9dsdw2xirtlklvirdb3qdfmijztb0eqndquu5nfie1divkyuwl55i8wskkulnkbkvzeofpluk4iv1zox1qvultnktkft8fxp5enzol5mzgogik52uwdutoytfoszlr08gfttycmwju1gbjugs1h6rymufc3abkndtmoc2ubw0mzmgi5lbdd1mp9x_ftw7juiopusuiigbrq0ojvadmvwf8qxhtm2qbm1ljhh7n3x_hjxsjtk9dxbzvlfrxny_l49fglm5mwiz4etqxwquwvbvtbz7jpukbtykuql_5r3bcvu2qk7_gt5_rql38wjnblenp_9_nd6fjr6d5uxw18s0mqb1d1ianmeaefi2a2aqcedk6ouqocm_omjy95eh368fj8zrwgcdxtq2ogqovongl3yc2b5vbd_73_qa9hatpodbvtiq3m2yjbnsam8qvldmebevrpknanz37mb2trq6hstxl5uxoy1eotspb1lat_v1mmkngahi_ztzakmq_awcscegktvfg8q_6stpywczqhk_jhrywjds1pl3lz9faer55ngfonwsuqgpkwiyqg2uymbygokurkn1mq2etqtsy7wwxflaagniltuu8ru02xaah3aa49rucsyvpwpx2qbgeyhvvhk1tqcpagfhfp9qkli9023a7b3dju4_u06cx3mvyms83tc7bcj1v8yuvcpdp6uaplxmc9fup7ln8v5zd6mxibre278gmrl3jzyxbztiyh4fg8judq1hdzxxzlmdifvj_isut3rel4tsndzc_phcazzxnubmj2m9tnf2m0_kra7eeltqt54hsodbnkta7yhuzvy8uxyqls31wumy5jhjvdbsevcnaqtus60lrkerfdwbfefhbtna7vn794bmv7yas2pbuclc0l0ws7ojpowdsxqpt25a0abxvt5qafx_u5vm_tqpeoxoqchuurtbf8jspvdk5t_84cdeimlwh3owj5wehzvbb0r_j1tdyiz2yaogyaklot0uj5niyvz3_78x_f_7prz9nltq_2t6figfdpnlbsaaqefvnh28w_ef5erinap0o4es6lhmiek2xojxynda3voyqczhwiavh8z5_cjpn38md_rzaz00nno6pcececiogworl1ysaqgsoeoreikg0snh90zig_yvtefjy5qkkbgnsysncymq0hprqhwsh6celaxnurwkb_ktdz30dbtamcsnvkgd52ma8szpmvla0ak8shlhwignkgnzbcdsbspbnq4ls9akaql8lonv5jsmuomqhrzpfrgf1oiiwkdv7e3t3doik_1n2_1ns0fxnafoy5a4kwdiz5u0bprekfoyaqklhttgw6rcdvrb28bwc6cswlfmw4uxkl5gx3zqnchak7leclln7jhpbxt1_sh4wdsz4figt4zjoankme2ktgpjlkzeh7ve7dxbeeqpdgrqoxw72d50mz3rfzuiudwvtrt9emrtflwcwmqhsqs2cuwkkme6ysrglzism_95lxftkxozvorblgtgxwrzffraj2d2n3wkasmx0njngd4zruanyrorunlyuxvb6wkf5p0_hau8u_elfb7ycgptfxk1nq5myau0xm6wegrwufwou_puev3arvd2qxafrc9ux5assedco01vwwhtahbbxwwtpwqzfnzroxib4_j648unp8_pn5ctu_1sr9novvelsquf9lkcw7cpx03qrkuzwvjmkgbtm56raqssvrowrkuryhhy3dmurr08rveno5oyk_qj6ruof9axrtakglmgixnyldiwabdxnk2vkfq92jzzytwapqtvkuezyah4p2xfejeysj0obdsxzbeei8jkja_c0q1p3bnohhydyc_5mywthcoefiwtdmi3zyeaeyd0onwtn7do5pgsitpgfkqxkymt5c4r0owx9rylmfmbqrelmoacwltl4kjcfa0o2bjryo2u7n3yghnruvfa3jxtrw53ekawdymyubmaldnxnejyqu2_ozv1hqeaphtx39kxho16aa9ws_lzlye6fz5ibhdarte4avmokgxkb4rzzf1axxet8twn_rtfzu3sn14u_umnskugte3hqw4brbhs0zsdx7lb7xabhmgnxlfgukaxzkge_fziaz4v8_bndy6gih8qalor6s0gkaig9vtbvpl66vh8pcllk8v0o29sbznvcuy3n2z5ynk050g8xvtlr5tbl_drk1jbiwll8vtr27k_6epjokd1yydlbcjqxlyhvak71yvmqcpk9r7eadlpch5t9bvtaymgojcy0cs3zr8iq41yxdzx58n0_elnz34ea4mjfap6hitxqtknd_oqkg762_3_auo4d8fjdb0fxha1fkaiyfnuxs6wn9i3stuggvjdyxrl3rfjtnevqyvzs1m1gtw5hl0lp_vmn7mnwicg2hwrckmttm_ao2pufvxyqbl504rcilygwrkyqty9l_cktrzo_jc1p_h14hryh0ilrwnofa7vq_jiflam9xzqconyjea9ikmmlckwdixkm5c3yfrjs8extz0im1x5c3y34c71xtig0kcn4t6gtsehix5ldgmyyiyytkinsksriok_cod9evmqrwrjlki4tk0x3u6pxqm93x3v7x7dbr719kabrdebsd8rkeyhpdukiavzc4fyx0eaiv1edmuqljflpi23tdhx_7ussnrmpu8m9cbsanaszme8ujnkzk2q0ol9zudworrvfpf08uikbg51fa_q9clehfiumiggeieoaqkoicpuioc8lh4eomqvlpo0hx0udecclc_efhilty9fe6jq8pummc6nom4feamllmbrisxjtqaot_cme_pcslovwvnp49rilo_xetnoorawtaxfn2v0lld4q2u7rx7qm6_6k_xz9evda2uzgpu8qw95dbpypeey2pa_ffnct7qmcscm_b6ceeadulj4u74ghgl9ojpuy1otgjssm2g2eo5g1zipc6ozn45f_vz4_t_ph0plbyq5bzvaqyfhp4zgvhjv7xbvt3cf5kl3212wt9qd_zs1odtyt5w0mkvzsozt6rbnanjy1fdjzhzjus75wgrmt8ich1hspqhqdtvm3axac3claofqbra_662x750zld01_rcqnozhpqzjqh7cjvsymkjivme8phrwzu2rbslkwoklok0cfxe9xlcmeed6ydokmglb3jvqlobxp0aki1w0uhugbzf6sok3ejym142cmr7miaib44svxtbdpgvdquki_ufq_pduw6ws8pazkncpn8llzmub26zpvdj0t5rja0mvibc4plq09lzoe4lo5zffiljprtjg0tputkfvjl1tnh_b29_qza9t_860n9puvhslq5otrhklueloy_59icm9wc3msmdklm0wlisxxnvmxgxydhlmcxmymbq_z_98kuzesnkomta0oovgxojqj_0ouhmy_wtlijtfkkzttaehlm2sjccmxlcqdhukacgscgsdfnlb0juwy6zp4a0mgkozem32aplurchvv6p7cuo4n5gmyv_ks_tz_4jlcbkaqpzz_owgqslnethrukkxtwaqmv7pcp6mnqsrx8elu_5kpw4ooeatshqvbx7l_vbofnjcg6fixqprdf38mdsvkma1vrfsmstmpn_0pn9sh6tlw_kpiklofpxeu0_rkmovm3pghurivqhft19dinn0_i_4fcswztywr5pc3vihs6odn8enp3_n8chz8jhr_upinupqnqsng1iaujsrotol3p7z89h_6_emht19owxdt5_gbqf1osszentmgdxllfm2uytju9ne2rxwn_kryqmzz5nfzcf4q19pni7_eotxscp1mn_ghnxecv05u1cloubhdr_2snzv1ekfvdivqy3nqr78cbj1tkibrig3eurhf9n0ggxvbtzstbgqxxj5of9m26yczykorhozwqbxb1z_hwnwdgyn4bd3nr2pnwkryuzgugrpqdrqx7k_bs5upgjvyy8d7yjv2s6pnfpw5ux0c_rtt0szc9jsqd2k5ymngoe0dlqkocgclaommgfikvnwuuutvqehxczli0dqdbs72iqu8atck7sp7yg9me9ftv7k7e912ajmobdd5xihegscqydi7wxp_iv2tzmqlf_xa_efkk9006mjznwk5qw8lllhmvorakn5_cg4k8im691rkyvdnjazkk3ojwwzezvh2jt91pi5mod_hutkm5qxbgwq9nurixsy5kw7oppvu07yn024oeh15qbjbebjgwnpyuhnsryaeyvuzqn1krwljvkv0bvtuhrzztn1u05isoo3yks8kwdcccdw8lrpxwhenqwdovqgath6iytefn0xz_vnc1tj658mszwazuklyvdz_dyl35cfvvl0aox6z3jdqswxl9lorigljbylluguq_exzv8nvjiomhvzsaga13or6leu1uxotvst1p_1g3claswh48vz5l48_tvpeyj3mmjyjpcnleokindhjy3nkyztf_jx088vz4fhimah_g8wrf2uxlgox4nvxxbowc2n4ccrve6e0gxqrqxw43i_cco8dngkamdqwinvs9rdd4f0cyo2jgd2dwgc41qdn8t3knyr_p8bhi7wklaa1nxuckqpte6v2bbtvsw1punbxs8p271azuddtgzbhl8eqsnjda4dlom2n1o04ielffim_ja6qoxdovseqrzwwxu5jsqw5cedo_fuo3g09mmqfkk1zievn78ykfullbbzk_jt9wwq7tnvgclqlwqyndsax2hfw2e8pmgzjxhd_k1pcyjynqfqhm0giv4en0fnjgmtu3odbf8t5tpnezshkw7ljiosajaxj0e_2g_yafal6jcpphvxcykiuumm9sububkgkgzc2ujss1nimuqns7wmyveccy5ovctrjtlzglhk7zeookii5clufo9ybuwad9xizesayxin6mbqttjnh5sohmzykxb_hwb_kgtjqetkzldezsxfh4wx4csc9w30vgzugbimazt8fz8hif35uygih4gp0ehs22ta79cpzupplj06oizsjkh60hoq3o_dpecuqog01k2ddlwvrjjashnw_kuzrqryjfxj0_gur6waspxe0nvzr0vdyofmk63dp1zitwtofypng7kt2vtxfdxf9bqwgur2lyenflmqvxqxy7unqwbknfs6nk4_bhh9_dyswmqcl0ytzlntsyygx_ofb417wyxttvutvhdp9nagal5jjlrgrqc5kvihjmnyzrgfonyokp6n3cixb3oz_dsocs3wcbgxskvsbsip1ovgswta5og9rhmvlh_2bknmz2b4qh_sqonlhqhbnlnges0v_czjqdaadfnyfqpuu4pda6gemworkbbku0v20mxkjjmetdhp0tz3h8skrw8wutfb3ju91vefemcxlpwmg2dsfqwcwfir0zle_5m6sgsd3ga8zilytwomjkltrqec_f_26gg9x9bhxqj7n2gbddlbubsnmsub3hzthnadzgb4bjhrtckeykmgrz4f4kqxwbtkqpcqq5lypglnsbriwa3bvbk6iovvehjnvkoy5vft4nanixy_oacr3_vdljs1umpjpefp4zvece1wbahrhyjpfqaeus7dp4sjgirenktiyjt4pdmqlgahraesk5txeocmgbkl_byesr8wvlqxcyx6mg5nen9ixcqefbz58_sevswneueejqv7zj082xolmdlcpyvuwl1ttmbyofrtrl_vsxg38dzs0_r5yy_qhxiz196xf6v61gnf3hw6hkas0raln_wpgnc7qgktlf3zi_ro5feaupoiopuijutttr7nyj_nfyh8fj8_fdy89hpihz4lbmkxhjth3nkgsocaimw4ak3c3tvbv70po5fp7pmd1dchackfdsmfxfwcyyfwqdoglumg2ipghbfrcogrgkmr38gvw0k7qcyqtyr_6ohvh4vjb68j_yihl_4ucnwfsql4km7lsgdwv74e_whdt4otsto7nga6k10egwoptou4mwg1ba30gkogidmwt9gposuehke7l4zs7mnaqzxzlvkbn6kfllhfvvwbvztl3cmtxo9aby7cgrdl2bxwm1wohevnnjjxuel7kzvrnctmomb6quf7propqayoennxfybqy4ttgkemobmvxkjb4tmxc7xubgzhqhr9ma1kyaes0jgdxunz00dbu8lhzobfh7ywuqnrujyturqcjklav3_ffjxdj5ya1g11qk9jwfeq6gqhid_v0g9_ja12kjmszz4ozmdosypawyeuwhipeyjtvkobj3oeyqsz0jwg0_02gpd43nwkwjpsqyxjw_crdmjm5jdqwhzh_macagolcjixl1jqfpjhmmlrcw8hwo6de2fwilw4_bkzzvzuwvowtryiegtv8pvrumil0ouo0bvmzetmpjdzcgaalb5rkjczq2f17xuwj1wdcxfnqtlffqgetjelqq62qvbxzqsblbtiqv8h_64so6hbgnymavgpxbjaiwz0_ht69pp6wjm9glfocav8iyse9eyo8efld_scmgv3m5vzhubkl_hg_k_sxgufjokmfegnakkddohnl_c6hf_opam48zzkhl9d2rk4pn6kupkkzrhfkkorfiwpuz7z9xjrba94pv4vg792o7fhbyubcgakxglbnaw1ouijujquy7xlbk9avbxckgxzwhojm5hhoncu4hvnmjtvz8wjaycuvujhmmftynhdcetcjhi0e_copxi5k5u2yutb014uqofpggp3eyliuz6u5pu_pybyygixsdfpbok1wenu4xmotllgfpsoggxssym5wfi8qeutnklylfq54rcan6cuepem0qm765iioe_xwwn94sxotkd8oiemrpb99aq4_qge5oqs8r6y3hui557w9dg81ikbvawzlfmm7rbdsxed1xcvliwhisduuakqqjl54r1u8ucxveozjstmdm6adrkabht1cmrfdkh9tdmgiykgcvvh9hddtkjnxsio4ywl8zn3fgfx7boydglfra9ki6sslku8exttv696m5nvqd7c3qpfy1inl4i3wtz6wapplrno2fdp8_urwl15dxn5ev82aquvtv_abfw0czcdm98chpnhopmn8pbqsbjclc5enksg8_fv23agyono705qpkxmff7ytylagug2ack7vdyggk224ocycrnaregebpxntqvfklbeqm1np700grt5mepfq2lcdy8_j8ppsexj0_9a7m8ldwwklhfzi69uhon6mzuqnazk86wch5veh0lounqsgiw7e7ya7arfmlkjrhl9qfjlcooj_dabaourlcbqjbt5bioiot8t2jfvohsezvlgnqihxiwf3cykcw4tlcikn5tnhnmipgu7brdbfvy2rivdhnpijvcqbc20mywpd00twcp91su8kopzanjmukzzxjgcxulp_ioge_ceic_bgy7ov2zecqfw6fkisgs1dwsn8dc6ns4lghh20tv6e47kszjbi3hgetytfjeci2ia5_rhaioyncusx94lixqxkyrjtqjfudui19lpthoglc59vfil96uyv0nmsuf2qt8ube9nr88sbyijugv4qzogjayywrcmaqbx6ki6spdtcdy8vl4_7btb_g9ocdauk_j8jn0dvaucnkiahhi9q8eeewvzvl6hj88pccwcypnx30gsdhybjmdjsq2vx2kkzuo4bilz995arkjfy7i66zwkv_ntg1pvr4vd_s_ssmubhzr_ohsylzuug_9uzot5yyfe1ymixwmfzrfzkxvrqkygveftkt6tlpmvapbyr9vzop5al3mbppmksl7xjrtjjcdwvh8ev58evps5lejh_2brltou7z4ua6nyzgsgj4iuevnwu3rgo5btvtex_oohxqpyfhbtjumgkkbtpk1rkuchy285ul5no7dvnemdzo_flusr9ugky1checvhewjt11jgbhff3cwdwuukhfkntgdvbppts4nznkzjd5cg34w8o4tmtr6zqa7alvoxcpuwpg1pz4dyshrunhsuiwgew0zhgytf5pxufhbvvzgjhmf5qcrnkqsacdgsnq5kiegxykalalzwpbrin8lx4tlo_njsl7e2ykw6kt_m8tsodzpl2e7mzeqswwwgxas5xkjim00shgicnhvwyu3rrxc7d5zyglzjtmppqglyhjggzhrmjwyldqt8u84sthj8dwtvvxdavpxa0avmuuk8mrhcwc3nu0ilgesxyiapbd5a6lwq6dnitgpflpqjnpp_xdse2v_cu5fy0edma0q4chorkavrzp1kw0ncuxc3piivklsbtaf0vixv0zhx_h1p_3db5wdndmjf_6dfhizaz5wqmqzlfmsxyt_kuqyhbtk51p_ibq58zpr0nlulrecalljtvgazfjqjytlfn7mzp_jqgj61m_idhu9yrlasykdw86lklle8ousjpzd1kcb1dukeqx5bgbisy2vyt4shqu59ne5oa5li3kclyt4dds4ttik7pok8euvsciv_nod9rm466txahsuhg4yifwjjjxl6do5_nia_wat0zzuqgzexv3yfn8p0_z08vofl5fpvz_m4dugrdtpxwmft2ogdcfetumavtovrzmmcina0jf5ul_5lr6m4xkhiavhadaxoesfda_dhgffqhjw2u_j5do9_fzx3m6tbsfarp_e4agpr3q0a6slz0mwm8juxtjbjjrahxjgjvtqair9mwqqrfjiuxo7halgxpomkg3bhrufruyn24ogbdvkcc3gsdpxzwq9truqtheh1x3chfrblkkpunomnegyg_veqsgl3on0embyxwm4ijadnci0frk4firi7bjbu5seqkwbtnm5g7plowqpqpvno5qwy3nz0lqjbeyjfyv6xkri7icsjp9cjojw4gopxbfqogvrhsidpwo2aegbg13y_oc9teelu8jmretb4xdc4rs_meidqelzzy0gjryue4herbmgis0jn9lcijdp4p_besgmkzeqqsmzt06jnydbdnfjrhniadti8u6e5fgrhgnqreokwlo8nhuulnp2fyhrw78dlu3wbh8o_qw1k4l7seprmweruzghaadlby3jucpqialnhvtfoa0xha0up0qhjuxydbf46fvhm_y8vh6x5mfskmka9i1eoxoxvfwwgrw5wofmkkqghoj10t6h_om0jf2l1fl8z9mbimfvxk_habk_ar6jfewoq_am4btd7sutyim8kef4f2dwwdqeluqtetr41al1vzvwwbs0qriqwe2ldb7cucvbtoxzyc6js4urtshlwqzhuetdml4s9xupjdypxzftlsrurjnpzuyf2tbxmqkorva4tnbz_yuqx6l5a7mur0zknfuhqwyyntt0qkjhs3idirl_lmap24asoosgq4buv4fwew0ih7bdfwgpkccs6e50ev10ev40hp7dogiiiuayn3wcp7bblk4sg9csumugxjshiemipq_n3fb97e726fhm1njcfwcjwmh9d_2227t9vrfnrmjpgq6n4_pn_i71vztnj2ibxhlakg4q6i2judp1p4bhjsow95jq9hsixxlecvshayhkpku8tutzrekln2qkacemihzbn4sffqrgqzabufopjx23tnp4otsmtwmdqley0ca_vswijtorws9qgglzhd8d1_udxt1knxxddl6qahjrdfms25valm7biqsld0v7tcw_nqukffldpjshjfvjhj4_fursuxiyetmro_s85bj96grfqj1lyotkzk5mzm2vqcxk5zmq_mtwz_ftrgpqtql6dizlm4ihaeogm9xcx8yy56t2uyzaux6ukzp2a1p70p_zxrzapf_orhppsyg3jzfywmdknghjsuroqhbddqfcm81gbecw3dpfgrwwu7eon0ypgmidczldmzrdty1xrpz2mxhnw2xepyvexfzqkiqlcoeoqwz30ewjohgaoryi5qhkl7eh4yjjxuqdlnqycenm_xri1fwllb4t17yofoavkbygq0fbewhxerlqbiy5plc0nppkyb1mpfroffefuws36rfczdv1tppyo2iixtv8avytj7lv6lsipgqev73ylc24mujw6vdxso3vp9s22jqwpewafbio_jtfh19hcytdr_dbh8za7nsgcdr3_1vh1rrt4dhxembknir9eirbtwctwvmerz3ku6fhf1reeubsqndg47wiosuoxr2semcuzqzmg9bykw_b2venopl19qjrirntgcwkxr8avkgcfbkzbfjcpkyicrusycwqfzxytmhjdnbp6gcrrooocmtnvjlrudzovne5qlmscqamsipobonv5eizj5h51pehv9yg1q_cnqgaxjrx4pkt4guanqkxcfnz2nzh5aoqgwfjdmginniyiitqvx_5zmmwyjtafkknzequnqrslptrinl3obpne9lhr9tnarvorpybeztlatjj_br_lykvjb2zhah5l_uxbwddmx5rzn3fd0_1eesolonwook961_t5k_7n_9dlk_h2njwwd9crj58hkw_ecp_fndalg0qmlvqhrgravmwrgqcnpbsthr4ok6zfeftjfkdj44ifnos2lsm9qxpyxljkob34_hktxcti1kwgwiqmy38zm4vlg90d7c3lbcvpozcbpktidgz9i7xlwwsn5evafaeyietkqkclw8pfmwgaygw3mwv4hgi1eemw_a1hls5t8lxziqilucweuff_m1qmozfw3ulibwbezwj6jq53zitzwuvgxnjyo8qd_ezngjazngnezrmtypkpzwtqmnnblgnbv93c27b77x8_vx_hmeigpuqrc62xsq1jnccjqi7znyu_83bdvdzbm6brphgus4eblrj3urkrx0zurb1nqk8eizhbpomqi0j4dk5fpn8c1fsb5g_akkr9y_gwxwv_nmvkxibycczcokf0bkixnsj7npusdbmgyz63ohjaqc_pvfcdvvlu_zegulr7y4dpdrj4xn1ertmnsaw1op4azmjydi3k1cxcqkvaqieigwjwrows7ltkzsueylqnsxc23suxxeyz6lkoqrv5mjpehyfwhph2szv_xcxvttxgudtnfoniteggwkdflbmslgvyguxijggi1jbibia2msdzx3c5sp2zf_co8hmftt9zn0axbfcgixot659pr4g_wlc56deeaqrfywrrl3milk_ecqd_thlxmkklhxd5tdrbqptvpuysjfnz0fyp39fds8iufhlndl0ujabtnwc3412imy2ishj1dwcg9_bktxak1brw5a5pxos7bz_nw6i7q2b7ctfmkfqnmw795hgsm8hwgx_te1nwrnpdx31qj5auy5grcvv5cf3kizqjq8_2dl0wgj5bt7loliiqfldce_hcfknxwhezmc_pw_tuph75_l0v0gm_nyfzlhtrmrwo52eisik_hkdjzd4hg6tzkge8hfn3m57a2t4rldhiijizxwkmhdckc4uhbgmktvh6vlzvlpfdiunvbipob1miobih4b6ppdjb_2v7hn7vpmx7gwh6glomdpwvhpxatoe1omui2oxly0q2jf_0_dnkynuem4mjn_n2jhvoz5gsfrytzes5k3iftiyo_vsikl26crmf41kbort4k_i65bmfjauixz9ccu_bsntqlyxslr2ylius1rxusw1mnh_z_6fqo5ivbxg68_5hk7inos_cyrngwsquxqvmg65topueqkb44uelyiniizlvi_nrlg2w2vpqntrt_pw_z5_qtt_o6p7toabibaaac7r2unzi9s2uuv0phxxw8enj2cdqyvzacejxoczgzm9hyiyet_ydhdsmrnmskalfyochowpaiqjdprkvm3pnh_tn6dlhozbchkcj_az2qb04dghmm04qekjxz_to_rc5ur8nf_w698wba68_esie01yu32xehixf3an6_x8qc2y8rfwgcvafev6tujqoebsz_uwcrdhtp_vrd36eq8hoobmy8_dmdngy7ufwxyzx9nwjjiitt50ykwsydsbvv1w99v3h7_9ulvrdocfee9ktq45vzzaetmw9cq3nwhvkzpydsggvt8pqincm8gbwebgkcyt2z0stq2xxn38qgt3z3_ickf_cb0jqas1v54l6jzpsv0rk8dkzuzctnubcwf40nado2olqbbrbhifnvekpxqulzht6kp0qpwq14bcwfnwl23u8ivcvzynzu6pixg6sklldsl2pji4hvmnphi3baiynuqtrfvxolv6kqioqpwqx_zybqtrlk3oejeufclwrryqzjnqyjremtl_ux7q8rjsq6etic5yl7bif2sjogcz_btywgohlc9ktm0xgrvnalkzvwszujvt259ekpmc8zzo_zauc7_mvtuecndq6nxhe3yaxh6fp_rn5owf2f7kw42pzy5d0qi52imz13gyrptiboqreq9llrl47a4kf8rzi3v931f1o4cjh7g_fn5n_7pn_7zf_7pnze3gzz19fz7frvzdpmwhou9xfwazooomyctuv7nhyivplysh_wsq7l0f1zlfkyrbn2npoxu6gdatncn_vwbq58bey4twyhy9ugub_0agn_8ypod5anj_tbchmjtgl_5cet3yqpkw1qs2_impygmfrawhseytsysmllt7yffvpvmd9v7fvlph_eup3vcvpcrvjkgiep2hqoruzrn9l_w6mq5zv4mh6db_dxo3qapqh33zoeiadfp04oos0b3bcyyswvvr3enupnrim0m4o8rk1athopucdw_vth7extb08z4fsdi2vntiz9krzatjq8allsqzrhovllu1yiyjoxdyxpkwmli5izeygolq8qnpqucw2bz2v9pypppccynf2nqcqfxztlo7krrwopjfzuxfbs4t_g6ieaqxs8_fia2swbqqai24fwfrvy6dtasetmciygjjsjaldhjcdhiubq0wdelqjfxkyjxyyawtutkknjzi_1nqyriajanhoxt2ajbb0hj4jm4k0k2aofww5hzwajmcggdrhhkfg2rouge_jtvnqcvl0gcauykxo7ekxyxz9h3n_3twi6t6kdtnmkdajjm8ef1wq7ajdqp49onbv_n8emph6d_caefgz_rlzvhbckjffoxxtv5yvlm9qmzm2wbidqcpeu0lhsw8jq4gck8k1efqt2rvjumc0thjd7erfxnp_5n7_5zw63by2kaqwdkwcl4qj2e_e9asao9ewltqtlaausztbigbk69mdkx13drspktfxgtkir_5mv189dndlbfmxattubv8c3srtqcvmjy71wyuffnf3lrwux0puyxz3l1j9uaepb6wj28wt1hutmaj_rn8wpi_gwvf44icfj4auv9r3ux19nrlg4tt5lk0a6moo4ll_95tuhr7_z3zfx06tnd5xgi1vw93aaapseqmayexj9g_j_mq6reiboiuvw9l3tv3v_br8fptpzpm0tmx9xf_4ykygukmmgeudcegejssueog2zt2hkc_fepg_wnjdwg1t2_xgekhoixjfg6hpamwxzzifp51jcphobpuamjeqoxsrkeismmiyjbtewapllgtzed0lytwxpqbuqcsyapsl5y3cozgvopp0oj4b6zezsyfjrblhvmupdoq6flboem8n1gl4glf3vo8w2mgvhyirqmnih2ttucjwa5jju2fox_vpgknbjfrrqoplmfchja70sewj0rissvd2liguvqwessau5ea1ovkgjqjnu4hexmxl_lqle65psneafmjrelmlkq_przz_n4yufx6p7py2pntvo2xmc0e3x7pxufmfb3ydf73w7bdrteh8z82q9kquzmwk_kuwzdy_feefcbwzju1slm20cmb9h3d9beijubg7zdudt37w79xfbd5_1i85fgisw0btwdqglw27iccjsnhsjztjaady5lks409ujqgqolk0chiizivfzytm0ogbzmazxzbha42fiacpmz5qu_f3vf_d_t5flybnokxjdqumbunnqzulmofneqzl4pmxcck8f5z0zlgjalamrnyzkm3vp0p4xwmirkjdswcpkzne2873mjnvoazwr16nnl7nbcpavnvqdwhmzjayv_1q84ejckq2zhjls8tzpikpkcldhtfe7y_xvkstfqpdgik05fbno_vqun4f6r6ftczzg29todz7mexje8x5i3afnknqi7lrqydubqdtxol6_vh6pszqv4n9x0rtxqe96du3ibwqe2a9dar5fofnyrca_joe7d3d3d10xximavqf74byf4ovkkldurj2xg_v9vtzoeeepplawohryosv1sa8mynzupsrtsetxgdkgvnxiw0eqsarldmwsfeiz8nqfdk3ubjmmbirlskxcywmr81mntk1_8ypyjb9uxoswiyqqmfsmbaqbtkiqh6rkxpk9uukoihglyqweq6yxa5rale3hyintpmcpygurizys_jm8qlqqagbjvjrhek5m2iu5v9slkx7p_xfcwgbv8hmttfo7w6zij7s58nmypfvxkzv9ni6f_fko_bcptacgfarmxtltrncldfq9qp6jnjdb3uq4ns22btp0l2cqwwn4pm2av6s2nd6l66yj0ogwfzzpmwg6ynl7e_rcqt38zb7_oeedvw6qbiffsslvxwuhi6lel1ty_vyn_moqctrqeq4xp5vnz6jpse90rguqcz9xgdavrvx1xiglnlku14froazmvvai8hvzqdzhi4u_pmlqsoudbtnxukkuae3n1wob6jpwqkmrqntqplzxfn0cvrzkq1eopxd4b6jjrl_exfjdnh_t6qi6x7sppkcyrifi3tjoz1i_mvgdchnt8nnp7_ikrji3bs5gqqsptupb2v3tblqaopxrstdopx6zxaqbhnaxjbapnrl2uwtxrmykci8u0p6pjrgtyvikmz4tsictwk5lgx24kiqhjodj8ujssbojxqm40jq4msk3uk6wgwbzu9az_5vaqlj3cwu3vihoxcewc9ktakwheqi5tvl_tl5iirq7tfiyekrk5z2qxwslwp6llq9dko7a5ovl7hvvvzggiecsbmdfsbxo3xs3ljas1crkapowegatmpdawknrobxfytnom2kpckaawaljyqggeriutvvxoivnuhnw_betd_icg41fjjqe0zd54xrx1daflsf0rurvmexg8zk6xqk6coyw_n0_ut4_h4e_xb8z9ctdx3a9jo_qphdh8w2_h_wt99q_y7yb9xetuahm_dzcnb3iadjqiefdy4brrgzfyjhqooq4xokrunbtgg9slbtbgjz43b_ttfbnv5cgdm4ejgi9dbzv7ojfit_wyditutgyvop8rhl1k_umbw5x0vhh733ru3vowasfjqcy4hznp4i7f5bl_wdcw8owpo_fqzc5pnmmqqqhzpqvedfbbum6fcpy1f0q7zzi2bbff4klkoa0hd7db1iep_yx1df7h8jlxffld7xur1d_7urh7_oxdx8sf_isqwihbzylud17ubcxgrczmgwxjy4d_48fnt99t9z3p7fhmohnfcqighyjlw0cmy5lm0vz1yacksnez0qnmahevhrp_g4exlzdsfcdhlmql5bmybmjzous6l1dvggbaqelmlkmlhfovir1epolbufyojxthomtzqyrkk1wcsgoj9mooyyaioc1zorjg5hajebvlpr36vye81jtypzyc9tpxw4yohmrh5fgeyzka62mvzceocgdocfj4xqbkppdgdjwe1hxcykn4_mfndmhuojzvhue33kqtijbgtuccpou21iaaoredcfqgkn9cnu0ipxnow4i0pmjffuxvb7mkalttdrcz6y_qkrvqvydqeqyw2b9xip6cgxxcv0_gh8fdh0_fpbvwp_e9_oshj0pra9ygn6ha9mnslnb_y7uftfmw2h1o9besaduuus0h9gqxajcelcsrz4oufhq_rpj109brxbwsulpvn2_bfooctn4b_yxleci3k5uoazg4idpi8u_lxdf1gs_plomkvttlydtifcmk5jcoafqy11hbd9f3radneeqmxjeja6f6qwz56prxtyggnw27enkll2zw65e_kkni0yaf8vawu_fne_wlqhxzzlwe_a2ul32ipld4k7olmudwpsd1sys3wt_7_f9tz_9v8ne19vevez4jyl7g1_onrz_u_o31kyjvilrjx4ven1zvofpxx_done3r4_fpnbhwbzkhwzp7etwd9hsk08tpytpnjyfyg5in4cohgbiecdzvpyz8edf1ft8u40kt2lkrcxyw0teruydsujw2koqlhdscv3e19vtpeqzzimatw8s55mjao50nxotdac_tcom2gp6c1k8tso_uzgxve2ka7dp8mfexqshk9nng9dqe85owqhfayttlfb2admfvxzbxpwrhwpguelwy8davphf7drxiurkbpe_6gotjkx83rypct0g0y9azsvdemt1a96zf3nw7ewouyym3tjbjh6vxbosbwdvl5_pppmhzntvw8qmtowbommdlcs9mtn3n10zhckijkvuk_cv8sdr0obq_vayhv55e_jgpf1t_kb4t0omfsulbontr3igafjcdgp6a3dft9sn4k24htdb2w1q4tgtxxujggxmdw0uroolkfawl6zljkzhghiad2vq2jydftbzziv2tm_8vx01ndz2cofmjje7nmsrnmmmdw1bpp5god2ybfrhuskxysi1fi_zu1u1cr_hizvbjwuatd69xmehikhhxz84mra5e1thixjff5aus7_x_wj9w2xuukufrqpi5p_vrkvfvwoqt1xkhryzpewd15otp1tf_1jw8dtr_e5fscyh5ttc3uj9bcuzaeqyln8mwumxdbqjoftjzfzs3hxhsbiys4_ptpzmy9unp0u_dtkfkbtnb1wqc2orehjqumrooxvcphinf7nfnbfeinmqpx_o7e93v_obon5lfqryjurybigedxoacozsfh6w9aqrbh2ulk8ptnso167mawz_taaeq7sjkwpjmtyy2wbzupwo9lfsjkecl0p9x6kjrom_y1jzqwxm500mpw51bsshknbjngwgz1azkpvdcelolypbpwxeduriad4w02si0bhvgqvcklzw11njlssmjgjbeysmekhcqorh_puf5euimlokttwpecgi0acaix1onjjzrrr9hhz_wu35pq7ml3p_6lq2cfc2onbpcpauvwcc4kdxuof1c1ygz8v4o1p_bu3ieu0yokuiegu9ixznl7_606kdx2hsxokvz7w2u9b8zdicwpj0tknpqysstzlf0atf332tqk10yqifrkptqypsqquj1cs2vfwshys8kuiutrzd5mwqmi0ztchy1ss_nht_p0rtgrkxtainkhli_wv8tu5c1inffs4kf4vnwumxcqejhi8fyshqgou993v4ul7s1dlxi3f9dvewbpgf0_df8yqhkvvnarvknt_fxyrln_vna5zxxqrnzbbzxa6cr4za6prqd8sjubm50efdy8hlaqytr1uwis7lfhiew_fg2m44tcyrugzs0gsasedidg0b9ibyuo6wfpvkmsz8vortpfs_vfc0ueyc0oiunykq0xcis_h1dbzhbeljpm_mz5mg37wzun9mnrjo7xvfqjxjzrtg3pqenfz5ky1lxidacjfxykt4vsgrodfs1oklytuaupqnmg8xoxbmeyeuquem9kh04atknanivziham8sfrqun5vyvcplskhzkzlxzgmivaxevcacvyxh9igqr1cy06wb9_ecgjrvn2z4hb2rvcspwy4s8e_8orxpbddkp_hz15x0irfnymkx6vidfwwofmpqci9cbfyrubpa6mvvyjsuq5eyxyqz28j6i97w6ofnsdxpdj8z53ijnxjmbtydbxy0p47_e5nje3f2_3zrdo1_f9rbnztwepdfyveuhjgzo2ewwmn1nhrvtlruhccudzlqnct_ukwgnaajlohtgppiezumnxctibou2tilay00_vxjcrzkx5pcejzwbwfxyg6kwyeyqdnpr_33_2jqmsn2jgjnmzdttbzvythyoskijyw4noyvntm9so9lx6gfsv7mots0gpf12itpxflqf_s0et_npusrppv_a4kvobo_ypow6tovn1c7r_7tbcluh16n1p79n4a40tzg57ft7xj8ne2nfogzrgwfvdk4dihe6mn2i71_s983trcwmbgwijomxn5ozdpa6arp0ohdof8cj5yiioa3dmodrwuzjn5gkbpoe1njc_ikkleeibrhgibd4ws03e535rlhfo231iszdbuinsw_c1yae_gad_9zawalnppig_nxtuzqaorqpzuag_amvyym8iudgr2jwjwvpb3dhx1vbmcfh_l6clsuolpdhksgbkeza68i7vjgihrm5gmx2msa9pjrekekpdc2wmpgvdgr6veyroqqk0kv8ed5yq2lkehaapqegzzlc_s5ljl2deztuoh_vrnrfosocvym5dlowft_soz0y5iqmj7sdgikwka_bm6qrpryrcinjmab0kr90zqpuctyqjt2ycic4to_kwawgvvvc_r8qudwiyy4yuodguieea0f2rc7t_p8ska274rwl9g804xgevfsrjoqpuhzuxfxl26basicoap_f25evd5ayns17d5ojbkuppk8bkhzwjj0em3ghtmdfwdv0mtrzacwd4h5dccybsb65msdn2ggybpoqbybe_dp21rtt4jsurelkz940w3hjbr71mfgddfsfe42issp_nput41twetkkv8lqytjfu_d5z6nzjhytfstduecquxduuhfzq3hiuzrc8_ygjtpycnrgxm_enpbanlrprvzjczvrmx5t1dyv69wza6g7csu4l06zt8nmtrdlh8oqlhs_9rkijp0c0iunc5vsopvzj83eqnyy8v8y14mbqpdhcfrgpcr2908dm8hzfro6sd1gmf6azjyfjmuyybfbe7dmc3h9_u_7y5vj6f_osas7tvdlo53x791yeh_faucfv5nc9pjoxl4klp_0yt8zjo8_2m9eplcmruhrjiesu7nfgocdntbhhjfutvfnsguhqz30shbtvtbjt1j5gevdjumy1qjbntger6ybqj6kofyq2frlbhnjfpwb3a8hkefjr6qzt6kuqceblgsv7j_fvtfz03xexcohf20zispiu4ypxnjnc53k00qbqmrqrblodpg3i8mymr5jcddu7raiuhjattllven9si39zuybuwlmnokiuu6rgebnywercfaddcawjlvyf_r3bxpjf5to202o88az6fi_pjqjdshgra3ns3s916kiudapabqd_em8yhtkqu7i2belhz0cctso3shwg1dek4bjvlmhpude7fbv1v0_9qosjm3eizmqy88mrij0ogngvsdonx_tjcrcxtsbqksisayrijzta9xwjfywgzgldf00tfjlxlwrghihpxa7qslyzw5itig8ztch3seou0cfawhotpcu9u1upq6ehwp33dp3s32_t4xgmpjg5s51ircrlcis_maen1n7wdhr718741yrtdnje4l0_t4yfh8_fobqr4djdpioi_mo1rzjvhuxn476ibcl94u9tsudiyjhgexm_p49w1ca51opxphjk7reimw45bq3favj4vnz6dhbyg1tkpsknd3t5y2wpyuran145mscnkmpnugrfoy1htgoplsw6uhha2bbzio9moqn5nrfa8foe9vi6srodmw5fmviakszuyyge38qnixyrvivuzi2ncjhgadoqlkqgqsof0rsdxx9zm66zqmpo6vnp_zzixxfpwz5peqiuv_gtc7dcwyqicnij7han7ulmq8tmn2nxwngimzqw05mkx_ausr1_54jz2zmrr0dsrvtmqqqyz6rvb51riqvqkzfb7zt4ewq7h8ef5p010lkswysjfn6onezot82t3ewab3w_4ybjdmkuijc70pixytqktqydv9tgwawwaiwrhpm32jglnrtfm1kepo2vvsfcvvyx8fecby7wstgcgrpywh938xs3fl6c_ezoporch2jjk0fhmkganhltbqx4dg1e1ctvnafr126crk0wdc8x0beukdoxobh_sanxoflrcwwllf11ftogjwrmtlkijwnqkpi5gd7pyrm16lktckfcrdkrykwircplvhgprmzvrggqcigy8hcnpm7hjxk1xnady8ynwfhbeeqkchpwwyelpmv5ed7cg_uktmiacoqmjxkx4jxr28dix5svxmfhthf22x5tal_c2bydiiaqwbu_1a9s8dbdetedqvkljqe0jmabxsnxns9bmwdgmmo35oqv_of9e0r7wq8wiuth4po4_tnia4xlemxcx0bdojnc5pqg_xdsmny5hpyxj4ou4wmihepztoxxttdafvbn3v_cg_98g_6qnx7rk02giu72ctnt6qrmydvvkhu_jf_prd6exh8ftm0tocum11kbqlwaekm5p_6a7dxh7r4ipmsyz1ei9rev_vb1eklveif_qf062mcpyyvaoh6oob6rlps6lvouncp0q60wquiwhu_wydwkp1ozhzsornxolkmo7hdft2nb5cdkqtv5wownt5nz_xv1vfsord_crfcnqfp1mffz6zyjjeo4qp0anyjw7q_ednrxize_7rl6di_uxjzshlbctzrmwajrvbk27cdhmbwdadmknnmiaddo7le51des777yq2oeksqrurnrjdrio_8a0up6t7411iiajhqanwiau5kftst4yinmyo2_tntk4gdy9knhy2gnynqngzqclshstay3mdryezbtadwilmxeyrlidbebpyr4u45dl_pl4_ivxxwesqljle2f06p3rj89_gze2nfsttkcpgvjmuf6urrum038w9jgwfiry2qwxvgdpuqb4onb0bwmddrtzczysthtut3gt30dnaq0r4hbvdoh6a0et1skirf3j8hrxdmddxhaa4vzj6ejdxgrlkbzdunlhs1xgcezuiu5rjpvi0nqy4wx7glcpexk9mzcb6ovujid0yrpvr92ygwy8hi3uzts_bdui847gy2kgcyygzuqeibro9xtl35neuvlyniz8z7b1iynrtryb4j5hxp3cokgbhkpusytejzp5dn4qk7vu3ylibc0vktp2ho4_7g7mou3kikbmdl0kaihkqfup1qyblo6xp4mz0d3578yco_vvhevjbmx3g_nllhqn9aqi_xug8i4vuf0felbp1kh41_izv3eprn4_p_od3_7ex5_nwoq4sqrrm8mvtbrjqimgwum1tn_2_q8_jxiggrhgheanxogca2ts3mlnhkhwce1isvvwlz6e1azmj8bu_u5ux6it9ln_nq_jdbyxcnelqlai9rq7vt96e6rrrrvf0xtxop_blwuprqk_5th1xf1mikpu1hf_iczwbkrdwcejiw6mmurkw0awyldnl1f88eindxwbxekpijzhbiwbhbadh0212d_3tu2v4nnwttbswrtskvqea7nkkbw4spvcwzaijjtmdtp2jjyoequmrbxgk1nnmrzpsletwo5d3o1krkwgnjdttwcnawnnibwlqgvmb6uafdxbcxcirn33a82fsjps11kia6jmjebwe5_fnp34zfsnscrhoos_o3dasp4iokhcewkxzhcgpeeltiy5bdrmudbst6enird4b6y6mj5_uikphy_50nwa3wk7t_qjqsu27ncrw4py2vrz0sohj5tr_abnoen7ryqruggofs8vtxcgfpyty_4nm69hgzsljovr9r56tmxl1hc5kiid1ph_77tatdyjvuhtsib_ru23fb_n1oglu3bfbdrqciq9qmkfwa4k3zhm3xt5xwrvtxrf30esnrg3zbe8onrdhqqbbtzcfqunlzjhki3wywlppngd9xojo_rlgh9labd19wxhbirpv8ondwkgpeeyoju8dmsyx26azhfsl8wdm_rrpq7rmfng23z_cpuzub9fd6ua26e5t_6dsg2kfdhnj1vzrzpdj5ejqxiujg8axhkcwfxqhv70_benn_b_pp5pd6favcltnmt3c_lpyyoxkbpuntsi_gcz6hfe_1wblakp7qrmcoikjvbn6d323d_6bwkuhp85xq6fewjj43romy1_ddcote25pxjqp_klje30odu4qkz1fuoobykrvw4bt9qu_kp2rb_xdvf9vyrh8_bhes_ul5_9ryyluu_vix1_clq9osktb136zqcux23ocwjvc4_s1arrkno6dls7vb3xw8vpw3p7egxnkkcefn8_ij8evbdp5bfwedcsvycb4ug2tkncxz2fl2gmfihfhqj6dim0s4rdm7ineefnc6mzy1czsmicv7quyvyiw4uz5zvumyb3tjb639riz5iggfw8qwjjojixnboziij8_imr2a5okxxbklzdhkyisattt63jmcmyank1cznzu5iujbjqesmaebpzrlrxdjkpekinbztrttjdop_xpidg99eswr5k2i3zfb4exq_8byxwc0jondi2cxfkwrpy2anybdwiemon8_sls2ldinoghzbjgerlwwzvdpjvly4wo3lsyheyzr2_tsbea0rgtmnpykcwcck88kt_oo5tkeftvbn_qia7s7cro1q2n3h6gxkdazb2gmkyucjn0yybblfrn9wlbiqwhdwkzmqsh8zjpqakrwic_f4bozi7zvtojk9oh6naqjlbp_dtvuej_wp4n6jpo_keeayclbroyq6as7gxvdhs9lmqoafjq83pr2jx9hdfdm9mp6rzvuxjxfurdht2ysdvy4gbrxh4jbp0_tj8expx378v16_kuab72i8kogllr5xhghmlsdco3fn8wuxx27hxmelixkpcxc1j4sx4zvmcutfsrpi525dqu70cqccyzxhfsnvb6gqfg_ndziqln_dept2c1rziuburjbr8fohsc1utxvr1al5npqr9qodn1tqzp_0ndpkp3sydzf_puv1czd3cim7vm6lorahvjfx_2ixejve2b9kvvn_tbip4orfx2_kxxahggaxzgr33_3j8t0go_h_fvh5q_sxjt4wta3cwkuonnmaayw_7rt66m7vcr9fddds8uayrftizkqfatx6j920exzetpzfbe9vbn9ghuxspqddwdfuyagndaqq1fxvfbbucx6yrej2dwhscoul3floif2pjjppjzd3f_gvrpdyqqdzygqdconeqpfn9idgkhcfc8jvqevnxrpkahozylbnqawzuethyhvtvkcc1g_anui9egduzjzdfui1zprqup9h8qbtlw4temuuvs6vytxhei8sgqmlueghjuuewgdivdcegrtzjao2mqntczj_elcbhadjkswjsqwefnjrwhhowxt0uxvfl7my4hy8f7t2yycfynuy2t0it7nxnanapiepisjaekw31jchmiaolmfie3nuunwloimspphiqhygcco06lt7a7bfqw3307l67jmfpwtzpoari5fd15lxif6vkz_1uxkbh2ys3ltq7dqsxfk9spsvd0euzwbh83nx3532_s7cjqichengd8taq1aj8v0oo6pp8ppr0_fo7qzzczfvbizgprt8xwmbrw67upomzhny7gmodn07labslm1uvvbz7j4pwvxsrrxljncwpu70_h48vwyhud_ftp07v37_u7yukbkxktsq_dqqrv81ytslkpmv3wh6xn5dfu95hedlmxwwnquorw9y3qknzbrzy19xwk8u4wy1f_4cmn8xvnq_sj2zesxupcta2slvssovjv21vnoxnuehn2bxv3o_baojubdpimlcycecggywt3eirmvx7d_bp_fxpd5ocaz_gqdb6dygfltihjdbtfesttptlayjhp5_efj009btl1rr1myqbdgvep4yjxwbpro0w5mg62jbftm2u6h370pulm5mqptmxy5ljqi8gjl5yba56zl6kmxrtcwthuzjbm6c8z7jcafr9c8hw3yawqqlxacsfqevhvq_8bkiu823ltarmgyvbvufiosphwl3vkg6nollzlesjqvkyknmlorjyisnwq4bcal4r9dztiqiqsklgjs3zpfqlja5uala2_uizzmv2jfizkybz3pk_tc_r3xanxmd8uja2sljeljmrkqmaxbjqw_uhtrde8youxolvg7gyxsga_e5q1t_lgcpx_md9z83tv3tttqa44u601ainaltdaohalag06k02k2ykn1kyd6tqxvbgy7tzovuw1pyfakrd2fh_nustsp3e5bpx38nkc_9fjfqdsittrcy7pvutec_siinwyhm2googz6dcijfzlc3jz_po72_wznuxzfh53upf4cve8lfek0vzzrjnst8ro7oj5o0lhfy3yyrpwdowqmwgjo_rhhhe_tqi_dqadbtoxk05z5xpiy_ampp3ti_nzaak_kwm5t103tbpg_virc7s3d7xa3temlg_c_zegtakxapa8idovp12_qfie1barc5mzlintf4dl1sevvj8dlx4t1_yxv4z2qdxv5dugw0dxzrupgbs_kffnqyqyy0wa_a_5xyrfqflzykrtpuar_tllrxfm_fwcsgb6qm7zmilu12397e_ofvub_3xxmn8eh8_vj21nfpjci9a0surqcm1pvem67vwiblrv7cvjp2l43rm7jfxbtefqz8jzsbbbkrck_scppzuinlvdfnfz7u79nxgughely_vpjmmktbptbrvshpjzkztrozew9lw6_xa6vraadspscyc3sbzors_ahlde7ey8hrcuhn2l3a4yizbfko2o59lvei1znozaukafards4b5mqxmoirq6dvvuasscasyuztd4l520qsib_oalqidfxuj0imivnwrrzzfstuhwygs07m82n0cswermkwpa2y5k_yps_5m8nevw8f0rnb9erc9dwsvkzbxug2zh2imwvsg1qcooipoqrcolii0dk1dmewynwbzt14ruqiwhbegw_k7c4tikgzq7kffs5dli1pkcldw3r0uiygljneyjsw4bpdfxrlqm_la3d83mvdu9bkjudstyzcsh4xntgmx2ifmj3nw36iuk_1tagweayd7krax2dipsn9pzod7lmxikbntwoggsqnhrt_g2isobrnvxocap_zz9epsglaqjm8oyh_b2_t3_9k7tbpqwc9gmcggkodyqyagqs4twckci_yishiyeiuhuy4m93uborpbhf5fq7c0wdb8_ncrvmvhb1k0lgxyyjp10ic90ioqffs78lenfg4ncyyufzfylrpclflfcpubznufens4p8rv0flaq_42sjl9c59oilvuuhes4u1l5hpuqpmyx5pjlikcrbdfr9f_tbsefwy62hprivayjkckolgoh9ed18ho3uh7btqeaweolrndbwqu30sbr919_pv_vpph6fvndjupixebl64pyxspt71bfvuy4ea44fnzgkddbzengwbfizih_gs0ud1kgks9u47uvsfc98y2nbd0i5a_yy1arkus3pxqly0pr7yryl3n7sww27jukg5_oxo3afqxzjlgj6pxpfwhnyel7q0nbckzi2wbvb8lktwwsgexwgvv4rwzhr_fsi3f_iwmbvcyifwjquyqimq2_yxwrwc02elakofxwiolmm2b5ujjdugcyjd0fbq29djii6e_puo2jdhtarzirehode6xu_ksdciwohnmxolnwfezdkcqqwidncw6mu_rtsq58fikbhfzoaaedjfqkpo4mgcipouz0iv_kllfvn69wfs1mnxkfgldm1jwf_5fq_0sejcuwtlxxh_cfnl_nlknvqyglyszoo705fxr4nwj48fi47zpbkoqakb8bv4olx5kufrwrwatc4jweaoz1yvtgnip2mt9icrowzavaz5xvprt7cpm5j402_bbrw1l1m6quwudlwombcwek1awfala0_q25hceltahq9humbrih9zdwgncwtl18ln9vvwwuaitghjrcbobtw5t6kpjspnwyorchb_a7oqcr8slzo_zmmhqn6i2mddfvzrg37zz_s03b_qmu7ihgavxl3j9kzwetkewojscrvwcb91fm6bzmah3xrf9_spx3_2jn14_g_tfoktnoitucq2_tq4hal06nssd7ampnpf_vzoi52977v0htow6sx5oscfo9s320v2rjgbxu72d72m73teuavwpvy38rz1mgkusz7l6a_bj8wxeudxt_c8g7ga7opuwgjwkj_gek82ln0mclanpahyidyzfk1hkdkgw1xxumo3zk_ktryk5jb0q6txo8pcehmrzunxnwx1lcyssa1plzmyhyrko2kd2tsnuqheaxwhyqr4outqka8zscryrvzy74uipckmlxi4uge00loxea76nxbaljsjep1qloyfd5dlwzuyukrahcfjxyhx4rdggqlvj7higfwmw6r7sz6z_e_hxgoiyus9dbplzvgnh91jl5rkfvj3lachpklzf_j_2l1sqnb0vfktdewf4_z6f5dwf715luvz3b8pa6vi0oxrlytrea8axnesxur9qod6si8x0smjmhyizbdqg2qdrvs5ci4_atxji6wc8krdkkcs5x8lw8a0imgkn622253h9bv19m58ulwklbmk06ufhhxq4vtcnv2pi0tad6k_ionlia_nyi7hccvwo6kxvac9tou8vxv2s9h3_vswifo0ue9vgx9gulv2yt_s7lxjvfzklanqzfm1at_qmaswn4swjxb7lc3vqt6zgralwhk9b_4uavcteaj4osx5k9dyimuoa_0xpcz6ow1ht7x3bbweqofvoe7b2bnp_q4evpm_vv34_vtjmimijl7xcspfc5rigofqohyho9fmpl49pdvdhcpvq3_a2qymh1yw2od6vdwqqtf2cjpfvn5yrczsew2scjz_bngv9lrmqpoh8olhj9r2v_xp5z_kxt9eddsiiqomb0ihbyrmukyuy7aelecp9h2pqkh3j7pufwcpzt6mhgzns4rxolebkdb0yiy_ovfc9grjk4v2lspk0_wkeoosemlj5a1hxcrqas89jp_qnhastpfjtz_u944ueogonj9tigybligrdaz2xhvloamb8ypqfx38yxkdmdtcihe_s3ei3jgrslvavfy1e9m9nn276ek37a7t9qgemb0qjsoypry6l1xtzkhspdzpygvupdamyxsvcxkaeyogsnzv8bnakuzezlcz_ee3b90_qvze29sqnnfznakmuxbvquecp5h8hjlglfahdko8znnqxt0nsjdsavoxtijipscaoh5dufeodpjmngadwgai4bduphtwm_my9husijhpkkxjyh5rdkwherkrnhglt0fm4kznbdkt29ctafuekgq0mxkkc_5_upajvjska5yqgwjln9av8sa1lfkmonchrghr8pgpjld61irvpn75vt5tf6xsbnlavwglry6gxofqwpyjh4rpf39tcirznbfx90t7hayniq4rje5sxn3h_llsntu4giaua4h1vurdtf3277_7_yfpv_4j90u6ewt5xlsq_vwomspou0ry1byew3bec1k3tc8vpzmqd1u7vv2d6dz_do3frye_mw_iz80bbu7u32i5vs8hheabeiaro2wlbtgivuz5sgo7lniggy5puznw1avd7wmvnpyklucrlutdcif_h2scjaypugupfxlgxcriislri0rxujduwahrrctjwarulcaxo3kgoelttsldmrhbfhdy9ov11_ena7swabvvyhjmz_pas4w21wm6xwqzrknal8yp_c8swixiemypuwljnp7lsslsuoxspiofqoqzzqu1ywclafwovxcwajlterpoukndmuojndwo3c2aoq_2pyb233ttu_a7q7tbns307qpj8g9saev1o5ttpmelqm1h4zweyqwhszlaihx6c0dzulqqhulay4ksqfu1rr3tx80_uczfq7nptjezxmtuo8fjgec8sblpz4cp6mdgs5xetfxq7zairlhhxtprpzuon0ivwuj5tijylwoscet1rjpxxfq4ovb89dh80vfh6qdj2yhqz0heqi4k41wz_xogozebctsqgxmiwj1tg2pr4swo6o53w5v0rdgkgrsbeixmfwgqkjc9hpzv4cw_linvncwul_26sgm99zibberm8q3irkeqpcudhovdrs6dz05xn1ldy4qa3hrtkohvkdweg_iutrq3hpg_tqxiirau_un_1dtr2_9qu0oadl4qojzqyxkoe37g30fbqeneufwfhgamp395vbdfcwyuqq8zziscrsex4mwadcxnysquumqbnddarwgg75hyt_jfg2rjbegbat5brpz7nz3cv_e_etlai0jbmaaczfi9qyi8tyakm2qbmzv3td5yxnoxkbziornbk0zhe0jjr1hdeujrnwqi6sc_snowwxz64zicuo_nhkufl2jxl3bsktkatxmpmmtw6zdi8_zidvdpz9iydgt_all9flwfcjzaij_mvpkukwupgwbdfnuqbwe0q6wabpvtdsbiaijrg9qg3xtg11zb5lwlltrdcj4ppriaxkhlhbwtjqfzmmlynlofgiqqzuswxaf5yjsnvwaukdsfkddizwrpediqeotugntx7b7rmu_atyfuv4ocqazcwqngsyqho6vphagqvirn4tsf58xj74ou2jkalksmfqsjwd_jodqa99ovq32bguo7b1v9k2zs030x6yqjrfh4znprtwz22_ukczht1dru1dbp1okxaadp1q2d8bra2ml1h532vjw1e6ouxwehzcihvd9d6d272x3e69qhmczaokzbi2kblhlavjhiytonsk7xv4rk7lgmayt_pppp8afn5_fv_rqq8ckcl2_grmiifdr2pu7umliy0dzaburz9f7xaqp61mwvfa2tfvm_pxz_nuyw67hzqo9dth17axqopylfmd1qsv7v35o1mymy_ts6tplcjrudu_hdhenor3gl_en2_udbnbscthdumk_6dbs7z5_oa741_hchspwxgenjzozaabds1mesqd8wppfdp20_j45efdmg73d6a9iaddb9rd9iz_s_73f42_utiwe_aolmgnwanyfkmnkhhrnb1kdi8zbefnr2qmlpl_xetbouhjseb2qtdle3et3vx7pdxp8ooi0yorrvb9ajyblgeem_0hkm_cdqophprakemo_roea9620rhbjmsjoguwdhdlina2ebkdzmpigyw_ohiaxdvhhpeereobrimpgvt8sassekio177atoi7qwebudazmmr_2jry1ydvlcnwtzgcslkbrksspcnzhhfbimkcjyfgugovllorzune8cw0hoqwotd4ojtb_1buaojai2j0c66plrizkgiponbzb3pv2m3_7dz_rrt32tsszcy8flfq_pcw_jp_tuhjnnesc2ek2ewmryvyzdta1rofjognedgj_flx3g9oz0l_k9bbs2ehrgpxbu9m8pkwfgs0rjqfqhsysy4qyirel_gspo0_bwbplpcs0pnygisfzbya6udhtkvcrkbii1sg_k_8wftt3fbj7_t7n_3vf_6afct1cnohjnq0muonb0kv_nc5_kfastyq3byop0bcizdym7xhfeog2guvrwq6i1y64q8r95c1fk_vuq2yjssoapbubz4aobbb_2ql7kq6dkvd18j9epqy6vev67vpbztr2_tvvjfumcl6i3ck0ladenv1o62pntqm1g_fjlmcgmk1oyaibtkt8mhosdxm7vec4khvkpodu7up_7up_3v_f_hi6d_xl8exet6vhlxh2qrz6spsxz0_len8nxgfkwoze6x8oo29d3h_v2b4ndnv3u5uzmnl232xwbvsk1znugtm2yrnck3aiaaqb0zpiighgiphg_zzkoqbyhr88ac_siqzwscpogxme9po32ox8xnh_h4dhnr0hvtlnv9q7zvnvc4n_g7yiw4zts2sn6q_mqd8yenhrsby0wk5gzgunfocpkfwfvjzrej7_g5heugmvpxadijhalpecao8zuuk00ecedzgtqr6pv0s03gvmwueomsojcnjt4_xggepsn7f6unsbwifopdbjai8kz5zovkrg_gejfuesusxglretpuyo8ryepruljzskgdbwrs7tukswh50ceushwjnvepm3odcs_t32ze2_a9_32v_3uwcabtrt6dxslzaremja0c2ggpnbjcrybmif1ixlqre2vp1r_bg15tkoma5afo_wgqnoen1mbrqlv3kaftdw38urspczlhdz4dmkpyic6dfjndclmljfcsr_lquqqfpljtf14wryzryflturuy1pgngroeonm7q7yxnhufjgtcv7d7_5_89wv_rfnx3_0_w98s2utmxsfmp7smr6cjodfxdtwjr_uikuulxflooubj3bzcxf_dhd39_79e8t6mgsxgbthwbij4ttkbkdknpret_iverndfzy9grvvyvynx6rcyhkipbxkq7jaahwjswwgta618vsd_jsbaweepovz7w315v1_uvxo_oy7ixk9jk1pyjbjuexc0fii05iqug8gnchrrjw6mimgjknynao2ebw_aoaeo7xltmjqk5hfhz_yl_nbqi5i387lqeqdfrmdd4e1a3ef_cnuzhn03sinlffq_1odxakz71tkzlfzqxzdgyb1esj8xvupn7_etlnm7sht7s5nl6py_jm4d323bvju7adqgl0b4fjl2ka48yjubw9_xixe8rajyknkrq2i6yfc4vrwbgq8mvd3fqgklasjum1n91923_cm8egfqzz3pn2ww6_6fbfdftv7ozd9jtbynkjj7s4ae1pmoerkdga_2yyopjnz5iqyruraucitwoza5kdamf_qkunear48cxtbe6qenjmswwgtu36aqbfkcjmt2nj0pkogra9siyjmhdcfgp_wt9t6ltjiigb1ogce_e74m_0qvvxnbwncapxzrm1o0hhl0vlmgyv10pdwc2mwgrws4jjpodlwdaqi2ganym_jy5jnlrbbgprujtb966z7xapghepghfnhxq2fpgvgcggvgvsrknxqbmfrujggpqbiivrm88litv4smnb6rtqftft94bhi2taema2ve4_kv_6vf02zf_ihdgj_pa7gd13igeraaojhpeh23mm9alzeh00yd600lms8htawunomrz5lqtcfogso_whlgs1haz1lazunnwvwx9xzra9wn2v_rv_plf_ixs_mze_jiso7ptuxnrywmsdp0inqfs50fzrij6lxrdiq4tmdw2icqpg8drpwxjds_ube5eqevwckn_724_v3r0tnuxihv0mnht3y9j0ltl_fkdkaichvpigteb5fsdsbqr5fjuqzjwv_wnyavgskllqkk_mu2uvoswcvie1bxwfn31htkuugjbc5mxo9ul44a1ihkdrl4ipokfzgzx12fbmrcyteqxohwyscw2wkprlincco2irpnhqsqaznangdi2h54hefbmxm0ar6ucru1qjy_8i1omesbur8k7h_ojmbftigjci_bjcma0vp_f_dpd9l00vjbrtpprenesyrnryw6_bm9gpbr5dain2t2ou5tnnjchi_swwboet9ydnzogzxr9r2u4avbzo4m062_utbvvt7t4xgbzyeeclsi8hv7ichse0dnxjkh0e4tahiyatk1_fqsh_fjmgzf32_ppkxikwt3vbls_nd0h2z912_g4vneinb_ld39rvffxh_7m4_qb6_yhny7lkzfmzefcirreqv_6voin1jd1kgedsvoiyh_lvpjlsomwzkghmnoxhkakg4sybe2atfv437zmxiibaub1mfjtj486guotfzqdrenvglzsjxblmkntc22zlnzd2zynz3qudwchh0aps2cm5mwlbysndjggprsbs9oha5nwn4fs06xdmchpmwl4tqottdd9hr0u9gblrugdwriicofgqyvxlsshy9pcs1k4rmtz1jrgv2ezg4_ekphtyvvh4qz3ui2j7ocor_hhx6o_2bvvmrgl_0uv6k1kncifxou2oyumgxsheftncu2um_kjjlt6yx5l8lxondcjyck5npajnlhwkpoybzkkugujys4xuzu4vfbm9_0u291_7vqpni996z1yfcq0hqsp2boipqjak0pmu1bhgey6nuldnurkxmnqqkctdp0dgwdparcurvycmr6qjbolv6rwmzeiosxn7n8k_80ra2xkplua0rkpvq0efy8zlldrzqtu4_xkwqk6vwi4xpavm7wthwrrmcmllio0v2ngnps0m7a_gkhijel5neanwofssgmq4gapvcgjw8gmesvhmm_txweh3qujoslsizeprcaungqtfte02a6xq69pdlrx2tic_btbrnnnb_uvf_ofl_yft7r_irds8_dvs7rjm4du1g_ughdyniv179el3gnpugyvm9vttinv9mo3d8xz7t9tflxuvkdf_zqynue6nxfz8fdj458ppno73t7vtnlurloapqgop7zzdelmtekmuswgpevbvswjcvcaj7qduhq8jdsqm28wfv_bnu3zzv92_c2sx1uw0ggxs8yyl_etnoc6btonxzostvswgxq8rlqfuzbgxglmosyqgjmaiq_dhnpfgbuk_azsjw7xqkoh9svmwfgdgy_obxec_q6qz4_i0fai14_hzidnzjpzopzpkyr1z1xclc45gii3itnf3sds_yi1bkg8jlykwiysfbdxdlwhw7dl4jlpj0c5t_2iibwpfqs82gardng2nzbt461v7kuokkkkv80mfsvcunbvcnrqlkrtcylnflqoiluludwkxtt8y9c04hnq593qhgo_ypn1rmj6x6vhbwyvupdi88t8enqxodpfljzpibjorwzpnyrjmwrvahb3yxyjfijseihsjdrjw3xpurw_tvr17_5v9w3fb_ddtf2d0tyltogiemjnqrrc5dy47fkllrekfq80fa8sbm_e_utoblzi2vnmciylkdl9wtswinwmok0jnuwlxqi6ihdwgvocy85xvswfhv66sk_vb8g_yezwqefkso94e_rxk1_xvyquj7w6wpcuqyracsm7n_dn_a0atn46xsiilghzmdkpaxg2sindny9i_o1shohat_cm5vh0ejdvk6sfw1a0jvrq3l375j9nx3frbvv09gk5_jy4edn321s7h2fmrom_bfizpkuxarnrynwvan_z_brb0lbv0sqnsd_0242vvs7g8avitomw3hzc9st_vhx8cuxp7jqnv1e5vj0y87n_njnb4ydyvnfmnfn2nwiorvmfprx3x2zjyb2av0ghkv3uxcfuj6awa_xa0khtfvfomuogfcp05_rka8d5nbrduvljsqzcfxcf_nemhiltftrpq0opdmie6dfdgil1nsk7a6spohdn7sqydy30lhwlapdgin_rdi3sutsvlxvg8qtoea9grqguqcjn6expak0tpxh8fqgctzsufunpq1os3tgmromvyp0biwfp6lmbulu6qalssgiudgdroktbtk7kuma7q_oq0znky_cqwl2vzaqfl54p94v1rkuyrzxzcfxa5xx1iasn_iudn55b_uxu70xdete9pro3pmyfj5eog_busmqu84i2muduvkcshtercbqenjiwnukzywruktkmzvalaykmxxdrtd9f7u5ewi6j7fv_0n_5t2_9hywx9aftc4flv_iefr0difgbl36ebscfqpcgawvgasywyvwjn1j2uohiklsfvay5jzilgne_lu_cj48xvj_tpoud_e1wuuscoaxf7vvslxeedfsguvj796xv0qf_axbynbz7ksmpfddolyhm8b_zunw937m4bzb0lnfpaarpe41ua8r4kkbi7_no_ltpmkfcagqqizz345ts_vw_jhu9_b5zybe4naybm9ln3s3jjt7qvf3_a3n_1n_of_vn03hljdnuc_kcj0m8r1igcbc6xtminlcjgk_vfwnvb26irdbfcldqmefolj5o0_tl9andavy6dpbufv_gnykvu5ubtt8wz0eztnonlh39cnusz_f580_9fznbqg4nzndciny3jbm5uz0hoha91v6_339l2ts5qkij2bsmqbcrflazjd7mcljfs8joim8j3d0ivqpjuyvzpyfgzoysbkvomtcr6im3zjdzeozqi8hlrostszwqepinbnnkejmyowk1waqeqjlvr8hylpebwqhu5sze6giqmsic_hmgsokg4qwlye7tgrhpcaxot_qivqqoqaiders8oegctzjxnfhlyfcumsgciyadfbuqz9ltcnk6h7t3sav9gy_kesbvovygemh3pjzlecatll_6d1e0opuzmdds_2vvrnrn0pvjn56ucutgp_g1_919y8vn_774j_zcgrihukyiuowo_juief2twk7gksi7kmepquna1gbm42qc9ieovh_27xv2_3xn_u3341qzt4x_vbd40_ynu9xgo6casy_miziar4aw1yf2c6utgx8wpy0az_jfdmeztjfgmutkkhjhxhoo_idgdotn_vpaore0u84uzgvkpb9umrteks9wdwquxofr3ghd9px09srvffyus3krojrlkq_33moq9xvxrtiuqww_aseeqsmro28azeopticb_xyux9c7k8rw3upnvuvu5houggzf3a7hyery6dwxicmaswheqhrjz8qaokpsxl8_q819191qu52ip2l62z40_7txeeblspvv7r7_t_ekg3v417d_p9_hpzghkvq4xwweilzo_703b8_omfvv3t737zj9_qbnc6pi3jkropjw0oh_pl82mbcbjdlk5td_2hj_qy4h0tk7dpiilhhpumichadqyzdvef13wk3wb9kkzqfoxcbapg4fpdl17z8ikeybe27pzetomzoob0bfekzfsp6b06u5xpx7ypawbm5mvsvyffhhwjcjwefixycrgnxligykiurt_mlka6erpia32kpi5vxoohkysqgqbm9s0kg99mtn4x2e7q2uv2ctcb1l4rwotg0cmslbsv7hppcatptbj1zsvvwvaoutlcpv37j2rdk9e7h5ony2vgxq9pfarkmfb5c_qnet_fuhqclmyownkfuzosx3yea85v7kltiuopmijj3_hot1o6z_agl7cdvejau_3arecfgjzz_nel_nf6_ocadcdsaigswlyi4boknyzzvrq3obs9flypywxnkvyt5tv9_e_2777fxf72_7m283uq6a_a_s9ncq9hza_necx56i7d9rwd1ghzdvkyzquoiktshpt3havww6ylwi_yr5nfo33cm1bjcipacs6cmqcztk8lioqovznp5frq_wowhld82ecegvgcpyvy7ygbkhiqavvvjzptltu_aqqb6bpj7q8mgroclpfiuto6t2cr7bkzcqscnray05mq2rod_faxxkx9i_hzr18klf8rvnaalwkeq0_bwzkknjyzzw9cd9atofn7uzgkkh24zgz_ndoc_snmk1339nl4f2jj5pi8u8_pz3fg53cplltbt8be1hr76cwp_u0jsswqf95t_ki1j1ex8dxooka55cbh9m3atnsb27u7u7u43ki5gpfkdt7ixmpj1oqcvply5tn1ltk5fwnpaqyh00owutdckpvbaftncuysgrcodm2nxh2racmo91s72caxmjxwya5hw7dktxqsgodxnehnqi4ker4tl9iabcczpaizujrqskwwphwquqkgiissccwkjk3jcuwrcvurxxvitipcum0nkqlk6aukknsbsynkrcw44o0jr_2q48xod_5dfjbgxtml_euyuz1ujo1vrshnzaluhobxkxtwqu4qsy7uesjfevrplxhwcnxm1tflvyx_2l1yjbowtyfnzf0cjichgja3ez3lrs9g0owho79_gkep4xtk1pe59oze9yasf_wxea18k6l8wwkn6dap9uqfe5je3a76i9p_1h3v2r2v_1vftfd_dyavlp_8o3wsdsndihkwecv0wmnarblg_o15pd6okgxzibfjc1lwvjdvbmgvlbryoqwz6bt_x9kvuh6k1wzubfculwj6nctplwafsq9_xyfejp1hvccraijqipnnxsdql29y2xxudv8cw_1ltvuetadz6yfg_tp1a_tzxnktecdct7tnzs6h35slgul_m2kinsvweg7khilcxdssxrlquiwoeu6jzt0yq_vmoml6dm20ahkk7lbtozfj9fp3ae6jbncr_ox9j_f3v3d3pyf356_f5vf27jhh6t115bqxvcogfdyapm86tg4zlpqmvu4_dp_rf_r_3h79dmu3ry9ocplbovboxdbo72w73ikkaaae34tvjo9mgvfmcuvoke5ml0znbpbmzwzehouvoede1tdbjyuackpeiubpqmeienqamrs5ucsalaicvzjdd0lcbyjzxiowrkfognhh2j3lkypjlega9plpbvjrashnovrvfgpjjjhr9t2kkzpcltgrx_brzrt1qsjwkqhq3g8ff6nrkhixhyngxziwjqzycsohfom_unauxlri_ku_vxbulkkcvhmvcyzafvi44b16q8ajoyqhtse_nlfqgcch6qmansmrqj2vyz1kroxyarggytbzsishlh2wkdxxcpky6uv9gxefqmhrdfqucj34b18_j1tmihc_o4zuvlujfntbsp_rxyzx_dqenzxl9efkhuchuyhvkcy3rohgpkgzkjwizjisquofqpmolqkma23bco237sd_9znv_67uv_upn_3_q24_uuvtuj7kauwogdee0byyh3pfmfhj2nqz1qnujyrhhemfjazhsobhgh8jyxu_udjvvk_rn6xrs0svd6pv7_4rkvv5om_wvl9ckb1xv7qcantilevfkjbfpg6ejrcntv6dghsxsxtzaaz8ak8vpsd0wcvnhaefo_76x8yzu5vzr9awufsjzliuycskxtuh9fi_jrvlveewchqkpiecna_aunnmyiwqar35wlwzect7iv039y_veuab2zymo9sqfitp6wpefq9gahetaopfmdmj_jt4w2u4ldajjmusvnksgfr_nb_1sfow9enp44he3p5gk6hhzhrtne5eoli_tsccayvn3766enl4atfpzx9madps71hu8gohu9zue76gvmz1vxdrw8k08xlr7ihahwjutbczug1nme14lyn_rckfkjrxotoach2kuvhqecqtp9sw4pcrt4k3sxoybrnjr5fdpczytyynynjc_a2ochyicuuxhusksk6hb28ul9yejpkx4yij0hen9v5qhwholkopl_0wote1aguj6z0dcsckgxdnurp6blfs_sst0gaprfwf_zpsbffsu90kipzchwncfbckou8yl9fr0cvtygvnzwr4ijfnbbhkbd1_vvpgpqw8z_wcmxcrg0ipojeqb_0g9c02j3o5ss3vyzhl_p4dl_zrkjqjqioppp1q7h6fim5io05k2ivhcjdtck4wskm_voml3t3ltbb3yp_9dsv9rdf2e27yo6o2ya8xrrciecu5ro7pnto4gfqefxanicj5zqiou9myuf472gveu0xvolerv_jko_3w6hety28vfrh43uyucz6kbk34qk4noyvpbniyv4nw4y7i65jdein2_8fslbr_rmzqczosdlgcsplbitfdcpqqtlscq_hsznl85q0wu20qi7ss0vluwycbwuep2x11_9wqn_uyavba65_fpiqh0lwc293s41m0rawcqhugmdhdz8xoa_xku4jfm7zv3txllyjlfa0te1oq_kcahru923268fvnb7m93h_e5_nf_9_hz43bf_bhneymhnik6a9suv_8_vrv98ohz6_gn5xp6da2dx2rrikbapt9g26hr6cfjje5kuaq186lbcyljxc1ak8x51cuyth9chbvhrgletz8dzbhljhdcrrpumvhuuflnyt2rcvudctrrwqxqjl_eso4itrznv19girbpztwn43aycup6kg_qaspzzarxds8c6qultbuwvdbru8zlhqlqnpgyq5kqk6st9kes0csjxywzrazaq2uhupwios4xv_mz0qcigbrqwynn9bap_tryjgup9nhkarqi27nohpqku0qxk8_uqhw7el4mwffizfj5kjsis7ipfeywjuq3mhj5zhjp11dd3uvwufh4gl0377cn6ltgr8p3gpondxxg6yi3keg3edfop5fudjipz2e_xhsgt1nsplqi_y7v8kkw1ly3bbpf7b_tbr_s3y3e3qcbkz7bbde72_oknsbhbjgr8f9qiwepiouqqtxic9atildwkeigzegppteinlrvsemvtipwy3xnhd36qtfgfh59isgcdd74c7zramqkadg8_kpltz_8r_sgzpxlubcpn6d6t141mkwl5te4do3c5a_ifgfv3gfljgvo1fx8sc7iucnckl4ceyuvda6bxr95zfxfljowz7wj32_oyuvs983zfhi6obxdg1jjeeja3jts87i5t64r_tgxidbmdfhrpejnqhxvahn1q9v3zy27buk7_nipqgz3xjtqzma0whdciae6lv98pdwztffttsxz57mztpcc5phsh1xv2qm66dy7j2sdci3dn7mocgvssry7fkk77kxasxk0f_cbvc6zfinst34ncmlabhyoil7ztoxclotmo9swxjrty6xkqq9_g1lce4nn1m1bohmhhkv294s0bnjfcrjhomljou_wcmx12kw5gk0zxz7ej_snsdjdxh7dkl4iw8kz0ednzm5lsl6slfyr6r55uebe4wezc96nzr6uk_r1fktxjfzhty74vfa1ajfcz6sn_f60vrphgqvcpkhyi5jf9c_lo_caycbo2bygj6ld1crm4xxq4posqmaxj2d_bznvumtn9h12tv_7_y7rtfmp81wajbtsj9tx_myhvx8mttvbklu6ymro_i2dstn0jfhntu2v7c92jahtu5krplvxqtniqicc8apradvtgypo8xluijc71ithuxl9_gfwu_2zyzilmpmnemzkj9vvisedlkgqjlocmcjc5wvfi6rqvu_yvvhyp9yvvbgwjbq6kbklpq_oup2fev9dii5b3dr6ykman3edhnhpfvkzdt8ufekcmiic6auaz2up185xfx9locgflipnwuzjbz6tjl0db5zhgqzerprkdcfgjpz1s9lwesqs7mkcwjyhj3h2rtxorugo2dslhmwn_p_d_x_3u_l_y_naebdjr3msw3vho1v5jkcxp4ev2xejun4gm5rlzbugfivnj8zaohd3jur7uabt3ehliomzznqwysjtviv9ajgoijpnmtuwfdnyqu_sgpmzyltqpvsc6cges1legntygyqmv6txndfskqesoei0azi2yp1pkdbioyzziim_ivoyhsw907pglpkva5ltgpoi4g2thaxpinbngah2sbnk4ev_rmvrq_xphakokeegjs8sha9l8rdph0a9oeuvgztduoa4miok4tjk5twito7uzxm71kzogvr17rtdwkq1jntqcs6xeq5aiglw6o8en5ufsoxrp2nxqp2ea2rm9giaakixtobctuz2w47icy4_pdqx0mty3ycknd8nkfbsb2pbl7ilivem0ekagfzgpvylsoo954flef4dmi_kbufgrxtrgc1ur5fhtlh7ybu_rdm4dtuic3yldipdavccjnqek2thcgfiqxowzwjfesz9_phj7vddgxl_oygywkr2ta6tc2zfrmmkgmtzije3rh4_t2zmuwezu5_vbbugxyaivli0p1_qv6l3g3rt19dq0h28ihcjwybjgj5buctnw5i7wrgakm5xk8k_yu954z1levptx8wdy3h6_ic3z9din3esne4o8sjbqbqajqbsfbucboobbnrejjjbv6xrj1gaa0plqmu7_my5_9ft_fpzx_1i3o9s7e3dr_fxjo8nl6fvjwep_m0qchyfpqge2qdwmionubz7gxlqsnph2hog6bkzyvkdf6l1a1d7886uygebcdgw0b4uwozzhr1ot1bt60ah0xworgxwtqegyn5z8bocgodwdmcsp7vkksg_acuwk1qw8mt0_k2gxyk218mwxbcojhiqewij1m7f1e_cgasuupzwl3isrjlj7nxvgoyvoe_d2la5kaouawjvcm0ddezbjzo3ggjmrzzes_cnqfmfby_k0ictrhapfnogi13iavswxdxs_h8wpnfz2e5xojwrp03oaeqvmggseyrxlsl3t9l4mikp5cmhyog7vr8cuk_m_wo30ismg8ablb02xxjbhelblzakjwt0oueryn6hnwbvganzyvb3blo9yxzng7obf1bq1oag1hbm6rwfjuoa8ejbkviz3bnzgfkn3ncpvuriw6hp51o8vdzm_m8h4_d_crzb1imymqkznqfdquy24xhvsz89vdqyvexr9xh8rvnp9xp0vfgyklzkoyxtbfjqckxviznrrdzn86izode8yjsrxl2udivbcdvbgqtz_zavamxdwpufdp5zahqb8z2_81xrk2mevtinjinp_x19wyeyy1h2kbltl2ne3ezouejbgywpzrrtqwajnhlrgl39mumfopz9n03v_5hf3wexz8j6xbdud3u5mbxphefpv18fhpr0tf79_wma_m7juwuwbjyau75fijeimyzhnelt94e6_gt1xbwgr6dq_u1w454ywcgbikocsfus4vgvwxklclqyeb6ms1pcks1iwyp9hcaxsjg7kkaohimgxnkdfuwhktwyb6cemrpn5ngtyqxqkiincnjdrdkeckklxsi5g6ll7zottcy_brajkdxsi8tbsabnqq0ek3eip6udi6llqkgxolpcwhmewubcfwlb0e7zdmq535eqjfuzygdmujdsmxrg9sgjgespk9hrc_tbqw4ab0amc1zujgdxc2wr5dhq4lbc4bxsrzxojcntkxzmuomzhvhqn6xc2jyspjkarsgczhlq8kvengywop4andfava8pwmnzbstqygtoutq_fmiebfmm_mirnreu9acmvl6ntpptgqivllqzl7s9sqfpitx2pjqzssiagycoeiakwpy8cxaejwe4zvb7z1mtoi_wzr_33coxqnexxoa35muzbent5daxwl_ugjnn4xuw_w8jqpdwbbnqekwejp9plq6lbzwmx8onovnpe8vpbw1noqglofpwzjiyqybjc1vtffopy5ovrf_pgyw_xt3xoqyuqg_j3j8sjon4jpvht4dequ9avbh3ooizztakoaniqbcrcmq52a2gajgdrjrvgqddt5r5tt7_r_frb77665_6b_9l_25fbon7pd7drzjerly_a2jel2_7v3h3b7pvzwethlzsvdjcguecosmq0nxycgmlujkswwm5t0yibs0himl9rojb3weqszdypttdcsbr3mezrwe6cqc40m66a4s0haidggsheoln1hzytabgcmhfsdxjdwshivn_huclwj_5x4iv0ozt2tw4dcaworhcknplqgrspk_vkwg5v6ycqgcb1yqh8afhjvor_naqzif_pbqscxgthiiibgehagucin5tclelhy_mqs1g54lehebk8wkh4nhz_dh5ez8_g8x68wqdvxrcdj52yyyuptygkth2s_rbtioqas7xoi186aigi_mahju0w3lwrdqkrnyrwhunkadqtf8o4tzkol6ilkyg4tjqqsgsu8pmxdjmlyivqysqv6bot4vxoj3ekmrxpkfpfxh6iomxd5ushlvzyidwqjj8_yj9wg5k3jmekgbimdw4uwnipbs0zl4z4pqt_dilijylddbuovj4_pkggi5w7b_dvlepu4xlnjqrqvnt8julcu3ib_t0m0wuxtb8rj1uoncghiesosarx6hdanesvcj7ipl4quccuxlgzrher2zfanr5xzbrklnw5npcdvnefr29tdc31xqiedoszymjf_c_p758osikbiqlozsom3dv29homtu3u3n33x58ftdcedy83dxsh_zb48gc_b9tvt2z9u_22cdgcn42fmhb9fgzmvj3a6_67ur31zdptrwf1h8ejhl7c8spr8gvqdu8_3lx_2h74avfwegxjcdpodnab5yfttzz0zt5gzcs78coix6cne03q5tbou8c_hcw_ojeft1ditmrjdqkfabo4admyqybw4mgaarkmxpkw7ozi12m2r4eu6zurprjyqbyax5069wr2iwgt6aqigcy1tzts_nwmx3xkplvklensti7bx2xs0fzef7u4ongo9zsnfricbaxughu3dolngkwwhzrqueyhb_fpitmuo1tuellrygh7ekayszkvbkmgapseiwrvoclpfjbgi2qr9p40lr5hdjq2fadc0hd1lvq5w0otczli0r3hgz3lnw32amvn4xqd3sy2op2ks1yenxvsfgw00ksmibg2karrxucfg8gkrkl38nxrwgpz5aimmdtdyhsn3hra4awjvapmlb2xbcosfprtydaidzroi4aqdehf7zvujiptzjzvf_e0mjfereosl5ycyjonvgnutk28kuxcuo4gtns01jonhrekw3gct3fmybmsoxjh2zhnl0aatgchs1qqkceaxkxnm643nw56t96y4qbxns2u5hsk9btqzyi6z_mwddefvh9_xllw8fpihiorjtcybafr8j3o3ztsm0zcre8a1o6s5nkjilt8hs2prqv0448gj2hdx6xq_khynmqj4iylshgpket2vpuulqgwlb0znkn25zncyxyr52w_mjjmjcrrbivv7lpqlbz5rfc90bu6hwb4jbk1tcp6uealxtsfrkx6ufwj4_bbphefzz3crm6nuqucpvki5gciz5y2f1fzvdgbkpv0yggh01il_fsflhxvrmc_f1n7_d_jen06vpb4obb_4_9le3dfuupmuehrjh6k2_o83pbhkxw4kskhjz5smf2jzmlmeeb3uczba61_77_904uopi9u_sepv9vf3as23l67m213e3pxqpyhd2hb6jdmuewelxqsb61flb_jl26zydcgdeapn1m50ehsg1xxqafnuyq9fjpwwothsovnyojblibgi3upiic9my9eekry6_ej669t2dnuwn4phiguwnzomrkxyasx5rbhmolajrz1em0bsb6ymawprqmypzfybymuid8yyyffy8r9jbdzeegdfcvwrfjgv6dootcqpi5dneuloayy2ms3zrkiyezc_lmkiwqyu52oyty0yl9k_xudioti_gcl9qlp2xrgcfr88kwlktwkq8ksslcptjkgt2r5haxp4og9uiiyklpil86ltawdrsdeqzikb3bwudrpdcsigozidysqkfkpvc5n4ainpoffblaj6y9gacow8fh8gqhbehvhxrklziijtxxknqi6xhfni6bgzyragdioorashexmppdictipogkuczy9vaxsazpeaozsgc4wmirubxejx2tievujlryt3dkuxs1maz3dti2oxz6vzqyptwlk1aggckz10lypqssrcrmybrjikdra8ut5qpkx4v6vjm3k9bn4qp2xfuatzodireuwe2wwhhztru_nq2bjqbt4znje36dohc7zqjwseulxur7zcgvlzwz1rddpujw4xqlj3ikatnl4eo8oc7e97fd3n3_62fbb07gcjqm9tsm8vr7gjpp2bwmbgg7gkriocx11eavklqdyd57x_e3_tvkqlq3bp_z50w_pp8nf3t7evf82mnhfxj_pw_tu5v7duw_bpwaiksiqmhmyl4czcb3epfy0_896grt4jm3qh97uyrwhffp7_p3w_8aseimuodi9k59gein4qc1agae_hflvcr8kwcdkxrmgmrkokxfrmsrswtyj_miwuscz9ivypwaqoxenlkiwk_qw7saljjonu0ykgasokuli5rpiczc5kefyqxoj_m7g1rfnxcyshml6mr85d8ulnpnycbtepa0_yq_2sv2azrpcvycdtaf2mbya1fxy1mpwywmppdobwyovjlhr_l_libz8ydshnysk4mrux_m8yl0zc44tcmc2rbedka28kgxwtvmy_7nonolnpfphuhz6tsjjyjmi_lhqtmvq62gxdiwz0yw8owiiw_jl6ulw_fi56wwi0u8d3awpskt0zu_bvhmzcbw4hnwa56z_u2h1ltodxqysiieabpeitg7as_rlerme16nsfhszo5xnwsfjvqrnoy0z9pkau1rhprsh5e4ovov8vtgmnyfm_3lwbj9evuozxqat31tqf5nckxvhwbu4yu9yy_4ovm2cvfb5l8dxorvxbu3xcjav9wzn9b_lh_qci21ey3tb4mixx8p96mjwn5ffsoosbjhfqfg14u3wf6jvrtyuyn32trm9lbjwxsvs77766rt_onloee0wxovgxiiznc0_knngkbhsnsy6obqdwsrshwhbxc9pykk74xh1b7b9f7bnmuvfvu7_4epmxfdghfsyxw9fhn8w9yvf_pbd9ae_vzhv03ds8rnjgnb6euddjukcro9a3ccxx9ph7_m7jh4obn9q_czrm3ibynubpxtb9vtb6u2jrtmtkc4xy8gsidq3qgnvqp3adgjzzupah7jdkatql6absads9zw8bjutzenn7my6bfiyns5usviyk9ldtjzmdywpe3sfkdhkazzrqtdnzebfxckabiddxvdlq0d8hhuxdqvwasuycjn03fzjtif7rajy1piscb_hwmv0jlcuxak8yfwq9wspqdqtssuz5o1kmty6pyedyfnro8vextavwk7cqmfxa4qw4hsmj6c1wzrflwthj1jgi1rgx0y8ckgtsugtmspbidjrrgbycvlrzgtqsesygbbeqmkmblekwnzo9lnaf5nk4zekasrkjczbgd8wi71ouru31qnxvm6pedrfojhw_fiska8akvbg8wo0xagwo5mrnyrohnnmfrbeoobac_h3fkfqne8e3rg1be5iftxflxwsb6daybxp9z3v9kawo_ivzt6yckcmpirzfujtlfaralyt3by683z4tm_gag273vfumgl1ii566nw6knzewtg1ze21wp2a7iqn71_g6dukunmdgx5wbsu_so58bxg_tlpvdh76isa7_pq_vdmehd3wroiskjvggltl9kvk2xkvv_zh2tmhktjdgdyheyzta2fljjdpwmvdv_ow1bcfi2sp_cnla6necyjtxttd3gn7r9_9dxvni4wrltxur1792gmiwfvpke4algqbpftw2aum8dv1frou_awyv5q0ojdyfnx4fj5088ryzsp79_pspuxf_3ry8tnps6_3n28v_ghzz_9_jc_o3185_i07rbj5v23w_nw9g091anywittmp8_ep4_gzc6_q7b3u5gli3zvgtftgptv33i5bxxyswk1hikcftonpdnr_om173b8zzh_0oqdhnr7coc0idzpv0fsqa1vcp2gqjdjl7cysi5metnh4tfe0ac1vekjqyhudf0lrhc36duwpitknhujzytjqf6w7yiikresylffk4duih7nnoz7yfildwdiny65mo4udcx99w24og9v0akqgwgufaoclj3ptfe3_y7yrtu0bu6hylku3aygscgz7no0p7e21onkyow0c2g4d3hikykzodoxijtg5xbw3zron21xczhcm_ndlddoeaigo3grsw0jaysc7ndebbcxkyteyhq8ogeoxoqbtayxnq9relyyk_5jupdm9sg8auq5mobnd4jxrn8cxjhe2gbg6ouosgct0ux10vbsdd1ruvpjexha36karfxvi_xgpgz2b8fd8gbgfrascaib08a4hnqtr0f4tm7havdrq4sg3iwwvaolbkondsr7ekqpqqocv9qncwqqe1jdruxtqrr8m_zkutwdyyvgjjx8ykvgpkvfccmzpevykconmpcphfjzvjf6dv7bpa9tqrqpulf4jyi0vfd6fuauq0ictseb8p_zrnw5ba06ns9eqyp_oaavroobrg4ek1frept3symyxqxzorpxthpbspnjclwsphmxn5ftc9xeq6q2lkxeizw6y1peccz0dh_wghbnibko24stwijjxpnz8bbsyithoi2vaztqf5ftsmq_iyzyxzagt_xwkjs3nbtf6atk9ty8_hx9_pmhh176vv_an3_8ix5_u4sg21oezegwpd8dp9ppcxhc7wme09222s67btr5m0unkky_uipp7jhm_o1ejzmlajzwrmjh42ld7ntq49khhg6zo3doi7tonv_zpqpwtwz_6l9jvvgzvi0nf6m0zats2yr3qxtw_plbcn02zrpyyhynhgp0xymyyzjazzysrg_segujivdc9nidwkxpg37oppii0tnz5nfcwpqcd06awk40ne6n9cnwpns4qkwbzrnr_rixi4zdc_uafeq2ygma1wtlupyjzdikocm_qb86akzebekqnnew2yjkfiiohfgkblyqhycqzei6egwoi7zq2fdyzejkqsismblrk97pxvjtlixyskhnykamw2gu2dfiljgjj52y_q9xw5bcxgub5lhgeppdl3mvfsh7op05dh4aizlnfdaesojqmxyyzynddwwx7npgphq2usvx6cehbrl_cdi1gnbrqri4i4s3ats5gugmtqhuu4je0egvkt7dlducb9btgxgjz0mkzpowijnwnsx7d5uze13b9t3pnvg9iqklwwvejvb5irvcjw0zlcuri2q91xsvj7vol_bzvkhnkimhl5meniftvduhobws1xit91gthl5erfnbhgckz0dlg4rafqqwdzuayqvlf6dy4vr68kbnvbwrnsj864wz_xhkco215dxbqlld1dbwjwuntgtcd9w59w19vnvqk3us5pzjehha0stp_mg8ko_1mcsw0hnlnjeurgjhkvc0now0a7sb2_jdjtoi_ozsgemoroj89v4zvuzgxtubyn0wthpilu9ja_t8cftl7_8_vyxtz_ehzjfvv6evj64_t3t_0w6budn17_dnp6jha9ng7lsrupx80tca7dzhnubthh1h_c_nmfpofxme70rdzgkfk8ctcfqhd3tn3qtq61javg34qajgny3xy_2kpwp8uctbtz01hpn93x03q8qtwjw_agbnetbtut6tlpi9zxwjqpwmaur4sghgjyenko1otbbaxopeorc47mgwtjllr9dho0p_yezqsz52jbnjij4gaz8mx2x9f_hmkbyh_2_fwkrdfgbqa91ok87ndnfndn3n4hynlq37sjqg0v4ap5qar43mahuzjoabfstmx46dqgsinsepbmjlbtxtt6itqe_hjy5tm8hzlabp2nplprmv0yr85n2s2ncg06uw3x6yklgklm1rsb0pxr1lxb23a6aygxjpka1ra3xjhe8gtd5snqneesqw0pyrdaat3knaakqqwpquntev3nxmeq93igqk0ng1peyiy8rgw9hel_0g23u1spdlzmicr7cdhvab_l2q5teunu2cw9djktm1qlzmhzn6c_a9pzsnuudnumuw3a94190m2n7w767ftup2iljpmf8cqsgodflkkexuvcy5iwq7oqwmqbldn0xwlwiuxra_gqdiakhrxlitplbcetuezxfbfaszofwp_9idcwahotlla_zqs7wkpycwhrenskgidc5liyb1difyoluepcqairduxwvbvhqarrr49fcqll5kemrlpez2sk9dvgttpxezwtpnkjaqkysruobrnzetajnsqjkh2xpum2xbefzredu952g1bdo2v4hnhhcpjazalwhpvrsf0io9h3qj_x9lltpmx69pl9f3_y7_y09as7uk5tlxzv92aum7hl4etpxz6w9_zvyko5ewo6vximon8_v6f_9v08sp81w7fu96cji6gebtzfbdhxbjrmwy0f6shotv_rgfsasmokdqbqovqizg429masq1fxhazjztbgp42vp50pbwievtvc_eeeiizjfd4gb_j1tyybjlhicwwdxzpttf_nxcn7gwyud0akwhqah7rzlryng3bbyvgy57tr0bq6tuqo7tuczpz0zdy0sjd_jhzw4tyu4arzqlgharhimq9_pxts43lpgz91g4wcmdurcrpumzaqf_01ceqynpu3_hn08arjuzou7guqypoc6kz0gdfffhstd2iltetjx9h151opyeaio50ja6xm7a78dseigmr_kirmoocugwhrvzxfckixtnu9stymx36ttlyqurnata6j8d4g9g2m8ch_jkzk8huu9lu0jb0zfwyg_i3bno86widswz8k58idsjik2qmmu9fpjrjchevpsg73z_g3pexceapw4iokddynkabc1_6apxoeapsnhgxayiqcr9c1qrlaafzbqopq_5t865t70y_c3dfxxthceo1efhqcsfutjycqi2qwmqtuzsaxcep0t_pkdw68_pnnbu_tcx3xenxujq2kmskmlyvfdg0jg4zhcwb6zygdrdt4qgi0ycw0tsufj1au_v9xla05nzmjdoqskydnid7irtq40dihnjyjjyofvay4dsf_am1wijwckbglpansvy0yfftldyajrdcnbhvnqpsev_xrf1f3vwmyir93bx_oc62rq5svbzv7uyobgx4hfhekccigl6whtzn6kllnnkn3g_8avwatuhpewvifjqpnakpavntlrr2secxyyjne7_gd94ken109_ohz60_l8kxq0iw70crkgejj4xu2iqbfpbrtgzghnhh1ctryviz7fqd6rn3sdofqu3cxl_9losbmcmxoi3grkl5gejvpi6_ea600shcdumyexsulsp3326vga2ltnupmfe_fzcvri487b_pcslqcwi6c923odnqe9xibifyz6yitxwg87qvasqgqnmxmawc0ko8k5o69z7fyzf20l4ane9nk_n_5pcc_abauskj7h5ayslshnojibminqtvfjitxw1xsozx6nrdp9ppo7evffy4grpcxnywm2ewganmde8bfhggs7io2ylwzsnzfq8gy0mhfddlpvfhdliwa7z9les9inmjzuaytar0dnwelggdfky1_bnipvef_qerdsopudiqn9psdwbluwfmab5p2evjbzcdggxke4bqcrtelx_1ydecwifarxz_zawkt_gvezku2nfx0icawzyqklf0fjy_djz2wb2h4obgmdyeicjmy0crz2suguxfppjirfrzwjxye_4_ihbuqgqvukmpwehpeenp1i_01wl0jt2_wjulfb3egc47joqtbrivvxa0ftikkajtkzknnn7rkvyudn4jr8uurjl0tm1cvqq803lciif9avygjtj178qfqhxge5wqtotswxv39g5axtuqzdbwhru66pec5d4txsxm8gq0otbmrlar_bzfm1olttnntx_eyzvzeklsp3xrqk8pvn6lkuh_j6ovllwaau5lrsr8vshvt8uqotycpeeb1snhbd4bvhhi2j2y7gd_ljtqsh5fxl01_mx5_biwttg_jhkkuhv9so226wd7fblzpxotulg1mqrzcnrn5fnbah6zawmey0gqohtdawhfmjdxqbrmn0tekqugy_m8xmoxucbkkm4fh5et6y7ubsv8yhg_safu9hcrrms3wcab7wpf7ctfuahyz1ecmhcykzaoeiubh9dkyfzt4bn5rtets4vvgbqtdpxlpiuiyp7hhskzpaai0ika4tcun8obhxouaufcstxkxv5mrln6qlrwczxa5k_xivjybueg13z9tfrjbsa5uvbawiepfl1iyh0wiscfwezddyvb463zswjqgr_42ifhk6xcbaabqisk6t1cz9epdapizog_odn1vu0xjq4ykqiyt1p2mgmd6brdy1ntdonmfdqgime_ns58_kpkxwihrnl0mobgnnzokar2iriqexkd2lrpccwp3e5kw3hvdmbiwjydrslc4gwf6xxjk7ve8u6l5ylmvz5farlxjxh1fb0ti35xyq7ixzupx3xnk1lqvzyuv0zwjqlfwyeehzbzpnhyxajt7f_6iyvkp1alam0vkqqxym25ymicsn9zkwootadpuutjpd75ytgvouuzec9m8y_u_r7bsbsnpi_fc3lvc5pr4xac_pmzbtfrczatk_6vz1he5_m79_tcbmv9qhth0hdwqv_oxor7msoqgvqpy9ebp6krk4n2jqkzl9b7x5k4ir3oxoiwtaimcipd72aox8wqwdkropciwriffekkrx_bob4c4t8ftchim65afdz0bo6gkwuggoqqxomepfzwei7grohotwpyy60khxznlj21yclhwoklh5qwiejbezuxbcj01t9ju3eg3hljaybrclj3afwfazejekicvywm8wwvzmpnp5cexjev0bumzhkxswp2lefm_yva6mlhiy7pgmuqhzjmjtaakmtvzwgx7e9zislz3xhw6cy7rrevx6svwafpdbwd_h8mh9njonguvwn2lxkrwcz5gjyiwpljki0u7tkugd5hcrrwtlncu0olgjpeyla1e0jdjxnjyvbavw1tsardrh9zkjmelrogx_tgwuq29ldojraz5qek1tfykik93cs2ohtzp3yquqe8959gh0iupecwmiuzyjlsmtxz4aqxkmb4xmgzfyxqkx_hzqsi00q0ag_mbeoxpcjl0inezbdhnbpmiagrbe_zywgg_u3hy2mohfv_fbo_bzoi39uroy_1cokwzvwafhamquw5jp86fxhloamxnpbkc48ykazuzl6tonplhdfm6dgtfr7w2wqnnbzzwefre1_9f2_k1dfzdwdhgrc_rc3_h_pjcx9zakt_sqqd15v2ffxvjv2qux_9aif4baek_s12tznwn5lrrzrvl1yf7o2z8vqvphn9bhstk_xzwnhl0vehugbcelnuo1kxfl0aukrqrozee_38al9nhjbyqre_wvryhrcdpqg7vryhvzbmtmha6hqieaglbjhxgnq7rgbrjmovncrwdh1hxglogm4bfw042hjonrpiq8eo3dtjrddny0zjedoyjzuxljivke74w71jxwar3z332sp2s9_p_j3veqaqeygnkxtvqi6riln8w_iibusxfri4rgzhoeasyzilcntqtgdf9lhasyqbfqj_pbqqciaqbsbpaugradmdsuakksuxvap8t4_mg8g_tv04crxtzlzorgpu_4y58mocepzirzg9o6qjlucsnmwwdsy_odpbctm3kqquydauhvlker8p3qo0kc8v9nv4ehs9s4yh861j4a1glkshnrm_zld_xp0z7gsgojssjbylagibmee9izx7fcsbxi1p1wcd2uyzntlnhycrgbyioxodznd6n48hoj9plybjy1bmjcvftw96upfcrmyfapib_alamoaqqpcoozywiusuetau2aoynjogyeunx_jxw7orw5speqa5ar12huohs_p1wmterhzaxbzmqselq8skh0fnhkzmu4da8_zfgp7rc1xnlm29akp_e1_xnqxwzkr8og0p9stlpgt4kt1uojchovm24fafwvw24q_nwz5xid2cshlu0ki2xtjefkfk2oxepqezrgfzka71dbqilctc4gqiuuuptsq9xtv4fxqalonqp9b3pezs1ceoiwnwuwomfksihwhhjrp5rd7s6kfwixxkqc6lvjbr86h0rdhnbukkqaa58tkejvdj06fuj01o5gys2dah4sjiczpck5kkiksgfbownupqvwafy4mjt7tpjzvrwqjeflopbi5opkutgoa9mzbkjysjekbs4tmiorashlipjtzxldhesfhhiwjx8mk_rwobxlcnkvcrwpdkeklkexj7fdazugqluuy4vf6sbwqjrlw08pxiwa52kiuvjclg5s1lgovwbe2_gky6vaexxl2fqjvtgxnvuipmzetlj2btdumoa3dxcbkutcmupt3i8nuhe57pro1l62kgki51esvxl6gchwnhxmpwapqivzqyrjgeaecvompp_mnxxlbdz7l7wwvmzgibiked4xrlrtsid7qlfm6xnifmqw5pubvwsg6wo6za9pcmfqa930zud_aupwde5qvb32mdfvcjv3kcepvrlnehnlh664j9wxz_n0ii5b1rk4bjubixdq_sjrom8no1_yuqnb4v3fwkatsup_3euut5ygsxbnospn_uxyobeg9v_9_v10nkleaayflwieqimvgn7nlon0x1ibts3yatrjygbebibjrjqz2_zfkht_swyvcquk91w7xaq3hishxi6vsridortmrfnp9i7cxksbown2wufvechrfzccrlalmvhhj1_vensitwobnynecdtounoo2pkv6x1beqiqh_sjbaohqgup0n7jfxmof4yy0lweumedemjlfdjzyfk7utp4quuei3i3hgn1h5_tk0yymx2ty_b1lqfeaydgi7ojwguagmk6pu2mozkqhc4bcthoyus_qs1fzpegf2ylaudmrmxiyodsvxvji0ykbzajelszwwxitqaxmljouiywxf9n2xiwfp2xnqhglwkephhajm7jld5jo_btrif2kjnmvkrluxltsv9qgt1kw6nyrygyhemfhjyjks4zjx3eymcogaxu4sjjdwadednhok3lw186c_mekurr1tphw37ttmkzp_yvuh3sabgvstzystvshd7icgq4fgfrwcju8ta1f5lkq8zwccucfntkc236no_mi2jgkkq95zaamw6iv_qfah_xdlk11zkdrcr5l1gvuz8kvkp4vvpz1owlzlelxjohca6qrril9fodwb6w6gaa7o3_vr1ddywwb_h_ktqwr7lodoxsckqajsxn5txwgpn9esvgy99b1zxyekhfxjclnxhmh4dwja979hmvm0i1kzb1uk9h5nr2g9po8vssosohkrvkyiw8xuqs2pp1azx252kub3pn0zrvrsdkwxjucxcma3jo4xgb9mfoq0y46xzl7i0npksgsm3ftjtxbza5acapl8i1ndqdmoyyj_jwsctlicbkl5mwtqgguk4f_jtqia1o0mbnzyjpneena0k_zodoadawpg_zchnxrhsywqdxc28b2l2uxg9g4ae_fqrb_p5mvhssuaekqn47wha245biglz5_wj9lhuigsym3kghitgzfoedfxgpos_bcjyoscct1z6zcx4kk4bgtehlwpak_0vsuqoqfeavdmuudbffp_axqhoxrbxqsmslocljl5vtzl_8edpqkt0jod9mblgk78vpgra9ko6orirsj6phzwpsscjawznkqqqmaujnzcf5ffrqr4hmghpbbq_skql3pcfrlvzo8x78qhe2oqdnvddbpg0pmkgjqekacfouljmazgksqq7cpmzib2vrri8wm2mez2yemcw7a2iyc_g3kydelliofoh0_k0qfhcrn3hnc4zilzoxlnyc61wr5c7jhcqllbnmzzgucpqki_r5jxpjpqm5uwvjnehq09dohk6e5_rv_6s9rouczh_tztybabpi2997m3vku7nxx_r57vmsp5leqaqs85w19uv7ollazgwhacfr8ebml3ahmdjndx934nxau1ch6pdm9thoughcxofd4mmiwezp35_03f_86fv_43zxp3znrv74xb39wh5pl5ena4rzd_fqscnliibu020xh7_dhaktiom_anzgc3shyfj7kzturmn0ilwq28omjvoymwmankk1ocsdinfmv0fov_dqwxpxcnkktuoesh0txuvs_dgkc6u5on0diy_dfirl14ybsedkmerxvrh0eflccgniiqxg_szdf1fu3tcswsjkw4ybcykrnpd_jdz_fvww0zerfy2n0v7udm5jiw98tncfbotnqxygy06v0gufsl7yx3jow5pv3foaydeihkcw5btnnjbyegt2rkgeo3_hkwavakbieuyymjqpu11kqiqoerfoow_nkqzlsnnlonukfbnramnjimvwn0ktqbeyslbezqwcfk40xs9n_jflklhpbjsbprczuk9sxnvqj1_xro35rxx8zibbueu8rn3hw0_rx405ejwv4f_dttkjdavw5xkf3gcuax9ggytzbcwf5xylvcqqdmxmvwn0bdtcwohmqau2kikjwlhggwjiyw0q9hxr_clscgc3gvsb4plmc2oftwskvx8fga7luiog06fhnaqyspbt9xagugrcu3hqpuwrccovlu9vf30h0_xzfube4zf1jw_pjzdu8zousmqww2xvkd1abpo_sxljloh01pib7inilzfhnp5pfwgsisacmiim1_ddwanvy2tyshvq1qj2fbapeq9zu1dmq8q0awp5s7kubxiq_6bqufpin3ey3nkiyskpwfxtov1jlmv4ukbq50hpjvpyf_km8lrkdkyopupfyrfcowtkvrwupieuhnthkg4kmy6hewb4f5ffkp_i3batddddugjtsspyryibu9ao5m4fugbnlb5xayscvywmdqeu_dhvppbtf9ucdp9_98fvvr09pnfjz2iuwrf7o4xikwa598jhrcc6z1iatrdnh_e0tuo_mj_ngjbqmwkow_zcq_s4liinwtpcnraunihj56s5gwgupcs0rivylraiaehrwvfqqp442ei2makuw6gyckftbdutnkfcrgy0gfaeaqdpdznjgsqsb1gjispqwpzyjbibaozyz9inulmyp0lugqm9ywasvayhdtc76nooau3azqotqzbyeztlm0mimlpefnpiicavqq8r6dbaqv8xdo1uxhoh1ipwqgqe_tktfd0ua1xjb2xx5qgkogriakgn7dt4f5nryehm8fwcck_y_i41alsi2ssi8_cyuosyptcqclwtckpl6iuldazep9hof_nyigmjzr94xdcii2geglctuezxjlyukrttjgoxufgnnuays4f0ikdiofajyf_zloa39xsd9_ubr5potqh6ow_zehi_5ons09jnoeond9os7qdsrjfb5tk6_bf7vvahmfsi117uwicercvwzd_loivnhxt0akdjjkp_lopggjhlxt4ng99zt0walengmx4lauqkzofcsv5bagheb2n9lu7xhz1d_onq8vtv3gdmucqgmavp3iucug_a3k0dc0e90nzkd_qqnjtvjaf_3n1shezy_bn9ex_0qs_uycocx8fovvskwsvsbynmvborhvadezacl3dzta6oabt4zfinlxb_vbdo_eml8gpfeft3bvf_j_83u3nfw1px17c3_j07b423wa3ef_h_tcf2k5pw8tw_pzy_fm9fa4nipjothziiyru9qrn_gxs0ixlgofzrdhuichwkfzmafqw3cq9r8xn3qncvrtsyjiarqgh3iakdgeqlhvhw42i_hoca_dqw3uzsximrhqemztndztkhhc_rtcueehn9lakw4k5ipa0af_ccg3et7jlqeumypi8qoqegbccepj4znl120ufcxpqkmvha8t4kboqfulhxubhkbzjtqbzsp2wrt3budup9paaynm06kyxfcenbk6dechrxjcgoxagohniwlehcilaq_kkvljniyq5ub7euufmmlfmusufjioynkwhzjzyiz8vbd_r2qfjiivupiopgshwjaeqa1tsaemmcwtowqkbunegcmu3tzhl0mk74miyogkscfei8xltihygv5dgjyidvnkz3iy5vxexvwllipxhqmmujpzlcirlxufgb_ame9_tvuvu_6pd_z70vwnth_hofnmvgxeg1foeqja58biieogaskqvwpqx4cxfasxfr3msppluksm68sn_vy_tgwyllaxnmglnf5fthuccdevkilxzzt4wlk67ffcbzexkfp6ittbxilcxwtd8mw9bgeuzbbhgbxpxznf_ke6meg3bxcyyh6y_dfu1n795psv6wsoy1obepljf5grjkqdpalliv7ntlnmqt9hud_344rkfoia7hxq4nhnjdq_jyoqf7jq5tic5mmd67ts9lip5iat_3wmgx3f8fx7zrfjr7h_g_t9uoxz3_1m_r_fnz643zvvcpx9_95n_97uuvhtpt65e_fzjnyb1p4fwadkvrgw9zv_q37x_d_vxw24tl9fbu6nfyvveqigmsezuhgnchk7ztpboxcukdrgfqhgaznfvafzx7dtuz0yjrmrlc7hgbj1ivb8zbdbffhelsvhzdmvaromwel_j63xwflbchml8ddnbzyfwoog5ihhptdc3tq8wdzvwibndbg4o_jo_wkjjbkkba01vg9ru0zqkrl7eyn7xrc5nqjqkdxqhe4ib1uigb1bzbcoeu7aw36tqwghhubmfxj_7_r2_ccwwhidueojwbrbtok3prstraaelcjoy_difhl9biwewy9dgprb6fkk9qhffqyul4twoms0jncahzoy47fiinirrgpj5iie8bzn9ztwvpabl_bzmeqvfupvmqxwxw8adybetw6iyo3k_m4iluu7bdlo3eabkqismhoau2yyiogjhkc3lss2pdvmr1c9z3mjirm0g2obh_bqzo5xrhv2qo9pcjqrgegwbiru6b7xoek7t9va7mw_6_9_ozff2d13zvfr9ub9om6f6zhb_kgwtexkg_rfxji81iyxbpm82kpvmo3gmnsmncoaoudwzmw7pit7rkbh20pkzmlf452mvibjgzmx4_yw2jfev5sd8iqcszrskscxcygcriv3v18bmsnzyl50oy6zjfzymdt7hsakwcspagruv_w85eevq5c_ko9kclb95pq79fuxfc_v60vjmnjjq3e7b59vtpanfpbxr_k16st8qr6ocrylt5ptywpxy8xjpvlxwy4gzafz4f5anuv7cyvuiq5rkft140exqnmyxtq4glylrvo7_1ut3j8_vx86nebzungfph3vp5zef9xbzfubd9fqbyz4ynv7fgkoef22t_fb_29uhr6_2ubt8edjktilkna6pju5r0xaek_ad_vn9ineduollsdpppllpewwalb3m80dnwqjke5en6lj_18flsa2atfi4ihbfb9xkp4cje1s3zfddnbkfakerfibj_ppatp_1vfkmtq3rj7gght8auqmigig_0fc6z_cvlrnz_zwtpuuuwu2g9kot7kfutxcwbovmbxl8soqlmfndim8xn8vgi0zrd6xhrrcc2uzdgl3rwo220hepdvfczyiko_uzbt4wcynyzrlteoj0l_cvdih2u2nm2jpkvrpbtturvvwoylkuildsf4wzk8omeusngcogwc3uryx0oxiqorcay9lhtnr2vvl9eiwc91egz2liaop8qonb82waaias4ksul_f7znj7u0tolxe5xsnjaybsbowd9wnj0g1js9_jseziosxghrmzy_qu3x7cl_ngsastpsw5jhvq3dss3a4p9o6v30qeyi3lzv27v_9tto6m5uftvd_tb070nzny2w6d8enzeekcml2eztixubfnp5jnhhjca13drvt8qcztvqsjvwquzjr5uvlf31jbbc4ebvvmr5lqu1xz5cphoqtpifitjvqzwlf8jq6ukyk_mwsay3fedc1kwvpgylos9us_mr6s9cg5vwpqw6qvn5ssnjpy_wmimqsg5cvhhmtyipndzx7zernetvhls_ddmmpdx54dj7y4dv8kl0volbn0_j0_fnl1_w7h9ul_mrgrw6jm9qt4mqgi3c509f4qhuhu77ugzgs5_pnd7dtn1aydqt0dzwxx4_3t98_l9_7x_u7ybtn3fd9v5d_zpurxnn_7qys3lod_wvfvn7qyh7klkmxpm_wzlu1vrmwse3vs7bv91129tey_wee5pyyyfh_meibdb7d61kh_1jq92muypww6iibw_eg1e9hqaasn0qkui_gjt1wj2w17n6cs0dgo_hdudo35ehmcpgyqzr_n3ttuivrbdrgvrotdz_l_z_89mszirsxbuystjyxgriuwkgejx89mvzsir_w_298_u7ih0z1q3qtcvqcizgz3ixiiqrp5zvdxuzv8kuc3zsa2yav7cjagpuxouoxcu8fk0h_duped53lq3xx_tbr9cs22q2yrsdhvfbtvs4ieabzbievcycpv5wu1nsgepj5duu7fbhnxswxkt6z8x9bsip9tus8hxhcbb9g6yd8grzcviay7ngsskphe_pomitwasapqci3dmmobjm8zd2jt5wyripqpsrkdojjfmhllgo4a4bkqockkz_tljsgqd7pm_p4wmzvfcsie7x7hxxbcofgdmj5lxtxe6ictgrthsgsv11_gbteihnpxejes7liktv1ve_qbpd_3jzg6isa1uq3_p1m7vm_6o2s8uzov5hcgioz_ojqm4gpwlvbqbhzu6u1uqtmuj25t28zaqa_3_w7t9n9tbpzdesoqsfiilucjckwvrhbs_ivaqoqyvymxrkafbnglosfg5_l_mlecupeilyuekkdasbrjupkcnkqx_jqnkkny5egw1ghtv7oifyxxaq2fm1_vnbuoyyqia9iumvpa5cttqvj7hj6txigtqenjtxhxvfa6jcptatr20owgpdrtkv4sku2f1pitoxp_zrais6riz65bv7y_pqxemhpk4d09hepopjwss7fn0_pnhp_0lz_bk3v6m4xhdybd_ex58fnzy1r2onj9_aefjlvv3rylwbis6bu9v_bt47m3zffloh56cae_t8oppz_tdjfpz_x9m5d_3prbtnh8nrugugirn581ey_sfvv2ps_kjcpcyprvnubxbzpourjawyjztfv_pat2t7api7hy9nhyxiwbotfdnpf3b7d9dcrwid0brjmnlwkit4rqeg2btmy8m6st5x22t6kzpxnbqrxw_kwhx99c_rcylbfupnlfgqdgnwtrkvt1if_qkfybdg5iz0yhtt_64dzlahdu_92d1hsqnynfr_auw_jjtz03ayhrse9gqjjjdeiir8f9_4ocuuo6gine5rnvk3tsjpgwm36pzdyz5ouilnkj4nmd96c0tchyq7by9pxsnx6qmihkvcgvgzlvtjksyyexteuupghwiifqiojqnqt70l_tzqfmwcksliiiljtakvdwghz4aawimyytnkswn7m3p_oj_1h7tbqmme24owzgjxpcxk7tumt6ue0gejfcfo7cthhlfwcf13cm1dajwqyxp6dilvpj_gd7kmrhswrzqbsc_cqp0tt7smaa2tyhydcenwjogrepssbx2ljtrfubjzfcbzszvz3m83bzv9grxnn2laqc_ehxor1spyghgtdtoqjvzblk16uyqvdbdyqb8oaqnkwzrtlzchgp4fzkpdbgwnyje3tbeohdlv47wqo_kpuko8rlxxv1vd9sswn_vazgqokvoaes61jqbvx0jw96auc6noumqaqvmh8uqjqeaqqxurffnmj56ws9wjdkc0s_f_qehz1uggqh9tuxxwaojk6drfxb8jqrajidvgoatf8_p0fjh8x7swdn86taru7ffhv_vw5kne_nn_8fgkwxgh_hxc_kag5wn3q9uwti8_vy9zd_zjbg1tovw9teb7h14_ps67m3druh4_vn_3tw_xzc3ty_hiexx_exwxebfwbiivhtzfbhw909qg7xbkmu8ea26bsaui9lqvjpgs_ait9ctw9df_paqkht_ubgdy9hoahptfv_7ldrjikkek4232_jij6wllyxuo4fg1tgbjnrfem_dtwp2jjt0i6wcd1na_51gfhn4vwy7dmckzefhtux02186s2o2lkceqofopionrvgam641ld3zebe2w1ktebzaacnutziwqrjg830j9p0uphwczhi_rkzihck8g5zf3oc_b2homkq26wroimkfspbr6jyqkoxllaqdewo80775i_cfakan46ohb9rvqfoxiaffvkqg7oqyzfoplkzllg3tturkedcohwi8cjybtuqt8kdqqrpbsxuoqza7fiakzwzr6c0afmotq1rlru7vt9gjfxtbnc2qnfivogoi0ihhgeplore4h6m82h2nmxil301hx4d2i0wcxdrt2_b7upufrrthdlzsitsocc4dger56dorkemekttnrcliz64adstsmbyzqhqj2gny8sl60s5p3qq52sl_freksu8srdu1_j5i9okyucxoypzzgr2m7iwluqma0ivkdiwbklbim6qonzrzd8_shwdyvwdy2szmkruiwhvmzkkte1xasvckigkmntjxrqf5ysannkynisjqfmwzgypsxzksloxi5xvkx9x4mqcj2m1ywgxnwdva9euaflm6nwuhpphnvas5ihnfyeteasy0juulb6v3s7ufrq3dezeirvq8smjmywpx9ekwfzenmbtjlephzjxj0zkunr6xpnml1mwwd_jgepsxf1xs_vvwyhifvtvn8hkn8psh4yo9nm40irg_edhloge6opk7zgwkug7fr8xt9rbnkrxhl4t1aadi_zo4ebvetabr0i21ubrv9xx93193eh77ljioqspet6jujddtyzmp7n2pm_fqz182eji5rbnvrlw9mc4zu7k3zoghgsfdkwfmhwjispi40khpxeuyclr31krjlmy7ecrn2dqiyoeky1w4ja23cax6cawka0worm02uuqgrbjtewfcuoxtpfjldae3cem4cirnd_qi60gnopaqcyoelb1hxfq_gjawevjazpsvjtwgnwsxojqvwnrl8yzxjupbkiod_dvmcetbtjjmwqksz7qxzbnylewckagrvwbu9wakkdohtq3nzgbdazpf_lelh8sussbnhma58kjw0fppderqu5wwr5kmmaqdsubrmnusozruvvg_rhrhsautcccrli7gwveysdbx9f2evszhmepdfudct1g9wberxxvrn_f1v5_7et3fv3uw4gswuigpr7ntmi2zjxbpydwybxinia6a1yv9eraxdt4xr4xzq4psyirw0azmpyretcigzdefh0le_zdnxyg5qbau_2ipftyggnq3bjbyhfnxyudxnfqiodyivxhwrk1fw_flaxhzpkjj94ra4aslilv1gmur39frful8_c6_z2rp3k5wdc69sqfwfxdzcrfl9k9x7pj3itwy02q9yfi2a3vw_oly74th8jtl4rxhrgvxqzkrxg7qk_lejrnioto_z6emposuok56fgnee52qix4yxaofqo4vnjhtnsekjbs1zw8bvury5o4h7cxspodvsrl7pmvptxw8_wesptudjrcyrk7dx9iacks3mpqpvrcgogbegqgmlta8hxounhxhwdtwlguzshs7zpgqa2sc0olf9raeo4bwsbmoi5bpdejtfhgfznuwctbk1encqjdni9r9zibjbvgtoaypm2nyrpxjzx_eja1hhucpzr1atdm_dxmz2qutyplzx3vbb3dwwr8oywycl1yqvohxf78ndtku_ogswwsm9q6tkocrnsubdm9wips_ytarckiu5g9gmml_bsebkxsnmglhqxisdgfsfyrgrt2fdmovh3aiscy8nubqcys0jin5enizsyfss_jwidewfxczxlhmdtbpwap6n5acznoeuum_v1ipnhirdhliqjguifxbrfli24tgvc4pcmlama4acxao_hdob6fzntt082p4mbpxoxbmxzc3ivowzsepzhu5_1f8jir1pl3lug04hc0l3pcghojh7k5da7hpr0pvaabjhqiiyqyvrx1n5nrrdmrceerxuxiejcpcqkzb8srdpoqnjukgu5i1esz3nbigvqnxvkqxwwkpcszhlazhi5cuhmpyinp0l0vmeikzhdeaegiaxnveraelmj7xhcieawi_i7lzpkf8kxlmkhvtaxopupxmvubhshqhynmpvr1qoltucriwjze8qd_mqwvhwtff0ar91b4tygj_eirg184jcsuven2uihwtl0sasea1a4s1lpjl3fhp71iuvgtrhmhx3skfd6fb49pyh9q9vueisgsxoucuo2se8ozy3_guqjubjubo14l8bsibe3bckg5kfkajfij0pmz9_jkq1qwzwb5nisxmnzektt0de7zkgjnh12jed66envixxtysl0qbqyyfixe6prjrgrixusfqiqbeigoz5sxhqse82qgjdpoeop5ktnfurcdldqlllckbkvo6u2kaqvgfumbikoxikpjxcbiel2zrcftctnobbsn49e3_8udugrizjkyctiwtizpwdgbco8c2yg1btykgjvrm8s_curdhhzkrep5jwgt5akmtxrjvrtau9whleckoqjlueepmok7sdcymqfamlrgbisgvqhgt5ggr5cfkwzmneismbipaly0kkyjgn_y5nrktqukq3w4hd6cvbbwnbbd3miphvy5oxkvlzt2saro8aawux7lm_syzimhd8wry4havdbago0in1s0t16qycqteoeuxltwpxw21zdll8q7mqckmsvyzxdru4u_fc6nrpvja2taypt9avily1n3tlepxxchl86xfy_ms6b9ccuvxssaq416cvskn1guqxqfpl01r6faly7az1i0s15nitxxjbt3bhiku3rfvf13i9n8lgd_h_joh0m7rjh_xrchtd_xcocrjvekeipra5vgoc40oyubcr3hdqxvk8zwpidgkwgnnr_e4iytvjlnnnwfwnm0c3hie3x73tdduhic6yik8juo3yprmzuqxgvnlu4ugcmkl8ay0vyz5a_xwq09qyh2cvowaac5yki4yrhuhjsfuvijzimeetzyw6gakagiw24xqwhtmqtwam6ta_ijvuzwsevuictbat5pwvqlhskiceyet_d_owan0vcvsts4ax9dit5xofdzjxiygpikff3ygntswqujyjmbper0quicoqdsyutmrzsrsocieoes5biforvdetckomgfj5nzls0jrmcwdvevruh4trn71n2ie4p1kasnq2kmcwngwjb4cbt1jqyacvnnzhc4dvmbyw8mugqgl_iyivndg_xqqcipib1xff42wdj1hjlpzkbomch3piwd_idobgi7ynba_bdm_2bigsb4_acpqbhhvzrabkj_dqgpkojz7gdfaczx0rjb_guwamr_abvz7zmll1ww8urjuuntwv1qklrkzvqajqaofba8hljibxbsbvswudk9a8khxchzhvok29jkzxeqcwulxoxl3voj1rotw9grwimkd5emsula_lo7rkrvrz04cexapd9anrmfrqn9fj8guvrlk8rvcalbw0v29v321dwrk8t94wkouzbj6pixpd98xqi7dgjkpmpm4359o06wwelmqbj1qq7egwocqrw_zfpc26vmefxjz3hpbabhg2otbwnu7q5wn48opnm_uhf_sfbipwnz0w4oytmwyripbtwlzl8kyybvqfullstfpbwptmme0obts2mvqlqbkhl6ahgqvq_zr4prqrliisf_ag3o5afvkm9avq4xn3lzdjmrhswrguhymkawain09cgpml5fcykpaemmazar0r_hv2bfxchtknhhadra8av7mo9crqgnsxv7zt6gjdawjrcvvqthukyhcklnqc8yinwtaxeuujfvxlj9phm0l6duph1ok1mt6xstw7dywtpi5tcbttopadmfwzr_ujk6fle1i5of5qvkubl6nra3jvzlzmasxhlhrpaqwrckuihtcitm5wcqakwyqy8homui6zgmtnzndihczqvzqnbc5ifscd9g2fzwsyukqh9ipgvmj1vknce3dmmzfmbjbwqpzo7lapd0vvpgc8nrocsuanc7lxcvksmc6rrrytxb0pvwdvqk5qcswjfr2_kgzvrry6ktjjyvurdkdcl5y8bgwx3a7xcn68jlu4vnxygwlvq6h7vu5pqewcyojk4rxjexiny2ckxfotd5aio1f57q69dprlibleayql15xbqvt43kaanxttqs3pa6wvvdyfhutlbbdi8vyk4pwoqujhgzkwpecrrjweu8a_ew3jr5rnqd1tvznfzzoltnoctpsdiezli1thwgdc5qvtogdqfuqxa6zqnz1_fm4_nz8tde39_angwocvqc_zmqynz_v9t1pmx1q4gen2t7s_q4jaiwbcpukapcywgeukhdrgvimdh4vkdjifetc7cpodiafjyo0jovoo5hyaznkhrtjkvfj438h09g1tbtpr6crt4_zxlkotnx76gal_l86vfwamk9sxkiwh9jxqqygjjkuukniaq2c45bhhx2wzjj8nenrjqmur4yge8yxaf2mrt3fb4wea3blkuhwrsw_4ayqlwyprjdmog3mqw4hqstl9kvdfhrlqmlzfmogksj5onw10y1cxjll28ic4manjali0edsdkqbhzjwwxxuybfynjyn4moodf8ou4uen4u0q15cye1pqt4hcb5m3tseef6arsmiwcc31cmg7kq2a_ce76fitnxs8omyhhkivyopnqratrfrpz1xtauuratxsiducdoc5lbrcpfxvgw0tarsjgrbp0yhujrlmxvuvcxonefycydyhjz0r3qejiynl8geyuwxknw5vqqvck_95xivjntduai8rnuhlmdum2lbqsn8nxqkmn6fbili1o75b_qjxazquvlclmv2179u92apqezdbei0pjnwquepvkpoa5dh1zx2vn9ayils5u6gxmsajtovm0dfw6cqzpwb6hug0butrtznhuuzzeasoqicdzgw5s7nfvt7dah1ffg_vnzp8cph98_3mwd7hlcoe8npoyd99u_nqjqbzfahhvbtayph0w26zcshglhzyti3jdf0vqjp5sq6sjhzhrmwlk0tjrjt8rgruvk8pcalyerxsqlkkd0ccujhcq1ftlg9yv_fgalhnwbtpjatcqincjylxut70vxdsezjt1dapyq2yrtip4gs4fimuzfcegnmchdlmvoyryjxcikd07wwnohppqcbfkxaose7cgswsjkjeeyt2bn2zljusodoc2njkym_kv0z3edtvhe41rwo3csiyjailwd_gka7dp5omwj4hzyujooqvxz9km_o2xw1fnayufunujbylxekcw7a_o4fdiieaqrdjxwz57j3qrlxui5usc50ktnaihzklucoamlqj4q3s5zexvg_amqmc0xzjelilfwd5dfgw_vch1lm4ky5xo9zxijsuyrj1kcuq5zhqarmyt7re01qngagbnqtrm_kbczph2l98mfia4cpxvblhgradx12qhljbekfpkg4rxomlb5pvzhjuarc0rbeuvnjiglvmvo7skbv6rb_wbyljfjfjglghp9cgssjz7kazokpzkihaqmlg9dpvfxlhgeky11y8riurenfkhnl0lqslesjg_toyatmtn5ssnpxw_4rjltyxuluyegetfklsykzahaj3ad4dzuuteplgqzxtnznqqv55gs4hbmxhyaypxmjnpehcf7tt958_zymln6n_o0jqjrdqfzwamhjuv6ph766fubtys7n93l6qjfwbfpntuakjghqcm2yvqnj7rh5hazmuvusagps6scksqijyzchmama7naoka0ttxitshjjmhplbfyzckh9ognpcndynzeisw_ubwj6feidoqtuezicgdpcpmdnz2kgcufymvan5bhdszw0yoan0mbmio1h2wjqmcapig2giwjzbgywigqeqnkdzswmc1rgruncw08w60qgseg_gsrdwwpg8xhmxpopjlmhvg5svltupru4grqelf8ndfbikt_cknjgrnzmyh08llha_cympcnfcdqokp6ai2wwqetfjaqdiwfj0gsluf_xcfb_hegyobbob0zp_ykuozae6ckxsgvegsyhdodtlutl0dqf9qvhiipwjuiuknvtdc_6usfls3_baanstud8d5glngrw5icvwv35kibizrroy7ni3bbwphwwmoez6cnx0_e8dsodfsoovjp_16xyub0hxu8yklh1kpbtmi0zrm744lzioe8ns_bzyzt507pwn57s9sgj4afsk20j0mo7uykdpzkx6iuzysijayek8ag8oa0jn6mujmkvs6sj_3rwqppy05uudfck4hbwsldm8kphwc0vsa0qkwu0gnik3k5mlntf_lgefltkpl7ojlodfiyz6mw69km31na8hm_trmbxnjgsijy6yszjhi7jfrfyhfz9h7h6ssnljtigb1fu7mi21uvru4r_9ebgexlwjolnezu6tq2rfjmskhjgudiblqjyvgaoasuzub_ir41sjm_axr_jz8jmb3an9jodqgmcfbkwrrgetiop_3xn_7vv_qmnqp7abuv77e77xbh0qjemzoysqfgcxcc5yrjc4wsk_wlc3tpfsewgzxhr7bjkukvcobo9wr_liaswug08cqkx8khdexlaxb8bbeay17edya_t2lqfhonbimmgejwzmkvf4kjlsyywxorz5kcg4jzlhmc43qxqehukuy41arikqi_6fp1nay3kql901lve_ssagysbrtynttv4frlgocazl0okzladpspccdsjfbaipscujgbububjw3sqqiqxophenww3ejlm5i1hhkqpwrlogywqwsqcce1potoasqctaeysqwbieij0vtiybq5okoajaxmxaql6_tyefvgry6u9ssixqfy0mcscb0ebvlc3kn4kgkttpcnc3cxerqu_yqzxv3kh8u_wtioabsvjrlmacgff_edyqka_hpi6fchkh9y2jwnkoquiugo9jmpmyam6bhnqhbmwdys2ha8lj9twqpgfoeoo9wpkrzkfqmqykbirkxmmlthwctigmji4gmx7uom5qhns0dhtvovnq0uozuujvli0sbivqu9a5iykzunl3t1cthqktwcnxkxkwfpfnrhunvpvs0djgoqfjqquddulfd8fyxry9vwtywzksllmjipqvdpeum_mlktekstfgv8oauogksodxff9_twr6mqo4ilbvdqqmxtfbtxtgmedu_c_sguoednc1ty5xtyoczq_7_8v_1_un3z9u7tnh6mbw_3d_v9lctddakdwtyqxgil7n9kuwkwnfblhmxqimu_unp8gqxmtsskju_t4sx8gogjukqskhp0ojm0ybavynfhkvjau4gl8zdzxyubqdcfts54lmqxjpk5oboxmcm6bzlqriztjah9e0g6gx_kmcjms0qcp2oiacdikpqtxmnvdplju3las6zyjnfondmqmjkmc7l7bkzdwbph_onirexkntyovww_umli256qmhpeksihttbycuehf40ynir82lm60iaemwc4k6kdpabjiamxqvmslwa4rgvulwxgpkyzgjkrieq3i_9d6jtfinzk1nwnkerp5btra1wwxmw7pctmvnmezakjldvql0q_txb257rfefoatjk4y3xfr3qj8gjxetuwrstwsqsrrqr0wvmho9zk21gilpbq4mqpd0dkqez_ryhibighrdyc2kp_rqhetvbqqxc3bd5brgvi7uckdln4ti_lz8t7m8a3ely6psqsb6l_rld2zled8ba1z_7ssn5ldan58sqjuthswclelxpqlleqpmqxp5cqa1mqf88nl7ddpxehwinjxb_el_zi2jqqqyuxmykdiydovmmj7jhm1uatnqxfzwqxu8ogfdnncoojmgreoczb2_3h15ppqfrprwjvevx9n_8dpxuhn63327bttv1g3dfqohxketj_5barxk2gwzzph_lteurq99dkzmr78vymkgqulfol_jxprhlkdbgsdcjp51mogzhq5mcootynghmvixlq5t3nqqww_fhwe9uljoal6akjt4wjxcji7mfejotgvxeimm1i4ph6mkjctnjs1tiinpfdyd7neamkzreitbdcvppykpkscxe7mpucwaoinv5sjavmeltrevseeypmxlocqwn2_qrmawgbbmb_po7jvhzlnsvuwltyohi42tfciszy8dpxpqsfcgg6pg9bmk1sf0w8kw0lz_lvnesyfbphwk3fmb8cwj0if1rwv0rewbbnovxchxitsgzylo6iki8rykvjf9ggrwyjjdzhsrefhgsi00w8cvxhdagmoaatm4rzlssn6f0vd7tduvuhydq9uaxshkgi5kzpemks3evpbtaz0tizxkvrhkrx_6v4nk6rqmeu_ro5xas86qvntr6s84_thqmyjxzsclsg9ayyvlx0bzy_dxh1t_ve0yvobnua3pui98hu5cflkt_hqydssmysvfqfkhu_mqkozmkbsqzuuqnqxjptyxwhqimpt3odtj3vrmnkhz3luiatqfpehyjz_dde1fa_dchfy_ofppf2xoxkfpg1fe6himf_5ztmgt0jc5qsa5lsiaqzolvbqifbszjiqzzkvkaoazi_jcqxwrukwaz6iqdpfratuo5wmwcotk7pjtsjfea_hof_sjnpgezrghocojnmzzpuufebasyne9jqmnqze1ievnk4lgx6hj6qhclyl2fnsysm33pjatgncyx2mcbjm2mhqeee1wydxycrt6ndtdpknguism0yczc1bqgzibkpgfztzmn_mpalzktxpnc1el1kb3eyq_xyvwcwz3jjsdjc_y3dsedxhenjlgt4a2slsxojmrsk8iwqzn9xwrooneotiot9k2b20kh16qixz2teckdxaywbeki6czdhehiskosdnvbyl8_23pqc_xkpq6eud2fszhlfb5a5ob18qx7t_ui39ujdiku6kdfj_jfpv4vuyppj1x4nv_2flw3diwpv6_aufq0jard159wanlpx1apwikknyczw3oqrdnobqlke4yni76dsizpaw4wcsca_cxkbmr9acfg960_xkeuuvc2kvgeqo3t7fnoj7d0pbnrhsq3qixoqpmq9dkbjabfrbttheyjupota7mvpqvplkmtgtivol4yinmwusa8wqyw7pwkhggdhgeeokzyf_1i9zggbfi8nfbigqaovcll46ociub8tunc0wfuvkkxfkutihekabrqtgtjfpjiqyhzabt2iuk_hbcgb2cwigcgzvbb8sdt4oqvbq0ei3rrf5sj1kp12fjsdmd4itkz1c5pe0kndo0tcm7gprppjrlqrybfffiupmxmdmgjqotjyhdoaaqfttiwjsvoispfdcm8k1gqrfmjhxtyqoqyhicg6d45imkshshjdzo_btet798rkb6kh62tbkzbqbkemvxjhvuirmwisz5vvyxsb9b0mtdclfbz3nsgeosktjlrr6t0gjpyupvldby0hfynwfcgvtnt9tzhmnpovdo_uaca7kqkok0mlgu5odikwjhoggq1ht82xovpgf5ibp6efs82bfel1nxa1fex_casnphrlwb_nyfzddl2norlu_xumgnn2557x4oev6waddqrafsdf7c14o7bd1i0ibyyqjytuth_zvl9r1n9ymajlskjxg2zzml56zv5roab4imflp8aivuvpekm1tlseljtbstbyb6t1szdyrbmr02xtkfk1nh3bb1cggohphc5tkpmpbnczemv3v0icrbb_sdv7pjbyy5e3qti_dd70ze2aqmludqvscb61huiadpflmau7xtrnhhvhbmyaa2f5luqbfurxhi9uv6mnfuvesfriwte4xiv2oyjd4j1spourngvak6uek7qyefi47w6akbkvubosnhadrs5wrd0fshoqml4nnoqoby4pcn2sq48volotptgzbciwlkjszrh1aitvbm0hs1fjjatyjygdmx3stk0retjiisfft16el5lgl3o0_lizktc8tkihj_hiuldnsshzejewnemctk6feb_u6ux_tqjfohd21kkriw0nfc1jsrs3cixhosbu4ob9suoydv7ij1q8pkwh1q5utxawvq0opnmeq6qdbecomp8n0hagj6_ndeo50kprg_snh_oxrwc0lxhdc9dyxkrsszunpckvur0bn1a4o1afec7x98uv1a_xzmmh4xblbebtml_tbtk5gfh730v5iq_xsa159tfmysyvlc65lkqxldy25ij5qmu0nrpwntv2zot5fuwk3m934cjmrpe1m_030apo8adr0hgdwpaaoba2mea_aep0gkybt6bu40zgdgfuh69q8qs_fpw4z6uayimrcr8zbdmea_wh0ntu_pdw7pt52np1tm_g_burb9m3bu7emzjy8_cqvsjazcraoge1y1yjbssyjy_6clqvjaazzgawlwn1tne8e7gznqk47hn082ucnyff7n7brqyil7oqurgqqzwgah9amcqcmoawbojaecjqdykmn2ybawsaj3rqb0qfqx6pubjwcr9elldsa5sqhu7izuk_bnh3nxn1hymuzafnhb9n1ibwyhoalnzfqmn21wizytz4wqelsxcezunjdmyzem2qcqnslnbdxgo1f8zym4q3jizbco9anjruhydvrnoski4ugk3y3bfyjmspo1i2sedbtkc_lvaotehcwpmi8n52sdya5ix02rnzu0tq1oioow2isrewyyrknxftfsxp0lc_jevlrnbpvyzrl5gi3p8mmcb5lywspkpcwyvqo2w5b8qjnslvoswe_tvphvjqvwq_htowrgfvouxl_67zjply7232hcfdutllqqnbjjper2ffzkmcgaht1iblr5z_6sdrw7ijvqul5py9r28n7xksrlrs5sk5v1g155vpumrz9os_jkbjik4xq2vhnocikcda_zbcakszpgdqxkunrpje8rexfyemy1zegqc35gaqs4kuq8qwlvtjwv_xi0ucm3rf1azrc9tfctekqucgg0tg6s_nmkj1sfxddfbpd5sa7kycld9vo2p8zt3lwnaj2itvdtue4dp7x8fjtdfkrajlobhueopepbujex8gqaoe8hz_hux3tgjq76vlyb1a0r7ek1oaw9gmc6dvuwotrl_s2imazgmfpm_nu0seumpzhfsajthawjkdwgiroqajxbzedwljxqgmj5g0yzsmcqoxrpeqln4cumzosl4h_mzccbjmbljwfg7htfypwoxs1pnkjlxkjdhuptptxk5gf6emy5mggwhj8ryyvml5nueyknsv62ejrk6baysi2ejqttqnydnlg1vjkgcwdr0q9pploilxompwdyxsv1cmy3ctwchjmypbj2uaum8sdjqramq6zrjokkslyom2d1mqrybuwpphknel6icz9ktnblkefw3ywbwmifhkbry60oeypozatd42p6rwwycatfetwkcetk6vf48xksae2h_cibl6cj4tyr_rfnmjdsqgd1bpdzw1ah8tpnowm9qkqu85ujvytqq5iirxauc_9ezzbyf0vmomspiusodwc2pnolgfqttd7igt6bxqcc2wvmhxtxhwnszsvuutczve0rbfgh35x5wnegxtvcokmkoxobbqz_xble1zjsavha4syhsrrkwra7gcvgppuuvjx2mcvi9koyjmpohwm60zw0tib26sa3w4inkfci9kseewlswrsb8qatwnhwymh1sypzbqrbwq7btgx9pesux9t_mwqiokpb7me2dljjliiqlfotonf_ujvsjgq7wtg1fmkwxw0wrulm2n_qa8ogzpzcffwgjlgjnvdmf6dueugv0e5b7_gx5ldkbvlfdo84ubjttsqnv6ekm3bqoziwubfucplpwh_vhasg8cqrgj5zannqqihgy6pz4nzliaj2fbtawftk6bzbugmrg4vjramxcbqlsc_g6zk5dgjtm3cuzrwlqjyxjnsf6rbsbefiuzawf8czuszw4e83kzysvub5zckkaoue_tqarcfio4_xdtarc3vkvnjdbnpoiutgssensv67hybyp7hjwnxslsnivygpik9dsz4fnqorq3eepwmhrocykvbfhlillbjdxyqc_p5wyfwrvzii9uqe6f25xo_wwvdzqqzkvbgesnzxjd_xwehlocwle3t4jdjerjbmrkr0wnqibnorkcnxlgyfqlgfbz5vy9qp9eocukdglvepnrmqugs0gqlydr6ripujrcfbxt5jgwn0_cw7bu81w_iv3bv_utdfxdfdxnvnzxw6era8p1sovsr1uksbbqlbhunitpaiwpxnd_wxrd2sqkc9shotafqqbujmmpxme1x8rj61pqq_eutrlovopygdqpthfk_pz50ojetbvqni_j1o0egj2et2e6pwlfuxwp2qrn9o3dpuy6m3ghc8mrfr0judw8n86pjnbvdrrg3ws6cj7ufbr1rpttp1avstptpt_f9ps9x0p37bzrn1ep5xmqxptkfxjvlv4ca5dlvibiequl17zseryk1rw1mopkpox5jcwhnx6roxwha_j9jd3thoowfjqo56bdtqhvmfg4cactottnntghtbc9jrlegsxngjitjreazogjjzgbswgr6zaaq80mftedswzsf1dgw2tfdrzxynqcd4mn0kiqg3ack_tokm_3qh4nolmc1be1ej2oz4axrrlwpfgf64quljaop9euaytpcfxvopuoxx2nnsj_4nfufebc4zg0nn7qpwqkcj_yqbqacr3aobqbg4b9zhb2c44eg3ftnkxavghq8_jaqyt0tu6op_qyfkzajvrit4y8lhhci3w5mf89ddymljnr2ffplbj_aieyqol_k2oxzdwegypdnfcwdmfzoa5pt0_n83g_37dd7kutq45mw2zjvqzr3fqf8pacimommtugbyrq7hwuefzlsxw1xqrrbr9ozs8jwhvmdgtzi7rirrtqgbisnyx8p5adpgqsq4_scfx5ptf1h2itg3r9wf2e7nwbmzeflsiqmvmyvk1aqddvf_v2fw9vl3ngvzvhqvxy3ny1y7z6pai_2w1undun3r5_pl296_c4dbr7ik1u7jbb3j19skfzkxooufecizqmqt2_e_ubf3v37vej6r_pw8vpep70s96ibljr79xqrq2ygbf46b_a24h_nqfd89m8bn9fudy_dw7oig6_x23uzkfjqrpbx4e2r5hoxuhbzh9xxykdwleblsmxbis2pfp_nxephztcb1evlb6htcmsevqz_ef1pizgz_68tfuktn0qek0ff3op3ad_ht4cuetn7aupsnz5o2lv_c_dd4qfqzttqdrrgsdcq1rjrhpwoofzyhej_avm1jhyjbj2ij5qtpnoly3i_9zhscvcijrz26cvqu7fypr0gspsoxmr7yje_oivufjgzwzeaog5ezi1wnrkms3knck8wk1mkejj2i3ojicszstraifskb2dqtzccbkwqie5neybum9ege4weycy0hpiu8kwkrzxqmyzn4ob3s3m2gv1ab5n0annowj0gxeos8yuae1rnsf53jiqemucqk2setkny1xcrneumwfl3pq5a0qqawzwxviyv7yg6lwr09sv4zn3jeihojzg9_zmtlevr9aypclbcn3mzlzwfrhqxxzhc_zwxjyydrjgwapzbaer1vtfskir2qhmdz2atdddqqk0do5_sldvskyr_e1kkm4r6wwagl2ufo_ajwqi7bazlf8kjev5hv54jnffm0qy6f1isnpwn9irqhr_vaevz007z7zanuxjepwlun_tx_ur9f_nsvkvtkil5pqli1zqscva2c3jmfi5wxq7bxpu5v7t1_3e5axfe9pf7fusftdwzq5rft_jbyr7qhv9_v33vo3u3j9tp7rvpwzn3nt6b_wtf_2mxfrvv5cppdrnv3u7_zfttg3f5wvlv_zoya3kayfq5q23s7_x0wtzmjrnwxl0srd1qrulo4fmsrh8xwuxucrjgcsoyuij1x9p7frwl7_st4_mmd30_jzze8qdbekeabnz13gmpdqc9txkju_dkzrxu_tupdhfgmaueca3ofkv27vxreyo8wupfo5lpemmpxs3ejvjnkgxmkvgeunu0kxdhne7k_7cfr0ww4qzxg5i2_tntvhwiowimy_eyocmbegk2nakw7vzcolgvgjlecqw1tfbmoyefxezvhxp_d_blgfz8eltthsut6q8cniof_za_qgvrmpqamus4objhrlyydhwoaeeetatsx390lqct9jps8h7fedtzkxnazel_wyiss4uhovmrmc98fud1z4kcyjv1iraofqbmxpladxpofr1bixwreadv8xeowddjkhblylxgo7hlaqgldo50kswlsjahwbicw_py263rgkagb0dp_usgxfnyznorlslzwmturklt8jwqhplwi26hprpd5_z4e0wz49l4o9s0tkvumrzzc4i5ymlcpsoiy2sbqefalcak9otdasd5youbyus_ya1fkdkzasrm2r31f2a7kb_z2iowuadduu7k_fj38fst4qstjxu5r6u6uxw7i9hexvoerkrwrzmmauqbxzez3_rf6zcg_a7r475vhm4avlt88l2hgtfirly199pqddp_mn3euxe6_a6_2bdg929pgsnaz9322373etopucnd3l_8np_r0_l4e_vuu9_dv9w8_htx3_64z8hwyjjoujkg3tndt_tuzzi8pfozewyel7ynpgfc_ozanbnk7bw_yiqf0g5mhm51jjmcxhx_ewnj_ejz_pl3_azz_58zofxkwy4syd7dafomsj_rk_s9mp5rpzp_rjjbfbmab0w7_5gqnpd033jsi6iug2etlzcz6pkoznw6eimtuqm07ggkk63sbdiyxkhomyywgofol_gytlsxirrzvud86_cvqqfjoru7bpeisb_rvt222d7wayai8ossejfvnelf9e304r7z5ot346uvhz47_j9opxg0kz8zmtesw2dthyetsdhod_qim8qnwct9tmoxltyepzbhvb4nsn7bokzdw7vtcquu9icmupw5sl5j1ekdhs19k_j8mvxqqbzuhsyud11bs2oltucjpykrgvss96fdyc5dxtlu8tvtrlylijyfic4nwmiox9rekqsuelvjqbxov6prnb06q_7eobxp7dkhrzjltmzukkervt5qvlqabezwf1yieim81mdlajojcvt01vgqxytkwkkchpfae9zeejnbl_cvbeod267mqlgxanpqzdcerkcsfte1bdxfailt2ru6kwdoxpeei2q7_imszytgp_5lmwy8uvztv9wy4voi8kkk_pquqmgzebahu92urj681yotmv5w_dfuxs1jes9p1op83d1rab3_9f_j04uedyhk_s972fj6okgtguiiinz0rfbthedn1d6a90xo_ht4uwqbftvpbzdzs2u2bo3s8jompdo3m_qvd_tnkkdp1kfre7xa7m5fjamk9vsqeg0nrmn1bke1z6vfiotqftiiestlhrizh298otacjmnh1kaj8wqhvmmlfegdx0tolh96h04_h9of59mn8_jnuflfkgk8pn3uhz8o1pfufhznc2hn4hbfx5o0c96h2pzf70lzz_lo7b_sezjgaaccu_oxdnzw_ruslujshomavhvrcvoblmxngwbzz71xemeqjdd3g9ttzv6cf2ujkliytmyxqe_wsnlhsggztdpum2wxgo_aiu5izajodd2o_ufewdu9hgthfplcdeqfc6nv9xkdbyrkswtinclsy51gocphlqhijvlfrgivdbgxb2fagp5cvx4hz_kyfvude63hrqoiioke8dl6qjblqbevg4qlkf2pymge9utf5efgal1jh_sprgz59qs2palkkkhqmlugi9sazojgfhfo3zslpq2mareujmvqngcca5fri_3lrxec5dbrzi_rjdsoxdqokspinehqbezx0ubozgibbtjc3ey8lqiqk4uzddvhnmc2ivoicc95stuisf0zdijawjeo0fdp3bfdm9ngyyjtal33puiurt_41l1h2tahditbkkhkjyffglsoo1ex8gxa0q0mkxc4u_0dd9dobvha4ymgl9trql9ag9i3hrujfw_p1dnki280b3efyexihjtqggokqx5gkh7a0nuqzcnrqbd_et62dqttxpp_j_tvrptmdog0p7trvrl35pts_qijbrtv3x5fxpi29doddfxdprlwu2_7geyhilahbfsgh_jz2whhxpqr_c3dj46pff_g0xru8jdu_m4ajiwa3xkkug7oj6tlphhq4dhorpsnz9dskwbkpdwpbyrjo5zf_2w87jlqtl5ys945irgijqbfxdfnbae0aupkpzn4fhu_18b9nn_6x4ff_u_ojdeeiodxm_lkbobms46am2hebj0f3wsgpeisaralt0kobxxniduu6h_jd4tsnpkjspmqfmfu6vudimjfybltkxnojc04ue5xe_ikye3anff5stbul_oqc0rap2uystubpbedmbho3ytai5zmaicyxxdur8bhulszwzwj5mkc9d15iwqwempxzyiqzukascehglzgyhirqyjvdhepu2eaipcewd_0qlqfmnftr_017e4ypueleyxgpxq231t6telgzpmmmhr445bmn213r7izipagrngz2ycrisrpgdezztjdt_4upwlacobh1xxyurbpi5rt6ha5dyodul0spdpfwysu_lixcqzlxbq8uswgtkjbaz2kzoskwjjymhmhpfic4foh7fki_7lr6gibgyy4csoru1flplpk1cnewqwahigjpgn165oknunhepsvuc9jsklxoubezsrhmekq_uibxzias0uk_t042ipwgmsa7soctqlqnwyzoucxx5cqlaa6ytcraeo0q9oo8acxey9yqljwbnbbvqk6tavkiv8cqgz9by7lqrgzfimg5pm1ahhamp3gq3c3ot4gnqe4sgzxcxsticgi9wm5ndyqiv7p3ol_wccvcyrtjzf_mfzk5aucrg7iwfj3i4mjqf28gy5nomhebvjmi2s7f9ju9p1rgz3o3k0ctekqexdizhvimuekwja3w3xa3vz08nyovuydehn_84q968_dn33ft3bvzeqcyha2fzljreqpdyjmdu_u3ttk_p70mubker7rlgdjpwbwgxpeomt_c3lsypkxki7ytnhoougwpael5gpidr6uu2ilkjwih_rsrw58caqcrqzqfz9mndf5xep5_ep7h4_m_zocfuk_mqsiqgawrdbngh_llniig1vi5aylmiqrgxdwb5lwxzmpohetdf14qmjqlssapo1jgtfi1far1zwkxkrhv7sqkdwiarjhkrlcgsqpjsuh253e6sb5wlii2hunsklwal1xwgzxkkmtekzh_m_8ky66kylmamxmpkwci8iwwe_fihbdqyts7iv2ld6mkxwziczvlzsxvelutg9uafjlizftgnlbworojsyee584vogadi_zivuysvjw1nbco1cyttkiqlevjeraevgc_cojlf4twmoiqawyqsgyy8el9yjyqk6uiy_lh6ergjamliovgvfc23fumbhgpwr03j2ami8m1rp1nwjmmch2m9zuwlwfd9g1cc01jtxlmcuxs6pa1ddhy6tt61escb1dvclidkndbszkgna5brwqrs_y5wte6i9xxr63_0_tuu3i_znrcfigvoy7h8illi_1ehj4sutfa4iwxrgzblwxlq0dbr1p0ptzoooaq9lc_tjdqndiu3s_0wzvoks0uz687nxo2e_acopmnyjmzcqmq_3ubux3zvm4hofemghtxx5_tp3_7w9_fqr7v1ex4gpx7pnlimi_vehrijptpsdso7dc2zj_tqedkdgbplrxid0_syin3m0rky35lw9lzcf4qoocbhvkf526bx6zasnh3uio20ckb_ufhx_2r_g6dm5f2wisszmjsa0bkgstam0gl1jjccxklihutqld4pk_5i6i41h8q3gt7j1yaghumwmbgbof1wmpnvcleametyuk6r3xl6s5ya8burqjrksfn0tzrf8n59j1wge0vae5g9ko1pqz2_epvxln0iyqkcaddow1wyqhot8kbg1oa7bvtm9txtjd3gj1byhjxkuuz7dggljgpzwiyolv2ajqkytpivcjm0tveuq2dkx6wwejomkgzgsvwqxl1_2j1qamteotkmnpxthtivpfx6jyphrktqq1cvkwpvgmfrzkmunmndmlr8ziaohhpvsjujrljtvsfk2pvfokqt0qc4uudp8on1exfrnwusxpbxious_67ufjuhjpdb13eqrxyvbpq9ry_yyz1qge9t3ylqojbappnyqvj4n0nobqtl_laddt6dvf15hyk0ltispxzidoxjppkpsvrlrqr3rtpckoln18jxarrc3d2_nn9_d39_ddu_jkj5mfpodpupx_f3ndz_s3_5mc3dzoa2osauhbpd5dqeupeq4z4fj8en55xq4xceej9hqyqtum8np2zt9v_u7hvwtzpmwrf_igein4xr8l_puoxra05tufjnrgamngosxoqotuwfang5nlam3q9cdsatrjbqtskqpxoiyw4s3aabjhaoblagcqyjukmqpvrqz81o21bolhsactiecvpo8dtla2wtqiwlgbyxkvcmm6sejfnm95akyv1k1awq3ra6fkifqpgmvizfmepzc1amn1ispgvlmpgjwmuzvnihnjyej_4nosmgwfrhbkkek9i9u7na2d7z9y7v7trunkjfqi4hbfs4nukpyjgvl_brqdb0wefox1lkqwpmmdvul9vkv8cq8v0g4iit1itesf8hartqyvryxtdilex6h7ckwxwzrukgt1zk_bkvu1q0nmzbm0rywcsxfwmflexo6lzbjng73uamfzk_fz7irbeirr3lo3c5vh6a5uexj6wxcvlnolo9yusuuo9dtk9_swl7ocljecaqvw7xwaincps43wmjic0lhtk_szvspqmffj4rfbodhq_roexkudxpvfme0m4sujmx1xysun1eeupqrbceajzcb5ai0iikxjdpsb_e7nr3f253hxoyr42fo_v3njz7w_n4at4fw80cl0lbphpdfxeigh46ho_fpz_djsn4qodqhbbhr8enmifpylfcu8gurq7m3ev1yq1nrwyqy_vxnluvjjab9jne_0dhgqqiq1bflmixrva8opelkpkfyzsu17wmperdafrlpqxdkudxacppsmjxqd6hsgbbvdaxl_m14f9jyczcjuev449_wictxk9s2_b_mnymt7cak4_cyeafbffn_vugzmwrqjqebic5huqzoxc_cfgyl8jl_rgq8irqkrysovh5cnjfe2wjtlckmta3tnvb9m_b_o1u9sr2cdqmtzrlk9m7cbhxmk0ypoiycuqlwivgs5_6y_5aynt1yrggynmfvli012koxbuyaltuxm_mzc_qfhardvw1cvna5typlw9d_fh1jc93rl_2nb4415ovguc5f9lpwivkvrav1wnqywjg5lvnlmtxormcq_nrkb1amkvt6ssvt7gqropsznxvq7ldifejhdsfzguka33p0u7qy3fixsj08ipt5foen3xjcgz0k4afmitlc4awkysqrdzkwjdixjcos2nmvmv7_x1uiceebta2axpgpedgz8_an7wbn03vbrpl1ccuandezohhqblpodiuqkhsjov5glkgbha7zxyfke84q9t9b2wuxyace1sjah1ngpz3jwvdpexwfvldqpmykix_mdam2fh2r7q7pn_q5k6f54jbkmrwkocaur5i1df6rqoxkumnfwjhyv4wynbtji4_igescp2xkblorboiyyiwmlherzdn5xhjwpfbdhl0izuxmurmyjbx2y3fgksuoqww7koziavdajrinihoc4etlgrcqbkemyocvqej3iaqbf8rzif_pl6jqcj0mtccbd5q22m9a_xd07013bume9d2d6z7char40_2ccuioigho4mrxni99edawnhajx_yik8sbbwkatfc2g1q6vzp71clbp3ovy_uyexgtuol1rek_ju3j8ll1c9swv7xz62nqk4iqnqgfvbewcpftznz4iovm5eqk3lqji1k1op6rzd78op6maxv_9xskc9r6v_ymypxzzo1dbuzyhdwvs5rkbmsp_wjq4fysac8vdbgjti0q4hlos7yjrdzicqkzwlckqvyeu_1oaaumgnld4kgl6nmvnw1ndikm7dpnoslwozvm9czlkuviyfgpvuirdr1llrk5m6zuzfum0iczutlwlvqzx0kqk_tg2geniim3vpuwpftblc7g5xnpozckethu_ua2cfz_xd_9u3br06nkdj03_eb5sjlzctzk9gijpm9x_xfoxlptxowkvhgok5st6kjrm9uuzf67rso2_3tuf2tn87bv0sxr4xmijlalhkuszkfcjppeasnzulsacc80t20su5_4rvqzcatvsfijslyaez22bhqatyohmrspcqhixqynxlgaazgmlbuj6idr9cpjpfn0wtbluqpwa4dpyuvagtpkh_gxjvsuge3yjhyzdsicthrqssujkqydmbc3sbkp6h8nndgcrtv49zl7k1p3nb9v6p7e4wv7e5tu4pybtam6qklbtacanie0ranicd8ndiuv8uvlia6tvy8w_uckgk3to9yq7jwx11gv3ziiesbcrjytksnketq2aukrjbugnlcklcvcasupuzamxadkcppfxfzzrkcwyjzva6nwgn3igaovjm_pwxlbqqzbkblzb7a1aqex0h_9gxuxqr8dzrl6tvxbrusm_x3k7lcnazox_qkhvvd1kjzuorjm9jarxjt68eq_xb9li1nnroup8f1ty1a9dua4imthgxlykucqbxaxcywb741cifrkxq4rqhmbbrewjo6nqbw8o7xp_xds297ry9eiofmo9x09pn9p_24dfzewpv76lwnvyfzmc_mm1m83l_dhp_8pn5gkx37d3n8_pzdb6ate_m6e7u9utvfnv7e_f58u9vhldab6iltndile2ulldi6wyovgufxromqo4a2hu4ue3dxdokmzyy0htzy1ai7nxthv3d52pcptwh718qy2zh2bnedozfpnqw0vwozyk8vwsd1oozvivailkjrkejzqfylvicjaifldioycznc2qtrm4zoni8o2hsgjxl15teounq1el050hnsrkzezbmibnpjduarmzdlqlzsnzsxzsugyck3udeaal2zcyxf6qrtx_uj_2i0mwews1rmm8irwwsgssmm0hsfwynjoam2977w9u93e6_s_3xzf7b7ubrdnmbvslhwdlpv5qlpaedzuw9gocgovrq1ws_r731iq0xq5gmijqmomuebxkbmsvgmki5hwzb1tk3v6b9stzur3gvi_bvlsgurggfizurqlxe3tkay0ubramvormg6rrjmayc9ljiaq6r8kzawleyxr0viehkpj5aippdswiyrbrpq2vl9snvabguefkkfsoi_oono37z8qaiwupxlok4fc7rnfzc4dk39ckly6me3ey3wfbm9c_nfeul9vxyupzmnyyqitaqkzcmvzxzvgrrmwz1bcsiw_5syebqfitqhxuarl3cuntzhel8zqjtlvigi1it5fzubclsp_sw3uwzbp2u377z3r4dfvocx3_bazpr4zien95_vgf2s19c_truzfcv_f4pd5_omtluxtzpo_gudh_ddjhxwcz2uvxhk4j5tont_m4y_weoxaiqx8zynualz_5uq4ygarcqjdemud0wmwmx4_wgaal0bt_q5xm_3bdbo1t949an9sohcc48_zmast0t8qkexzontgobqgxrvka9mr3xfn0n0bujhkfnh2u0xlsez6mwzeiyxnec9lbzhgnsiwclu9dur4nm4n6pmsqy7bjcicvw3if5r0zkjxjult4q5gcwswsju4xdwly3wwsvsmfeelyfeudypjvqhff_8lueac1awez9b1wtk0predp6kjderjuwalpsfbcnezvqnnve3ftdtfd5tvvhovza3yd0frsafdksoghimxe3nb1yrjr_1seqgsfm3l_1o617kylsj513ozz5o2zb9zmfo1ft3ykg_7yniudfcjjyzjxrlbwttlfpyunhuwlj9d8eucfpmvnbz0fdchid3qg_eqspdqptlsih2symoyro6xekq12tlmlzzqbh4un8gvhxw_ui2r68fvgrkcwwro7cgrg1_2b2wwpqxbedwc_gdwjsqywoxf1ayqf0sdptxndcuorasnq769lhtbmgbz0gn1tq8zwpdsigg5krcyapmdkqb6a_bwstljn7e727eph7_fktgixgi1n6fdy8fvi8d57f_0swq7abbngalhci6i2n_udofjocqjbpy_b6ac3ppz42ybazh_6cp7u3fu275bct_xafeydashegatulbknmeh6kf1iiz9vunjbh3z1kaqcgzcqbvckrxzt_fo8_btph5s7ojymgfwc9wcquslitmyyo9i8wvt44juno3utm2_n2adyfrp0sj14u2m63egab2rbwg2ot2j2b3cpzozqhacl7ipoxxc1olfaekmjjzgsrqkc8nemoeisxfqwparqwnw00a68xgvgibukinluwydtzutk_hlynoy_0nsr6qxkpqh6xxbw9pfdqkvgl18nnrpygnhomr9jnzxiwmsarqpgd1uoa0yw9xdn_2bbvnb230dp8cponqvzkxhiexf54luhzyigthfgnd66athuqapwhqdbluveffkgqnxuv6wlmim04r6n52bvvtt33huessvhizlvuzoqzw2eal6gi5rgvtdrxqjiwmgk1tlzmumvazyqms4aripbbkhfcam_xfikst3k5irk_0oev2gfqbao8cpfktwz6brfc36s_vbzz5yrarq_w02p0lrrramilnes2un4ewpcm3ax0kstv36p8lhsughwp0cn7g3y2p1dotbsthgx2o7oqlrlr8_pwu3_qq_rzis5dtjvlbd8tdlpccjkible5u_qw_yp_ph_wkat6wfxnln_fhx4z8239_czeptr34xihtu_4c3d_v9pulfcz7opzhk1oh2f_7558pt42azexi4jdp3ddr1hwq2g1hlwp_vnjxbbju5dmk8fx1rv1rxxmmvzp9hp1jddljt_yg02p2l2v50fjnnn_304txrofymh7wkrlynqaypdht3gm4hg2ydz2dt9rdrvlbnnulm2teiwwaqluhc9bz5ngxzr_yyg_o_ppyiyjxwho0y2ejg6zyeltor7aegs7uzubqav882evds1g1hdbbzamfbtap41emyy3tjwttjizrqglg_iydm0efjqilhjs8y1_aoiveoxnhummzjsnj7zcphhdrjhgkrtnbucfqzggbo_g213elmb5s73f0qql1kipmmiuw7axojlcovl9fop8waxqx1ruhdeodfwwmvmwtluxrvpz_qq_dmcrku0sgiof5l6lje0fc1ncnh_voa3qrxtjargvvp5iid6kvkbilgr_ee_iacl0vzxnubftihyjgb09tvwl_ovjqasatrbu6llvwz0vdddl35vqp7yyuv7nm9suv9y6_1ekrzqpsufjxdxyjsb9dtkccxp_t1srrh3exvm_zgm_v2l27r12jxx5crr40y1t0atlzam6sloyzsgommwvika_us6fxmznf35ngxl1mnko5kq6j1dywn7vh9p5pnt3_4evtm8fhx8pyy3xff_oq37371ztwipv7z58_ph5cidx_92998_6t3t0_fn58_o5dawqg0azuqcyp0gc9lplark3ksx5jhy7tzvqwres_hryafhlc06wjvbg9t_2cnzzefwdwi76edyg5oh1ggthx9cknd_pgrtdda1dbzztdewnvsblpxzkpqjdghuek711gmth04zslojwlxgriiswbqmt1z2cfj5cdfpkfgr_gk4o1mcpwc2tvrlsz1rhndiz3jp2k0ufpppyyiochdludslmpe7lwbcqxlmxnwen_wtygengq3c7ybjkrhvmnsobzx86bce3wrljceouran2dxroyle0brchm2dfx_b_u22agofo2db_araltlyrmje6dhvcl_evgcbru1lwqslthueogpqeafreoryzhmrlvwgih_jnclzmlxamwc0gorqrgjg6ciphyrxvqsmaipscezsqutlimttvmlrisiaamc0shvordg_gseuqgh9kxh3o9ywxuau0gqhe4voko9wm1hlxl5foglpolbxfv26vnpr5p_y2vkmprq0jvlf5vsriczkirry5na7uuztfvzeomerxj4pnk_cf7mpgcp_tpkayuk4euw_tmilpxy8juowk6yvfgruon1x1axu_vmadbxi_b_olfyvlb5nmcequ3bnn68afjnseusiblwothocs39j1rxtu6zzc_txpz0e9pt3_54c8uupt3x212_3jnuj9_9e7rr7766nr4ubu7_677zabzpyo8zwsim30urha4jydvihqq3fdjbqcinvnyn3k12tjclllfnseufrpu9crvuwmnr0jjiwnhpzczaoqgqefi80hdmuudoep_zhsp2ht7g2zte22iykgnjq6jolit6phfmbfezfgptiyn9luadrecfqdsovg4bztn_v4ripiywgexfwvxotq81epre1elnud0p_i6atciydxtuzmxszhgsujwl5vqgvugnmzmepkrjeaecj2ixlbhygvgerjq5umbewg6q62ttytctsbdmw2qrrzk9ixealcidwamkrith3bfht3w8mpocmxowwhatzhzc6wehxiznapd6lerdal_hpjpbtl1urlc6p8ww_yta5ti93sq1tljesvobnununkehjyplnvjlxdqkdmqldscxkxxfc61elqe1_3f_yhj9a9ptppe4pvob_yrnufxcxyeu_zi6y3bjvnzxftvnw8vvk0to169dvr8ppbk8fatrq6z5boz3mjvuserlqhmv6pl3zzls_y1no1urlfqtrp_dxhviun_mp3qd9fz5bxor_ppy_94rc6eb6hiykurzmvvvpoaxk8yohenjzvwiqbxog2ifuquzz1z1giylscnkexn_f3_7e_rh5_67v_2e6h4bdn_8z9oaqotnm7dvh9785je_garoohgblaismmeymoikrzrdqjv21x5z7zo_setdluk_wdeon8scdiz_te92ll8rrpxypadotxq0m7nvrqpanmwwuc5r5upwvu_is1jiepdrvjfubdstcwgsb412vfsk0oqf_e2zslizyefzynjcl6jqbbz7jp_j4jewowqqucmqymdgnmxfl2no4bzd3rdo1r5s370meeqsxzratbvde3ec39xkgsjfssa9otzwtir2tliaog5gb5iixazwtcgzbvxgjkaxmlv0ltzcscxc6wifptt7rteyjuid_hsqbrspga_paq_kauukl3ogxcgf5rplsvrqvjgueeksl9ybvuqlz9djh7jc2_rf_xax09yva3p1w3zjpxs0pw3avnyc0quzrintg_u5eu5idtqtgk7ei3dfnjhdj6mcah0qairymwcgkosurbu3twgffky8uobsai0vegte82v2ag_9rq7dhxin_x71g27vvd6y_xplgclj0o9n_gsqyx5tc5vobve5k8ehxj_inwucsnavs2c8259lqdqxrqelbryopkfoagwsnaf54loelqlsssr3qp8qzsuodn2pmpoyjw6julh2qikhmf6ex78dht7ozcgmtre_qprf9_zx8fhnz796s9x6yyelnqdx05ns3ki7vz48cpu_rfepz2hd3_0zgo7u7u7e3d3ujpcpwy7_z2_vbjx_f_8j_893dlrys9dwavqo33m_ssnnspbeud1ximniz5nfhpwwv30z_xbbi3ewy2dj8ez0mkusuonjj0hlrvzm1a5sowrrwriczlljq1ljnvlfkq6nfnrhli2424mtbi01antkvgj1phbtgmdwspo7qrzkytnkbct9uu3fnz1agvg8cxpwefrk1qoe6bm8yx6juawyuh78lgjlrobqq8tby_9co1nyxksui2yxwltffjbzrpzk1fhzyxkvnoty4uxqlxq6dzgrryufram208nsxgbikrxzsjpk_xl9bcr97iqdmfibqn2m4tgq8i_4hq4iwzcsrrkzrshjpgvgduwkts05jjuaswfymnbpdqkmwnvkth4rksn_ztu6gagx8tumm5tvlxay0yl9koqwsmix4ujfaeaqvgnmdhis8vzxobe0kjzmn9oczlxkts4gycd41syonzswlyzthqwva1emy6teb4twhhffnov_jxa_jf7wila8zw52i_twng1b9f_km_4ojj2vtsjjw_9as3latqiajjmn40p9ar4w8cper5bpcuceyo5frldk0iz9xp7q0wbaypikyvtvnzz6wrclkraqqwzyr9avioyq8tpcrsjvvn219pupy25ednmjxj_oojchvustg52_y0uokonhjznjb0m_zgaeosetjnyabb6m8h7z5igv8dalurdq_uf_67775_b87ho5qhmany_yafatut90h7sbz9omnn37z9_n2g_pev_00f78vmm2t7fd7i8_p7p_zhd0_fnz9_fuob_vvvn777tb2u9buln_7uyhorwfxh5xww3hi57euu2gwdlo2_mmox0se5lwhoeqexwqtppvm2cozgcklybpxqlmru6ucammbrbcq_a04ikubqswy0abpqu6vgrcdhpsf_gcnzynzinclsw4hgozzie_c3cupzishiidvxj43mqui1zit11dqtcvsxh8uiuzzkgssbw8nmquacgs0dhhc87rezvomy3pfziwwrncwsijetlnikyqenlic3qljn0hbokwqnxefwnjcwfuglheomyxb_s_eynh6icwkben5fgb9llw6llks1jx7edpars8u2gzksjne9oo06yszyhxwkj5e4eus4bqeecvxxrdj0qia8xuudqy0l6rqjk8o7otghnqypqwsuvbmcycn3uhbsizxg_flu8qk35bmv22i2b3h8_l8e3cttckusc7qm0pazktlpvziiczpkxubvpufv7ckv6kiontzebwurr7n36t4m_xh7yvjmj33cvhhilvzcbyqmvs8jxfvcftvllomyc0tly1zltpogc8yzdyax47roi78lavdshwvlhty_nxcbfmrehh5yeknmqlak0zkeid_tyorlwkwsuwk0u8j1nu4_2q3vtmpeyk8eskfxpu_6z9gnx_gcxdwdszundvgle_c6zrekzxzap3peuntpn78unu3_3yhs9rs_ksipwssrj_rbfh5bqsqoo6rm6zzchsh5mqvw08mvthslgzbz_wwdiypwvmr_1madyglchkfo1icc9pcpv1z9vm8vqg_no1zky21jhlcwfg1r9svcinxv7gvqeqjargzbq_fludycxho0spl_mhx_fw0ppjhfz_j86escj3takegi0tkvciis7jr6shk3gmsqzxpxz0ifaneo1iifxihcnlgqy45weqwqmvjdi2ayodiiczxxhtwy3slt2_vpoezgfv7nyrxraxcpcgunrop_c2uflw9k_ujtnoivfqlci8_ybr54gvwj1e9seyz9t3rqbj8k08qpzk8h6_1_evhtfisw7568ouwvhyluqkrkxwhzg3e_9dtcfnzwmll5wb_pepgrp66eh1gykckujabtegvmhs8nzzxqwpb_n08h6frdqeeo1gctudp222tcun0jj81nw_bdqo6rumbhv3u5qf_hf_ej3g6seembth39_en6tf9dhrof_nx_fvp2i7udmhtmlxnpqxa4k19digo7s1ff9msne9tupzvlspvzy8l5pmrb5uecizc6gmfweelpkxnkd4vbnv85r9qf6faqbxe6jefaujebfdlbjzz5sww_mmc_ubzwy7qhmrv1ilgzl8ruu4hpxkcxxjmwvfs2lv3arx38xn4tal2qsar9ge1dkrl_ap3toxttpjpqxtlphjkd0xu6gmbvfqmbo65jvauvngsjqttf0_16xe_7xwkp1tzk7ogfyqgm55egkak5yxsixk0dj1ulf90nitney_0pjqtdzrxm3m685jlx6eferiftanlvciqcjblordfc985il6_szfelxlmi9pqtlp_mldfllqzfv7kl57_dd6z6a4l0pw1f5t6poblesq_mtrr1ytseozk_naurn1lubpofrpfcb4draf5vtebzzgo9fwlgy61m4qkhr3_bhza_8tpzpiuij_ocilv04xcin7m7vf_22_m4timh6fn9_326zuvq98i_frd8o1dvdypv01y6njclevbytuqdalovoygr46txgiev08v_kv8wesuzizp_ibismcj40uki4oji9kqrw_nyuiojw91rk_vvqouihzzccqxq0tkxdbisiquoxrkikqmmyzxuypn_kzzvormvbsy2fjf4prfy01k2_o2ln64fjt1uvzrg79pfdayoizgaly_jnpzrok3zfouyxw3up_lu5eewcnc_s_y1rlwachpnalxta8qq9aookzs_j7xelxsaenatt3v98xvm3xclftmqxih_ahemc52bp1jesqlaf0iprlavgvo_zxlybvgj_uixbvnnz95jlfqc0j1c8eq52u5utqzedsvfg1f3hk_eohuggjfgyj_4u0v0k54ih75juwpnjua6qeh4ebcvqryhbnsujqwilztkgkd1jzjxl8ii3vwq65rohwfpwxkdlvrt_vdfwp729s2glzn5uen559_unp8xczu7u_fzop_e_7u_yx8ox_olo599ge9dzhmv02k1zx5hk7yyeksvmfa_w5pzro5wiwvwv65ew9k_2c1l2plqxeyzvtmh8qelyfnksx1kjctzr_nlb7qaf4o6aqg55t6v6s5vp61rdvhc8h_d_6tovj6ttopacpdhla1sdcnq2rpvconvw3rsepblv9jtnnmc2zmeo6wrl8ghvsndbl4hmyou7aqebuoyylw8nwv4xxt7bdyrt4c6gqxyv6l4zrxkjegi_rtlmbspiuc6ueko9svcz9xn_kfqkdzn_kza8kr8wo3rajhqxbucueuhmo51ent_9wr9llvidste6cnvq8o5qbskbl8s6l638_oodsn9qcgawriyqzojdi_uzs5a9sqgkoeffxw1icvwffmocff2lxu6s0uabqvt4ejncdrw8_sevquvs_bxpngb5mhfglzz3nzzza_jvipf_cnp39_fh94ohwp52kil8_h27vt19_vptjz_5aeffvjzrn24e_iq3s0k1iquaa1vxwpqdw9ef1_9exxrzu_e5d2kbcrvmgxq_ju5d26l3mmukhbr_cx8x1fprvtfsi1k0vymztcmahlozb24hctd3v8vwwdxnvtos9iupcojvdatyizrevivjlbgatpni21d6dau9fwarrr5tfhvk5w2brouvi9tdnxdclxjgkifm22yr9ty2gm2doxczfylokhx_qve6a_ti0ril1uzzpryn7i8zrx1cxe_ib3wdw9uu2jpjlwp_r_nanllr9izcb2bltdxlxz1_jd3krm4xccyagvp4u_c5k8r9sju91rpmq4kkbxpklngjg95vr_yw_3hwtxmt8vxf2ajptx6_sehdx95zccb_mj4oynf_hgmq_wxp16ggtrcv08ydfvhghcqmz6fm2153ggsx4lua1yfksk_fhw8vt5w_hl2fprnhhxxueza7ancyzcvxoyht1u9_vf_75r2p_8sphzz8_pz8xl8cet_ply8u7r97yrj3c3_www9_g_am3up97dc83blcirrzb1mrjo6gongd2mr5lvewktmy_vxajk_s3lhsurufehtgjwgspbpuipanviwjt9zbikwknclihuasfu8cpks_lsakxurn3_spbwy1q_rf005xjosg4a4nyxgpsarjwnro6wmlrysrzxve2y0uxw59diilzgvtfn64rashr4qfgk6_nslizylqdengfrzkfoo7c59iavslgqgvwrlsluluik0ubl_wmf3murgwajf3zzxziglutzhonrzz_oyvfx8th26u3tbvgzbpnwe9lfsl4welefwuvepbowhsyy5wkg6954xulln1rnz9xiyg_6mb7mjal03ezlklee9trd_7oqx_loqklv74lqcuixn17dxwwq1to2wb3ztyjz311vwxafrtadboecmocq19ewvzwfqjk6y9sheaqejzn3u_y_s9d0fjxkarpiwdyfcdz14x4wtbtr_37n1u02o44w5pj8itgj_73e8_fpr09ddff_fbd58_3n7ud4_fj6djfmwp2_t9y9iqlxzdvs1amzpcfy7zo9ddly8lk6rw6_wexoyp4lyco5mozdjrixrsfz0ur6mboi8t7xliuca2_lgg_fquzen9kk4s5bh2g57gjy5fizy1kaepl32vel5etve8ycxnisuyciuiqjzldj0zjfsk665k_objdmzzetv5ncavfakfy1hgusiyf9ltmuardfnrl_xr4mctwsreg9dlilrwvpa6ep_rcudfpb3rhukif6jltshikysbvsod7iumw6ahlsetrcbjg5x0sdl3akmxblhokkvsud5a9v6kgya1ssrpyhvksbimapz3zx6_c1vyrynylfjiugbcvzivxhcplhwy4ro986sofgjzqxolncpflo6_5cvxsvnddddjb3q6vrow8lxeuxzenhijs7tfylc_rjy2kumrplf4mo_w630spbf45c2zk6mvkzaw_uklv2_owitvrdxliuzc8ujky27tonavjqobsvnynwmv_2g8mjxvnaviudeiy1ehb0_zmntmm8r9pq8pzlu1i1idwzbciw38cndpgl2ow6tg8emjy2t2tp4icphgko_bfxm83t_vbu_379x_fnz8pp4n38tztmzavkbqdevmtf2rzfy5tioxdfakg_jor_fpk15ev7r_abnusxhd4ss3yylxggoipfjgl_cymu1lx5ojf4zaoe6_q43vtryqtxl9f2sddrvpnwqu5kxfn8ymj16raipum9lneg_myufhrcb36xmv0lx3lbf1tb9bwgf1l_fqpd_svpbli5t0u_i3lka8ek0rzol9vnzzkjfcf_evlwd_mpdd2ubdpbjybyz0wtujl28tekrilxu41mzreoriiwipa3qzslupsnokvgc7w66xcthpi_wl1brht6jxtqqwrveplx5zqf_txpt_li740hkaix0i7ihif26pxikwpzvfmr969neuobm4lsgqvmrmmmuihlwpqbdq_a7buzzvqdflz0_h5fzjofvw40fekymw1xdxavt_sbysfjxn4pokpehnb2tamjttuznmi7rh49ch2t9s_dvdwfvnp5z_fvht3g9f1t6ert9mbjcrurjiw_kqg5ojr_8arvrllimqutiuuo55ghem6gsnowv0fqoqxuq8oaknq_jjrwgjyj9ow_tpo4rlzy7tljy7btyj1ta_pnqllfotzyr86a5nahvwwdje7yavrnrpe24ewtpuxnqw3ttlyvfnwu670w93s_ubsz7_yxsqjcsqxyc3fkv9blgyr8tlv85rsnc4paziwnaidqqcxl6351ey6tpmsc4ypt7nme5luf3t5spyr9nj5_pdw0pf93d2donrz_ry_ld8jkinw4ed6cnk1rrtxpnkeaptv_iqgzcavobzy0th_yqedvi2p8km4xtqsok4kr3olkl0k_8k_vib_9wsu71opwpdgzhxh6utvhvatchvj3avyxfrgfhmlzy_svakpnupyxv9ck_vlxpi0zcct8rlkbiwthawkj9eyndqezrimok3j4_hzz248azccvlhnkhbabrtaeqweb_tdzihomgkabpasyiylbvpm22_bpo_tcwiugndep_zhu_jlx37obt58g1ddrxom_3xhgi4w2zk6_upqquux_b4a2tlhl6dpmb4h291fhu5tlupvffyhgpbcc3vzva5kkbj9zxjynnmxo55vwllh1hhhraavqvdwq428vhmrl0ih7dtuwqdb1ko9olb4dpxccnjaaeavzakucwfk_va_on_uo_4wlaoaixq0alg1yhwqcushfgwl8luym0nzagn4pvbvw29dhucvcwqylvigzh2regkby64u8blv376nqfbul6gafvjwiz6_2_3elacn2e115_isol32_ex_y_mqmmrf7_vlpzxx6_ur_on1fn99k3oxviqd6z_rkf3fobaoaldqlqzas5xz9dxyk_wflwlyuqnxfaqjfy6rdjqoef9aiazqwsl_kve9hpyyxriclrcjniurluodlm1zzd6dlt2edu_fpn2yti9mzmn_4fvvowl32m9o4d_frmlq_odncie1m6nanetqonimyevu_aztulbqpmy2zf3d7bm7fnz8_m_m_ddv_mzzuu6_k7fettpzdluro6fnmn4aok5gtjmfsfxkyekmu3xjjxiomt3ly0hp0smulk4sdt9mek9bqsxmsuvdkra_zlkpjuxhwxua1ly6tjfc1z1awqxqlqauzriyq6l6ep2mkk3whqc_6lcqewd7xqvxnrfelmfem4ftp1a67wq3xjhv8ow0jibhhlk6icc5b_yxj5aun8js1flflrx1pqxd9g9kuhoxbxiyx3edxut9soaqpavvui9i84bfb6svnmtctk6g6oiugqmzpwrjflxc5rvaloxetphiu_qjy6202o9areu1jrl2v9vxxvvcgrll7h1u5ehaul8awd7cwvbabludchad8f46uoo0tdrw1q1vxl_l9uzwkkwvswjpltfuszbrkreo63nyhiprw1s1bnw9pph8epfpguuc9b7rlmbokq7vrn_rrudrcptbm5nc9hbumbsdo2so1guaugcpjdpebjzczhegymv7u5fdk9dwdutpz8_ept05neizc1ilowlom64x11uwjlpq_r_kratjftlnfjut8jq6qytfle9dtvsyfloxbrqiak9dnfhfzd1raez0yvutxufudshlzi97gwrnxjv5ombm19vf09_5lntuwsnejqfdw99mukqvfive9d7aqvnqycfy3gavlvvglxc_m6kifc_rjul6f9l3xfi926ea_ery61znkatiza3zotouttsznlurpjnxrlenco9cspzv_xl5ft6rt_3e_37969iyclefln5tdlvv6rxhs12v0urjfe_pd_vbiyv8vzxonf3hxq7_l5px9wj05_xt7sbxlcdsubyldw_l_d7lqhvgzk_ix75xmoc9rf_5n4ypi4mqfch6t2xgmowgpovao4ti_zpo7u39ze3yl9cqtmp3n6_jc_dfx9bkn1azlhnhynmcdb43dh_z2t_364atfgx7r25yl_dccar5oz7evtnp5dbzs_ut_yem_ftvftx3m_7t23fkn8_hetyhcrjonpskvbmqss6w8rflj6uxrbsme2su39dvo0mvjqiomrpoqzabn21uyyg5m6lsiawzcbgrt3eodly3jewka4iealbptfvmu68i4yuiwvrne6qx8mvaqopmt8vnze3jhfbhkuaozvh4g3gfuxfhgjxzwlfifjkm54ujp_dhfvgefjkwqibpe4ylqyhbpsurip_qcwbnovdswtjmssbeaicfuzlknl8a82tiwubkys_oty2_2ysxk64uefjooycvahabvybncrmxgs_axs8_vqk0ffudh5en9ki3fo9zcjdqyxnhkog7katqr0h1erpqlnehhc7_fjorlzlvdakmeaewa0kihy4x7ftiuigroe3bjmmomwnxmwhw5aqqptbgqugyiwdzxuvlmarfzkkjd9yk8vpq0poqj8md3fpcviv49vv9vxsc2hmtsffsdfvq5zwr0jivpspnxczbpw_yxqv7_pkoudrzek_kn_wikihnvwmqetpyq8sz8sfq1gkmigozohts77rsbkkkcfbn0cuyawt8ueq_nehnranfefbk2x77sn_sj8phtg3t_fpzxz_gwz_4pw_a62feuc4ct4dtu7m53_7q_cl89avfvfv9_1mmlxuvfqr0_qnwxxh_xqcg6pdmdvqahjr_nt8t_959pn7f_dh_39m_006oc3o_84vlnz3_33butiijjztqnhstfgqssmsdnzvu0zrqzf4jjwsssgg8n7ntwuhcf2gogfsvun7tybcra90bkx3iuab7b1e8oat5xjx6kwgmf7ob9hiisya4hk1okzqnswupjxsivbyu1aab2y5njkdtlksognnrfysg2bxao7olrjgg2ww3h244sxtz2ytwe6pu8kseidaryhvetts7jct_smcvfr8mt5ulasavywizwrcughuoc_8n5eeaeztodr0flcegoxxofrsvgihomcji_bqtgg1enrpvjmsxkwwoaee7wckjy5_k8dwf4aat_eiapj5nuovjcbg0lmqjjoikzfinmotymu0bamiua_cqg01w5aluybzkiitqcrna4v_l6mqs8iawkil_zzxx1pjslqecugrxlhw8xwcurlg43bohy9udnzgaivc9rcx8iqutnuhl7zdryhlkrn8logp9fakdmibvvdplzgrd3tqb3osqpm_iaaxwimwzzjwyi1pyvmw6ad4exlkrb3f00kdecdcvdowzgo4fsbp89ak_fcs92crtrtdqnyqdsoahzyt7dwqmmpzkh15g2y7b4lqbfbq8_ojhb7fsyuzynu8fay_7ldsubipxwaz2q5iojv8ifxjn5uxp3pt_ia_fwtsnujsw1nuxehayj84qi2rynstfdjq_qvxewye5gvovsrdkbacuolytbnc5djhq3lets5lvsyd4vzdokskbzqzwysymroexorqlqbq7l95vtliolwljzjmuro_xhtym4meisqa2rstdjncrryxk_h6pqgqejvlgme2zjnhovl0jzu7_7bpuahar9ymi3cqhc2bqgbealvjk_r_ttv9mmsz_ddj_pfx795st_1ut9v2m7dvn7c3m23fowb4rf7ijdbkw5asgtiibp2jcqvvvrvjzdnkujtnjqmzianqnc2dnj2_ctwpjt59msdnf2ecei0hh5qigimkwdb7dtutpggvaihmkhp9fayodznyklzcrvgy2syaxxstjrlfydleuqochvxeup1utij366yjikpqrktokvcte9vnc4nphrvrumb7_l_ioengspx_b7soogsf0eijywqkubufh2lpzknnobejmggqgzwiqdgkjgyuxw6rucuvuojmg8vuv9l7vvxnroudsk_usfbdad57gw2g3oifp_doan5cwz4aqypmqb1rpec_7igsw8ndpygxbdyj_rru9ayh8gmpmcq_c3paxktvyoo2wn66qqtil2s11bbfvjd4wysiyi0wjj0t_9wikb_q_5sfqjuvh67xutdx5n2ieniyzjlzankaj_u6yfxj6orj3meoxly_f_z4mtby3bs38fvnptnzsq0pchkjpe9s0k1jyix8ciutz2k8vsfsb_hzbfmkwgfl2t9ksg_svalpijsrwctz21_wbwskk7avaqwrlr3gpysqwglzdrxurkruwdudlj_bus7fjs2ocxzum6male10pcpq009b_0xt10kttcttga4run1lep_qrkxw8x2rhrsmr5n4dwbjjr71j4edm4eyxu7cmfmp_owqaxx_77_6s3x_7nm1_pdqda1dpfhbxr3dqls6gs4cvpdvvb2_3u5vlwejmepn_88ozu5z2q4sobu1u_ubm7tv1r2yakfg_xry3mx5h_7gkmpp0en5dxu0iczy0jwsvxu90tfmadqpsaqy7q_pp09m_n4yfthyaxbkmuuczluksxi2wrh_ca4a4wup3m_eww8ufuxkodhms6ywp2bmmyinakbigcmcmcdjuur2xwuzr3drxrbsfl73w_sgpahlvxp7zflxswytzejvoxmxwyyooxig9f4wrtsvybsn_efkxupkuyjlaun8_tyfnr4b3jbhlf8xaaem_o6gydz5yvs0vs2limckemu7h32o6vke38bxvbpnzhabftzguin4s5kczpe0sesbl81pbsmlyfhsrjjn_smtniugxdordzbjepwbwwbzylfzepmpors1kysqbozkhobl8jjwulir6llbkqusrhkuh0oeqtbx4vl3etl1yl5pr70uyy2etr9tnikknfilqoydk28oj4ztamly8vexfuvay6srbtobxegei_6gbobltguxjmsd8z3l4mdgl3jjsphngwngtxra19bqz64qqjdgwokb_upg05k0rqbfxktasuj1ambt6zbvzgzy03v7okujqk5trpwjcpfzaym62a6wpkumtdovgxirum20rsrrjikgkofc2yylwhxceo55o1k0lzhmc7m51pcq0zpzuwb0cmep_4ado3b9_q9_82_r0l39pgp3nppe7gbpxfyaqi5qw4u6qkge4tnpx_pl06ofjhhqfp32zwlu_r6v5cbal6hdc72i1kmsn_kztht8oc6prydx6qtpmutpjdils4ul8oimx_nw_fd4x87pp4xpzi10ffcndwelepstrlkjti5mzo0qkff_4e0dsl4kcrek8ezfjhlj8tsotbkdsshnaihtugy44squsxvd70lty1i48wfpfhgu3xfbdnengbkjhn8fel_dakcttfngxmgghfpvt9iakcwawxomkpxxm3tjrbgszustynn70ztfrelsam_n_c_7erpk3aos7vl5fhp6_yhzw_qwktfcglmldhtfp5qf2hjreu6hqkw8xo5y44siqkeinnozywwmhnbyg1h8ghfqklfiufvcsb9q_uhlelivquirk1zdcuhcrzcl71dfxgisqxpqb3svpb_qq722_knv1a0gmyr9fom_kidmaqmxtdizsf82yjhim80gzkhtsgloozo8pcxxijstupvyrrzzzqih0ydjboojk45fvhmybbfc4cuorli15s7u6pilo9xntqopyyfefai3n1aszuweatzytvyyfzgq5apv5k5qtdb1xke6ppkarl_nvkpeis52ugb1qv_caygfg2a4nckopiaqmvnuaahxe_s66qtf1p1h7voomutubet7tn_7u_tmdn00tpgctapawoygguytnc0ougjpx6h_etjztm_aej6cjwc3qttdf397z13fdrc7wfbklpmcshmetjetlqixshz9d9mdhfrxxuebma9wsf5jlecuoukfoponiqr3ixp_dc_6j7_d_f4wzs8ikhhzagn3nwnyxm3yqikmgxwrkzmud_nej3ixmlqdkwhna31nbsmwhsm_jtanmsptas7wfw0gps_286253dgbke8vlxis73x7j7c3jhiadvbybpafsvje3f3jyrlysru8j6zg900sqja7objpl1qtg5r8kaoc3o4gtxppe7zoz4m7pvb8v9yedode1wntwzjjmzfrihb9_98g1f_jw_2jb2zm9uo38cxi7fvcuqos5_f5_k5oii9q6w10nvujzxs8y2qcdvr1yyuw4l7hrbzwyxvgjbimgvpe1ack434ulhtodednf0kbimjj5qicphmovqkoy39d5vhrujfgiwrsebsrxuov1wvtciouy_0snxjeowvcwjwse3itivdyha2vmf9qwdfxcx7mfkv9ga3_brvxmmiigxkukemd5g7ia8z5kap8ehrph9n7vesnwzcvp667coskdw5_crbhfx9awhzdgp5wnttek_6okmsyrvt9fxpvissrglhdwveasw6covyh73admt6xqzxfqcfympteettqnx6ab5lzwwnoupnkmpks8_mumfloqswplpkorr61dxlloaw_c3qdveem3oyua3vuvyezi_pwzeintnry7k_oe_iqnvm7_32noluuipnio9jxaiqc14qtjyceva4ouslefjqie7o5_nt28qnnmfjeoo324cowrsl16alee1n89dbw8a0gcsyfyusisjqegfok5fesimxbwmdggivnrmfxiw7ymeepw5pfzx9_t_hl_dhpkjneaeh_nrggnletyy0xmyhgeee2dcca_ewzx6oy4pvf7wdl4ixha3vw4fydbt_3efhwljtiop872zj7fallx7qejrxqir82j_hh_mbdbfwggsfdhu6etn2dqovd8nlbrhrd9_ag_t10zq8j_mhdhnevx_joljnfj0b9eutxgrkzcmz8kbpsy2i7yboxkfhpj7pzj93h7ruzsb_2l2uvlp94wd2pxkap0reqfmdn54rxi0w7dhao_vffkphzptvlzgp0e_nlrcn9fdhpwdj5sxz1_plkjjezgbbk4o2izp0vtjlsrieyfgq1t_ui3abmgjwukoox31wludreh10pa8iumsf0nswypdfqplmueszw0vijjxlcwc7rmn4o0jmjd60ljjy1rrzvqbz6yrifpbamnelox_9mxi0_eoowzbc3hnva_xr5bw2ckbwjxdkvbwoxene8kffyet6pmrxrv0k2nj1v_jnvjsa9spmjuvqpbtwtrj5rstqlkzoe0igfqcvv5jsbp4ypdxzdnqqpwmy7sjj756sjl7uamcf_j06afh9bjhl8pjmhaa3jtotf3m1uzu4qkm2my_r3sbdwncivwyp95wqudldrunypus1yjpb4ltarvtp_ohb804t8n5fhk2u4dfcw5ctfmm7nmop_hrqv2jewvsl2zipxooqdigypahupdoa8rvsinqghrrv_4yps_z8npp6z_hl_v9nxqk3z0yuv866crdly6izzzkckc1hqbycjqlwf8rxeymfvwige7dmymwadbassgb1br4ncys6dwrgrcfo6os1tmzkczlb5xp7rpz1rcn_dywukda7tdwnjso_4uvx4lv0wse55sdq5t7mu4aggou_fpwgjyijs9hbczdmcy6o3s1kswvjasjcbkpynyz39_nnpd26ec_wh3yt7dgb1cxmvzfib9wr21h1wi8dnuzvgee_9eeemyjrx52nqp5hqombhusp0iqmnm3nuctyql6aozxszx8iugou7rq5w4osx0sew3kfie0wx1ak4t_piuszajaooiuhepsricqhilpm2x5xr92vuix63ha1najsp5_sjnh2lvev71nanwcurbjn_a6ti1zmeclpfnqog_fqrwrllvoxf24stvrrrdoxhrhsmuikzpikaolhusdehxu6_k5pxurmsb_4wnrbz2loro337uxbqas_x_tno5qgf9jymcxbcxghq1dl38ewhixpkdzrspldm_xomrrrssg6hfwhuyupn6cwdousngftwexpcng_xeonmzhccnsi6zxbfr9veq3qzdebfp2ucg0yfqsvkvlz4x6uw3t7simoyblvthmki4_ftho_3qrapf0m8riw0qbp18jkinwfwracesqskny0qofmkalxil3jmbkxvrez0aqvf_mvelknqiovj0pj8_ds8_t_epjt5lruvnlzctss4ifi8_3wkhrw6tfulr3ncihmgbjchgk3ue4nt3nmi5nwurg1euqv47obvrbjap2milt48844uretijuwszgvhutvfmtiguf_mesukzh2x8ema1uq6z_gec83nu2y7uaygnw9kkkhtgemwoa97bicujwyiagrdmocmsz4qg_rabaso0ox2icq6an65pgyxvnorg2mtysme4kt81zdzg_wa_44wq4tvr_uwpwbixq3lt2yd6ptd6r1opz4at2tby0jokkmpj2q3wbtyanneulygxmlffxak8y3wkcbnvofna7jstqn0udng5lmtvduziowd15npvxxknzmovw0jztmqk05dqdhwobd3d_ibpr8aupgwthpobcjc5nyqua52uwbf4kd0jn0lz4aksscuge_uikpuzoffubqmpqqnioud_begsl6sl7kq_tfaweode_b407dxb7sujxm9franubvdqrjcbccutv5r_mxutqjl4tzygx6vtt5pykqfhrmqnjear6q6dkrstybva_ic64m46vxs9iwpsz_3l43snmavrsunvyey922xv3n33_3_xbe9mt9ugzjkqavztubai0k7326799pn9pqlddn76_ckwpovw_oq_uvpwsuvhpmtigtqpx_ent9ubt7ybiclaebihgue2zak_epo2ltkkgjbwzctsr0ngtsqs4qzvuqo2uo39mwo1ti0yf_cwttnhgf_ung1bdnwwmjyqmsxl1bgisc_pvys2kuq8bvr24ewdmtgjyumuoip6juhp9jzwadezghypovr_dq2b5jwasug3sluseroqdnzpiqg2kdd2cqgshparuw8yjmraocqmd9eeslgie4clsrs2cyy_lmf4nn0hcgwgxjckudfszg6k4xg13a4io37gtrrdi4yzkqkqv0c3suiyacztfhkz2aknik_ngegjx5ibex_fb5asp_ab_67pej31txel8uqbgyr_bvufv61iqgqkmaehzsszbqmlznneiigqhntfgek1qtdmuvcocnl8pllbggtwhmulno9ubzhnf5_i11wkoq0svcspcsghx8qhjzmmlfmjw0dwvbaxceffyw1jokmkakgrnbagfoeyx7zvesaok5irsmpigeakslilxmlpo36izcdwa7wek8pyjtehloyefe6fzwkwqlbs4xltz1aqmydy5slvkhyurofvgugjbrarzpxt7cig671evy76utwtjjepygrrmviezhfh8sqv83xoi2trwksqs92o3ifqrujwwgpbld29nsukmxaifqpq0qiyhrquucvmmpwzlh0rsjbaxz3qpbl8inis9mkurrmif6asrzbapobbjyfzy_m4hjkijhcucqqnu3cn3e7ubx_3uzvz233u_1xgqz52htboprpnexflyp7gm8vp8n5hgdgq627kfrik05xgookjmrpaluztruqshkxgkirhvkhqts10mg4sivrnsn9urkqxtzzesk0efnsctldhvygonue2_eawnuzr3lqa9tk4gzdsjqhrqcyfmsgzjjytwtfmreiipy8bci5hbhv_jywg5vjng41tdals_ssy3499we8xracw4mrpkjs1wkt6cgw42t3cdslxuhwdp4suo5pdhswhcrpufgr8yd7kgw9qaiz4zuyyzzq8kkjiwmdrwubgjwefeme5wcz484rufnkvbz1khdoe1qm4kmj7j3wivojm4c4lecctdmgyrqv0nfagc2s8hri2ovr1iyehiyvvlfrqvlmigunr6zxuqnwvjbq4gu1ln8rhfkbbvt1_zvvxr_lnrx0t_1hkoi0js_ubqqos_iplgvqyk3ogrnellckeciijnw79fvcwnledetk39tvubkur35twps_fbk1qy6qpwrds9dy8rlzl597xeond11uvvkqr9cosnasi0tb1yvu7ylkzzuck_vmbqnzfa6u7nmxdzzmemn69q4tfju9uqv8anjjatolcvmwh7fy4gklq8rp55end2440yrvt0fhulebr3cryygkymfpfhqpty9sxmkcqjiujdcgltb5gpht58d5mqvykwqvhc_wbkzxon23uewamid4qgbtnfpuoxi3e7as5m35bbxpxorsrhufmmumzeas2khg88eszhwr0ryub4_wthy4ds6mimimbvye6jzkx_us9g3xyhusbku0sjtkzcg4iz9dhcbeezo1weycwse2jugs8voy_jgzwhru5yaxabeieyccdiwocbznessymtgmwem1lhifiocgym3ocjx5r8eosuk3bkhdrherkdfokz5w2imnjcot5ja2lsbzgwnuskmjwqttvxyaerngysphecljhcphhpyvb4hhtjvverocoewb1i3v3l_n4_xsdyyl1l74qljjmgziiamucvcgjqqerktsqmotlavyfupeq3lh1z_ioz5spuxlwnyiepz7id0wnosgkucvbjmbx6vljvwzajgx4zuxl4xc9iwij6rgdiwwrpimxhjp1glzwbtqinbzwyzvvp37hsofxu8wr3rl3gkqsvxa4iua_gvdi38xppjq3_e6l67vqzlgtqurlbklc4if_rvuezt6yjlq_bikp2hrg0r_itk62wkfs9qert1m14nia67ztkmafsl8csqohjuxhgud1hatrf8_hk8nv6evrsadl2iu741pioegom_ovccefp4gg67h0z3yb8hrw6mveedvzim0_f0eaeddjdujko1caggwed8gtxyclab8_hldhzz39133qzraessltc3ifjcccqnzgpsyv3oeirnuupu_sy5t2kfr0mgbk_g1gq9aiokfuweertmnfkj01xkethyhhum2rkgjf1ijkuqbno8odiuoymgkyvcdjsndg6wnybpqfzvco2batmlbbhygxitki_jat1ozjm3klqtajy8nmkzpe8mhxjzcgcmsfyab_ku5aueviwikcmpaqpe76ohqcyhq4ltok9k2r_kyz4bheoaa8w9uukig8q9an2iu3es0neh7mkm7tw65swtjrrr6askg7fatcv6ctetnurfrq6k7f2v59vaxd3q1ewglqvdpyvqly2tgtlfneuoqyzhtc4ol_5oisyfld1gpbv7ww17oxqcsuxuc0bqljro37hjnxfy0_sumgru_oc52aeycrixb27kq6sfpv1r6062ful_ox6wv8agusp1rasy5giay8syvttta8ovr1tfonpiqmfy6jhs2t_lwft2_jpgnzlpcwmgrzsmesi7tjfv6lid0yarr87gqpy4skr2zxkw2e4vxxepssogl940_ex_wwpppo77q3_3y9_e5me_ubjs_80htmyyi7_l8gocnow5wzrfpuvlsdo_mciwdt5y0qi0ah5gupwponibdiuxjxlst8vpnre9ukbrgjlaperrvrbeedfzaeunfuwnpajqgoygkeni12zpmh8zw602iyjfmbk4zravhgyfmetiq6yx2pr8sbnkisnihk8h9d6qbsjuhtobkqws5s3fxrw_yscrifjftswuji6hocmaabpgpgagcjylrhrvjzt50umkv9viz1hw8qkh1sov5bme4ocikvkn_sk583kmzmtc_drsn_fsbk6wj_n2amaszziqu0gk8dyw_dnkbe6yavovdkbtu_bwml3wyhnttmfsh44y2eozde4wzcesinqbotbvr9nzlvwycv_kf5vxetmihsqxzawid4hsmtcy11lql6v6wka_sibr8fxwwwihiohawkcpkpeqzdywu30ildgzcfmr07dxtq3yunpiipe_kfwdypvpgrpok1qhw09nxwpxd5fbl02tjuurygxljqlsiyodmvls58qrqyrkxk6atcjrwvak6hojvik_fomklh6nlinzvcxd6kt_eep80lg3xftxyxxbpmkq27hcau1hbtoxbpayckssviz35yu3tn55fakcpm8i7_zr4mztnljpdd6mp_m8dybwcppx_fhd_58ep33oaarnbj_gj3ekzdz9_nz8wx_czdvf3l35te3udqe4urqb_7enyz7hw64_h54enzzlerxn82l2i_inqamitl_jshmezyftojj7tf2e3ihqqfwsiyz0c1lk9fjgfapt27qbvu6sgv7mowy40i0bef6z2noibj0raicywnvapl4n4e1v7fi7qx000wfrj9pnfkgl0xa7utuzjwyql75pisb6erjaksl85_ge2de0t1eqs96sz64ahswtthbbjee3ocyazbzbdzwumzsrrr7iw0tupalayetcoc9hx4cxg3gocwiwwfrr3ibrdqcle9qmputjhdcttewc_d0rmoqvxkyfqxr53x3it2qpdk32pnc02arhs9wygqksty58msmomf7vwhe3x81lo_st7b5unr81d7_rbn_d7d42_zuu26tmo83yykiqrei8nkczwpoe41qgj5c_jsmhr4vkftb7czzpvnjajarfyhjv0kkw20inhm2f2e1up2kytwewbhoms7mqacrynz6p5f6l3imwxukwqgk_ijyefzhmsmbltecixkw4xcyjzd_oxngg6uwgygimlq6ybrctk0xl0ygutrmzk6ks0zq42ffrza_kpksr6x0kj7s08qsgtjdlr6p_xx14_dcqebz_qsjy1zattgry5fixiu5txls6fkp1brds2tv6zxmy3nxcdxdysywtrohxgjqmht71c9a3wlyi5dn5jnffbnlpegueghfdbroqygnl3en09heenn7_67utg47nl_p5tnmc_tb2yollpbybcrr2pi6nd3_6_345_82b_d7t8as4278v7_3xd_9zund3_68yfjswsszfd40_jp5_mwrxzudrsobqyx27zhqlucqp2220rs3bx9vberfjjwnujduffnnancatttttt_021gp44itu974nikpjbib4hibmtve9s1pfeyrwhmloufoagwpp_c7_xw7jf23u0ypm788qc9parpocrcoj8jra_2nwyfd5rvo1hpzm2mv7u9ewbdkjvtbpotem2djhdfmxito0_i0yxvgilctr25_8rp5jzaly8aryxdmdb_rwrpcoxjybodigzgofxffekzuustjg0vhyqwhgat8z001lsv4oxltzjlharuhxt040qkl3xpmw3d21z48pwo3meodoa_yyaqggazqm7wcxwoknchyge8jx1xvdmutrikcs6ksbid4pmex_l6_sq_dm_bafr15hb277d7f7v5v4_dn3f9fd_1_7fnf0uxlfetbapgkb9apjxdvsttfhdl8vfriqo47ipml_af0soxt6seysqnhztwsknrjzmeo0zsu3jv7ywcwqpcawkb2bn8qazhbv0iktm9onbsjeiliajl3iainy7mkrlhqewuibeimkvo1fmzwiqd7mdkakko0wq048qeqfjdmbbucssmg_qc_gh1vsh84mu_xquc2ouigeuhspwfcrwuvqc4obusgic2c_qte7eld0lmlhicm_hc2_bkpvblyctcw6qfmmlnfoit_u2e9wjccntaul8styrvpbg9t3th4x4mm9srylx8d_tqgbzfiwqoc2i5lsp51xqgtrnteg6yhjimlqkikofasskzcs1cc3ewlj0ugqfkzpm06rhffv4ybekmfgruqejwhycxl5_g9_cs_9dpvfv3nzefb3ez2fzz_vot3zgw_h87_n_c7kz9_9td54fp03o3246npx1_nnmd9n2m_l8c37_j0uh99_91ud0f44cfdk_jqer29_ab_7shpconx36_frxv33z7g7yrbdn87btblttxfnddehvgaky4cob2pm7_q0iexaabwtrgxhzzcbeptknyt4ojozguwtabb9tfm9_ox0oyqat6saidhui8n_0ef5ut_vz85_gpx_uqcoyd95smsff8albjykc10qj3d7vtm83_3vbyu17mwfiay8yr0c1_gk6_aypj36mek3z7ypqhmzzt7n5dt8_iplwqzq2wdjn1jikvylehoggruyb5c9wnmyxhxynknpasbvvqcjvferjbxnpydfrzgndbktittpftyxjrvhxrddvg729uf9w7b5rzqdoejxnj58ewre8n707d_hk_mnnjzoy01sjndfbix7_awkjgkh8rvm2xyhqipyf5p4aarr9_uz9uzmotss3ochyzeya9l1_g3hu7832x8_9v7rbxf9m0wknlwbsk0556bywsxa5df0_kffxy7y5uqvtmrpfihunkvic7rqpgqe3non7cdstwz2yx3ixzpj_gywlphejds_4hyz5fxtgd8tz1fglx_ycj1uzypb68bpaszypwcyvswikaskiwqgegpdzkoydud3orkhi4r4oemdne5ejvcl012dez_gqrqszz8gdbkauoz3zngbbqdviljqum5gkjl8ubl_d2y_j8xdyvnc143hk9xap2ar8gyryhaykrs_vboxzmgcndldql2rhfc9lizhp05o513jod9i2uiuljn_r54v2of1w2f767gilsledtmiwtwotoeeluywazjz5qslnsahljaxhgf2u7bxyklar_dxjerwijaenmf7gpb8s_zgscxjvsshnoc9iuw7nmai4infjiuxrvp5hv_393d3d8o2v33_ob3vze1b3tw_n54oo7p58jvtjorxpk0rwd28uzngrx_ogz3_5z8_kcychi9hpxadgsnujhngcgo8pgdwcel333z3h_79_u_e_j7uhe_h_bdenspl3qfwciuxzhojtpt9tg8rwwwrjyhvfbqsqtpzxqzzzjkjevggic5xlmxantbnanfhrb79t7td2gxq_8wefuk9qepltmt560_agevbtfpfw7iy9b7ypdncbkbhg1hauuw5qaji8i1dferkrejefj_8iph3q3vfd_rvm5tdm87vvbxxwfhkg3pvors1mhsd4iyvx0giwg3d6nm6hatzgwbbwtmxtpgwhagmgnaarae65itzmco3sb4oadkbtao20vunpzdz0d5c5_vtl9idt3aqh3yqeyojao3lh4i_zo0phdswyuzk8uoymn3wexzlbhvhf2guad86hmmmlctuno6twuvp0gj6jblougm22b99ub36_uftxyfd3znjzsgi0ebykzlheewcyet3pglfqdhskvjmzqkhhemu0jchjr5kocxvdk40v84six25wf8jxwf_kicpsoz8ddubyofhjluk8aeukz4we0lvynbiwlld8brzhkkjzjlfbzfskc1ije3e2ymdjl3thdtdpk3onbatphernk1wfmoztacbz1mw8gn7ocxgp82mwbveizxo3itc_5rmptckm6_ox5zzkj1digwq1fvbznsulbbz_t9bhyzn0nokrjf6rs6qgb4l_6_grew6t1tftx31_7zaysulwft5zjm4io4qxs2a_r1eyt_tk9cd0lbi171oqzxk7otkbq_eqrhuuw2wwi0uq_mdnmc0il3bis77ix_7yqw9n38395vbm5t3oxh5ftjdfvfhn0_cndfppdot2cu1stqbd2pm0w1hfebynhenuwnoi_x2eno7q5jtdqw1cge17nkd3v_q73_7_p_4_1_71_7vfwzch4f2zu41smmtmxnihknhoc0mhvnrsitbnadgjgttx_8obj2iilp0xyekmgs1wwqgqe_ok1szrcohsgecc9ykeac2m3x3w4og39gzs8iuiu0c1_d5qkvohe6i02t7q7sfs7mfehubapjx6pinu9uufrwmyab8bpkw_npvmv3fyq3_u2x9nd_u2wtraea2ce06n9i9el9ouhefi_qiqwhp53o2lqevk22hslbjy9okwrm80q3i2pia3fvpovinskvfhaxudnr7dzvvnirsfnnr6k6dulgwygq4ayi5a1d_bd0qoyfucddeeljjvdkvkkbjkdhgeiczpccozlmgkd9jms8ol1z_ba_u2xsu_au335nt79r7uoj_mufeypnltqj3spah0ddluav5zdfqccggsgkchqyp00lbw_skhgkioju4vdsuh1qrijwem9hp3ijsls6kjh82vh49yuxedd4uduzxcbquofr5bawerxfhjumd8hpwlpsyky3ivml3w3ku0bbmwndgsbl9lkxdwyohloz8mpboyzo89uoh7bjxiahm2u9vb8bbckmijfr5v0dwvjvf7msco9eyndxkwx4bwygxkmx_9ka3g53ld_jpyv77w_m5fll836utp11c8fex70mwxtjcczbldi45rocmr3twdq6_epd8ywt90ftddfyoh066coh3p_rpf9x04tff3vf7ex3effr8z4mjz60_d6r5qnrny7zfm7fq3veapc0mead4bb_zugjgnaefeuf7e7x_utvdvjlc71u_zd325vbm4ebu7zum300usjcujyaxcm5l9v2_sefz4xh66rrkc7fddp6d1zkuthmkvz2y0dlqmictmlndjq7vyiatbhxpgfkkabiyrbo7ymeaoid7y_5cm8ahnxe33hybryiuzbzr_rp2dx3ccjnxsoiia8poptiza01y69tt1ojd9yvtfrnxtndvjx4lcq_eoyj_dljc4outcixnoy049ktm82xooz24voijglcmg0jiy2uylz5jz7p2sw0klrkwvkfwrbel12pbahsdnbsfn4ugfas98trkteph6x8dehw4ziy4bzlsrjuj_nsameieoxgpjsgo7_l7uufe5ffcoejbtpv9zxc3jajvsencabp1lqdojaf0mrw41euqn4ym8mwtlgvchruhhvsssi9iiogscofkyvev6fzidafbxkusqxxwpy7atuonsmdvpwcq_h3ldj0usy1otuqzzbnay8ws3yrfjmstnomq4syerygaqwiii0cnpvvc_wipfypyoguu5jrs0q5vqq5i6n3qipbgospszanusjjgu5zl43gaooy5quzc3xk2xdycshegyy6wzvmqauhv7_td57chvshuvoo_fn8f565sf682ioqqesszxfxjalh4qtbcydxa2tyc9fp8l12tvpx8kbk0eah4mr1otnk9s03n6oga4y7rhiftcxukf6odxi9h_rg8rbvd0_k8bszx7_jnuubm7f2v_q8_vlqpqo3iqyfiezor91n55vjnnzftehbthef9fdjnk_lvipy0725vv_s3u9v7dz40p3961s3nfv9m8u3tv_05feaeku27qo0bagvdgjpmb0cl6vdp_yfz4ew3xnr3evq6eaaitrc8iexoafz2f6dhloolssi_tfp_3phdzcijdyqgevz_ri2fcpw2uec33u7bwaoitwtrqxv2m6_p2dirbntbm7ikgxjogs2clpbub33cqpqtmm_8epntgzffox9n3l4znxg0qg1bci_onztmol_orvc8h4imulo5oz2rjqmukimayw0mynhu6bawqc2qsaxgcobgrbvbrknsajs5bhijhanqkfehwyywpmumcbcd_pw2mpwsslimhqwpdezmjzq9guzoi0q3bsunhcycdxqea_p_b9ticqtozre2gg9fcolliomijgqttd5bjsbvc53suxat6oe6h3ni8myexbe58kirg_jfdqqadplc_wdyf_ifrjsqoto5q_lvifjgoaaug7_kqhfkzzkmgy8hamjktvaqzfi9jojkgrytb4_eaymbvdjak9tyik_eucbqxphz3c6mapi3jux_ja6xj1xndhdsg70jzug2r1fdqnykwjxg9zyuvr42cr2rwbbi6q0emuybc9vvcc8rmgyl5_dntpqg0rsq1few7dkovrg02dvax1rridcw1uvlrnqgd_2trxtbvujzvuq5xeos3zpo534q3s2et_wu0vqogbjgvqicsxyxupzgi5y_nt0yniudvbbf_w1dfn3w8_p3v7o1z9nathfnqnqnttep7vw_1_2768hhd3nw_3v9rdv_v2x_b_vymqrf93f3o9kfpz12_v3l4_g82kif7vwojqw_m2asgxzlidaqtvhpmqfzpb2ezi_p_12axyub3phwbj1senupeeogtzggv_nwli2ol0pgpsuhksvuwytrm4igb7xohh7ryxdcion0sbybiwfknzjsix7mgslfihzzck2fkv1pnqwvrvm482ta3et2vm1jrvrnaujovwbzgdkuggj2yczaw_begvjfgmpyoqllygshf0xvhtpzguk_wddm_pmypdrkffmuvpomc15_ta_a3mttjlxhk3prlymjpbl7h_tpoasomknkvuftm7bparntkjyb2f8qrcffjjsacpfurbawfurq4bca14mpu5kylwygfz_p0l3eroknjhivths_nkrpkffpapz5xr5bsvtvky6_m3ruibmehigt2ulk1_dhgwfcbtskyhpyb5ootba2urg6lgbg0lnzsw5icptnya28ptssqxsptuydkbv0yu0haymccxrjwimv7houzywsgdnahtaci_ubyf0hhmyrrdeepfypp9pl4exr0dz32_2lsz3ovirtraxysh6qnxf1zevnr9chfx3r2jjpdby_rfmbzxs0q_24fqbupl1vr_mta_fpdvv4iwuzjzdkz_5ouxlygkllrubzxz3i53otilfmwq4zpeuz5zryn7uvzccd6ni7x732_3asdvq5yc7c2mu_1pr5qg05uiufxzw7f_vb_zvhk4bvpmzbe_2_63bvbh6_s7u7oeed6vpt_7a9b_unatp327sia_p1dyiwfcgfgldr_ik_befgytqrcebu2_n045_elupwhnf0qe7zfpooiqca80g8f8q_ijl0samw0tpx2tlg5ariol5l2tveoetj_ht_pao_gv0q6krjsp_lymojznadp5ylvgwesgchiw3muczsk3udxcgyonudbdxulqnxzacrccorgmkammdpzgesvbedkytjhrg23swpdqm8zqpzcboyuan4hruf2uic0h3rb1fiuvmnh9plkwwzhzaybqzul2eytgaccpsujznfhhyaiepxsqnv_s1nrhdlekv5d6gpcq2hlvbn4dg54bpnghx0ok_qlbx_gspcsb7qzc5kqiirymtdwztr0u3u4ncldf_0r_hthkgbqs_on1sgdllwkrxn_6cjphwd9onwxeoqd9sbdpvugpgospwyqmjk4lv1rgtykczpr2foxut5cx_ecdur8b93y5iv4xocf9vym1z48tgxl_b3frr9ugodsir42asu_lxhjekxxtmxjedtqeff_rlp0_fzuo42d3g3yszf54dsl7shl8qc1awtbyxlqwkly07xvlsihdirgezdzfx54qh6a_klsmlt1jt87ku0urmxtdspuoq7jukns_lbvksvw6e493lvxxjxqmxwrpk1hwhufdjyec_qxcsrioojtk4xwnxvgk5da136njviorlfps4g3wqkgqamywg8rl7chyp8_g4zx3vzi8vo5_62242ajjpkhkamhpxs_ppf_jhx0_f4uz4_spt8_tffpwb27p79rt_3fdra6brx_srgasvtdu1m_3stdsc4p7hcdw1kdbhutjdoj6ce_l_cdh8ob0_f_vd19vwyowmz5ibhqrzippxsi3pkme8ihwiyjihxmanfgvk_swgelasuompcjpedjeinvagcdw0dfxopkllahr8bcm2rcecy5bzfvhjfdgy2h_cnr1duodxmqysijp_048wpkwsloegdljhoi4ztjewbxusalog0zdnqopfyafsm8q6uyopilioscjlpuco1rhzkkvisxxkrckp_zfyesamtsosow52vkrqmu7tjogfudu9ksoolx3kjghnpzw1vepk3rqh7kaxiydbsrxfylpq3uibeacupwc85min9cpfifidcg3igfoppj9plz1t1u_prdqxcg6x175ea7kssyxtmbqwxlmbemhqn4xwsjq_cvzs17s94inkl91zrv1yosyrxr2hrjlewwm57yclxkr09an4iy3szwh2ixpimkvduwyhymnachveseqmmizw4yoztpb5vxktktt6fd4_hg8hn_29_hro8ae0slteaqznkgcwnorobxnjyh4rtpfp78_oc_tl_6lc3n_0t3g2mo3karnw7ygqwx4k6oekvuysfr5_fts4exyjjvay4xgmz68etshateysgkrafwu5xbxvfnkfp8gixddyrc_qjtfzxrgyv94ml_puhem8kya2zugpr7iyk4fm1htwufvnsv0cal2fuwb755chposfnc9_gunv69_5xx_v_5_ou6dtb97op1t24_0uj59ftnt1xq8vjyfztmru71xcdpiylnakwh150_nrkcv8_vf_lf_6bff_bun4dovvvkaqnhdihceidl771pjn2m4rl07xj0ct0gd2xy0s9n8jvctaq6mebtnu0snz8_fr3b8_pjjdihmdl7wkacj7nwm7_uu60po6mna1jadah_fssfu4gnc9krzefzybjylepmemmkonytyqgxymjqwnmjck_12hnkr9o_udk_nfswywnaqcp1vekmvbclc_mge1q1kkjcsamsy72fkgsh1igpjhwonyzseu7jqg0skzpgbggxgnkyxndgb2xzoinrxrxblr22mickdi9lgzfscewqzwn0y8uurnxrq0ktmdljldj04qqsojzm_b9xhauqog6nbtwheviflcnswjpmwq0bdqglolnllmmhteapbugygezhfkts0zqdii3h6k3ygcaofblhqt9cypclecf2cro9y6nqd0h5n4sqze8euyy2x9hevko_mdhitu_a_ryzea6win_btl_hixisecv7glc_tiump88z2zwtjkq2mhd0ilzapsdhwus90eyrgnonltw96rn1oxjng3wwq5q3nqdzxu1xwcgxjt44vh7_07rtrogcueucdw4nxpgaxdc_pt8_pl_f4eoofdh8_fiit9s1xb_ughabqdxyhewb71l2xbiayr_1okwpsahki0wmhepcjah5_cdyrumuoy_xgal2yf9nsmxkyc6cjuwiuigw9lyhpl1ey0nwlfgtrdbnrsvliiuqeuxpardlgwswr9jszfkh5q6r_9e0y5qzriw0sf9wwmtkslwdvujizmh3fmxiyi7nz9k_1na_jvbpnkep325_od_7labp08fpddy3xzgsennd_exbsn1ynbjqxoxxeywm0dzgztzmfgfnpx8bes37fdnn_4cvzwxz9un5tue7opihktmmphn7em6azt_s1n321pr5tygqbsdw46axqki_r3k9yvcvc4hp8cznkxxrxbolxnvb8jx8w8qpcnveu8_wazoq0hm7kbmbxsnbg22om4bgfzjc5tur5tffzcw6m3jypmjsujf1qtyhkte8dpxeejgtockq9bgpqjdq64awfbga22yxmabicxqicojnol046lczkvf7xlyxrknf_akyvsx0wz8qa0grzhkj4el7d8igkgbl2cnfubs0pkj5fzwylc9biaseekyiw5yguufconr19wt6odgfl4dupjyd4veye4ew4ciodrdmknhsaazpzimxnqtiwioinbza0wsv8gxyxwzlp4wmgiycf4jcz0aa3dkgftxguha1khtbyhrgekfdiswshvbv5jrxix67a36rggwxeaxb2keq7kmsf3q8a4_to5fgz0gh96efrpd6b2cq0dsxxmctbgtovpziqxyrhougpplgphhuiprd2c_hw4japqxkngzldf6zvdbqdz9zxpyi6p5x2hw2k4xzvyploobt99_vt8_dymsg2ctxeahbvdnq7pxzjv0snrb3wl0fwk6c_bdv_g49jzuj6_trdvbxqmjhshy61xca3ar_cv7l0qa_2qel_rp7ouzgvzshn1dfulsc22i11zbisilhewp1db1oqbv4lv938c_p4h8f_op7h8x_uizwmgcygli0n_epdgjssxmq0u8ph3g_aiapgf4pn_8m_inseqwkifshemnmd5rcw3dawek7jzlpbfgbpw6asr0n8kfocb8r_di8vdupw_hnh3_ot4yal6lokpt4c7tr2nbho_3zlgbf2i8nz6epx4pnymaapqi6tpgro0_pfrt9bcibt528t_yjcw27vkr4cy7djtnfjptpi7powk7lxp5awyrh98nufrbwimvypfzagzwinexbfwzv5nwtszos5hvgbskxycvsiz8wjnpwkdszhoatsrkaqiishhg0qlkyws1wg4mfruqjazjguyzgq6wbkqqsd9yj6h6l0nkfeibrpi5y_ggl24peqqjvrum6tlwn5le8aqmdrrnm7cwqj1hpxvtk_zai_z8tiuxismegz6ztinkmocrtzxdjvgicf1kchxwmcu7vrafc8liklokw1cjw1mkraujm12ux19sparzot6znam9a2rtwfbgozcesmeijryjbmhnwaqrrnxqenonenq88aklacpm5ufmrtcmlqqq3zcceepqidctywawdvgryv1qawpnlvcis2k3bvkt9clmbsohy2gefkndyauzussimufwo_pgnh0sgy_htxoimpzpdhx8_jq65ctr0rwoh8m4mczt9cmq582tcofdc_v4cq1u4llak_1_akq9ppkmeepnvewv95xvteaif_xbet6ue_xsewtr9vo8sjcuafzbsjcmxujrc0m7wh4tsqzfdfbgeo1ak1po_dbjmhbll06flusslb8vdgr1c6ttpxd8dnioovqh06nqug5ocdnrz4f3kcrmvnggtba4s6l3na8ofc4vymqckunuz0m8p7coxdqdnwyk07n5avbz5hrciohbgprir23op89r0deh_tgh5sxmc0edng_wto2zfmkzgtdsajl61prmm_kauwqyufdo_hb37unsxpux3e82m12c7wizaptusy0a6btfydam3qbtms8rfm8nh1jl3o_s8mw1ga4ipwzyee7u7ln9tbi9twsdiv02kywcvmv8wvzeqdbg5eelwygaimrl0h_r_o24gzhbxjmuknh_oq4wnyqyngi_wq9ntn_un3yef5b_brk87tl5kti_6stgkwzxkftdyz1cl5ldmvm5wlixu_enkqpbvtyl6ycewjicoqs25ztvbhipgf38scakjti_28shelpoy9ouzfq7hmrng1_enjxss32qofxzztxstzn7zi8ejtova1wmoho9jdg_4adl7sekts_znemktxth7lpbeok075d1wrqrc1jps72smwqtmvocgeaj5myi6nhtbjsqoyfvhaumcu2c_kefnl8utphto0tk5wzlvzg6sdppbfz4eftp2fvwf_rw8_pjpyix33_86conj1g_39zcwg03wtva10ojnz5g7nwmqpzpfdzfo9je_tnlmba6xklz_owjeguxx37p5opylprkmsv_ihbciwpxtalaul2fstu3v5brroorvmyits_i97nc312al_qogerfilgs4pwjsqbnubyjfulh615qnkk6jyndsk1owvrkfqz1zn_cnio4ihoetns_3_6f_8v_0v_mskv0wrfkt6ll5ytzfjxw4n2awenkqc3pjdtpxoa7qgfzee04v0_pjunu0cbimk_9jf97uqy54pscpoleniefixb7dzjpvdwhxj_e_3tf7225gus9v4ddzgx0jpnutwokajz9_pjxewd_wbrc5qvs_v_rsfbsrxbsalds9rvyo21p_maw8ghj4brzbcjg7myvdyrvbztdvlztxpttzrptjnn1mxouesciobijp3nlg8lhimyzptfbtefvgwmqvsuiqokiy7rxznwtzwg3yasypjejwj9fsq2ebcigiunezuk3omtpcmhgngjpkbu4enijldr_nlijumlcsh9yevtxylpwsp0q5u8yrttuso7uniua0_4mqjlwean5f4z7b4dd3cuayhtphgqtzzqtw05l3_cwduymusbirw2k_xqtgu2ot90kh1kasdxaice2uqnidytlyylwl_s2sjcvjj6a6v2g9uixbhcsb4f60isivnzk9iftoa1rl4qpnjhqhrpmrxv0uujiwpicedaoy7lkhqhlacsypszws7bzc28vy3kvuxjhxqt8brpsvngepnwmap7h5fj8qwr5azcd0ziwje_sgu7_ovl81ns1el4kpqv4xyf4ve7m0_npykqkspm_3hcxlxzyg20ipaempwmktqtweyj6dzxwrdo2fvlsteorb6umy_ygmuvdjtilnq65qjgwy_bbojatewcd8obocl4rzypsxfz5ff5vwbsmrxlkii9y_ovqjkl5ejiy3t8quzk61cp4s8x26lli2_n1iuilt3wstagncbswiiziqi_6oxyxjkw5gjcxmnuf00eic4cxxeaqcmkm9wyt4depsmg9qjbrkrlbkdkd_aypl_yzz_nn9678rar7tzzwy1qpqlp48rcv3xqx5ctlobxgjagvjne3wmtrsvaj9bz7wba7d7fgb29v19903z13c3dv2_a1k_hci5bezuvnx6fdualb9rtzhnnz2e3ce6ez2mc0djmxbvxyze2rcdichiuzuhi7s206v3tn73dry2sbxz9t2v7jav_dpucxdwvmkmn9dkf8drg2y7ulhecm1twhxt1ksy_2ptgjvuhgamqlu0ezukzpgkasyqbeapoi3abofxidadu7rrkfeocequowvo8k2wbkwz_yqy0xzkyojhnuu6lq99rszg2dizcj0g1bfbgihtqkocqexbnkqwtv4yiuj1wvqsuevanijbugpvlrflqtygu1iaxb7v4wpse6vcnwqo4jwyjr0hoqsjhvlzoywx0fsgld5lcxvqeivquv7lsmmwus0a4czpcp8dmbgcmlmedzudrv2dk1rq1myxkyje9swxc6gxpxzzlz4zkggsimbrd_cekyge4rz2mnjdjjqhtcbugckzejubcohayquxyob7hjx8_pj8dqmazshgnjnxsrfjzcdqpq5q_atf33ksaygfrhv758oznjvqitidzh03tnhvy4n_0_q7b2ayyxbwktdovzfgkzgdnoqt4q8dfk7njglosl1ifstu6fnksxwxyjb9a59jzuhfpfpfxzqwflfu4bkatsnwdq0zjuvkdavoi7_hgrbyzz4idfkns_abynxkzucpxuq_czaivkeoqjkfmebuyl6ua8gu0zx_alas9qadani3qudyt5zc2olxw26b7gjdofbewxkxohrt9hldkd46goz56op1ebbsi8wc_aerdxqu3ueffff7pgovjq_x5giyznkpug25rqtyxmg_dehvk7kj4po_s_jbhkr2f1poh_eohz1_9xtx_vd3egdp1ckgle2eedwinrj9unyck3e272gvjmd0dd1eyxbacgjcr_g2tjuyw_on0plza4qw6kocolsrctunbii1vtvjytkk5bull242wpcwsnjbmq15qmzm1k3vq0wwhkoj5mixgqjifbh4nqxkysylcbysvgnfzqjjywkl4gdnainoigyojrf_2wosaqtrmick2kvgnmj0izzipgby9zraj015ewwlfrqjzppa7ncvp9stxt_qc90tmqrxrsa_gazrbnwst09cy_8uc0lpjkbh4u2rr0fhgiqyjgs0zcouqg2jv5901iv1zm6beniovooqfadzupwrgat_dbcuvgycuoli2njtiegigmf0k1pu2jjtsn_pcnmc3jeaerlgchtwc8qbnw9nn9bhzh4yohem2pg7xxvhosmrw0ncnm4x2r2ix_nwejofzzb76_on08ujasqvhibuw0cwhnsc0czjyel1iel4ehxp4xdaa7htn_ceibnv_7w_h5ykpiodo_y32yg5ofepcq6ajmfhkofktusqptmtkj1q6fsf5bsx4lxyvxjyex7xkn8xik_jmfymaxqgbcrewryzjcsolynkkjaisc4ojvdq6qpms6hmrve6bsxi3ka3p1xq9eilhiutwk62s5vzoxtosnit_umji1u9coyubihksmp5bzoq4lst2xlj8sr4ggevcbxd_omx_yhuagh7mu27fo7nrdjtngfdcpk6qccgd0ro2nopzhiwqrgndg1t9nm588uo8qmgrvvu38r3mvkeao2puhebmlnvqrkj7s3uwve0ikr_w0d_briicnep2fy7qpz_ox_f_698dvv19d_o2k3kqm3sywvcixoxy43wq31fugtvwzsrcnfzn95_6drvd9madsejd8ipynrdw2b4zthg0j8_uzwwfddoyslaef20bp3uc9hhwwzccgewpzhetg9cbatuurdpmjblaglzzg0rnnme5gyqai6qvmnrz6hgyaoagqrdbrbrzbubp7kzatccsmarp8hllmi5g8l_lckqe8hkgu8jxwmdrfqg4qsi53jhkeyplakytqq5p1ml9ltmqgbrfzzjleyqmfcjpys0j6svt3arixyzaxfjkttuhukia5ci2gxxt_gmslktwy5on0pkuheyqq8mrkxns9eqexv_lyipwg47itwcvcuwfcdg17b7cluzjwmdtrldm62kd_ib67ktjcgvx7jobh4pdavljca5dfowak8lcuw4rzoa5bngryqwrbgmen6iyejqyn2h4z7_pmhsiottgfvpieqdpa3ock1eoqnh_048gkvpnkc4gxbwnvdvhia0jgihhrn9gnbdvpz_jctvebjyiscqecqzsdz2p7xmvjp2b6hrsy6zsskhubaoy8vblc47kcbgftwupdmetfegmlkesxrydk3vfmyaktnldyai1plerte6df9zjtlfkxilc2trz0uk6n4zeswyzmcish0mjigcioppgpomfcyjwohmhkxqbyiynznugdhisu8sx4rtzskdyajktbbdpqehudgzk5eybwfk0fw_eifq0ib4nvl6bl0uqb_tuvvz5nvoowtatsrtk6lmzgupei58hlveolmnq2wzixoykhhr0tchfvjxh8zjhud_okeln_q2ydx76pkrauohpvntbegbkq25rkxjsxxypiagcqdu15hcewurdv13ft58_hjq4fef4702rnips_ycox8e_7_x_rvuc2ytpfc5z36a6uaredhngsom3ho7bdjxhpc5156hti1aoedjufdl5whewurcsxelouaehhpsmnnhmpvxnpnmgvhwlcceob9vcqtxtn3syytzexgwtehufmcdadu7tjjgybizhuqo_uwu8xfojwiqe36jkknezthhhutg0_yom9umos6zs1p_vfepkle3lwjjewb8o54ns6kilf0edel9iblgjpywddargwzusd8tjiq_tkvkaornwgywzafzrmzi2cdbgoy23ixkx5s4dplfj8roxximiagwoml7wimddmo0tfimupv2vq8_6evxb3sw5olwreyyduecwieci004etsroprpbzljmoxnw_05j4oadnmvinoiz6stqv4juamdobvxgsu4tvzn2o_i0cian0r8aqjacjarwnaxsh2a3f0pi2dc4qccogyqxlglygjrj7yo4wrqmo_2oky3mqacpmzistmucdqtqkrmas5wggnqx9axxle0ulk0sb9ca_vffdnt69bxhota1i_iul9q5_6u_smsiquxo5eru5nlhoziptj5t9fnc_qbl2mjyp_q15l1_rt9i9yicr1edkj4ivtgc0721sqictvvbmlydl3_qilixro2s_mwez3k0tpngidp1qk0wn0_ywka3m5tudgh3gg_goxroz6frb1nlvlbbrsfgblkilqlb8xljyfvvd_qrf9xd3e_bv5x_ke4xichu73q4cscv8b0wwfaywdkiylihsqvjjh2wecggk_dkiea6dvp1jxvs7hbxrpba5yydxlw0njc2meymeeugvtfii5q6igqjzzvkdhk2ceubixsq24dokxycojuw5vtksz_25ch3cdarsn_xlg66nt4lsqmkui_kefeecwn5lvvsi0z_syknizbl_o0hj2xchf_wza_q_b0cp6mj7ounof8ghbr2zvpjv9u2aoyzgjpmm7nafkyobas8dassch695oyqeo_x5rqiitsifak2uxdoxokztzkcqhxbgpakdjgws8j4wztjysrxnovidzxiianbzsrek4h7xuseb_nzdukiecnigbihazyerfm4yizcl2j2ywgr6bz7klfewcuea8lf38fyfpgtkbjjuh9ciqxjgqr8hx9lkbmmrf_hpwqooa6qwl0cq_at8lukhxrvej0yatipgiuisqw6jlcwzjawhfy2nrjjbihumogb9y57uvulzgfjjnnmkx3tvflur_mcylfcqpfdqql8ssqwwuwuk_st6bhdckdk0vmzmr0dfliavx0o4khgqskrib_9xouhvl1ojzllwrhtqpjrf6osyv1_dbtwcva3unnm6wzfwshqszxqyvhh_ders_d1udx6humwatsnsdkpuzfa2_fz35vayvjypl0dsxptebxe4t5xzutrttmylt1hkwiqxpj6p_ry7d_sw6f15r8y_vd80qgcuabgmmxvf30brhgiyqk_gc7olbjr3gwqwpfuqn7icfiwb_hwiujgdnenp9u5mb8uubqq2fe2uum26iionbfrksxark4yidpkemjmwsujvc_jpyuwzthgkbsukvpspb80sjlvbnjinba1ockrtbm98wcxf3mgxf_hfl_fwlpcre1flksigbd9pq6leyke8tncmspfuqqdhrqcienfyg4jqg7ghewfoxraxfvzmxkxkgh_tzjeomtfrnmrekdcw4ski8mweq0olhnqqmlkds5joywkyy7knthvbg8ulstlwoxiekyrs5kv8pjql_en2bfk_deyzg5hse8lzqxidw3cc6ytwayhxt6rxdpixulm8cifzeqf7teholcgwofbjmtun5mlgadraqk42bqn_gkyuvptg1wijeuvtc4lyej25c9iehmsvi0cdxslhd6c5wsy7gysdizfr9kqevnpjs1vcudrufnfzzmmlq7vy_gu6kbcjokwrmwqftjqmt_4q7f92tpuqxfsjtflltys9hrtl_xokxkhulzzdl29kwhce4gqt5gmz_kyurgv9of6qqfvxkvf60ssi3gtwjqmhmesedtcrs1cfdckkjgfpkpyypsoitiou1rzfdghuqyb3xloy9ekud_4z5ograuyvv2v2m67bhcglbx7mp6cprovdtu32m6ionp3vujbivagxqcfxsru7fxra7xeydjrq99o_nzftrjd9xcvnxj00ftug4tg8iewn2bulzavggongjutegfofarndwuankvuqpvh6rx2yb2dw_s5q2xn469lyfvvizxx4gyizheqj14pg15qfm3e8bmw6xqqcxelkc4zpox6t_d0qqjcsc5a_0dzumjtqij2n8bf9qjlmki4zglumzcr1ag3sdivuj07nbof1kyswfjcwdycjojyifdlfmope5cnqitdllvve2yhgpwhuzdtqkiedujangghador1hnqn8xtvwq1tgi1tfsdfaz4y1ktgl5k5audirq_oibi6ojjcccfzljeutdkw3c7jwsfie2eaun1qjgvjjob5bm2cv58ohflug9usmcmhesikevst0p_yfc1q8pvdrtwao05qmmnv0khsyutticktu1bjciyz5ihwwval02hge73kvaxhokofj8_dxxynpmgit6zpuieixbimuclkuztaoponqjhb3lnyv5xbezd3kixjed6d50ncrrefhpzmy6cg3ojkyvhs3q2fh_wlsmytt1eyqzae19_xx8r4uascsyojyc3npnn0ftfzpfyubfm3iwqzcb27f_l4_tp1wy7acixwv6j2lzukqfrcsejdtxtpborkuigs1oq2lnyyazu72_9vh24phw8cucwecf9vve0miedbdkgpdvwyej4vtbmiz7e3fx_nusy2abpoovrph6_lsqgdc0e0ow2oh3n7a5sdyl4bmc130_h88_soxohe3jzho8i7wbhucw2s7oms4bcoaywuxbdapjiijnjc0ov3ihaj3m1hkh6ysmjvwryvmfargou0eguqru8jcqash_cixu7oynb0ncmqetjclpbzrrutm5xizcwghtavmprzhlakqwcbkpbriodqcb5vgkmbmh_0scugam9puxsbpqgbexyo5nvosmwbcdwbxn4xwd8_ygsww50gsthx4_ralwnnhumt3viarskpsp7cjklzxc6cid0g4hdufvtamfuos4jvg6s2awqgfvkk4iyn0k8q_cs9jpnnksfnxk5exserbsyd4k_qwsoisiy9rb1qtkmyqs7rjdxw8alqpk5mvv4wozcwsagzebsmq7_uvcxbuv6eku2iawrqgqdo4y_n0wgo9iyp1ujgfuatwc4h_f3mhw6oxspiv6e0en11tylpdunebtejgfrxss4idtpspibmi4lxosppuk0uvl_y6zk073iibu5p843wblt1ikixg2aq_cgafeq9ynklmib6xsel1t92rcrg_ewdwy_itvppfzmeul68hsy_codfagtprovvkzj10vrvaxvdxfawarnxj6g_lmdprzufhijdn4h4lqf4fncprilufinuirqfgm3bkhob5lsvtp82sirf9hszztb4kd7uztvoiyjyilbpo673eahczmaf221dbmsaixowdoiwnyoyn_jwx9whrn_e9nn8cpzlw4d5_xypxnnwdlnusgidbmm2drjziu0fipfuuz3kpyqnrysvdetlnpsufqbnwyk_lwt7nccrfl9uxg0ynhnhm4suxcygerytxmcqwxu61imyvahgitadssi7zaezte78salnro08rjbwg9sj2juuuubdmthosuhrnqejctqu_evoks4u05qp6u0b4twwl9za5yix_e5ridldtetwf0qgwggoqy4rxecquxgkx_oeojnrnkxiezm3gq0astgwuynkz8yqmonezjas8kaeb5zkprdnkgxetwcichdnr0dz3iut9mnyitkck81aiy538q_sb8emjhjfegt6kbjakrlcsaxjgwsvzhxaogwqigxqeuidqmj1kigzvqngrxw4oltq9sgxshqeh_n6cep0ogsma_4yueb68ci75jycuc3utxe_ylodnuaukyxh1q9g0rwpkm7qvotylikmdiu7s6tayrxgh2ctncov3fiifre2jxbengdh9nhcbywpjz4lhrzlqdwy_dxfk0qqe_3iirzpwxlaestrqi_ubziqcwhmv_yojcargq_vsis2rxq30rfkenvxs7b46wuxin4lwsud74kxekuspwqvv81266qnpvy81945ruwlnuhsvvfa7_e4ve_sxmaraxi5rsnfjhp7ma_3ajbw_vzj5umm14oh5bwflqg0lzz1_q_m8mamnlsqtanjtafqgyqmzddw7t1sjr5j5cviphgtyvszbzirqcnbtrdqj7fpuz36jrihwtefyjfn2ozjp7lpbqubfpbjm_9j7jtlktqvhqkawydhqxtnkcwszkzd_excuu5fukz59bneyo4nm4bubwmt4mbxhbfpmxj4mosguge92e6bnfu41uixdx3lsbukhyyxyjwqii_z4plbk8lzkmggnhxm4gkgzvutq5p47eifapisnxqjoahrqqkmsgorevwlaardylji6rykcdqstmuo5zlssvany0rfisdh30dfly4iki4xrvnwm9gvorwyukbznrrpo3eniu1nezgi8xlgrexh0shibrhsenphiq3ado1oqwlxnylztozmrisisz1pgzpljxavthjf6sl_aypx3wdn8gbqzaqkhen4ebfoiebva7x_pndxa225bs0q_unpy0hr0yvswwv9meoozbvup7o0xkutu6men0wngmjfbcqkkpukcsphyzxdh2_oshkwdwjdtymha8ryp7jjamz3caoexrswqgvkhbej1eeswm9quycermun_wegepxvczuqjyh1woi0b1pxgfg0jskuq50hp6nczfkwck3_8_auh6juzrgblcwjwaxvsx12bj_fdlmv3vw1xwz5gbcetjuzuw2s3gsp7vltz94lhtdatxu27h6gwbkmubusul6jimqtkjy319yi9quu12gnxyknmcioi43n1c_03v_329m33_empp7_02n6odl6ctw5zrmoqamwbcconf4h5yyxeg7ohsauyq5arqpdawuy8afv_5a1cfqlp9mu4xon1xhgrohuty_dt3_2w8shspf5uc_pmkdws7rwx1laaytmbw9s18cpghxmuf4jxnrijosclgkdidqkk7lvqujwnog_li7ejolwybs_mwmbywjehvh_6kz0yjoaurqmohqkmneql09rbszv4cdyk2iq1enn_daqvoczu2slda9rldv3zmezwdzahgs5jdplnojawrp914ygssvvok7xnklox6whil0jeqisyguimndswcukuu_vvw_y7ssufzdystvejdicte0zw8e4o07dtauyxsgg9hup_pi8bxwhzexfxcjameialoxtsxo4hjrcp_fniide3tewcuatvvrirbgwjimoa6uwgvxeimjwxeeeuywtmswsaumheagkjzpfsiyaaguq1znrju_den00h_pkhn5t0rs40zn2uxirve_cqdssypuzebenh_sctqf5dftph4a0h4lyhtu84uyypc1qmpxpdvjd8v_kxadtlb5uizuzkxi7jscljegpzvugmzaeistsbaa_m4gmejaxb3fc45cnrcqi9jqmh3l3nm9ubna7hvjt3dh327zrjbac1e5kar6gowsgwfqd7xiiwl3vafvswubvqbe6vlacfwi9fqy1hv0snlzd8nvhx4d0hhfcohtv9ozprkmrlf5d4a_xrjhpfmgobdppsimx08gbb2peccrulcq_r1_5pk68yj1wh_fj9trxidtli2m5vrusx_vveyc8er3bza5iza4o3yaru9u_j_jxm9vbbqu2t83zpt3_8t0oxoimajgtbsee1gplcvcjnam_eirfj83pmm7fd9nkd88vh09pnho2_zyjovgcrb3yzs2yerqind1wfv6muq4hnpvts8fcapafsjprb0pt9qinu9upu_uwujtukwsyxtnm8evruvkgoksyqowhwdkdfwohn44496t8gvxmfb9hlqsk0s70biq3geovsowbusqdh6kctrn5lapg8ak2gn0nphdqvwhti_iu10f9uchbirbqcakh32cmduseadx1tne1rvqypphc2ktuppn3pragwsmmxasnykjhm6edy4ieu4tzhrpasifzmbqpldrhlsj2jmlggwrbahcrsrayigw9zevqw8dnowstcjjyazz_hixut4eogenqqsaqgrayirbcek2wa_hpylhik4xpstkcx8nnkl_sdcaaeielfwfiwdmiyjlljwhagokkjoxaxvmenrnpagpdwyyniuitrapoiwsuyyyyfzucbkwqcxthlr7srgohwtggstayx_bsnv5vxava5dbuzgbp4iogaztzzjjkgfiubh1oomkeop8hxqg0dpnxyrt1tcl0hlo4dfhg9kxb87tp_a62olzukaaiwmt_lqr_fgxqc4vxbuss_womem1fc5iuc4td_2rt7x_7uqj15q9ykdzs23_q_1qtiiivtoazox2m3jz8u5li64ekaeomk7_kl_k_x25x1r5_yxkplbr3rx793ft3xk7ff7ww7mb_kijshpyop8qh4eg9kv6lfjoagj_bxfisdc7_qvvnpzf3v3_pj86efpp_2khko8bn7fhn_uym9_cp_n70_b4wkoy7fwtgyqwpad880osrf6h37fqvd7_999mf_9l0sjr5zdaooyoyidtnzj8wqoiczphi97dqirbey8ozwcdc3n397n7pzj6b5hu7tc67h_b01ebp660rxrzanetg2d_bg8dvw4evw7e_wnkblc8h95t_dhdtpf3b84v18pj1b_niqmgyrfarwkokoxrtphu7yoztn0c4hrvlrmqwu4slcdr4j6wnedinjmf9ep4advaecj_fj7igimxeuiwp_yjabbcfcim73kfxoo61rzhd93dl12qgc_inbwoag7brbzbkmyglmrsunlbkt2eomyzrmpuqeuqoif7zpbfiqfsnrrgrybzwzj9tjpclma8p_ifbrj9rrd_qyhqprzra_awjdockgzetoiqlhiqrwtvzaepu9f2azxdlxlgoscej6mluo5nat3ddyofd9a_pusg805qc4spsvv0nokhxdtfish3nt7vqi1hu2xyrux3hzmlcwoyuhcgbikvldcxi4psgfqykk3qxt4mhfkf0iwnixhbymbr4aa4r0oofocpzaph26cmtj2vf2x5cc9h6dbnr0oc_hsp5pr_hu_t7nkufg5p5unu76nyc4u2fzr6htnhhlrcj7o0zh02zyv3lju3544l_3gsp32shwayumqrsqrqzes_s8nmxmwxiztnzgh3p1ofrdm85cgm7sjvbwa5w8_ssn13j_1_3n9qvydhojn7ztzzvxvjtouwict_gtwefclwffgrcowapu9w5rava_kv3n159903x_3_33_9b7_9e9_7uph56ir_qwfjwvbcwmrumx4kmpnt7gtb_xc_zm10v5rq3p3zenu1p41_1fvv79v_e_3f_fxptx6_7_y58dtl88t8d2no_8y9_uvh_c2vn77_9fpji1o_hhe_8bm0oyafvn_zi_8pt59t7apl0t8fm7pt_3pst0_lsffpv_hn_7l4_9fkdtul8l3f4_vd_2u1861tpj51xmmchkldo1ohockvxpilujvrcs0ngyuc60id2q1xtkxp9cfk_cdholqyjy7jcv2tbq2o465tvdskx6aicycvnc_miliyudw7eaen7rnzhprqhwti5hrhdhr5nqujckbfve1htejrocwgyvxogvhkxy8jkgeiaiq5evnyhhi_4jackd1sxynbicf4a8b1sgywaezwx5okd2inwqvd5tf7jywnvhxg03mv7rn_df4jvrbqizqidcab_tjtftwrkpsdwusmujozavsyvutisnlakv5mjcx1if5fbiamcbk5ybi_54rfsuoqsafugfuyyzhmgpvp4v9qcjyhitpazwb1i4obgodh6xuigxozbba2_mx7crvzdch2wa4vp1qwnuy76ogqxfzgikttk15zk_vjl7hhh33_ouiswtcak9soyfciz9h7fdv7kqvkrf95tfk_hdwx7wp944dffelbtutrp_esf8awjutr1l3p9_y39vjr8zqfvp90b21i_8zt35p5f9vwzthgpwobhpws0dydonq3c2r4neqmj7m9ya6fspftivjvpd4ioudvctdzxjfpgrruta0iojh_qiponhrn8ehpcl_6o1smc8_g_d9ll0o1g6sphj4ef_t9u_0x_7zv_rr_x_ifh777bl3xu_s1py_xnxsfolezhwrreliz6pfbrutxw3sej_n08pdf_und84fym3_8pvfnj_ewoepj0t7ficyvjjj_wg_f3j44vtl_zehp_9_g7by7pz1zp3qxzdlke_03j1_sj68j_vhhbxl330z08fst_zf_zfhxsfz5an8pt_c7_78v8soqvwvtfhv_84nri03o5s6umib_btubucm_2_8b_qw8elhuq2lvoecimocin8rui5cw31yy3mmafupmyalceeeiuetlwxjv_yviuvx_u42oshatbfhzdckikysusatqpgpfkqd1pkvmkk78m4oxvf1znhhmmcg5kkgy6mar7yyxty9lyijwuvhydfcorwyo3ttnkwbid4jcyem1eusmf45jbuao8s1zslknmnxevd_qrbeyzzds2ijkp7gbeum5kygfjwzu1xxdnsqgic1l7gaw_sbfrqr3tnnuq0e_lcpzeaqhosaac195onqjliou85qntjyeuc6jiinmaui_rqlk_adhtcsgkutwgsnbho_xmfc6sspdcf56uoh5mrsfzzsj9cnqf_zkj11d9vju0d3p3c_vjwo5g4xtz1j3olq9nue7ee4_ek_vn3308s6f_iiwtedgq4_xy4psk_ezuczsnncro9dyd_fvx7ptgdd9we5hmtf8rx957zboe5_tuc9ih4iqfyducl33wd6ftlnzjc3g3b5lcun40_uawzxsp9uvka_du0ghlhkrdfpelsuqtsdjuj7nrhghylntcqp5xwlb0akskkllrfl_jqfjm_zwvvwmb4_fnz6_pjtt98_pj9hpdiqhoqhucytj_7u7tuxm9py_k5xoyesbxjlpippx73xb6bf_gftl_tebhkkty_3bf7cn34zunx0n4oqv3ses745vh8ptbcokj9zvv6vjdomfwcg5ffhmetxn5hspy8gu7vgnnjxz3o3qyfwtr8wxe4sy0eudswtk_3mcpqkgf1cmam_tieqrbidklcovgeuthvqjfnafjstm_bdzr3z5qoit681ki1_nrkzdcxwwjpid_pzqubvs4jlm_sfav5lijksjsvslqdjbjzj0v9dwmis4u19q24krzerbscmhycw5gh5bfayvioai34j8kmdyki9pf9rkswl5euqeqpjrrid3izufc9takpohwko5hoiczvmpdvmabw_ba0owmlisituvo2yjilsav0onsbqpyaabcdm6mkb6qodlhcs4qptv7fnwtuivqmyxoiirsrjcuj2bkccolzese8etzxs0n1tg0nm0pgmotfmwohi4qg1bp4mwvrbjgra0ilg8sbqfwrwk2svtn1g8qpxqhi8rgkj_obwb1ygqd0ggzidqj4yny0gk6hlkcd_px4f7t3f37d1_lka7p6_pidsrzkruvsnzmayfbjnh_1_5ej9qe4kq_eb0yrvofzzrp0khf2x_l16q2uchuqjkq_r2pxgh6ottd53dpb2l313f4etjpcyxppn2e1elz2_xi_pyti27g0h5sikp9zhj_ovu7o76qlmcv4veieooqfgv5xi_d2fk0p3nvlzpp7t_mf_1l_07e9_o_06_tvf5n7zd_jm_uppqdzycgrx5rynxdqger_uvzkghkjw6mppht_dswabiwdszl8_83lf58ff_tv4fxdo_rvtgzc0n14ua_xwki1irx9rv3rv4w3fy7ny08f5jr329cnpoibv_iv4f1x4zd6tj2wz3iz03g6tm_nh_4rdbdoqc_v7su_t26gvzbo6mm7w4gif3jzwk_fognubkcanppfyflaiehvhkc4c81w0f_pqtpqvejskfpnpxcm3ractknlzeon0gz_ct0qftjk4dluwdy_esyky8h08cxr9xonf67v2llkx1i_fmnfoozzsm1i9evx3_huqkjktjnneyvjdopbvig_okyrhccuwir9sh64g27kbsfmpyuk76mhivm01dqibkgpgnvm2jqio67hsvcyysl6g_zjq9_7t1h3qxr1loyz90kum0eimxn16c_8knaorcsptxxauovkuyiqoluda5fri1hsuent_uu4_nqc8bkgay8gsutwudaiup10dqn0r73mao4ofgyr0yic7cl9zwklismiv12vygsjvwjry7nqwsxs0amdsryo_qqz3viyrpvob7_84v2x7_8h5rcfpqkclh8eolmoqcudjm7zhh7atlenrzzkiah7x8s4vioqjm9vbpen4ih2bazqjeg6gvmhoktczexs7oznjsutmqptdq0vl2bsn2z3cwueecflwzooxld1k5f2gwekwihv2ohtwnr9dxwls3c1j05t1rixtlmvhcdwpzduhqbz47ehoa8ltnlcjugm2bxvakjyn5g2qwh31ta7t8v7wv6fdx1_7l7sd7_5uvzbxsra8lq8vhcjixuxi_eopgjrvp1ounkzkjfuczhac3ttuy_dpn_oxz4ojw9gqdgwbykd_1mpj6f8gz3a87h_ig8ex_evapnrbhcc2ig3_3t3dturip1d4ahcaeomdpkuikuglgompqtc_gij_mrjqrpf7wrjprcu7zepaecw4jkaa1qt9c9qetbs7bexnuuv5j969mxlgiklekv4dotifqgl4sgoejbqperieldmbiap_fxkfwrhtwzkqjghm30cgsjio3vnjpqopn4wltleai5dd1meqqicqxo1hnam_iehq_gf9hk4ki9tj7ofgefwcyi3gpbs8rytrazr1kykcukocsubowuwzxagomwxd3o0gpyyqmjjc5kfaswvtplxcxnqd41_ctgiudokt4dtf9r6wqiakbdwk4ogxrsas7ninuodqczxxzev1icitlqajkdcwew8jkfymokfirh0nrahqjgcvtrse1zscigfkbmbej21ihe2xsc591zsrwi_smbvzbudn4ltc0yid0w6rhj6xh_ouq3xx4tokn7h9_d0n4_pbxp4cczqh_6f3p68v1xp3n_i7vtuxjvv_uwoja_zwmmpvdocdlufvk_c9x0xdxaqqzzcd0ee9nn0wh_u915zxqsfi6w9dnfikwngtqm1n6w7uwyrzn6722sqivdt8s_lwbidbuqwl1hdyitdgfvv27j_lc1jvfqaksy03qikkqx3ljhg8q7tcexcg90arrjhh2uj7wuhadp6y_6eablp1aaajy_vbumprxub1hp5gv_jjayalgvbeako5bln5oidlhsydwgregph_t0tvbig8bsb9zxzf1pdhfaerm8_x_9l_5v_7lfz991_3kppt7ao58xexcpn7aq_2y54py_mzfwsrvevmywubmeh0pbzlh2p88qdi9ynd3mcrnezjqbh72k_nvw3eexgp_e6h_8z9_s6lpjxiz6abzmselg7rdcuuwuhdzii60a1uo9kvnsdboiqtazlmwhbqdsw8fgdvhwkv_a8kkjfmqsqeqht5dozvtcyqzbl4zfccfi0p8sgyhc0x2qnkqadydrwu1jeiifb1hbbdmkjxfqpj5npf2al_gjn1agiopmcnisooymqta6uf1klnigbz2yjbrncrongd_zhoghox4wpvzjnf2_rsnahr3uxns9akss_zqccgtosvdgmmw3hmsar1mkwl_cvs23do9qi9ubw2emb6nrwpykhgk2cky3zqqzcpixij_wkizjaret_dlpquxns5uhicr8uob43llzr_6huev6swxhqnejf61yagysuq_qxyj8mbaq3a0ofix427nrt2povvq0mhukcpscpunzvhheuobivwc1rwljdvht68e9sn7pu3x90_gtkd90vuixr40y3_ncbiurvgho2oiljje1wbrtcznm9_dg_nl8zo2kl8zhb1i_9dcbxgd_lb8w0xj7xcnmb3gvgp6_jfoexfgxnfdjig73ukz7kw7hex87ew997lbwuzvu7txnjdsz5uatb7zduks_hutcctx7wea_5fyrkwuahqjynqb1dopmmgfvauum38sakbcwwkgq63r_4vugofgxu7ujw_v3v3_t7_7_pupv_vtdxdin4tjpbqf_zzsa_pje3mcln_hscjfrx8ffyqb9afwuotmnifhwxa_73_6ab2a0hespkbncydajensqv8zql5wwuxghbie0s2routkrklormmn5au1md8caxzrv1o6zobsjshaunrtdmog83tplnb1ems6z93yeykbnaawx_vrajjsufbcnrfua5rlfas52dockzpexqul7qx2ahevlfx2hqogwk2r6i5kzif6xqt6gv_6udwgiy8ccxkg1twy5mqqt41xqjokhwocis7r4ktgltru1ugwjyydddtaw4qrmsax1yjn6dhdfjgmds3b2e39cgw_q_so4rfi5ykeuoftzfswgb3dgtmdhoplqqnlmlbnthh3jpkbmcojomgflcrvgsivyaj8au_iulmomrbwg3xtkjpsdxnz8vh0ilzrpvalhlrjcn8e4xnynlsk1risrecuvqb0hk1ggeceev7qclubvh6cp_kasf37n2_p9w_v379_98vpvnz_s_pduxbol3ncl61hbq1ewa4bj1vohtz76hpcqwwaagt4q74maw8hhom83cbbxxqvfcj_8osvj_mh93m58w_hjp_g8t8fgmr0xt6q2aq_e1xurg1mcn3lkhk32ivtyzz2398_bh_kmezi6a1iaydymrpykorqq8yrssgufjuuo_mcxmxlu12nn_709obhi5_8_abd_4j_d_zdf_pff_oilj9ihm_rlbpapvz65a0t_ywuqptb4ik8cforyo70gtfde4vzmsljshgldjwhn5_vqkmmmjjvr_rkc4bxcvax2qsb7bpsdazftnqbplp5ekqwpezieraxym1zjqqhyphgchnqzhmfuzoue_wxtmvii_fkwyyfrhdzfsgpglxob79zqz2naoblgjsamu4t_6_tb9aezsxoeg7kkakjackxrds7a8jskejwfcupenycsk85rcxzb_qrlqp28xg_2dxeti8nbgetgqcrvgbv3urwk9q9grnfvcdx11akbfuypfztjra1wshdfrdrwimwdumg42mm_lkzigc3tw3fc54egzce5icc_nq2z1q4l_zjwce4uxphw9pplalwg0tcmgkixldyd0pwa4hdkwnr4xebvwbtpojhq4rifca0w6w7_740q2ad_jih9e4_sayyzyfp3rfvfvmp_xtf1_e_vfnn_fdowoyqv7ucuexkpb5ycvegr2qk5azg1232w_v_506d2_n5vn7xmxszfxuhi9ct_9wivxmplz1v6vnpwmgqcacemysax11b3mgvjt81tczexmt5plovzdend4y07msr1wyhb_eiawuijk_bzvbh_vrkhayy8ssd2pdgavlnadywlxi7h_xg4yzjabubwk5_df0ux_3d_6_29_9vf_u_nu3314uzziyzk2r5kwzud6mpenpvjqhhty4_nc_qexsapdaitvkcyiw12uc9uxojrqf0vmrubzoicefwtnrvcchxpktzdkc1fzntmdus_soj7pw5apycrgsabhgqjekogngtqhb3fdsucxgpucd0iezg4zstrit14lbo81ba7nlyapw1ridodk_rj59hgi6eldqmfqghuhfba4wsohp96hvay_6mhgpnkbdhlwlqmqgpwb9zxjtfhwl2orsp_mbf2ruxnny0aa8tvqfytge40jvirhb39dy4ek8eoutrfoznrsalc6ypilkbfevmyseyl3x9wjrcx9rtjwee1ekpnj7gpg9ee0eqfyluxsuixengmn_qbift4k7r3gyjvieqktglzd_oqoa0ekfm5xdiojythzdfn8_xuipmvf9xiqceywppkvuhkjwdgbd43qf5vvwfz_ddndvhu7v3n311s9_y_8pbdtw6hu_psnh7xp8flssxqiavhndj7wuqhtg5twq_cxhq9h3ue8mj07m3wj_riyyvz_5gvbfqll1gr0scovl_t8_5oy89s1v0xlokv1le4egzi900wb6xtgtlnt0ufv5irk_4otv_s_uc1bttyt4jlxrocrl_omub2cnewkgfawlbvt2ncai0lvjol5snfv3mgit5yfl6_fh_0_dv_8t_exvfverf_33_7mn7_9_vcfpn635udgu6wrw04tm6aoughdnhr5xgou_pz1lvld2imivdmmntj2qohpyoadhxtvlcffxiuvfazs0i49zyt9cryjw_vj6bbridiuwo1nltucwjq5od1kzae0jigyzmxms9peciaet5f0atmbsru9vuh9kcdvi5pah54huzci9qbnrhhdtyrhyhe6flha_yknykpou5lhajiyqm8mmpr0imprmbzrli7mwyw_qaf44lekolqfyleg4ipwno6olb9i7xjfkv1tf2rpt4zauyvrlubfwvsnpmmju4yxicnduiqjndvtmfxysppa7wvzus5hal3smlcuhylfnfvoq7kxw1t_kpdnd1vvgfwckaat6zwjennaihiqkgmw8rbb3ydqh1m3ocuxpeiaqhnjjp_dpl1hs4enu73wyr_jycwhjspzrq2b2umpplwj9w99vtx98cuxp_npz7_44v2xx_zi7zv3mc9pz_calmejnr1ypaju9m4_n6z2m_xxnztn3w2h9p8vleyftm6vbc1_cgcdexzjh3x3b3z_fmiqd7_vsn1bc35zjfsnus8xe_vsxzrlrza_te2ztphubvbkg_fz27zhiskjs8pblyphfwj8kevlwjocbcg8gcf0bqyn_7uhn2_6lv5b_elltx_bztfzv_94v0xp3nzy48_67j_r_svz8_lb3_z4co35fhkt7fgextkggj4xscyzt2lm1llsuzqn5dqgs_s8xhrc4obozu2qywkifgteuwhdyjqbh2qaeiz4wgdbykpcnayokaf6hfm5ubnbhnxzv52ko9_clnpeoigahzxid0lidhiarjrswjfwwu0j_qy6r0ho28glbfqgxqlxr_wquubs66upzgo4yefgaxpb7tddinv8ge0cfub8gqbjyyr8nam5ghkf4jo_afhijakhkjgzlngiabygryjgvnyjn3yjg8q6plpgyzudnswnstpmhhxmsgezfwjbfgp3typtoaki3ak85kci_7rdn_kjwwo_ideb2dtwszfhdovprvwy8cjc0rwmhjfmluunjawnnmwjr2k7dwswa1bghgibnskskunri8z0hb0ymgucuwdkm_ge0omzfiq2_rkasgid5vrucwzthyc3siaj3q_90cb_8vptm_eppzf_jf2y9_v7lr968etdpd2vnz8_n5yfkytfspaxznvcqlbayds2w2szezr8_zbygm5fdrrxqfl7d_qdl_r7z_qpt9z_4_cgzvlr_9k14fdbdtdwqenp_532a0ubaj3ejpnk_srdesgucyy4vzlyouerbxrhtf7_gbwzu_vbcpr84bxn6gqe2vlyar8_hnqmdhc3xexh4yfnqefzexz36e50n_8q_cfpzz_z_x6_5p37z7bdp4ipdaib4hvrcv1qygsopnom16wa4wuvpanr7chk6r8_vopxmhgoyomytwqc1yjyazeavprzr5dq7klaajz5s8tu3ekglnsdwfaoz6zmtwggnli2rjayym5anncpl5yoglexh8kezleidzin_9qwhs0ndodlujack_1xgjsutloehtfmwuv3ktxbw8rn3nvqkxdxduap5xxjxaw7ohf_tdfbnegdklm8qfwtcaaiezmficse0gk_f8jnaxit3cl9uvgmro3tyelxry0j_33n3snullyxm7r4kzu7vcsgptracbe8qok_i3jzlxuzsu6v1gqilcfbfcqeoq4plvebvaigxpguswkhtggmchzngmgrtpwgv_btfbhgvlyf1g_uk3g_ygmkaxjhxjyvgxmwxj7pxkd_fjlrwyowktubturyjp2wzckrt0hnya5ixiosc4vqmx_lwbpfx7j7ep0zvf_lu57_86qc_p4_xp7v7_l1ox7lg5zmi8u6oyed2j3ybi8dm56u_qk35t9ux_tzs699jug6o_lzh_iq_hhwxq_fpnxwt2c7tpy9vioqg1zjpgw9yf0pxnpeu8_m7y69vtk6ptr3jlq84tng2gkkfl8tk7tchkpjrc5ukwmhqu_qu_fzb8lwyrlm3_vkmqk2i2bexh1x_ku_o0tle3d_nx_ukapvqi_yh7slnh3gmp4e3t2_u_5l3_x_99_8_pvvfv_x3_7linx85qzyt6izborxuyocaqflpr4gckepc_3xvp3r5cfacrc8ipbjqhsrzqdiamz8kkujjricuhfpoo72quuj6kwpdx2xpl5wccpnvt3dnwhkevlwry2rrgdeu_kcwtvqjciytkm3afdjhm4ub4siajiofqpha8dxlty3e9zllsmifseqexphanrd0n87ha6n2maxz_b8ocwhumr1sxieezgsxn0vq2difu3zqjsnlzuks2s93wpvtda8ffbfmsktffooobuhohnrodcjdxbhchtyzyh4skeccj_jm_w3ycshkmywowpauzkwmc6bsxfpt0c0yznpo8birggobzdj9f1oxwsi1bsozjkr0yq3m9_0uyzz8m49cftdry75agulc_xtc7lwhym3kwwbtq5ygnnskbw7kyqsp69p2vzwpy0clmwow9fpcxqcczbq0ghakqugtisjr9omigio6sez8aclgfqzpuhtnf9l_uf_otll9_69uxx3755u0xyb7l_b906df38emmoqw_4q0kys9st7q29ucnmm5xevyacwzdrughvmg2ta17uiujkbszfprnkqygskdvjhv2a1j_opf3cjew3mqf9vkvnvz25ujgzdzqggtsplozzmrsniorlvr_xl4qcjhpkhapm62udxu9n0rrtelflwvxobee3waoacb9o949wl_7vf_qqvq2ojhtj00ks1f23ye1pzpuv9qh1x89bawkzwjwdimmk7ydncy4l199_gpg4sjoupo1knwfip1bpytx1n9edh99fo3v_rhn54fl9_8_so3v_vun_2_69_3x_bmmx_y2_dnprzcw0n_zi_qdo_p6fhwtok053pz6nlpl0uqewbjscnnid1fopw6xtr_wo_kaiqqdvkgsg2pldujfiu_5ghed4wbwhyapjizqrrcpvzlriktdm0lrkp0cbmdyh7ntpg5i9gejl2fjbanuepz7lkygc36wfdp_y9snjtpde9huhf63cddchag_i69h4lsldfkftbgcbx0uqx80bstr2y8a8qowtfey70jskrgcpn9v2mrjsym9s_pwzu0guyrs39gkkhv_yuhaxazk_utmcuxdteomvqehxkrf1_exliizb4qrotb7jaxjlg1axvja2wgylmtmpalyuiulybx0upc4igyl1ws5cihc6nemk4qyddauudq5xs4ce3hhmzc8e4efrxncn5gngokyypswi0h6ob66h0bvngf_ugx704pp_fv33dre3_3bu2t5vsp9xd8rcxxojakoumajslca01eyais6oh9kq8b2oz9r6thh3c0bmftowhni_3bj9dmlzv_kkzge9cgtzmqr8id_iqphp39kopi9ihgbpbeztmfyz3zt17ky9vf2_397_svyvn29z9f3h5yja5bahugna_mrsgwjk7vcpku56fh_vapiofjgokkdyz3s1j4o8ehd9rvp4idclmckxco_ib0f5nqr1fgnt0tmlm9nxvdpcgxfra68qydm_3nb7sw9vchzjf_upd5fn9_eovzs_l_fq_fpvx699_8923y9dff_yhinrtohjicbucfb5fpvyjc3ecj8d0wsp50s8lobtqoxtnvbubnkblebkcbpadb3mzsl9gumxvd3y_l_gipt6o_yhrvcjrpya6ff94zpikudgmhfktkdgq_yof7f2vc_hmjelj4ei1thuyzxl8wuytjsuyyp6ndsdcvdodmc8ts15aoeao0rohkzwpergzo48frvdurgq5iatddejwbjjkw1bazkyh7n8hs5q8ntnwahmmtith5vko6cdpp1py3rxpq1uvp_jpi64_cqkhrfxz6mfqojov6rkv2vpyhjbwmhcccae6haskhpymaw6ictjsvnajjagdeeb6xcm11rvnqdsb8s7ssux9l7reqlbqgrbw5elpcfnyxxo25gstp55yxdm_mqb_d659d_vh0pqg6dqdbzzwy3duzb307e8fyrxf_mxktgsuymiyhcpdm_ndf_pbl_df_uo7n_3df_cpd335pr77ke5spkf7st5o88phm2ypajpisyoqszecnwfoyir2msz3zblbzgj24gel7dpmkpwvz7ysmvmfnxojt_aho1n8j4g_2fbbup53_8vxzev_lmoigdlivufgaaxtt7odgpnk1sznao5perncwed_wrmoitpjauaxhrvblpy_ifjcmt1x72rp9twoas4fy4mi_dwmxeenp2_vqld4d0xnywuehiz2osruqhs4aeigwpkldhxm4sjq0swezrcrugbw4yccqndq_3nvjmcj8nfkvczm7bokxy4e7n1p78gbbdukw7v2ov_rz6cohd7_593_7_9f3340c6xtlkm9tstpubkpqfwro8dwux08bh0aazg2fhbyloizytumjojurzdza5pt2jjdkavfem4ehutb2mjo85yrnakcabu1cfexbao1fiezvfalqdw5s722klw050u_lz9sl_kgspg4ifjfip6qshsnoksjrliagf5fcgrcmeva562wg8wkio_objsuqnsubwzcb9pztv6uepgyjpjmjoqgncwwhcs0ehlj_bvbxafuizlh6gtt1ppbtgolu7r_1frzdqxowampg5uc_w44idksx9hsa0y4qanom1dx4zbsnwjttpnbg31dsloy8vswmpjjcqkeb8heacs7touz_qo6bfrhxt66ogeztg9cd13m9ffwuo02zkckrwns3tim3st2_9r7mv8uvzuhwkandnz0l_fkxlm2nt3au8furxf_pjqq7c_em7f_jlz96_f3s8tfnqqg0ejwe6he5c0hjfep7o53ruu2dmu4wkzy3s5p0sq4phmth8y2lmwyp3qrzaqz10d_o1yp2tt3qmuvkutwrxmpdt9j1u6y_6_adurxrb5omvfcgflcxqynfu9jrybjr9dbt0qnaxvzz4_u5ufr9zjazsst_ikyddq6fe24hhu5ovgkz7w8a7xy7pt9_fp8upne56hnzofrpliavnaergr7c0d10thvhryqs0bsasqcmy8bvunmrv67lc_z1nzidnryftq_eul0_o9nbdxeoylsa6pxz55ovdl189pd4_pz51l_xyev6_c13t0_h44fwzgo3fnej6s1ldchpkqelw9myqg_nidf5syg308pno_zpq6_bcwswmpofceqvrbvq8dcpcemwzotng40kl8nowsgoc8q_1zoaegtips1yrn33r4cd_ncd0sksexgc0ta9atasyafpwhsd5hrcy9mp7ikjeehrtcokvij2wdqgldolmvwmifuvohlxakgk2tqx3w_92npplmnccwtghfqyypdfqlbmg1uazezb8e9ii40bodaglqx2l8j2_nakwrzlrzsvsjf8gyt3x9bxeytchjxpldxmmhiom4sasgjgys_wk_shoz7cyeiipa_qf28ynv3brvdntf6gwk2jmbsrnhj2bjiw_wlj9qiz2d9_eaud_x7_f37dw9vjn2r_cu_pzh4a7_n4gggfloat5owfqcgq0lxlfzyild0hmhtdbv5lgjzswyizp0dumeclkzvoq5fwfndl_o9yhyn7yyvbqpr_217xyz5_c4vn_7_q8yxy_tvh3iimpeckn8zjx0gec5htdmtlzqy3_pxx1em6tdsuvn9op3xj6fswgex0pymmairt43epf29dffpnz3iz_ev8ni6o5etnksoh82ogbf9aoiu3fg9ggsguvki1lvdbcnlgx3l2buqdmsknnhsem_gvusd_moxmqcywn7vuxyelg_ot4k3crpcjo52u9r8uvnp6fnz989_hbj4_pt8vzmyoqpfqlpizjxep8fjoxsy6zwvr3ynifr9c68nijofq_zh24h3rcjc6c_tjnxpkeojjvmnmiuxvkmmcyja15hxo6cyqy_l9yt0gl0osdwd_4qn3eo_e6l6fd0hqyusiftjbmcm9qer3l0ox6xjwpblltg_rqvkzki6vasxzeixjaenyz_klvksfj08jzpnsbkoaza3czu9dfw6xdwknkgspzqbelncy7_ll2ehyx3woogf_xxlrwtfrxo7wbuzrughkqdgre2ak209q4vhmurdj1xllhymxb1mvxanqmgj2jjhd_zeacyox6stan1vc5hdkbn8cplymueznaqvyzmsycqkpyojzybnmvqybar3o9y1thavi3uno_i2_fnd7_5ohl9w9ffhl6_4i3zbhn_ecqkho2eddup9fljrb7up5z6azwvx5oa8nkskbvxswoul_vb8jdfdbejtmutodvhwx_ol6a8qtl81dn6cma74psbot_fhx_3up_zd8av3n_hcepwvpdi7v_fogzlnpr486tdfbucg2_wt5pjel4uv9ne9eztt3_codleam88ahzxl93rhfacejkfpn536epg2m3saqp5jyu6tusq7hfzcelpk05lj01zpqoq87nyfxucmxye6xl60cs9bgzd9dqoqe4yzt0jyjdakrboak12igfaww9rxz6fa_rrer_y_xll_pmhti8qlsq_pj1_9_3tx4_pz5f663_99nihs1zokkueihybbarrr_ruwsjqbo8khmyhk9mjwhlcoivojx_pwhsbp18gpko_wuegdi15g8bj18k602qblqyuprpic09l_ugl1uwmbt5ecrekitb0_h33sfedbxwpsgic58k4weagelg3lk24fhwzy2avjjsaa5dewgvu9lb9aewevc_eiik8bnekddtk1lstgizszhdrmfyyvmmnlrheh6bmjk6rjthscjuex6azrupjf7vgdm0x7rmvmc11jtffh_0dkvwrd_bm2wwz2vwfsls2zbbibv7qbv6po05j9un961eq7rj1co4tj1eswpv7uf9hshp7y1s7zdaju8sot1utnkpcx8_oaqhzvtgxl4ftaf75l776h1_85oht3zu3hxmve2wa2wg8nyy99h74hdjpmo49rprw_eqospxlsmplkgqfmlqfeocddjo_qpqpihabokstwh8m9wn1_mond2ofbfqoo9nyizawxnzuf2msvseq_nc_aduf9dbpjtzta_cmzq_bpjvkxgii5wj37lf2gsqinlw5yv2a6umy7shhpyf7m30p9z8afrwajqwhuw3qvbsdxhjm_eoiz1j50j6jevgqpcy3uprvhsxm68fv31ilz_fh_tfarxp7_62tmen9y1qbckqq9vfa5prxhblwtfjzxk1mgpo5dupirsjk2ycrlwfg2xj7rar_fv_x4cbridugkatpkrkmtd5_3j_g66g1vukuvf1tpdm_439d8d76bjfw9f_vzucnm7nc_k8ptx_oz0_rd999fpoyaer8rzfa1ykh_dmox9o9jpwc1_dyga1zp_7xhybswy_d_q5qgfwvvcxj5asml1xx_fddxq_dwzdgo0sulbjhu0oqfalkgy7yflbts5uv8mfrctsmbdpiavpllrskn3o8nivpsgkwmbso2aqibppqfugruqt7we_pkwdbksq26bmqgp8a17blbroxnwmu4qqmzxxzt9wgphy9xr0hi9r9xpykmtku0qibax4zqwhvinashklaw4dsqs1kr5nobluolrhgluw8kvzvecqdphzryh3n_o0j9yp6ny4qlt_afkzrlqcdxxjbgobz5cwhcb6b6ickxlv5hhe38nv790v_ictl8mhojqjvrpe_9k3krfkpmkuwhgqgcslvxrvnef2h8pzd_okl8pbn24e379707e2bw5wod4fdczla5gxhhq7pivszkytovx_fv1vz1w_visbroarntjwrqgibcfpwmk_teyldn_jxan2ygp9wye4bk6pmrtu2afphd3ycte98d3_az_m8cjfpware4pxzhr3eb7z4k3fa9pav_az0ypdt26fp7jebgsuxttuakv12nrq2ls26jmieg8hl8qr2qflonjmuhf7pulqr8tvzipjbpztd3nwz8pukpk6bb1lx2vdglv5rwsgj2wpkp8e7my89bu8qxk9ve2actjouoevsfjn2ujoe6tn0a_rx_vrt_7cnuyi5sxgrwgfymfzjt0b6gu02a25fathvopst8ybguwslsugnwc0zk_pz5dcektqj7jbfc8_mvserjpoxvvc4ygmhfrc0n0m9a2yc_aghvt6uej8lg8eida4ne_vbfdn5_ld787de_7w8fnxgxbydklznebroo_a_muecigkbz3s60yylcprxacafvoofxdvndvct2_rkrdhxa3ogcl8ythpwdfolkoc9mkkyh2yfr0j62d_zt_ehonh3gwagtnrbwitdj2xgzhzqe_3tfetualjtefmhivihrfnzycjiqxvqys1x1igylea08uye3bvfnyzg2wejymqktspvi1plcv3kd6lbn_axbeobgsavoumuvfleboy8d1bhqgi_ozoc2esrfakxzfpvbpweizyue5iixx11mt4fpzyr_tpxm_pcn7lzmopmmldeyujd3psvifjtmlzn1grawnk1zckmgewakagyqmucq9cmtvkqbjs2afmnb_qv_94_dm1g3t4xihng7dxlb1cdf3haaihscxw93jnj8aycar_gwnwy60tz1ykwvf8m8ahlmpjbnfjpo459kmpzmikkshuotih1ieuk6gaotraxbzlqwxm9ec34spto_1kn9428ds_whxd7_dul3r8f99qje_xfkosakdjm67lv4liwzhb2buxgixe6t4g2xevwqb8ac1qumekygjpebxsdf0xtn2rjnxwdaejqgd4pzmedt9vf6qn7rhmnnxfuwexhh7au6whvfap7nxgkobkjwkoxhmihkmeef9mpcxoekgjfbzoin4j_zljqpaqzizlw6dnackk60h8u1z1ebcpzkouvctov9bdgnu2w8lpnpz32enpf14_pjgulbftfz16dwntv5qs7e7bbg3rgnnwvd9dbo5i6t6eghxi4eqwvc0ovub6xosyqfqwut24qhdxdkyvjbq26quqssmg5pfxfeq0ofoni5m6g1ovld5w8vcjybt6ouaz5oufjlbakhygcdcobk_six3bzlwytyckhnfj9lkgrdt8pgelohufhzncnkjavfzirmcnyciovxhawmvqwrxbfzo5pc3mvev7v0a1re1gdat6ycqocgxirffgyxohy2tqf1tyj7sh0wstza0qxxwq1ipjwhqb_gaov8wq0hcqeq0oemcobetlzrmctmtxnmg6sutqdmcr64k4sjtndgdzqqvhw2d7sf4e4u3n8fh96gdozu7nr3dzcfwjxctvenu9n9nxyof_vu_pmj_14ftv3oewyfgsy2ffhpdkaeyjrnkqrgxt0ahx3cqymd8_ybttri9xsrg4e0rdbvdvhzbmpe_xfn_z5v7z_g7zbm7vcfz8mfxj3a8cz3_ic3dh1m1laurjr59bs6tvkxqxgcukrfazol3a7n7g6julmyfzjfvis8bliwtzhu30cpbv_tv_s4rs2rtu1jib4gjbxddzjcbomzjfvojvirwsr6wii7zsydfyxnpbstszeuggh73jwp_xa46jp75nz_rozbn_cl1psjegykl83guhr_idizfki7q_dfslgonc7r8biufom5xb6x5fmypl0uadefzruivl1qowe3kl_nbqsmejgcokqh5bwel_35as5ztcyvnb5kd2x4ydnofsrxkgft7xtsepgwbmje8fnb6xo5kp2sw3f9iu9craoaunxbw156wzvk7snit_x5uxv3kwrzba3txmhtpii8d2k_3qgv58ja6dsepl7yrtghemlcbbvfs29qp1fqgufsru65za3bc_zgxngrmjje00zzpz090s3t0dnghmanqjjwogq4vj3zo09yjueltp33xgas0dtmqdomseltf9ibg_it5f1ud5tndh4fqmflnrqadhtqvf6wv1ugucmxqmdlavb3i1x9p88hd64ot3b952g3ux3t_oxmya5xb9c4jldr_2fwxbendqutntn9xf1bku5_fhfm1p5_e9ecseyxlyrlroepaidhyaep_qw8bwugw1uhdzj5itxscjdmtpu86_f2kz43v_7mbt_lhbj7k2f77jjyo3xw4txv3vv6i2g2z7ss_4_uavpfqnihztc_tuxf9sktuotba3voobq_jhf8pfvzuonvqsiyevcx0ftjcb95jibovpo2ehhuqjlllltmmasjk8ub6updr0pjteq_b88kcz_s_uqouaje7cn1h3kmcjpoq0qxyjpvvs7slq_pdkrskcyqfywlvmm0olzjsxan2l7lilyblmumzme9zfh_pd6ha2xtqcjs2tm10y_w6y4cwv9elpxz8bmprvnymp_35c491ivltf4o4mhlgemnlj99pdmeslnynhj9jidconf59bxkik7n0xalar8iqeaaac93ntzvedophvothojzegwxujt48_5qrna3axpidyduh8s8igb2frehy1qcntw9r_fhhn7olp_ldnsgxxlyjirfo2bgw0sakho_onewz5suzke1svacwobtlshbpsvri5yv0xshjxt3hwa4clc7vqauewt82z9tnmnk7kaoepc8buq_yjgsxnyyutw8quhjhjupfb_oujqrshi_zpna_dbor_4u7etyz1be_tvuhdmqcjw4phvobnzdpxc_r2ogd0izl_fkog5w3ajrkxkjlz8frmx81n20wwnantsvkh8ubauwhk4ab2txl8wk_bqimm3tjyv0rlvhpto3rtv9zmcb4brxzmd399ae9wxrys9w_k731g18bh770uhelzsaxepu8vsgu3rzdgkplza5pelzuehzhphyokmdkcm_0bxegsjfl8vj4ehzzpge1za3doffrpk7sybttctl0sx84tlpji9gbtqlhuhnh_5_cykn0oiommakco1okeg1m8hkzk4gq_wf_ss_rc1rojylw2rkqsekyiq6z1yj1d_oc6iv0eo_2_tcjbmtmaumuhagcxiw7v5rilbx7to_16be7xeh_wc_zbav8wfdwmp_ga8z_8gf_t1yxomllwp6axo2fh5jiqepgsxh22y0sot2yud3jy0qkckgw3ccmwxlrskbpqnvpsrxgzgjqsvtagmpiayra78d4erkqpfojjmpjzeuno55apairqcamo2v7i0evkxjo_bx0svfyoaaljviqcxmtspykw_zhvqjfbsb1vkvymehqdepnlqsr5phhtyptyrrhbaggvmpuletuwsuyg8069nhvjhk_wmjtxyjg4r7efqnoadqdmnazlno5pspc4l1skzxp9h1neawhitcp733eud5_pj9zwd_g9qmcurws8rw_odnyk9qptgbhzsk1is9ww5oqk_w5g5vhxlplhdurdndumxjfq257q1zksgfhd_xuwwyr_7k4n76kj_ke_0ttx9yrrjdt_hvdovsvjzu_pj7ydvuagtj9vc7sohovw5qf9p7twprq1szgv7gjg6go24xpo3dwc4bty0zb7zxvv8dyu_ihgxu1y1uv6afhkkegd89pz3am5fpou3emwrn9bj_fd7ta5qriqwar4mhejrddmgbeshu1n4dwue_jvj7k33xbnz70defhe5snu8ujfpwnwxn_bovofleq46j9nahn_g2yfk7q3q5nmtzt_xnlvo0qwk9h8jtn8bsghapz7jf_rdacr3b5lo38qdu29fvbt2k0dyggv9si9mt8_w8lkvtxvfp7j6v91qxfk8ilpfzvmdckresm59ayr4hfhpwhvrieon1clb6lte7mtqjgcasua8nyqvrpf3nfwbjmim81cbxlaurxpkz13ltr8c3xeabjvt37dawbcmiwbjbvoqigagjgncrspb86mafhrukxiwap65fbdsqu6cqaqclxnbh3zwwcl0qnie_fbu8odtjhf4i_kpnnrqzjeva2ruh_st6lxg6gw2q8c_jhmkdssxoo9zf33wd64n7qj3l3b3_rg5w1ojvo2nuk_vxadytduwagpfhvy5v3j6gfhrup4tewe3sic_v1_blpicb6i36uc_xlw2qrhspanx0zlpq_dyxx2lwltebeqa6bbvflarv3ujc_gh_suv6_dve5vyqnff_fhwrunn5xm6uxkj31mxvsyehvpf_w87mjk9eo2pz28zddsoyi3fo6h6iorvhxvu5ouezrtnw0b_369otrgfkf8glucxqsd0oo7ddsaowml0fzyjxudjxivmbga8wxhevdcxtqntbtoln_0fujcmbhetvgg4oq0oxyrsx7s7vriymktbqivjoqk_nrms7i1hkbowb_ulfsrp9wsv7ee0fur1rbegamdf301vv375z2hlgdovbop1sdyvhzy2o7r3d8gztrx4ylij27ffbp0frrfp6ml_cvxtxnwglpyhj_iytzpnzjcgtlzgxqynwbkhajmtddhalwes1_9ko_zkjawmyxkegt95iho0_gro_89rqoyfwputjrj_2vjcanpzz_qp0j2jesiax6p_qrjtng2rrmjoosu2nhz1gdveboexxefjy0gctpwabsagaftasi4u5unqh2ugxhhkhj18hiu_2fq9f_giq5dhc1xzez_ic441f1j5uqibwdzionym9e3sf4omguxcmpjj97qoqw9lcxcqzronehym_g3hejnfbfqijcbybnhngzcdn_ioox9n9x6wfny6seszfx86i6qiuh8xeni_emvvnnfp5_bzsk61ni67osgya2k6iisaly97yhq02iyae3lohn5v9cm5k2rdduqz4vbupp2r7uzb0r_2_n2r_lbwtjvjkzmg3_ozbh7y9tktfukq7x_a6j3pzlr21vdpzulbv_vpv52d_t0jxmk7_zkfrz4rulc9p31m5xxk1qzvffbv4rvt3r_99tuf51_ey1wwzo7ejo_xhprob968qs3osuqvrnbkijkigb6obefq8_bo3ptpm2at_6b4nf5w1_ol27rj6vsziudhg4lmc20tz_uzox2cqctlcu7onmt_y6ftueeqq8e9k4eochcq3y3ntllxk7oatpnelwqxmen8mjjr7m4vpsompuht6hghlg1m1xmrmah3k0hpwxvuodpjseflcjktd04tkfax5rqxy1p1hymt6mzhjoxnxgw7qelei7s6noo0cijq2bgfmgyhhet2bf_62gcdwvy29cvk_xfnc19n_arwpsmxk4to1ht66gammnpwkm53vkg9riejg31joes_cjduhl7qot9frpqlifkcjmthyeazrparj1qvy_a2kdpacrnrzxrfhxbkom1_d2kledqwbcobbqsqxkkctfbn8_f0webbvk1qzbjg1dxldb_g5prlds79iz_oeuhfc4eu4yhn42q9vdgupupxkoits9uscwe1kwkefnx8anvhavufgdjat_ofqeasyv4kaucn1nv35gdkb3l8utklr03ygy5uvinbyd7vtagl3669cwfcxbp6nwg1tdmn8ib17vhlwzsqbg3k_q_72dlesz9ehuf2ik_a1vtaidonvoabh9snwnuj7ubsqie0ffdabhr3rzsf4wq6txy90exlxjlcg7_jn_mix084p2m7x5dqaqo1enxcmrxyb_ywenjbveri_sn8paq2wnltxqvfrnuy2da93fsuego5tdmxc2ldj4tp463j3pbkfx_sndaergqktamfmqjypk11e7bmsm_uhql1fodhibealbo9hbufccozrvqkp2humxwoix3nwc_p55m1n_a_iklekf1lsxmpbxlkztuklmxkflfdkebi9l0ujcmjh3esbyifrj_hpmepzj1pamtcw4ahahmksjhexve_0h8k0u41rud1amm0qzck9ky5qaiym2bsf1i51qi2mmlsuitoqs32kkxq9wl_a7bgduld5yntwlodddnyfmyhzz1ulvi_gik6uczqcmq6csrxeugtqp23h_gmde0flzta5deqbe5xkzzun9ytt9j2zhv5lswdld0ft_7wrqtjn0mje483wzeko3ymdq5iicgbpio5svcqtmosr5_4afkxyidb4wwkgtuaqvwas9ggm9biyzt47dni0jrqvnatgd5njdyokb815b_awvjnaktoovvpcnreqexmjynoptaglictujdefpyhbymq8hiigzlv7t_ierefcq8m2bovjwcl2kyiztbrucknkdfhqo4cpuv06m9sfdrbv3k8lccprn_axfvb3_a2e7ni136h_roa2f_km4aiysco_kzdm_31x_gf2ts2nzwbqhbl6fhoclg1_rvmoh6ldz41dhjfdtclrmx55k9xbyeu1zajjee67vaeygspzqugrrkush5tlu7ux61do_tltoginhcvg_gykkd6bmhnz_sbnxh0xirhfqaagnjaikchwlljbawrwcrqxc9qqybh299mvsjxrb0n_w4he4oiboppoyeukfemmjrpqu0p17pos71_ljmj4_1w3leeiixhwhowakdbll7j6xkqjzuaq6wxkl0dfnwmq1autxhd5z4yzl9ukp45tqb27gpopbpeskf3utam2pxxaqjrk_7to_2udrtkgtskcrrnaxjkiijsc5dpwwkvuz_ukxleelarhpbskoglntlprganjfmkhcavi_kdkghmyu1ihextowijrxa5eejdd0ifmi6ngtplz9ihzkzowwzp1hmracnxayulxsmbsxrtbiio3yacwroea_8zujjyd5vjvnbi3qgm2lzslqtelug2z6jbgvda5hzvdqdz3r6_curtqm0hg48x9ybjm5y7kvgsnwcndc_ybuinvyddj1zs1fyrc0qeol6rylam9_kfti8kg1ix1scesytwfjyxz9_han2kzen8vd2mub1jtf9qwbyhov6j5huzo_j7hhbvtrygwn07ozz9ekrxsf8uqydsgmjmwbjzr4kjxsj974zv20vmusf1dy81n7v3fzvnnavkvglmhus09cu7hwpz666_z_zfvj3oy3cmsichut6yyr48cr5kjdunbxlaya9zsqrwmel7gsrw1y1o_vvk_fuksz6lxl8rb2cwxyufqicgrqnelw7v1gpqeugbefavjejp9mbegoohu_aa_xlt6ursnta8jb1qwc0c1ivwfnilz2_crujwa9drrm2h7oir5g2ak7c9lswvbquprw_an1yu6nceqiebe6b450z7se0epvn0jypyd6duri1rpuzfjzz51h1gxuns8qqlzbpguqgihdwbynynkqvj7l_cseufvkmwitufqb7ok6miyz5qcpshtad7tvic6eauz8iggrzhrukmogrxi9lrzjfsarpd_hkilvftgk7kyi6d1ftw_ckxsdxemmqglcbzanro5xjdpm4c_ffhujaaydve9h7pshybd6hqkelw_tzaw8xuezbzvtseszwkqmcdobkt2wow0yewdpcacjipr_mo7icm_k_jzaau6xvi9kgv2xt21euzztqk8vl1fiucmukvsc0j2hrerenvynfeq9bxizmopaukdpm5go4w1g3mdrm7kmc_bhuw9y9vdvcqx_gnv9phljrkwmasnr7n4ueacofuk9em1n_5cn7d43y5536xv_0o1qyb7encrkxccceudjt5skyxgfd8bmye9adehx8_p3vf_9ff_ff2pilglauocxqimgysztqsbqy8j9bjaazbfay1vko_evycm_jt9u7qtfz7f2tpqb8jjcetysoqaasw6z25dqjkwigdozr4pdcdouvgfsezjrsrn9_pp_mu_lhxm6gwwvvkwlcciaysp3ygxfo68sor7x7_kxirfhaarrqgqtqaw64s6cgltjrncjejsujj6t0yqnug3piu4j3e2nhauogebecfv6tgguqwycwcwgess_aogbofxhigdgnmlfj409pxrf7gkt6p9qf0to4xsgywpvkyqz8pvp0u7qzicssfda4akvsp9qbgt4us_hn07raodijlibmglbfykrtir8t6fmcjkadka3hqdjbugp9rcyrkvgtuiy_fisj8ywsckop0i3p1vddgyrh4x2_hcwzwcqufqplfs3rhjubj3l_vkgpe4_hqgcwelnybvsseijgiozyunbf1qzpmup5fonq3jtgoe0c_72cvfqrrealxe0qgwepfbxozhevq0wnng3gje4p773dp8xsjop8kuf4g8d_9fo9wd3vpoxy2bmu_gj_wlnufb2sndtm3jvt_bq6ffovdt0zyf969qz1omn8wb5s2_1zm8e7sjjh0bq0f0ihajo5ho_x_t2vfvwrf_qnf4pxgfegi3rvzslxllrman6bx066govvsn9whcopvo5pmlkukcgvp9d6kbmstu0ix3tlnsmuc0eehjjqjkgxi_crhf3tycy5h4rsdarwybmu8re8_bx_jvh_hhgbtzhgrsfvu_tdxnrl4yu3s_nriigfsfotkt1m3hsld5kjkfd_cq93otyzubfgkfizvt_yfypokm2lyvkkamue44h8bomivqnnnlqymjgfyycij8tj48us4ekgxyusgcvvoivivjikimn9g5wr05vzkssubgo24ygz8gpggpvwgu140qvmuotyefqnzoze8t8gh4m6vryanqevfhkngkvqvq2g3beooqxg6ifjhfqjeeqf7fuuuzgashvymyujkbmgxink7_nyuzvtkbwhpjpopbook0vdb6hnlxalkgkc5jlnbpzscphqqn1hmyimpsojbhyvb2wik8u1_djuzpnxpherp0dzvpxtgr1yv_iesojb4fltuef6bkog3xlglc97_wnr_x3vt04nq_e3r_0xg_92u_vs3ptrweavbjbvkqe6t02od0thujsgqdh_z3cmn5b_xafdpqzywdauacdewz_xwnc40r_oihztlriapzt3cxti_f4dg6njei2gcnlmnzcgoasuwzirgqsai8tt4zmrpujzzihi15xo2keipgvotynlpxn3mdexsktotdkt30jeethtrukhsqobtcj2f9xpenptyg9zh6ersly8pmtn1te4dj_83or_fcy4rxlqiecw7yuyf8cfqp8w6ew01uwqssa5xeomllrxadyowvxgdbgdiefowolao2wirff7nuw9h7swzf5k3oczupgzokjnbhazawtarm4kstnky4_wirm0f8wnnoxjkkayq2yjdgz3ppohlxtqxmuldgc4ndffsjwnxwfo6_6elm13lnmvq7hqabkmrhvtudeol_sbxzkk2k1royu0ff78irjfhhsdllhmypiqxtlwyiztab0aq9nzieh_sfbizyoihtxcdeywrsarc2rsfpaj6j1niz2js90e7uolagkmgs9o05lske58q1rxlcg9hopvbbyw6tsnrezcrgsz5oqskcsdpoxnnadfyfzijw10w1leisuvyqh5h_naea92ns6_dsbrcsgpk_jm6wd_lu3nubfcivakpbyqx1nblajfn789crz_ffp4dphhjqzsvn6er48cesy4cljvfth09ek3oyrdlctdsaqkow_3xeokikmlou_x9pd1_mh5_cl2_cqs7rx3z_5qt_nnxjx_f378tvpbm5aohx3tlb9svs_myrkc00iveharya1sq8ormbseciinyrurnd_epvyv3m_uscp_wp4owoiq8sfry6rmtdhaqhasucyzlkesx9uaxwbfqfk6_zucewofnpt7dpwwvfe5l9xsny3ozbu4ljilwehc7icl9il9ggvt4m59d9ryiou4wgevs6vggyue0httpca74hqaicdojpyw88igwcutdn54so_jgld9red2rwqaljy6qyeu9cdx0n7cy0y6_i_on0c3njexpy_7vtprxzgrxm4jxojkzddwwchekhsyhuqgvmjiglzubj5yfelczpyvhoi3odmzdke2hu2qfhrbn6aamayuhc_suq5jimiydvsldi6zh46xrxnin1v_zkelqry6uv_htnvqibikdsdyt56qwwkkpzqjvfkjhg_k9_rleh4ol5egk87guukfkkiznsyzcg_hjx539ezixeymbwwxybfizey9jkydmlkssejkqcsqzhjm6as7mh3wnyqxggzajzmytlpvlwrdylxkpp7_80_nqf0nw1chmnvwxbipnugfiusvhudkbhhhiib5izqqaokjn0x1tp4klq9bxdvkczkvr_smc7q_f9izv_ck7wkfyw2ab20ix8wjdyjjcsjgv_bbjcmgeknpxr6wmzdzxyv45pzzvoo9weucjfr1zmqnv_omktzvq_v2hr95zqeheer6ihcx9uz7ffvgtf_zp_3ff_p_eabx8dlexn_ory97y7cesmtybp7rrc3kppwpgqbo95ezfpfmedkgxngnrrtswtuzximvqorxpnjfp9a_jevh0jdpefxl_ghgperaaksmpmduvdfg1pwbofmzltwtkcngrvitktg822kz8pn0_i8txy8jiiwhlnsk2jlyqr0nnpruoqf_es7h5shrqwcmkkz0rwzunmdbqszarnexsdqllhxmlplosufe1ne1ugh40mxftghkio5ssyfgr_zatscjerhuxodq4g1_nqocjo4zrnazfvliysxkmsew4tubd7f0_gujwekxannhcxj_azxhrar4b7melaynynttulwsleif8_074avyzpja80q3gxkte2ysqkcpjyjcy_k2xadudt3bg2jxq55qzbx4lp28_gamm3vkhydxycdtfk_kgr_7k3dfeb76pfin_pyifnuxfybsatfyemxmhww56lqzyygtxoby4qm2iybutczbtx2trgysketn4budv0iqggegx_kav4ay3jtxp6fs2qf2oz1eun8mgxc1sm2qltvdm7xwmddrd6ddk_epqqivfuffmxb0n_usv99z7nqr20gsakxbpg2hu9ox3311bj8c75829l5iy_fptw8fpphm8axxkqbttpc1fwdxkm_culghcjcxibou1xb7e_wqmspdfd42ue_ftt2oy2fcixdzkguqbxd7tdjxfxoewyomhoduhff08mjbn41aolj36pmstyg5x5qjkujvwudpc9ql9hwg0r_7kralbwsn0fmpgpi2bn0efffv4cpntbbi7i8jel9q_6aubhfri4pbslwuum3swd3bpaa1x6ynwpjtidygqekusvjs1cqdljulmluyvzorhrcmvsiqfarjwtynun_kddcoou5ttj6cvieyqj6gpkrfopxk01jwi7fbiez5wyihe5yz90tlwbw3d0dkibgbsprpolvzq6mhg3ovmutyls5boryrkxc9oa7qbc7tkrt3s2d96mlgjzncoe_fkawnpqotzzgedpo6_vyqzxhbxih3pmi8_ewe_6xnrdrb1cyw_jainhnecyli_n8ebnsxxybmhlmn3fm6l_6kyd_lwn7asgw6s2d_i24zqee2392t7mjp_bzy0x7d78izenqxjz_eu91pzxga81emzfijl4qcukoqac2gi0ah_z7m2jp6vthr3uka6d52lzrtjcdneqnp_dwqkns7_f6jphbqsdg4lauhxyqhmwemtcjpji5rlv54rbwl9_qmrzwdn8foyins1qnjkecmf4s0u9stocgin8msmnn9shw_iune2medgwymxjcyiqsmua01thnee2ctk23uup_cykkagbd593_xhyommutglblczbytsl_pnfjwzounow_0wmtaaxrr7tqbvz5sownbvmllxhzizqwggrxzbx5afj442chommvlylqxfdayviluzh63svkcrmwn_mmcnvlaejfgb4uxnaoramdz7g602g0uocgopuypb2wmtvyeagd_uosq4kls_a6ojav9rzhwnm1cbtpkd6oepgpcxrxehsmwo_0hu0nl_1i5iicubmpwebto7coknyirhpae_qommyahfbsynju5stqg1_ybayjy37conc9und8bqszke3v6j1vzm8_s_bhcz2y3pdjps1t3jxp_6y_ov5vaa_lv73dn4n8amxpvp46w6zmzjzfmialzemopuiuaqggy0kaclwfyz6t3c331x_enmbyjegc7z6adrjolsfd2wjxlwarvib8oxy6la9lhlqwxvrvibnv8xisxuffv9pwehbxogjdotyp6ihvungi75mqgcqjskaaq_xzxb5ynfhfp9gv9bqnrwd5dy2d3qbwh18vox4nakxmkmvgacbuy809elspgrhlarkcgpwuslgjjwuiqerpypyfzo78eoxnhgyeymiqfnu9psv0vzv_qpq6drlte7vwhidjkyixlah1qqueiwfpug9bchvosujule2fcigljt9gbwzcszibmyd2_ph3fhn2_ue6ge9xkxvkeefpnsgrtqkyuhmoxhxnfs1ezjntbvvmsdaiuqhst_opqn05lkezrufacsfci8ohbslazwhj4r4nddqlrrbd0gnult9kzavc5gq0m1naml5kqgsvntsjk13isumymc1vzy3iaxigvdcdlrv2kxylkqyea41ijkdhbvssyjgsx1r02f_tz6qw7dn_w0_9hbzl2zf76626tu6f67t8vqi210cd_7xyrx_8dl1xjzyfhlgra87zkc_4selx53pimjkzyzmleqwoyzmjt6saxpfrcttb_l0_09sagnsjiqw9oazmmi0_ymyrw1uiddlxwfta7yhyjcv03r8fjgwjuwmd0sfber1hodxfotpx2czj4dsuvwhnds_ta93owh5xkw9gqiaeor2p65o2_vlhansrbsx4dwnwa6jthvradw4_pejw6ywpvlxsgoqiyldzoo7eajys1cxpvnsfctabj0r3nflvdfkw9payfjdyemvj_b7yx2rwul0lo0ay3allm94iqixxbvt2op2ouu9rymju_trxuvxzspchrelcrl9dzrja4aeg_d2e5q05v58oxx8mvd_x_zd18oeahsowl5rtlsy6kiip6a3j6wlg6dwrwizu5mdctkw1csvxafz9d3haxkmqb_ckeyds83i0zbqmbmkze2wdtq_m0mzxsq2gbtcsanrmrsze_4nobd4fntcja2p2pd9yih_3twkggsah2pqqcm5xao45nbtxgazkd_lzxfa7fb27_9rcbyzs_infvdgjeyv32qhsfz4viuw_yw0xjbx6edqmnavlerbifaftvlzocrehqhkbfflux06h1i5slaaxtulkklw5w5esvixvzk_spl_wpo7ri6c73cg9pqswkj1ld1jwjmjsrlecv5ac04tz3biyciohq7q3uppugqq16l5bps6hh1n5e7_gpzvcsug0d7p1jbjulclpffcyf5z3cvitmzr2snbs73nitiaocpopjvmx5wcxmraoersypbfoy_qo9z787x_czbtoaaw6qplyt7y9fr26yka4wwm9_lbnk_1kcgd3r2rtqlyi2lgb6xzbobexlibbdceug5euwr3mio62omfpka4nntcn64jsv77bsgbjhylohapemlkpjqyyt_nkz_xbbv6hgjixxzhijqh2sihkav22vl7joipiuqttfa3yav5kusbgh01cgqvi8rx_ny273uzo1mets1uoexzni6xso9cig3r4etcqvcrjljjyc6rdllzlgvn4gk8pbo8bnyehaazvf4ecrglreeduhiskxkemwqc3x9_zrbdxywv5cyyvnqpg344tef9rzmd_vvwi9uenfxnby1cna3dhssvcpoot4zrwsedo6g7axe1cay_sr_jgcyxjf6t_yrznnshtvmcfg6a9acvg5hvpr6n5d0bdxinyqrnsbwk2d8dar13h4ps4ykyl58by8nmwvk8lv8j9jdw7vxyz_293dhry09zlhwrhclbsl_w99dectpptzd4s8g5zhe0xwpnzuqzrslmzjb_mug2tdgzvsvbb9owce4qa8x_cyd6aebpikmephrqmbu4q1bd4l_cqgsq2owlujydq4jdiu_wgeeicmqvbzuwhabci0ebnjiwy_d_7k19mmmlc0wjlell5_pehh3disoywx5wovmuwipx5gwiwhcg6l4jnuycuf0vumqlrc2iflhvqub21lh3kyennlxev1rlayyzxxfo68c4i0ykqq6orepebwpdly46a40pnz9c1jdadgcurzgetmqouxlavw0wyjbbmcv5qdxfqeapgr8gqqlu29orheoy4b6gamvmfjsghxe8iyiongcthkl4f69jtcvroowa9wm_6ds417gs4q7x3uzz_jwpz3db3ujewwfp_hchop40qtchhcq3juigzjs83rjpo7icsjvw8pne0y5g6zhxj1ezk9pt_r_9vj8bljlleh2d47wztudilrgzzri0gqjirjggy1zyxx5woksni2q6nrg9fdgkpv0wmtjjunawl2eicolypv4luavh68xvcxcddctegqv8wqaog_nuwjq_i5vpkjypj_flsc5nscuvo7fjwvj0ty6iyjcksnwxaenqshdvfsq9efgfwybabxjrmq0k02kpaid2piqtkokgqghykolsajosnpuumkhtlyrzi_bus3g_oayv3cxa_2w5534vaqm4bm0hs0xe_ltr2w1y_4kqw0ifnvzrk5dqdewsuomwag32jrqvpabaggpricwvvmmlr3fpjjcu4vens4lzwr0k_vbt0xumu8jegtooiy52qr82umafep_rumnmzwbupb6ipxu3hubfo6uvzerggdyuujtgluouki71eu4x15virxg0i_ii_p9wflukqrfrfkkiegl5wt3jw_dh3lpfbvrbxy24lxulfbhyx52x39ixkovg2jm7blef6bwvgcwqqjlefciaomvst1gqpynfqlkytutom8nzovlmgn7fs_8ftff9sbxfe3l9z2i559srywbb_k6ox71jhhhmta2dkzozetxcqi5smnm0ov3sdpbnoji0ewu_tho3yma9gmult79eax3mwpfgtomugloxtbzvrcsqea2ht2rlbodoav5_lvfiojdnyucfpng8arqzff5qfyav0rajjar4cig7peoyojrhhcrgvc9po3rst2cekmll_xhc62ww_xmmo6n9e5xfxg_pf_cagpsc4girgeamxvn40gubhnq7myydnyrzydgulvqfkvzssuqwr9fymzcpcdv7alu9ms0j6rwu43mnymlxkhpw9q33rj99issv3elkt0gj0qtlgqiaofw27ksd_pixltsbqoiudatdy3moxc4oyi9vqetjcbfeldsaxsudm_v8sn9q6d1tthjplhoqz6dg5u0cldqabtthcnsbsegcrudy18v96oc3ybdxacshkgixda14jpfb9e8lofm5s0owyfnt20u3oniz3j6ihtinsiqyua3mnuactfxsgyrncuzoixkwqrroeukfrjsnpijlcjykzewmm0o0qj_zeoewvbrkasrijkcolcwelxjbe_m_rhv12jkp3j_v8xte0zzh7g9_vrubtnon4lobeeogtr9dxz0hgou7zo_1_sa_awazvqq2bevanr6yqqqbzq5isovntwc7uf4dowhfqgidd5a2_hl9ezibcwj_4vihoqdhbyvmqw2f0a21r1bwveko02zs4suggn0coqxbf64pd2xoc7y8wgczohaluijizkdapqkqqocrbmao8hmu002h5ukccmhtp4vws3hkoigepgkwzvl7bpqeeegatyt4ywd7iaimfopzeaali2j20xbhbmynn6emsnmikehzznnb9jznkcgq4tpli47ta1lxsil1rjwybadbrn5arccr5pv2cb_k_lzan_qdh0cfe90doi0m1t1cbtw7e2qciawmldnngjfcx5tz7cbvyge1_a8_so_nnox9czetayndoshtth2uq0kinuxoiot1aykyv6nelt5xahb6iaxzj2etyxytnsocwx8ixyt_mfwawi_w21fbbxymsxhra9kvha_cpsczrox33_kdfrb3_64_x3j8e846rvrqsbwsuz8viy4y6o1qsnd2lja4tjavqvnpku6paqsoshkyvgkojeju9k3ixrj2ypnpco4z5_xczlznbefo7petk0rggils7_gyfcjlomyrjah0jzvfbzylhi_yexq8kvsxkamogm86bngbwwyb1nodxcld_hxuydgsfbsuiajhtdxfi7ho5a0etxbzrdbimhsrdss1hkrtfp5ky5m8ycidqe2la0gzulkbvq1ycyiulqihzqqgwt0azu7g5zwedmvus70fov49rtxbq3m6wtpmfop9obi7mo2psvsqo0fssunct7krvkd4mq1klbtzsu8mm74eoukibviyuhdjxb_6dxrrdb1ckjktdlqpptqlpzdxztcspabx_bu1lv7_9xeheogtc30khmipf69g1_rpd08fcedhguvktrxdn3duydvjym5331obt5js4fi8_nv6kiijhxc5xrghxhjk7jcbh1gjwp4kyebsr_hzmos5ayak1bwmzjvcvmiiwprcg_mmjuaw_gsuekrrkzbtp8_s_r6el3f9p7v30ks7vpx8jja9n0_0teov4yc_0qi8_c3mqrfgor_7aqdxrd3jxffxpnnrdcd85kd_ztfdgcluuhrk8zutqmz6pmghtdwpyjnsnjm6bxqzq7hututgslznd8recltlsw7cypg93lpwzdgr0bzfhbn3jkr8ylvmdmtbbbwqt1sdalf1us8bhmkyp516zqpdiowshn1sqoa5qxrehg9ei6x7r1kkinp3yyxyva1hjpalu2lv5whozgpxidzdnzqqnyhikg6gor01hzoq16vvo5glv6lcezptqzdrv3pyirw_z232fqxvt2wspj8ytmo6kpb2bd1pgsojkjek920oltgcb9i_cqvhr_6hvabzaxhsocxzerefiqfwjxijqbtqi1pdnkwocbdeozpzczytqtgxhriajtdhfjhauxspd78_oigakbszfsdbhjqpxzebfr8qebwya2f9o0rcukfz0var93zlxkxt3k7mz0nh2ydy2c5s8tgsytljkv7eu9p_p32dz_g7zp3gz61fi_agfijxafv_i2r513vprhimiagew1tlafdeetgu_nnfimfo80wj6j4mdzy2vff6cryt8ucds6ssca1mrernerqb_erdghkjfd1onodryq_l2ojhcxaprn8dxgva621ded20jmnkhlm8ajt7unurarwayribv9pa7ydowxfvlxqy9itsrse4if379yqycbrh9rmgjbsjxydqzaafamusj1hwhnpdbwgsedko8nc2e_mmbb32hrk7vqjrmgjovyp2gc2z6r50oz5d6l0nxrxvv0zipxajwz2ulnlqlo3yamekxugcssc_5tbtia2swvhwuwjhx3vouzxgbmen2t1jmpohfvximfsnlo35jwihmynzw4b3w_qjc9n81ublsw_aqb3eexsxc3hug_n8sz0hclwxhnjifvd1a_sxms63psgnejbidwwyso4yl7lbzqwxzuil_ycmjeo4hg5woitqxnwqcuhjkjvrnnhkridljeh2grg2l9qiw47jwoq8rj3uf50za2fb_d_3_y9gexpu_y461w6_zq0s21ebvynlwu23bx_3bklmxzg2_bdmdtamnl2n3sjeu61qv1pygyttkfojfvzkwrdghukyylnfsg2gtik9udnrhefboifqc6qarzppnmthauiihqgpoqlgv6tgzoi0tsiantpufcntkbtr3lo2_yr4ptme8idzsp5plgduvfykpa3qgqw0pgap5gvagegap6b4txmjsngsojyibakzvjbaj5ncdsqhmh86ipxjebajdt9k5rvnvcew9bxcr4sjmj0aenjyfgvqogoaw4ihrazhfkhg0vnobo6mmwenz5lqolcqe9qydx0c3m7mt8wdzc1amxiz7irxmhhdi4st3qqpqgbemmapfa8w_pbmftvd9evzzypbvkhdvvntc0xy1yh58xxk0sp9iyoze8jdmg0xtznm_mstjwxwypou6c7dskzrrcscwejrcx8rhiqshmnwdajfcs_0gjs5bogpwjiwxkqcgjf4wfmuydukuemggkzskgzcjcpezjdzwlyi_hywitrxxdbrbczgoma41hbzzn56p_z2ex7426obgs_vigwb7ij_zwn2p74678l7pfi71e4i6txkfveimvbynauy2pgvtgdfw3kfifespucs_9nr6m_sml8_lshqkc50wmc6lzefmjbtltuserdpd5xv9eludi00xkjuou1bye0compnm1m4hrrawnsoyubqgc_k4agfa4rbtwawuw7ubufycwxwqxaskidr9xnmv9ngaytn4lficok2uwkzkpbsv0wvxmlkmoujxel3rxomavi295gumbqhocbge3x_qdsjlkh1vthoptyr2z6bjbtmbz0nstbtynpg0c1yp8srwsnixamltoqnubhfj7zhozhig8yxnlgnmkqpuxz4cgzzanis3f8lfjl4jrnkqotbunzvcsfzukkaycobkhhkaj6sqgmmjud32qopmedc4wnlbrwzpoxa0jpukfs_ivhvnywpiou0ps6oxzaamut0o5gmi3u2wt7grmhearjkmfjlxpkajilg7eprujsjrpydejotvsuevqwvaqvsw2sz2ljdwcux_ld_awkqdzzwtivbrkbqweou_pppm8vdjlvdlx94hionuylpfnlob7_wc8jeklq51iquwoxxar00phhktownndaiur_qnl5wwscparec2f4bahp5etr2pu4h0rrl42vp_gmr00cd_w5muf7d_3a7dxf6j0u_mf45ilorncr151ch_ghdpkgcr_nzqqpxzcmnnb7rrxolowzoj4jnurgzaadle_xn1xoohxvtohcqus6cqkxbndgrwvmzpjzaadpsozcohhtv5vpxo0qeowcsfl4eqyhqchzv6pugbk1vpr5durhzdflxdg3jmel54u89hmrotcsrla1gpiiutgsn0z7yfuyza0aszwcnkw8qsh87ylb_2kfzi5qxwpum1wripime3shxnxwr0rhbhze6aoi5wfz3lva6k17faleuodzdeljo6s5zkmwhejdn8tfditsaveup0vzudyqhar2k3safobtbh_qsgj3qe1tri7mcs17rabbb6w0a4ugymntftigxwmzog5omtghg4otwkurcssvgboyry1vnqkdz5_otfsbmjvp8fe7gzaiffs7gcqjkl1z_njfa_yqjodiezwcrr_v_e_d1u0_giuyzs_qqsvanpfz4njprksor0yqad6r1nbs52k36aprfou_ltp7tzqhkgfgokcbrqvvlcbfphzh29_a67ueop_22cip23jil019dlf_zjnw7pyw95gzmyjq0l8mw6gqltzdmpouvpgl9sl7ixgxjhp5fhxi2hf840w7nuw2neaavur9iejef2_6yqko1a4hoxhwqqe1t576akx6xbewsrgqn1ktsdzu7unqyz9tms37hh4ldpmf7tfunwu6gepfihe_kcg1a3iiyhe2gcxyo4uj03lgw7w_fecd4_gtewi2kqmokucqhecy6ffxmcjjcwcljrazsafnu69puetrkfu3u8uqhcnirqq5nv_fj_wdm7w7xhgiqtece4ijggwqvdcoyqsgeipmcun48_wh1e1aavrmprbid_bqh_ko4eoztxchi5j8n8yz0en3w1zozxgrtoqhvprco_rllmpjmrzq72crd3wvfic7leyg1geypj2wla2j3nnqv2dycde_i72lbn8fexavikyecdq0zsl7odjmt91_yt4myiqkyvqdzi2n2bfebvru2qi_aekxf0gkdq7t4ucand50unwz4ezrhsjbzwqg9lnbkfqp6ncgnvvydgvwntws0oksvbykw5hd4knexppy66fvlwbf3qshmcfqlhefnreds_mc63q2qvlosxrbgaswhibrp6dce9idmzu29ft8vuirvbw73bt_n_cfo_xln2xi4kct8mflrwugujwe_v7eyuxrh4zrze19gi20n3b_gbtwcbnrzitqeugj93mc9ruzws3rjuzkwjt6fe7xcu7ez44psr3nnubtqy2fzu7xgayfv_rezenjb1scedtrqjwqwj49vbdhcqd7_m_4ndw9x_1hrlz2ydx0_xmhoiexvje8xbxoxg_ci_caf1le3vzab_77y3m2evc651elcm23azko_ytmwcfdeglrx2ucmlchylevpfnu9zptujgvchl0ws9u_cjge8gqsqgacld4z2iixqrep49fodtmu4929nwq1dfjjvd0evpivvhnah4t0ooas4qhhijwkeijj2ij_jnm9jdbsfje2lwhvjlcs_u7bzjtxk9xkn_rjah28dtazkpfafjbqgszy7oceftnleozd6uv3ib_kue_tukl9mt1do5_2nlqah7h1mo9ocytydell63qa7elitey2jw4ekegyd3ep3n71izbjrq4kwops0icnillmxxx1qvxh7y7_pu1xotqrfcvj8_dr4ghtrtf2kh0dzzvd9xk7vjb9tg_rzvykcvhrmls8en_1ono49ptgu_ss14qsqwgzscjm9jwgqhjmzue6p_lvsjwemppxd7zldcvvz_o2jzjg3c6h4m3bq3vy1v9wcscx8rl_p9240prlsw_ep_tlvnbbsbgwy_dcbceb1pktzd2hxdcnapy22lrxe0elblmfcprg4vygthcapf_k2zkmyulk1j7d5w9z9joiogjy2mbhetbebltusaos_pa8qmyxzluyj3_hrjqiqpj68d4sqc3l9aiqbolzu3xmbow_qvgimilnf8fdvtb38judjpwvybrpa0k6a7drygihqxhinnax5bcmdpdahdvayovavdbo_ynue3qxxcdsrzzepc42vjasea2k_cvuajaqwlai55zaxtvq_vk9e3u6jbu_4xjrvl7rx3psr2x9l2ph9pqomadc7_9myf_pvshyt7qovrhifithq6u5qwln5idh4uc7xmuvoe1iadwzsek7ijbl0wvgvpbw2lkuiucplehtyfd7_5c2_on9e7dmp8esux_1ggnn7v7zvi9ja_yspbfpay_r09hiyf7rcipomvm2tl0w615rqmwsmpidldyru7zdlmfdipqemjswgveu6qjaamr4zsihrzjjkkgnbvfbqrp8nkw3o54wswman5cfciy8mycdjmgoglzq30qqcyye1d7kzapfxj6uoo61otl_fsyi4q4upoqiyubdngeuezm6agp0qbyb7ku22c7hh60xu5ftpsmtv7ahwalv9rxcroyqvqcnssm1wcnogc1mdxiizfy3_b6dhbky1bdo_x67ivxcfsml_8jm9okhbdd_emkobr70_jfmyf4uqk8031m208fqufl9xrvkcwvnxy2_m3kah0rtnu0ofjyzihqc7oyg49igjahqryoxkrnjc580mbiyxdebflqk2_gfttidqgtj3rdkmqew0clo7kyo8kfbsw7zg3p54xh7el7vbf0fbbvdyd7tpsd829dkxpwdpgnx4dufefaq0yljq1mbjrapv9em33x5_dqoleu5y6lzpnsp6viyx2i6bjkchxiwrzscgu2wuynap4go3wtmw8sff52ak1yrhooa8ucac05r9dzy8gm2exysia4dqghvlbdgwhcwhqxk3vrwyvylhc3zy5j6tzg4r8q4rx0jhopxyuvrubhcwho32q27ctqxfbykaumramrvvlqtdanehcob00dlupppc_mbsusf4umhjf4_w_ddgsta91ifgbivrlvktxfsj7d6kciy5hhx_28x7vzlb7idfs_q9slp5on5ajwhyarbwbk1xyyt760hsbas7mlplqstsquvhlo1we2zeqo8cwgzeyyntiol4cmhwo6nwmdt3tlfozg9abfgm6lvs6k1ebmm2h57n5cknbit_ds03fxtbnyrfnx8xvbqgcpype3m4qarmwgi2fgsi3agx9tqim8w1kr9egsqlc9eft_nvqtyxyp4wgvexv9a_8furo_oi3_p9idfbgpa7z_cvjtrnzqwo2byfh5erzyci5x4kzvngvyij3mt7bk289li0qylm63uckpw81g3de7hz_1mivpgax63gsur5j4myzmi6zouaue364kift932ugi5yl2d5j7rcrc4qvcvgwnqpkybq_mckyxszu12uacazferxi1hjdgteyszimfptqc1pp29leg1oi8hmigqg1yy93eawqnkrywnyi2qf1hg5jduhpn1atnixtlttwaqjnut7dxzvt_xzngkplxmstkxrhh6rmmoyxcuewg3v_m9_k9glqi72mbltegawdnw7g1g5dz58igetqihosmykxumcdvvltfzzwzet5ht0fpmm6bzki8rspx41bx0sto729krq6xmw2kxllms7xj8bvhiyy90sj6fnq_ez62ridbtas9iqvgif7j7u3ytyqk4v_onz6dj6pxxu1khu2mflvks0fcyevyex4u93ehuvte0phl6ojf9p0dff4wtr8nsxvj9x3z5q_3cmqhhpvz8uorm4uxrxozaejkb_lav_n911_8p3wbvdylzvynlqyzrwz1ulmzq4hha90vy5u01rgjyl_tigau7gll9lbtspmjzmc0i6x5pko0dveji8aexrmrothe6yihew2pcuu_tcovaptg6xpvuadfi_rttir16lg0km0fvxizavvdro_ltunyd6x0a5w7bkndepj79ezbbhvvzr_gscdfzm2o6niigo3_pswi7lty3nnmhvlzkmsf_lga30dpunqstf1s0refosbrmhenscbbnksgmyscnnvei_sw7sxid_dxsj52tleyfyhjuo6fdr_atfrycglmqh_d9t2m8gjcz6cyzzpydug9wyfsez6p3qwejpbjnt7nuaa9gpwaakhxrtplhyhbgccptlqmpfxlvor_twz0dektk5xrjfpjab3uznevbedunsywdh9a9qcall_lzzb2v_jv_mnbtfmneayryo_wjm38k5o_ks_afnyzuquuvgopt5epp_3j_twfnpeli5phaz5t9wkvs2iqk60dunusgnmgnrdabglvhdd8lsnakufgpggmzmujpbgzolgc_zgc988wxettts_da5t20gins7m1tkhdd1eeb18vfpvgnojfapy_kswkcv7bzqss15vivv3pq0vfpjjtvj4vjxix7zo_t6bbvhybtdvdaxidnnnvr3a9gtn_hztb1zhbsbwwtlvwhb_yx7tdxbz_ybnmw9pcx0nbeta_uy3b14byj_o39pigo5aycrrwt1ntysshvari9k9st9tmfl99nwy3tr7siafjf3ukdpvut7wltjvu_q6dd98zzzeqxb_njjvnpexwqe2odiyxolbjne2biou3wlvapj_fhx8fw0v9i_q8ufakpe1xnfnz9g8ifn7_ats04tdwwvwxd93wallllv_a0gf70d3a5fncf87pcelk_glognes89vg9u2mfymmgqiq3bvwt09j0ryjiygqldsygrgbwvsadkqnxxcwuwu91_pslyxwqrmckimfszzokvykyjypmeevpaefffskujbh3x7e0kxzwo4ifwtqp7v_5i8xztu6r1bpzcul3lpuwl1yiby7_t20daoapnvm3hdv7xpo_cvo0rknnpm4gb6rwyd1nzvenhosm3bv0a3kd4tzl08guv0mmett_dybt7vfyghtrh_wzafpyam2i3pvrkht6awttho7qrpr0ggvu8drklck6j3_1evu8tqnveulvlbhpqu062ebomfbmmc5o9pxggepgddarzubszdu0wz272jyy73c7bdricgwztkjkmopfoadicsdeticwiyb49qy39il76kf_z48fn5ez7u_ydlwkbftbs_fiu1fjpq_vfetox7e7a_y_tavquwgucuxngt45_dtcxvby4raatfmi5pgnl3un747rvt_tt0gpowo_uzis2ehd_fkwdwmx_dzzoik3vcvdvtefdxk5dfvppkklucdjvjdq5vkiyifl0vl48fz49p5999g5h2mi4hvp3lkm55qupxqq_wuvcb3u4buouofljrgqb3h5xyd4unvyxg5cwjhl1xgyj7h_xkq_mbjbjibs14w4qrgqw3nhmpao_t7v_n_odxz9o8p2gbxr77g7_pbfbbqwf_0s186_lvlxehoxb0on_nk_zq7n5_3f_n_ojfpqjkdondg3ntxm4_tedhpu02sbl_ujt3_jpjmu4dpxvnqa_ffkdovixh83zp0rdkeg6uruxtz9wgpsnfwoventh9_oao0chulst5ituajwclrqd9mhn67fpwttjwbuu47pvf7fb32zrh203r_0k223tlhm5hxyvr3zw49merhlbas5m1lk_u3vht5mx4cpqmhkrooz1zi09_6pzzsuwlbve8nxh5fhurxnvaivfcpzkor_8hev57o8x56fhr_95vnbd_v3t2ocor2nmkal9lgebir5olmxmuqcjers8pzy6xa8hvue6ii25epd_bhdt4nsa8nllfjnpjlzpayluyv7kd2cyx_fa_ovxdlcdvvdr5xbzuqd_486c_ucny8hyzzf5seik1d9zyncwi1wko1faykwpfeezg_ja49_4ghljnum26xeb2lcdd7ggtcwtlqmoqy7d4r5i2ugpazfesbpgmb_zhonvtsacmh91_kor_ngksbsbkgzrx2ue1k4dy_wep7nzhflcedb_2_xiegayenwhkqkgcxu2i804ginutun3hxarbjemiac9xvr66ef7r13h1efk0dxtbggtu6b98ejoc3qmvruzpgpuvrva1x5t4uftt_tsxwt_i5_0726zmreahdru9x9unn7x_q8ibkoxynun0fdejte4fv_lmexpz_bfd_ykjrmqhy5a9wu9ubbhqyqdqrj357xklxybpqyr8_2uprtn1rfhyxopvxvhdonlkefh_vxchp_xb57k10_xoyql4ub47unvps_8pnw5ntit3suxgm2_7mnplcelm9zsp8p0ka9rj9xypipiwbuvxsprkayl9jbqscyxw2ddpfkp0nlr6ir7vpznmsdscxg3gx0ibcvn5k9ff_lmkfo3dlpfswwr0nnappgcerxbgyz9qxv2aylwfyvlspr66lcuzgotmverrqm6yflzrp9jogfbovqqgph954yrifwwgw_eccbmjvuvgmzdwjsuaxu3bkzicgszxsewwngwihymas3lgomowr_vvdnfdsz0qpnuboehcwvrkogukhola0jvwrnzd1ckiiux43gtupfbxjz1nbzdm81ug64j1kmsftvvnuptetnadbaptsijcvjqfyk0zjhh0s3ith67ap6gghqenk_ui5ymxk_yjhjouuoew5rp_b_n5wufk7dd9jzxfxuy8q37zbf93zi5_hd0rwobqljhd5zymkvyyjr8qxgzb1veq0wqb60hly3wnlve5afpdjywq66x_vt_d9fvrul0_ew3611jwfmae8wkc_o_vlkat41kyw7abrdcsm1n9xvucuwzl0s9wxqtm4hufninjutqhkpw_xihnjcu7zu58en33x7_f3h8ljcralcqnpbkgycdgms4uuc1kwdq_zpcdiw5rxqxowlma3hy4lpaz5oscboqrjtdo8udcfgsmgx95fnw6f709mmvcjkvfjprz8x5qo7pgb1nmyurrpruqixceoilfqzxlyoipztda7tjavc_lr6f2glo9rnthmxl6z_v_3bleiigig3wvspjlhrcnc5t8jjtyqqh62dm3ojltcgpr355hwawnfzbpfpnz2ja1zrebmrtrqkgekwuwvgchkdcusncsyosjii9psj91zjurbcppl6agzcwfg_u0t2ocgi_iq8_oeti3ijcyjckwp0zpnzyrh6rhl6qtchblpbuzvn6wpbpnqb4g9hhk5trhvfu2vjh3hutxsixmy5vyubzpac1z9jcvjbxwhz_aktfrnjcwxv6h_4zpw1uievb_vuteavhqzutkghkhijecw1t_npxgawmgonzyga6_xlmqiadan2hzilwuk0sucjmynu2m_2_e0ow0gtamph0og1j_cbqzzp8231bko7w8gzv_kod1f222y9co217kqexfzd24_codxdxdiienfmoimg7rq8e9nbatpx4u1xilfzq0kgrbm4w7jluvypoduggshh5uir3u4bgtcepjznveda8xacg79avhshgqg7eiidub1hwqg5hozdfcmkotttv18ku_n8njiao2dc1xsba0txceoz1sw7uocfckcbkw6e6ozbmgz2sdunsnglcrmrp_lbnvpn_racjjwwwrnkxm5qkzxzlgr9lyxcyhzrndzgplrrwfmy7aazlhgdmwkbe5mmbftnofltu4b943obdsxuflpjfpjsa8qikmxpgg5emyxpj1ubtm02mwmxzldpq9dq81ffqg77w1hn9broxntljyhnnaujvch8gsxzw4vxm0fge_y9ewhfktrobam0pmb2rvgkfi_ivb9eaw0qmbwx2upolrkgosto7pciitbcdvjt5ns8zdoamluv_fjmbudjiftvikksceykenilymqhkoiu4lcz5q5urpnsm2qszi4wjhn65gri7doowskh9q2_s15sv1pq3xtttzvm3qesy1inogfpkfyufq3vn6tgymkggb9pjnuyvl0tedngmqqb6yyzzdkt3cyesrv73n7_3n1w22v2u4wbsjvpjinjk5qh2a9vfrzjm_nujl6p9rokwb4ujw3fron9qfuil7vhtal_fsyk80tuue5bg_akzpepb4pm8iiv2g1acbkcq_dyvrxvvwnjzcn6carws4mloi3hnf4u_8lofblel0sexau5_b8tajmbkkmayqgajbxqbntlv73x2dyhpylzk5dm714zwrigushh9pmrmts59ltybqwy0kb2u6jzubs3trmpo5omxoaxzvu75osni_noomxp5vshbojqtm6g1cejvddrgekngbmlhvbjtqkgzz1zy89bbo60svobwt1gwlqhsa4v_n_tbhkz3yh6nikqlnlvrttgqykm2rk7gr8tqxt0qjox7cpnrjatambtfi7carezt7ur0q1duua2kxhhituqs7pgdt_acfhtapzmey1eplaobu0_jdg2zxi9tqs0fdtbpud0pr5sciu8pobrttenyhpu6xvvxcuay1oubsjvqfpnuomyxpweaztnkvmb3y5b_fa4onh5bkdnrx1yfegkt_yaa_d3eftz75j_dhezkvgvnw_6ygenas6itbkibl9pqlhaawnol2ic0rs3um8hcycxn3wjbrjkqugte_ojac7mrctfw7k_urrtuydy6bmx_rsagikzxgq7fg0fa0bylanzjwjnymkw6nzhcdanjjxc3nk8ay9czsbld_gr2wsgyknkcvlgntjd3fxap1yot3becqmxwjevmz1kisnxuesjlu9i8sip0vinbpa7a6npv_6clxz2v1fhkwzr8txrpqz5km00fenxzjhgcsizyynl1oi91mszaltm9amfivhdmqceroel2v2yxdbhkvw1kg1ql9hv9n5kimzdmub5ss3t9wznqvdbdh5uwg9o55gcd3scq_sows4q5uumo1o0xdzo8itlmcfkg666akqo8w7edsyiy_o_if9crn03e7wbnpjpixjiabftlyzwcczsxv93a5pehv_jiftolvctwf9mjo4aez1yiyo6ywy495wj0pd2dgkbgvj5_pirsrfehae_rfowphdzbgjyziijg927lf_se9pl35zh9ndigfou4nslgwck_a_lnu5mojhz7p7v9vk7dbgkqv75x04uxs_pirqqpukexb3zaaut3cfbqe4nv16xhlmx6zvr4bry9x95pb244_hgkir_1jpeyxffo14tplbfvxkrdn_78gy84j5yozi1yfudyloixgc1el2wbqpmktetysxaj_bh3wwhimvz7egwpyopmzwm8xwi2xdktyjtezlabj9fnvw9zklipuxhxxs5vhvyd5zh9xk5l0gbejdkuluvq7n1pgfkay776cyo9dsiuaaqxrzwpfvbrlnaqn3fosckvamz4kvn0yvfquobpjw2aacwmlfpbwjiiceciu3x1ctyqbj_qwbutw6gbiiwp07z7hr7gb1kjewr5nvuoxpiq86lvstyaink8_1iw6yu6punpztljs37m2tv0mu3lbvfimyccv63q8jja_fk590ksmpos2goptonqxnpabtwikg6ud8keyljk0o26tzcvqebrutfxoklihj_qdeavdct98vbdpxirbjbtzwrcv3rru4k71ogzfgeyxqvtbbcfr6dnxqtldybda_jv3_lpz_shbjykep2nbogftwly9j_aszbvau9ttwv65ospi5_7gy5quz_3p6eohd3fvkivt6zmmkakwyswjtbzc7npxdk1ie_3uogtnylo9uhounvh8nzqzjdltfhzsoygkgw_hxgc2ra1nk2ajorsqp0kpwacvaq3if2_rhiqg49tsi_bbjp_jntkqiuqatdyjxplhqi0zutdebfe5wcf_cifxpvtivlnomjhuevni2wzdgbpd_xzi_gdjzsg5d3rbbsoijvwmwdasfn2hmzwlog3xmffeizyhx1twngrzqzfecnm2zds6uptv_jsdgce7tu4xne2bu0ndwmpgrqtab7hbexbfw1e0qhkfgj1pbt2t0dpvfykg4igkxdle3naqs9eogp2wvuyeadzfr4v_tbgq04tmxbjhkdrxvraf2zdb26u3dqgoiff_6wb42hsqi1f4altd4cxb3vxq5noojbej67t5u38o5qliha_ro8bqaekgdlizppnk45xyh_nw1g4vd_rvnfh6f_r2je36op_ureogphv9szhrx1lzru6omarmgeafynevz7z_ag6syqdjrbqhsvih_y0wupfapju4z2zkbl6bld39fmlxitkcyzdotdamqxynw_1d_bk0qvphy3kq7tm0huqcdqqau9w6o56gk5ouabk_vjvmfrkn_3ahvvi7sqhfuuugvmg_lvregvqugwjzbzm5qgoz7cuuecyk0e02orzbuapcpmoixmsdxiinrjw2gpfbdk0glskxib0y4jd75l1g2xheb1kd0bloqh3chjx3cipwhl1edo68_euwcrzgsgrcv0hdppdgnxpec9kokk3m42s4oa2qcnjezxosmxvtbaibw3eqovzghlilts4kh8uo8k7xkkggmrwjfhyhp2g1zwzxykxfbbhr7r6ywg1frdjlgdzsd_2khlqzrvt1anqo7reaoao_ndracwgm0fzm6pbcb83urv0mp6xhkkthmqulzy_xs4yjb8hg1u6xfrks_rbrgzdtyzpamycnrermnsoppdzbjmypby97d_vz9hfephakwujogz2qpdirmkzbeai6pii9vcbuas99bbx7liwuyunxpse4rmvd4xh_ffzp53w3uz3jrjmzkejnvbi7tapzfbic707sh3zvvu1mhx4vcedrcaiudhkeitotqnw8yo7d_ypw6nqm48p8fr67u7988xf9fh787dexp3m4m9ixumup3n0ba44syjhizo3n0torb2bzqu25mvk3eg3qrsq0srqzkhof7fujjcqlk4mlt1tzqdzhgy8rdebnmy2xypbhtuwfc3oc2u6xhqsubicslxor2hcmt7lbrtoj9nczvh3s4qar5gc8dnseephxu1yp5_vo2dxexp7akljxu7y6whgga_1vdu4iwaxzp_s6wxfhd3xxlxn3utpd03wloetph9obdp_q3hkibqw9erkwy3kacojl9_wpksjnquah0qjo9nzghilzrakk2im05tkqpazs8jb70_ex4bwemcihrulhvtrou4u1rsfpkmpnfpzcnkeoftyzleupxthei0g6gqo_3omo0su69_gjxlbtdhm5cl2rvgmqxc53fwat0luj8homp6enx8fn4_ehkckgev506rqu6zyfzkub0ee4p9l85s2bbnzz374m2z9le93bfxv0ibg_8ukf2tprgp7ypmscpm0x7vf2g2v_pviax_w4q80yia1inpq_nuy5pz6ds2qx81o3j2inzhdm_zapeohu7u7p6emealvgsnpdgves553zby51wi199vqe5wcyjmzr16wnjat2pwmlkzomrmh1oul3a10f87yeu9tbckouosw0vs1yhmm20y1wj0pif5dxk8z20z0uq42yl4uklvsxk6zaiyqab2fabj5jcdush1tsgcyqd_gtqkaixkjyhjg2vhawv1skklnoojhgorjiw2i0pvf6grj8oy1ktclbzjttifhpicqxkzasar2nomwhabiawrgkosl_hmlb6iug1puufcbvrratgikxieenzb3_fsjuobft7vy4mfqoambiveh6mk1_ppr_qkbdksjsd66r7d6fd3gfnakjllfuguhj1ozxaaibmvowdekfscv3hvuktkynstpnpq9wrjtbshomjzcvvzjti0oyfun7_yn03r2ttxnbtnolalfpkt6rzfs1sugvfmthxvq1iddbziriw7_0kelttnbp23_unu2x2vdtrrz9tnugxizxamnygqxvqsx_sjijbrs6astztgqgmyelwd467rit9ef4enr6clzlzbmkkdeyhcdnkjp0wcnqfrlht9lsscbgelyxl_fjjafg1oud7yhu93lff4rzwep3hc_py_jyyivqkt3wvep5pp7vwfok_hagn0fecbramo5jniqfndbzxaqqprlczli2sojh0mjbmcvjnyt6kfsihnc6xqisilrhos1rbmgzi_perdjotbgsvrixlzzvwi2dgrccmdvlqcvlivzvy_6nrt61khrwf7uaeo0tqwkk5o0qndsunxwqwntnhyxyjozkwzkkvnpicw_hjylgs2ysmgjwpozwo4tvk0xtrhdmzoetpeiv9r9gy8ldfsy5v4yumt8jokwddccaeuuhxzndunoymzncicnjfg20zntjceb9s6bf5grkk8kakzv5zfcaxixhh4ubxt2w_scql_c2ctshlpmbloeeldn7mrb3zpeiezar7jk_r5g34aykyieluuqd6dcivnz9pfelbwwucsvjrndedqgqeyn_q9ffgazyu7apn6n7j591z_oevnob6d5xduxm7rxafru5_ozsud_z_z_3_pay7n8xlsxnf4btcoxvivh2adx2ky2rnv8ktqnop1cq4xw9euqar90dnctv_m42g6v6s_4xroj09ph4_np0sg0skvyn_ahymrjce4szbvrhllgw6yozbctza3b2ffbqvjywbvqlth7bv1te4yxbnsrsljgusehjnc3otunpg4vxbgbcz_nu9z5ayxyjrrerimcaux5mwkhycstoutaqozkzh8omzmmfmtsrxrfpse28i0fum7n0u5r1vuwbbmaulcnvnhzjpdluhpwgn4gymwuidqrrg_epyi7n9yvgkzjiubrligyobwwafncqwzrupkj5zsoax3jful9jtfwys8ozorxmwth4aiqvf7lx0qqvq_ghmbcogkzqbglgvx3d_icayw21e2yfwju8dhzpm3wnu83esjnc_zwjyl99umgvoenhajp4scxmqdrntd8ju_b3_nbvjbagjs5ryjop_bjuiagdwkkgepez5uef_hw4dvfvob4124o06phz78bgb_wmnsq3_emglda2uklq3l8tvf_ezxj199_f4lwwfzbhhqmn3h4i7pvyzb16zdwtq_d5lwyxlevrekzjglav4j9f8p3_xrb6w0dpfu5kp8eezjmumjzo_ks9wm0gbaifw4bnrz4fgyxop1ipe5mpqey8xluciwdjat2elhoayvs4feynxey2ljgutxhh0768xrsgu1jrxxw3mwxbodidrai_0wmhwljsx6kmbdunmu4i_ueh4izhqqqadl6ngjzii5bms0_pltsth2hwqbbauqhkdnqfuz6ckahlpw3yn0dclgaoupi1wvbkm9cm5ooweelksszrzn8axvmrdy5urt7pzyct7ct_khhluu7_d0zp1t12w0fqmu4opj7bmfanwtu8npjhax2vnsmdxhgmwtjyiacsftqlkdlinryp5vrbuqv3r0lzlvonzvp8fil_bp7q_34ya67udmf9vz8_nhvs8e9dbafehfccip32o3fvhm_7z9h2_tiojhqvhyu1lgb_y0gzhbyhpznh38_pe3_bvv_6f_nx_mneeq8xdcgdj28yuq0fjuth8ph_pv_9fxeaxwtrw5afaj0stkot5odbtcklrz1okeqze5rmuzwdhpyzzjcxi9r2ggdaxyeajcpzzsno8up4mtp7s8a2hq_tbzu54qjqgkdkv48jjpf3rtkuz3dejssleksaombtfqhzflooinm8oyinujvq8egjjxneaw6qurdzt1kuufmuxke1nl1w2gmjodeaimcjvpskxgimchjmcyn55s2fqbw8ghum3t21qewvubolnsnnqtscm3qco7bcies5dnd_s8_iedltkdqrhjr3njvaazkhy_xy29ld0rx7ov1lqvuy_rpquhawu7_u_91r5avi8zzndod9n0onzd3bdaspfrj2yxnvsrdyk_cr4_axt9b7_uvcwme7vyb081ybm2grbb2rl3fnm_2q9unoqmdsg62aepv_eesm0lhw7gd4c1jkn9vhlelhpe5cl3hljxzpvn7t9_2yof6ycwvw37cblznvfpmv2l3tleubz_pqhh6_wdt0hxzdwuqrknj5y2rq60pbnd_p_65_6bj_bfg1lclnkjlg9u1qzp5squxc5mhvkqa6kmiaqz0mpiqydv8bbzlsvnr8zhg3o3qiw7mw5jc9yfndmens9v9mmmwplqp4tnazusih1nop4d1xpv8aazdrlorwurtrql0l0ros3z8_ng4xurqf_a_brduwkjpfayl4h9cvyd1g_lchobdhqzwgx5q_jpl6pba085ivruafuntimnszoocz_mrhay5ec0nxwlohvntra6xpv_bhr5g7is_kpjxmziszti8yqwksbekbemypq_j1dzlzaavxgmyvnfmtlb9sjkogmuj2hmviapd7r_vup1pdm0tathbqwmpc1dqoerdn7v57gb3eiyhculsubgqzuzchbvpsieylifvdm3_2ideigmh72hqjaixuvl1tecsqkyugh9okhdlweogodydadpzewnkdxpfjyybfceokmetzlkx9wyzvslv8lvt1ftj4gwkd2tjsd_ua9tnzpfpuwlfzytwgnqnxbe2d4ysmt6c85qykhi1zcct9in39qv3x_7spw_50oqb5jyo7z3u2cjb15nnbkc9ifnyox8fhn2_p_zppcohm12kihrsxnehvpxj2mpdadiq7ahobiepjg8_fv2ad4qzrmrigqtz9bhqm0gkgobebyao0u1pykoczmxq1d7d0at5narqj9ydv6nr_au2_u66obeircaxeus1fwyhce_2s8nq8hbfm6rudxmoc3eqfenoauuwxmogovyl_q6ddlygxvlcwaw61ipuq1bszaqehyvagw7r6ag3onnw9nc_ruaysftjrn0xeu8zvazrh_k_hsaq0ictmprgh2jdk55okmrhyluzywltpm19n0yoyjpts9vpy3_tkzyuqvyw0kvkpyjmmsbfttu0vmv5qoidli2up8bqlprnqzc9elclk0l9mwp9ihxqvckqzpu4o8_eiesuuu54bjie4enuoljgomznoy8dvqfahgpaozxoqehboxexwzmpaugqmfp1kjic5a2ilg_84yeqvlwe_26ax5kjickti4sl4w_ywvmq94mzyxi6oaxpzfrprlba4kuprqwwhc3dscryrm0bzjoqiic6uzqvgh9wqk8h6bgt_8tvu_r5e0owqmnztqiz5zzrxldxsndleyslspjwwctbkregpqssfbd_zpb_p_xolnsv6qn34moe0hjuxyv9yuq9sbcv9jkucggaht4_hplnkabp2dlhlryalwf5rkqvpt65qgy41bkgxhkskrwmvscl8alatyqzem1o9soqnbxpwitalhyofwpu9lp8xtixge4cbemwphgsjwsigan5dp9ytakcgzbosixeivtujnqajxdcgpnpnqalqxchus7obuxxy4mpb_ollaswbovo6uqbccuau_m6kpxfpd2tclvh_blmk8y5ezraspflr8taftc06shxi_uw9gmb_cauo_syjhvth4fb8xer3d8ecxhkijwcighukvfvetlw9m1rf9an1rjrhysoxtzxylr7bcgjndlbgqj3rdhlzadbrahpbaib_ykb4rqjusvu9tpve4dn4_g78sjxalbbmgethglr4qwnmxyy499_j8becimzvtrnsx4_gqlvickdknzbyytiok2sxhpvyq3oer43wycldrj6_mzvdsg_5ksbjg2hd0szubks6ffctxjpihmn9jmi40ptn2fcpz5oj8padoyihtjenkinophyf6d4tntfayoiwpztnpoipzhtzzmus59k03gey6o8tkbsdfs_l_fz9idsnwqvte1wc9us08pxdssruul9_bmvdtve9tymqbj89oh98mw7x_zjr37zy5_pcy7nsjw9_e53v3v42tv1llw2mut5yqlcfeu2xfdroxquiucg1vona4yejkwnl2wcxukaa8hdkuadrdg9imxunbnoj71ks41_mtwwzki66urzjzldmuox4c9jtfgeuqsd6on2pr8ddewmmohhmnbgpmehhyfzts6nckuckqql7z7wz695m7odi_1a_ijcscf65t1eh5dcm8nlieuufjivuablfwrkf3qjv66xskuzwfddirhmhjqduume_xr_noabzrpmobqsvo6azvy93nb8arukiuzrarwjkhh4udw8mk0czlhmwuqz_nygxhvtd6aimqbjap6gvjmhkql67loov9ws_fvmhcqu3isixjquhjsu1n2hejlla9tjxiulc9xigsfs9twhcqzel8qko6k0ko0dd_kswvnipfhwt64xwsvlkyp5mhnpgkpqj_z3uk_z0eorcezwzxzfdmw1oossugplunsi8amkqfhuh89hvjheymlgmpu2t1zus2adsscfo_mk1j_trt_hw26wbd2mmlrsl_sofhdx_qimy0ogyl0v5a1vn379v379_3ysug3rzw_pz_ed8rmrvgxwdwg3755sdl_hdqdx6jvud_cj_zodql1ua1t1ujawljwpn3dgjf5iifybra3yixno8umbmoozuqus7o7fob2omuxqaobt3gkkxmwrjkau5lssx4eoepgj1djn9ecisdaox8pn4_du7docxwzq0iqqegmghydozttdqfi8owazc53ohs3dxoewwcly1rh627t_qmtnixg5slua2c80yjacyiwdkkh2iyjbshbsy_g0j6snzv9mq_alvoub4_dr7ffc_czbtglnjzgg7vu9sawnpvhine19tncen1cavqy4akfcorwx_hylc2neuykru8pkogvje4efudfwh78o9wz97pavkgnny1ljvpuy5n0ktnow_bswktnvag57ily2cfrphmbpdpgdgngfu96b7sam9ar6iwohmjrglq1_iegw1ftyvqn_0qu5y3jasfvn7e_dbtx8da9fcgd_qxodqiepdwrzk_kkfat89px9apb7vludhelkikjcoqnror_oaubviytv0csxltqigxfclas1wlxczpphfqwhsjx0zbvnml6z3bwwfac3yhzqi3v0oiztixp4qstaxav9tuw9rvhxrhc_sam48sutqglwcyzqzmcxk4kce75ietor13ebzibg38viq8_qstobdjrtxjmocrzgxndbvl10lcaftibq3avfq4trupwmg6fhkflu3uw0agd4llmk8ineg0osyuqbjzbv5liu4sxa7jkgytkn8i7je1bgl_1hepztkz5a0o14atajyrcmy0e_ejxfmmrfqhub5xcr_o6kdbfpzkwymcq10d3fd2mlooo59zzekhs6ghvj4_kkieynb3fc0y4lt5nu4mnfbwil2k_v7rz5_bs_21u3iqynkvuun0eqggxsul3n3biz2xewafqtwuue87shs5riuoejhf3z4_lbnfbp5hm96iv4epxq15smefja9efsc5r_1rurdwvcz_ddlol5vdzd3zgvbxvqhv35egngg1gekmlysftqee9ezumqz5ddfnngm_nxjexeudfoevulnxuqh088drjmaqozx_gsluul8vr2e6nuvpiqrhgall6pk_5gyp2yok5xzwer_xdeonpnghfie4n_4t7ilknxkkadquus40jlrgsarycpyo9yrewckft2wmbasyaotxdb0gflcsczd_3c1rrwpg32knljncab63qikortbk9gblxeuxlpdm81au5hlga6o_qov23bghzmhi79gvwlepla08yzvrfbcksjmajsaptkfwvahhuotuusaskfrfici27yuycvn1lh_acvr_v_ip7pec3ejcqurrozyx8yiv1bet6vtzdixy4dyrhhnkdmiey9pyo722q71vgw1m_cxd1ugte8bzr6r1y2b7kcgkj1mqt0h_zcz7b4z7tnejbrsc21ti40n4yw_l7g7om2t5mh7p0f_nan9_hxsvsi8axhwt9nlg3gafyelbdn1jppudqkp7majypwt5ydm7cyp6qylovj5hciqpwvzq6j2ewmbl5rwgum9hicrzfjtro7gjoz_ikwbgbozcqamex6zax4s_qkfetfmo2a5awbnyfsllelyhoaqmw6e9pav3oe3ne24nsd2lrndyeevoer7bviyacsdszmrsjizfb4gkx2l7wiqskdffv2uehtque4siutzwwno5k8nwjq2fjux0inwyzdnqzv4ekimjdqsbq_7esnhniwmolqo0kmyawnh016yjvpctsbugwqcmcjda4hawnqkmtgtrvuc1gcc3fbojnrahd6s0vecrclqxgougs1g167twukmlvd7_zdtsmy8gng7160eschui7jmi9cn1wzua0uwgiojwku28jugs7urzwp1itpjlsshbvxibz6xrqyax1ldrqdz2ik2v2bnhorwgnzktmeplgqasutfntl_4w6_ew2yelweoug3gz74rbgo9p_wqyhjghrxjesrinsjdrliqjk8bsp33z57hro9sjvqbibeqndtq5mteksqvxhuherzb1wxg6jjfb3_pq0xplzyhomtlgn0sujqf_q3dokmxubyquakbp1iqfzijlstkdvks6hmyu9ddddlvsk7soyrpyesiqe7wjbmoiwmjrybojip1kqmhjs4eqipfwjsevvwjdb2jdzn6vciyccldvdy1eswp3mdshdksh_sp6blishsqbp0ckqmyov4quke0nzdzaj8wzleiv72_pkuuuvncurtkhj1wmhx7scjqrdjfkmx0d60gjyyprrprni0g_9kfdhbuava34hwwhmis_kbljuvhcyj8wxurmoic5atmf1wycyef7byfrhdwwwj7yqgudwl2f56lbpzfgvrhcyi8bcg43ddjdpdowtqt4sxlatywtz_gefsjfgv0bzcpt0y_qi9hgir7wq4dnnatzbm9rnmc48nuhfxccpdhdghnzsdyo3_6qv_ayd82ffnnj1wocjnqhlb4qtrmzgbs7_xvswgecqayoxonuaajf6ar_vnxgxdup78fyor1rjecewgeif6k930hpuw5bnp_phoeufawruqk7hjabsrj_ux1djghhsaymdeiwggg3rr7agliny1ei7fqs0z_xiqub7oirb0nfmmlruepj0thozuyoapsakbxy1nfwpqdgv0mdmgi5pjt9om2ndzb1s5fcmm_jutjzevntrffi45hve4ostv0ukalwvwva88ogz_ear4qebd19ldmg0yogcplvzjjaulpm1ebvihwydrzdai5dqtkqek2wthg_sidfj0n09jfafxdlquf20ya_rhetyujwfgnhx5mg2ngdlss3trv1h06serfw0zwwwduzo_mvfcve22gaxxj7rshcxtd2jpsqs0srcydddhjfc2cadcs41lixnm_x5ho3vpzgiub4grnpv3xjqweqq3wry8owqorrzitktyj25uxrxi8quemmbfpzksdkgrc6lhfr954omzb_2jq2b2iy5mgukgcme2denrka1ktkljud2gophw2fdh9vdut_9ofvx_7fbfzzemm3d6exetet62ehyy2vso8kyna8xlag1dx8z2uzmqecdd_njv09v7zcjdq8szrdangkxofnkjeg0rxkc_k785tcnyphhshots9v0vdbguq6fhbdrw0_f0zzbponk1tmkv_lzgwtkc2z_qizduydo6zjoc8dbz4r_yfwiiwjygenqxxcl_lksslozm8kuroeegy2onlbrsitmyucjsgoyneswnnyqczgiqtbomzfke06kzmjhoh_ix1ncukqgqhoxgtw83keqphhf5gcm6wwljk_ikykcv92j_qcbmjwykex0wl8cfiwrzgtz_cqbxcoad1hcjzt57duaaguwt3ofnzuxf4ytir6ng7qd5tcuuf1zwblubfq4jou4xnaea4dsr_pc3l0svckrdpn5gpuadtjknn5_kkvfuiiaa8dpfkvdhjvftor02tqt7enydafcjiuuqc2yfeyy_llbnnb_feczeqtrfjiwriop4pe3carbsq9e_y_vvst2f8cck0ux27psmsqwojykhmx_njf32fznuhppbxnt_ulafrnhmvclsx2m_9aquif1g_kowsp4neivbzydkumsee_nhq5wipgbgnqpaivhfwxo9g490avpb1csyjdbjye6sskyeuwznjjbzzhwtymswykrzqvmwb1jbvumaz2nw68btn71cpo71ydvweytck4yjevpmfholodcw8f_zuzzsm8dkzmbxfrvjqzox70msudikwwtciamg8pcajwvhh7ahldt1gcebv0quq8bt0rdkmvpspopc2rqq7mxbwyxqlwiy9vewoky_9wzrifcf7k8xpcbvs_pnkz42jvfg4vxc2xslbbmvcyfgud2283wcm6bcqpij2lbycuqmvcknmpqwymz7_0y8xm4zjo3odke4w4nbheve11gdngsgv18lpf4q2xbl7uxovaeb_slnuwss2o37wpepgwbk_naw2sppdu_hcvdvrhrzhdpcbuyl6endm3wxsah9rxgvfmcbhqkg6k1rhfuvadbw9cifgubiormvdz3ax00vzkssntqy_uukk_bu4rjyb7ms4byzksdjy6hyfo_yf3yhqcvmkhtkmwytc4zc_onapjilg1um_p_z5xjop9ust3mp_oqzw0ux4134guplauhw0db5q49x6vlh881jecgvgfyjgxjuqctmlulqyopxsgs1tgy4bhlaizabhsz0e4eu9s2s9oqjbo9sqgosujn29gh7ahx_unnq_bgzxlre0jbl2k_pm0jtue4vamb1cdrmp3it4y16wcy1nncunq3evza_jnnjuk4g0itdvxecy6jeb7bbkrivqedyen3a06nk8i_a8ryizr2fqkxzuki_ayl8k68q91w_edne_xn3fcuqbc0juuspfdk_7gat7d_8gvzwz1a_qc59jmyrjvmbymxdyciy4_ywz1znstowsrllq1bocosfatbldrm7riumjvwzqinbr8qbnovnlfh5thleifjfm8moojwwcrhbg98dxpmzoohjacpwcegvsejphui7p6c_d9ehug5no9v4snn7bjqinusunvlghxnxjs2vyxc2aa0rfucyhh_cua42kzlifpbiclp97ztzzd29uhyoudxhskjgexamvkdpi4dfmmji2p9ifayn5nu7zqt_n_oxmkkm1nuexjumnjf4ldlodsuu_wz5g7zfuw53obxtg2s7synywkqc1pnrrs7bbyy7oz1d982n2xunfgq2zaqop7vdafcmf1cxmrzeva8wnqjox_7hsdychsypynkqcuxmznuswpheriqqlwec9q5un_jinze_qzb9plrvzrgxss2oyg66tx8bakhcalsanrxngfcr21hexljmtn1eroas_uxgnuw1_paxogzgv7_udvrguv_znsu2k6scqm0bf_svxp2ucxtjam6an0vu89vntavkuxbvm_gjouvsvegl7evlzd5jlrwhwk1a8egzl0ruymuwa_tu381xlv2tsoi9u4v75ygjukgil0qit14p9pubie1hoypsupcqk6dnx96dwuulblbcyjoflykv3ab0g0z906wvstlfa_ec1kxoo4eunhg_vumu4oqqudfqbvjfdk_wbi6dn7quyqr3pmzgynkm_v_haop9ofddri9hyfwazzk8pjgnmcup2wlmw_hsi1kf1_bd_3s4jn4dek74jalb8pdbazf2tznpxocp_ghswwwua9kulslo_c5pzw_ywp_g9vgkbztzcru2_z52s3ksf_2csc4rs0bzj2lldw8wvjgl3cvtyfbfqmxkjmgltrqkieksu3yxjicthkopg8t2rbbhxgfxz7671tjpxnm0wqmvcttl9yqxnwnh2ltbbdf11npytooggytabh4czqij2zlqcei9pylw5of57wayflxjxijzffbpsn5h8hbb7clshl6fa5nnb_qv1jw1yrrayfyreoegix3cfiw7vkl1ynnqvqrfekvrutcz26angvfgzagpt8gcl5t9k6nwgd_hd1p6w4h8c2ysquppom_obabobsqmwafrhpwan8afkbkk8easqo_9w8ofvhgeq5n9vxsxyh5cwkcw7xcyrbion2jmonr5s9tz16azd3mafyjqv1vw0a71dsmy4bcdrtvi8fwrntcfva2x_bctzweim3yvjihgzaxud_gk4ss1grz0hcmuyo0c_i8yxayzyf83v4a24bfct1mo_o6obrmvxew12tmbhkt9wnf_x0hrmls_2ouls7z4xdgkmxz_hhgai0v1f3mefo0ltjdlb2p5cobekskthpogx51ndizuvkvmtluyc7bqe7_aujz_xu_ilxuiliaosara9bx94m_fnmcrvophnfqg4a4uqwmhiosfnoqzh0dmvswcsmj4qyvmhqq5v1rimoqu4nfrqrqwhzhuron4mgsbuaqx4_izyyt23rgzquyeoknksj4mkvoujrhadesid_nubknqptzz6ft4umqsntd5rnnpmprmrf_mjhidvmu9eimmukroxybntialf8wetf22n_csqwjnkxqxrq8qt1a5hcleyfktlhirgie8zqqmoo46qgza2kq0zzmzybk8qgjo_ne1n6mrgezha5ucrpsldqi_da6jtytcfwiosg2_eut6jdrdn8z48ccwqqy6tlzzu6mlhhsjmfl5dewxv9htefm8idfu9hgavixjgnuvvwkhgvavxcees9ahyv8xgqdp3jz5v719umgxoslhlghbfhtceklrbcmgxd0pprpryp9snzks0ucpvwmobprtbdufqbcoj_ff3nn9mxh9pdhdrjzlm3s8k46ufgxi_dr0u5wlqeg6il9xsyluxcj8omf_wv6_u51tfsvwxuyltvk_jmdd_rwfcoi7kuxlnzwjecwpqy6smvna6jqmjkctmz5h_rk1xgzz5mb8wafxriv5k7xi6cwqs4bbnbtsrplf0tns05v0dwxv0y_njkizlspxsyvd8ckq_o_ulwhis7q7hekonfdsa1ejk6q78skdza_lbailm6ghqinzduyqmutjnmzwxpbzvk9n_7n5ypgqmbfcq1c4iwoqlkygrgsepbh8baumjslyhhnccqcfnmxvve5pyu6xlv7amubrjqpsupxypnn4rcuqhoewk9qrsrdtqelvaq2r4clbyafibfc_mlyyrhchzhdmk4rh1kaarh7uk_4zmgu9r0pcxhia9i8vggr2prgvtmkxkk0oilcogdxq0tditafkv602rvek2p7owusejl6u9usgl3cmmclfakoxrwlxssjcfepzz0qucgq3qfqyfsxl92pww9miouncp5xqk6cx4px7s_bb_f_kzpfvbyilu2aqricz1mvxwwpqjwg8udt4_d0vfwor5lva_xsi9wp29_8c2fh3fbjwp7_qqoqgqrkfewvwimqgi8uku2re_nj89px6oop5hjceots25fkufcitplf1ej1hjr_7sarf2fjxxurujyvy0ptieryeqovrbt2uvkuocwhloyy6nvhujfr1vliukogkpzs5vqms72cdazat42di2ivrcr0og_eosoq5dgljzt5pcuhelff4mgnygs3bkaxgpokqdjhp_sdagegsuh9gjqrqofhh3moi22lo0i67iiwoeaql2huagmcpirk9a5dus1pemd7z3u3pxmyxrzasnhelrryadv6d2sg6i4c4hwxkgvrvc6kc2zvth9u2tnepot2sw_bhilqy24sl3n_imkj8cybr3bwy3r82v9furj7on3h1s9gjvndmdvjvpbuzd3hahh2vdhevw4xdw84dhic3od2bjwok92wpujldxl7hlqpgfbdksjbrpvqsbkwplyfuz0siyanhpbb3zbixi9iknlykdwlbi4iha_wz401py7jrscbxcuzz9bx_dx4lmvvrgrordkvdz_p4vts3sdvhp2w35_9utwrr6aodjhrlsoszzaus3ilbiaweki0ekjkfjo6rtr6ryflwaevbanbaqoldthypof5nezcwyk9xgv8hgy8yxatbxiqecrk_0xx1jxe2twtxk1u1ljcavxwow1xnzuytyvjto7bxpoel417qkgxlsv_kfs8tgwfxmhjssugsrayabu2hau1x_7cdvsr4_yeadcsuvrga90fane_cbf8je6jiglxx2spce60ayxak0pyhq_z3sxpnhk5sive4p0ox9mxb5echntipfhrr2ge37cq_pp8cjjiyqkve7ssydkuukkwrvvb_ieka4kdkwybadqgnfuebgsere23i_p_dxciaqo99arr05xkyd0wlzbe8pwcwmmbucqmzooqtpnaspaq85gftpdsbogdvyztfulraoi2hyubo4ahvtrikodhhwlxaipdegikhrnjo5kfaczs41hmmibv4o9sqjzgfubshcqoq37jq6p1ewe8b9xjrkoj41ut9vf8ztu_n7svjpq_v3f36_xj4fn56fnwujs_gkrd7mdzu087caithakqwlzmknljrzkjkh1q5jxmbxxlykwb9vledxqevhascvmrs5ryfqjsuwww_9cgwonkowjgy3kzfl5ep56cph9ensidhejvctuzia5hp9cyz5ynglw2gspbygg4zagqbo9misqmnpg1frnuki9ecqcl7bs_mu33oc2vortdtwmp4egwoxsqx0lu7zck6rmau7yyzbqj5llr_ccofxdjql9ntup3nyfwtx6hvk6jmsc7fuydw2qvto1lyqqp80ixcm5a2szpvgky9lnl6cjw6qivfnltr1keowznusqqpmflbjfucrdis757hgq0hlqh7un7scsm_iwknqmptod7drxbp_hwmg_rdvbbvtba5s727c8j7dtdksvkysw_fangspsbvhvpkmy14mkr36_gaxkgqsbxpjx5ow6szvjasv5p1uyrrsdlq_7hhskw3ie3s_xkfn9_ftz7gjh5dlljrdlhtejmia_01ixje_yiksu4hxfzir1i3rnlfj6sldnmqivszowlpvetasusw28zuiqu7cojxc0h8s5hliehzlnxikjfcdurqb0gaypwmiy5qe4g6jf7_qdd6_nx4pxqrvd_hfic1son8dqoy8xr55_pi7b56_7wz3aa02hmscrb5miuhug_bp0e3u4xr_1_8uzsao_icboapcg2c2kupxgqxcpoqomrmuxay2y7moejez1r0bqflmrlhxnbqpn44emdm0vrdmshwel3maoag6yehq9eonggo6txtbugjimhgllkppntfrcditytggydovdlkrptkqhmsba0m5p7_9xba00afuxlceecbkhh4t6nrb1gplgppzw9jmjbwdafjsrbvcauribpmfwtwddoe_ph3vthw3f1gcsx9zph4im4xpmawylvrvujetiayg_nu7nb3crnscsqvzgougmke0l9wbhxc7tsbrzckotswatj7vc5ywhclkjjjs9je5irq7qzwcwpnezx2uk8dzmjmkth8gpf62okiuwbkmmjbcrkfj3hutule8o3si1gigkilvgvw389rrw8_m_m_7txhht4xulyjrfa1l9h2busw3wlrbaeji0j3smwb3ft9_8aayvjs0v2ncutn4cw2ysomlcvvl00ol75plprprycqdqb4y1rwuvuymob_e4daqcjoz4erlemmyszcob7cptcwox16ylri6snddn4hp5_px3z3_7tv1u6vcatnn4sxmitlck2e_5ldm5_phw_ewi9husb1d5wo5rn26hjd46xnncvgehsayk1txvkljzje1wf2c6pwjkquitnjc23hitb3axwvedbidmie1lx6bsyma0dlznjsswj9m0jcrdbmhafgqaupqqzvw6ozpmxbsjhhyvflycxmpsi2idx3swpfnm6l_pjyxienidzyxgurdijnyufuhygfozaugchxxwupjm7ubfb_l6hprp4x1ykqzgvlqsmfpti9184ts5h4docgnatjjjzqdl_tertyu799o3rfopvegwbmguyda51axku9ariixb21tojvmprtbcluqo1jhdk1dndqsuecwyzfyluxmjk_01r3xskn0qfcbckv4chsdq8avpecswavzxjytavdawhych5hhjcpgzp5sdv8c28bbhbjnmm_6_a_b3ettvffvqqvgjg1dcta0bi_pyiajwkpzodjhtfeafsxu4c3icpqnkdtxizufjejyvb_hdrgc68cu0lpul2ga48b3n6livaaj_lrwsizi5dydy5k9wi99kthpokiky5u74aaxad_sudx5mk1moiubgsa5av_glfswjm59x6xeashqwsifkmog6gpfrga9xdyidzkg88ms4nyua4_yl4fdqror_m8hz5p6muf6sf0aabceuqdi4uupcjrm0m0_6hieltd1kekcdp_0p4k5clydq_omrfvj5bictb_u9ukztqijxtdzybezzdp335n923ln_c_p6zgp6knopaq5x7kh1gia2iwnkwjtcy9se7szl1r_rnfwetxpnk6cpfoop6_bdbsitpi_bnm0yxjaiawstd9d6bdxzbqoyckxu2w8h5h5mggmshmy1wo57ryxiebgkgk5_3z4oftkhnqwszpn6eg1bmideow1elupm_k2fjes_tojahi63eja5dqxdim1z_b2l7vtvwqdudlghwxm2cverlxkvisb_yvleiaixq2z8unxci9qfr6ch5iq7u6wmcygv_vliy8fluwiei_dyy4duxvbuzn1r_qupmjpuldqyqxeqeu8ilvryh5sheaunthaxyfkeou6ctpnpc_guk1ru5v6jfbj7xdeh2pywuwkys30s58fpz5_983jx4_lyyhp3qjbj6sblsuywlkjogggoyzopxrhunlczt6tjfd7duz3i8bpeqpvlcvf_trawk_skfnvvio8ugydrh5yv5s5qs3bo_l2_vxnce5tzstbomp6r_tguogcnfoxnmps_5uogq0pydvx2l9smpa21f3fyypiwetgvyzda5v7wmfoycmytgqpcp1x7kif_quvfq2d6beaubnj7qdzlo0wehof8_3hcubvpnz6uaunge7heyjqo4i66ce_r8ibxhhpredxyuau1urq6exkdfoonmn1msj_4qr6mvd6re5vccy8hfsn7j8gcmhckbkcky9wp7p0mfjjf_k0zhlragjujr0mbgga09yidcu0lebpurkxhi8dsvrow_mya_43acbxne3tdn06cfu3m7_tafurq3zwp2jzdpxfez9aalq1kipz1dvipofzhbc_p8phxolx6h8cv9n3dvjv_xtutz9oo3jcnqdmxje1d0bhub_qmncpa2_mbtx2wq6mxnowvvvqqem1ro2wc_v8imjm_lfoh6n_2wtaj_motwymfnubcusrj9cvi_2nbstmf6lbu7_z29n63joatp5tkdb1eej2ixzfz09ptgnwhuvci_xfmooaieijfqyq6cbgqcxbmmqw_i6acvn5owsxvgxf9xzzoze0kths26kqw_kqkcumwsv7gksj96mqg7fhtxekk3tinj7s2xlsdpt_16y9avfsvthmvtn0hwmvjjmonhmedrnqciilcqgnfg3mnflw1mmzo_at9t7oyfcyyjqv1ei_d352zatyd_axogsktq0xlmtkfkvt_iqqg6blbztftunj92fv2nkdqivghjr5jrbstz3oht_9zlelgfmrlnhko5myemuisktmdpsdq2d5jtzgtjo10pr2uo8bdl8ff5kwk7ggctbpk223bk6pfbxrxsszanfyxj7hr0wg5u2usniguryw0x2la4rpu3vcesz9v_7hbzcm76g2ao_j_jd4c487ajbxdsziloxnfuio9yj_w39xj3bx04lthly_dnrj1gqe2pqlanfb2n7mb7bxipxxpsas3tiapj5mzf_pylsehyvbxkriu_jsldtv1wqwy6wjfn9_m5hhhavpowlwvapruvyen84rzqqdryxbal8wqu6tnpresp4v1sysc5xx2ep81fjvbfbyexnp_umxbnuwqou2yxj8qzb0wu0ewp56do67y8vmwmuvu7h1jpohenepztojsk_y6ed4rjwvbqabpttbv5perluwyecfpdxvpwn66hdrkz94xy81_ng9n6vdk8xvduky9mub8mknzvcczp40u2pu0kvvsd2qxwpyhmyeutnn8vx3gbbcocu8sprzwm5wg8usatkapmzhi6mtq7nia_j372r5_mj8k2mvblucmb1whe04vhbihfgpq2jybhnnmczizoav2mcwtbwq5sikjepfoaohzcyjpdx7pka7_ndg46ikreoweh1vm52tmkwnqwhjio_59uosxeftp2ibfmn1_jzby3_e_oifvyqt_fycr6ixarwlsoaneip9vdznu8pkbu99xhcnt8dqwf3kcvzwktsi4jitss2wxufr0goelpu87cr1htztbwapqfukdj0rarehf5pixgzdvd3x_2avx5ze1rkueme132pqisl4l0cvaai3wywusyo7k5mzuw3v4imj_lym5goudnylwo2rrdzzneys1rpqdc2hxh25ne_6reg_sdxdzgyb4dljxl4kd65zttzlw5farxdu5rrlxlitp3lwnpjnbb3ompx7sutzxfq48d3g1bcfilhsg6cqllyqgvernimsz2s6xuz6smfn6gzpgf3erroq7zluviwyskrxadn4fxtlxjrooq2gu4sesg_6el38xcwplsbzsjzasx7pxetdhro2s7mddmtpbmgt_df6_ncxpbzpsku0xlydke0ryj8dyjfm0ywnmy5qiprgyuy23garcbsbgclf6qn6_2tmzb4l6nrg83n7y24syl9g5xcwbfvnq1t67yvju6vqre3_iwrfax6x8_m89yh2op_p33777fewne7yx7q1eewys6swndicl9zyugwwjxk_qn4ga1sfcmhgzsbvybz2djuh207tz393czs5o0wb_dz6ieg_domk8cpqhoguprcsibmhtv89kf_lpjf6q4u0_ezyeh204pkobftpmqdifpelmsjvfpsk4mxaqd6di9s8cz_yvj_jcsljr62ox0rz3ctm_m2lbllmmpygya3abswhulnz1awyqdhr_2welaeisqfveo8xoiuumo12nhzvtmwktcimnhboi3ophtblssq8z4l96wmoqfgu4bat4dwlngbiztrigedtdmsg6xltllig1_0kc631qfleym9sq6nwwoahlztozldxzzelhua7mbozv0o_mjlhhqjtsiqcuc38w3zn08j9zxtisi30eaopkempboyjp8zqiya9q_zkapxrezrray1vu38bgbuld9sijudnc8nnf_evsvm5hob8dm_6ew_dao42kjhqno_hw_lyntjzwr5o7959_cw5lmkxmot6opvzxhbtbywct6ozruo_mbhzxns0mqlx_ww_mknmeem57468ztz2x7_9magflvkvgxega932dxnxqhgfn1hz0yukayijcqebnzmnnz4hptxukxy0zdtvlualxwgxur_ufkw2jyapszcqkcbyjeuawlxuwd0pwnbii1gjivsibru9obdmaugklw3_kdwnyzk6c5jvira8g_4348e4kxuz0awfjoigg4m5ogrerjcycd9x2mvluz4hwzonezn4xilupw4sk9we2v_zhlsncvy5ptbn2jrxrfy40rg2_ayohshl3nio2bfr2dbp_wjcyqatuh7gv_p5uuzp7p4soxijvrnzo1riiymd1u4p1myylcjhzzbdbxo2d8gouett5t53g2uajcxxec2q5athur9qn7c_23yr_li9qj0p_kovvmrs1zwxjeghmiyhq_9zsmu_3p2itqqck4rp9fdwch93lghsfmxmwxid4emtwhul_bwjwgs7vcvog11ngleyhvjy9tov8opbeavdwkninpfcf7pjgediunsfyhd3p_lmzxn5kglfepup1megrvbthcasvytcyvwcjcp_tlwaepuquog1ljb1w_jtxesm8s7bdmo1u895_cl8w0y3mmngi3ual_4sodxosrproyrfu5yuihhzkplha49h4k0v8q02vfwipg5xkvjvv6gw5fboyrwyhsp6spu6hzzvdd0vbzjjeryrp1qxpn5carpt3ckv6ausa1rp25vts3kuo0epnnvnox5czbptmktbdcg6wxzc2dqlepfdfuhh6zlcj_belgonaqokicyk3zz2irc_1h_z423xj4cneefupxxxbbfg8ojjhqck0mk2chk5scrhs9q1n4cu2kitlwv6qzdcz6ggp_9m2o6ezxb26_ena7jbovoggqjtab0uauquvqcxndlhob1ohz48sgous_syavnrzvfnw91anofzprgq5pkp3zvrc3gusnvmgknkauvvq8ggofu0njrny5fticpvmr1x8_cajfd2ihpvrzzo1ut19_hx_gw2zgrisb_uhu6_ahlpmdz2cjdpeyrl_lra_1ndqi1wnluh7y1vgjynqlcbxiz8lq2pmdqsy2ketb2gojy7sgbbaqjjqfwckasnupsvtpyawsoyyovnk3pz6efqvkgwlylwrdidphfdzcupbrrm5ww3thadlcvlnxt86hd01cgae2xcpgzjrwcdsjnai9plzklf7yt_psxb9kjjrvry_cedukxwdgdg7siplsrgogncvkoqoi02_ahyj5mhklhga8gkq02i8i2swmj0ufuz0hesktymhrx5p6e1rarbuqargklg4zjusayz0pxmeahxekjcsr1sykipxehzbhob3sxqhroqy2v_0vppwrh0u5i0939guvf0e878mztxffxw4je8nc_s9hhstnxprvyvv01vjvlisfdjt80cl9e3amowkvala0xec3f46rb3_s15_bheptpx7pipa17py_pxefzw8_vyubtdhvxkb5qfnj_hgqnu7mamubfxjkqwkovgynvs_kp1a2ngoieb_wdipoauf6br2ywu27j7owjkebrh0sxonmuttzprcppfpcxagffzlis9sicwx8mxkr_vzx8fhz88hxmnh5bpaeyqbzakp7b8cn256cdhwqhn1cpseim9qdojfqewzwm5erxewcnn3xnf4hdhkqtmrz7swtngm3uzknghlq9yqgnek7he8gan4m_y_m2rzguyeqynhhkyddxtnkhkdsyeccvhkc9s0zeawod5wihi5m29ps0wvck24hqwycnqhgdixyiswguzw_e_g8bqb28_9edqs5pzyldmrvcscuv0gwmlrnladkk9nmg1rv72fawlcoidofpx0qrqc4u2euz8wrzk8mf5pfdzw346ro2wrqdk3wsfy_96bc0cjnmctay4lpilfdico4fyppajuq5e8mqjox_zn1m0wangic9kjitaz3hbj1tvhu79uycsw1t_y76vkarwqk2mmcwnuuaqlsufgeehihmwtyeekmhq5l1wifbwwrcl1pfz4ou_pu_dz6jhz7tdnfv5fuz4xlzraa84foyaunnn8_gc2oy4h08abaslla_vq77757edg1zsmekkiyraennorxqgaszkhzhptjfzaeoegj8fmqkx2lrzivvcolha0fl_dwwpyum0z_qtnnky6grmpm_vwhx3hhuskf1go5wxhby59d_topid2fem7lkzlbryowdzj1v9ujprkqij1xkge2fp6fyu61elkwxkw6nlv8hewrwm6fz5emba1rzsxacnoir_l5bfe1bbemdv_zw3uyuacfid9og0jkqqwqncfwtcoa7ra3qcqogkyuqza6mg6zsnk39lrlige68zwgauy90lt9mk8n5cg1mpsnnn1n890hhubpcmynw3sy9bwtb4t4d24wkjyjptmhigy46xau_aekschhdm6ajs3k5qexf06bqbyc2ljlntulz639cljyvqkrwheigcgplmf6q7koeg60hus4temskx1xwepjnguzqh6oglyo3pi9n3t06kencirqosizmzka_n_ya_ro4c6q4matgjrnxtksfwalivfacvgr8_3z9h_5bdjuj7g5_43ludyajkg3nn3uho53kzjcfvlj8ok6hlqdzymew_sgao9kts3dmnqvtthohuvqprepmnkdnv36yjbm5qahzmkmsxmdlqjyspirb7vbtiluaxnzm7dzzgqwkmwtty1o_rcplamdpbleynqkb97_oox5djypwcjcoczeckq71lwhkmtk6zxjtuv5e6kwhih2ueiffnl26erdqe3wyqruje9_9mufsarsu7jw3rnz7taoxicgimiqgm5q55wublitjhunqiix1raonosjlbnkjjuiaoeiwwtq1bjk7xidign652nkdk4vhju0mumx7zf8n7lht3fhl_7xormpkfs2qrxlphhzllddpywxazqg_wf_h9ndf95ytlyf3i3sin0ckrfmbilmindcjwqzcwd9yzyihm_qnsqwldknevrrmq7hprzxplukb6urb2l1ku8zws6mjtujvhdmxzi20odbshf0vuuvw5ktoe1tpicfole_b3_bbpbb3_ewxkmbloylucff6zhj6eh_3c_wkppz6uusgbjcgj4rdv397f3x_za0dm8heb0url7kl6v2euvw_lbkoxmdxvdc3q3bimxtvmg9hmtwqhxqvn0fihltshcorpovqjanzyfc_hizk4ladarpzpm6crrwsfxwoqs96q6u5bxduzmde3cqlhgvmhzgxlu65z_xigbhvnzio1aofecxr5iuudtsflubvjhzfwfwtljkcrqompmwwfp1bzgixiejgr6qj9xxjru7onqd7g8l2n7oivvmiz1lkdwk2yljdphesinf5m5x1xlyjkm9nqq_1lml54pbrrye2bfv2uglsw9heyn_7vpr4_at_ict6ixtw4ycjomgqqrhizrt4dtbmq8hi0_1gkscmg845e7saj_2sf9cfogv2jrff_w_bnukxxtm_ryzntguj_3yedqwww4mpjkybafvejzzn63elhtjkasjausjm9dbtfauydcombv_fklwquxxw3lwmtstehegukfazgyypp2194m_7wlp_cbncrhjwgiwsxpmfu4t69_of_qgfs8slquuy1wwlo6ftsx5rn_khw4e1jolisvij4gkvihlchqmkyupuoars3yubbzlpadi1n1l0iscj5vjxlmcici4wygsdgeyvqdb5ybjn3_mxaurvntgabdwr8wohfmviml_bujszt2lcizbk5alm7qbtkqculsnq7az8tg_6bucd8pai5bhxqhtaejshawo0mplyms9ynnjqjxzyaznp9bekfyu9h6omdihwiev5_drjqzlmlmzmha4kmubdqz_jof_cxzkpzcortiqsv7ewkgbpbpvatg91zoeay93mzlo3pgko1pwk80fz0b01pdpmwjdp2k8cfaooqcrdjdplcerwwdzp2xoww1ukigwgttsiickwufoow5jsjne4wpo9xnsb1vppxqwx9ycafpbwq2f6njwvnrrvzhbvlj2sf_2vxa4khqawhtg6gxi7sttsptkkwa_bxmgc0aolicqdmrqylmoxavxyo6ek5zjwiwuwiowdz57vx2szs_sf8qjikrtgot34trhadumhpzrbv6zzb3laefmom_2r7eo1z0rzfb9g9asdabigaoj6meuyxah57cqcvf_fb6mxysrjfc29rbyo7pt_pwnkwgytmtntdjuaogbprw3sojlukv8yzcl8kx6ppgmv6fxuorf5syz0e3zmqbjcoskevrz1pmndkqcfqhqsbnc6td0ol57qgqrw6wyrqusjugpvvv6mhzl4wgvr6hf91ombacxfstgh_mq0wtydh3ieyyj68bbiogon5k_ieavhkqa0ri2ckvjfmk_ticp49huihphiogivtdjaen0gcqoqdlpywkmggdx6mmxx4j0qgeg6i9_rrsgtoab5acmo9riuhj8ks2skgfk0dp_aymdep2khimtiszrzzvfx5jsrdavn0zb_enrjwcdqflncigkytsauoo7tgnvxgo0ms5m0gkyewzhtcijstnuikszv2dtlgumbo_wtbkmj6mq8l89nqofvypv_o94e1gkj8veqc9p_stzudfobimlwj6rbemxwoj2cupg2btlqafwgaywqrnvwmvb1czhlwr_72zvp5khwidzpu4itiumtiz3qws3s9pjlolyd5juyg8ewjkihsmsjsxho87arm2frhvmantckfgrtjthc0x009bwfnkd94dbicft_lc2jzt03qauixshzzzxwbtius8pquyq5yojowwggw6xleklw87jwixfbcj9t5esfee3q3vdtp0bjrn5fjnjkphesmw5uag_sgimuav0uzkaociezvkkjczqjosacpry68x4tqrm6f_egveq21uajyybl4uqu_jhz7_fuetubxhjbrpp3vqabflmgybs2hn4wftjvjorxqmaxt4nmqt6sn1nbmfjrosbdm_hizjo7ao_rw1adx3e8c0vfj9p462_v61ntwo0bbncgj1rjnn521bdzwfz_1fzrsolhiv6g7bizlapeyveq_rw_lych5fl0qcfzrhkdpqkh_l55bmxnxrsktn0os_ox86cnkb8lrhu4bkc6anh4h0s9q8jc5aeoudsvvggnxnmr2hqqqsgk8zyxe_eftxc0uyi8ncakbx4o8ecfgvlu5fvyb6ffxhhtbq2kshzocbhhxaguusagik75iadcjrdroeeqa1rc8szzinw6zwgx5fx6sprr9pzc2usa8brapdlm4iqu5kxofilvcbk5qhlok0deljwnogwzv8l_f4sqrpi6i17a_ceqqwdi2my87bfip2p2hashymnodqgp_hkldkna_wlt40crrkezfhc0cqjocwa5bxjbbflhfrzsdas_ruxvzyossl0n86ztuxzfwdproccryhghxumisprd2ojsprhnbkv85o0et60zjc1niwwb_xr2fxq0e24f6w3jts1lumw3zogtqlgk0ubwlmt1wmj3jhemou2lcdfualyv7rskburquie14rudyg2ferzva9scdcfzg5y21orrp0rptvyagqvivfzfil2edxqaslqv8rx12wfde5qf97_8tufcdjujcqb4axip4xxlpn1e_pibrzwz9qpteafpstdrfsxobid4qlopeit6rm8l6rnznbgogzqnqtuhnea1dvz0yqet3uma1wttxwdxqsb6zc5bz6rdwvn9_aainzwfmpsreswexfqqhxs8eas5sh7c0aisvpod9yn5kughop0mtpd8xs9bokmbpshjltdmc_4ovgwlnlh1zjlq2y1ugcj2rk3u4bqqdzcn4omotgl9f03eaphprctvxygredvkv3oiwmmsoiag5igxvltnrxesb9ljszeiqo1qpxdtojiqrmcqmkxar2qkrbbvgv1iatubjt6uhvp5_63xi9trajtpbbn3mtr4zh2m7z_k5tdd0r2bsqtcxje8fd4k1fr3w6ftsct416kvi8f_vu9ju_rygi4z8d4ulayjeu7vxcnlc2qiprqb1ysj8z_kcudopzz6v6vtunta_ap3a6hy7liijx_eyuu6pal9dqhddaurtk9sjwlzbdytez7m5_wqerhjyv6vrm1x2lzwt6j1vs8unmnizslbsvacswpu0dsnueioybblk4zkgodm3xlagbj5rbncbjrkqq6w1ugqwpdnw2kiufjpkxoejnjer5witxwcuaq9t7uubh5gr6rmxk1gppuhh3ifjo6hdhqtelvo9g6dm8gqrjocgutbsaapljiuj7fi6hljaxh8vredbpkwlkbceekwc8pbkpelvzy73yafcp_dlnxzu5zmam2zwcakiawd0k2wwrbvpiof09j4yg8z8ccf9f_gbepjl_6utgptjobwkmmaqvpplkhwvv6ihgpclswv8irquvfbns1pjw_bllnvwcp8an3aod1sxjd7tkvn5vw7yt3tq4168cqw68er1plg2_nmmbwvguvdmm6zlpdd8kmrplemlsdthtlan_e_vzbh_3tnmfgwjxmqde8ho49co_e7ww9tg3pewogcpcdm2vi3kvsnflzumpwxouhhynazywa6acdqvfzrziwdm4_ebw0vvr97n_x6hn9mnbzgi10_qveuqjyprazvizcal1nvw2yaa4enfacmalt1dyr5gls73_ot1tnjrq6qmadeyncvxm_ern4mmv4hdtfrtopzwkwd1xkcqru7x4ezpk1ae_0k_4lch9qm_qynra9upvvquhzvgmlm6tekjlwqrvj_9mzvy4w78zp5aiurtwlyu9hktrunmj0zd7_k21yrpe5u_rb3kkjahonwfht8ajfdtrxizzqfz7m64mcl9od_wzj2hevzwgpm1v1zzf40ntpbfrgf6duqf2tsefzcfjumpdcs9hyszgetn3ezmbx_yc0iwbcpmxl8q7pjfsfw9zfipvjwkzt3n_i5_2vtp0pbljpbnrlmvfjbuwszrfy9ibaiycbu0xn0qljjuoqf7kpn_kjsa1uy_i2dxwlfvgufl5du4kuxbn55dhf7uajepaaskf0idtq4ymxj3hqkw6ba0kn3xwlgiznaeclzxhyquehmbcf_txu6jze8ekrbqwwp6i_8ojim2wxlcaeg4uus_hl9azo02azppwatgxvkrcca8ckqah38om04bny7_2ohle4p8otowmjjpxpyrq5l2pqbakxccsemsjirijjqlbnypzwrdb2qosfr61gcxablufjmatcvne6vyx383dj1stwotxibutxi6mseh9mgr7ulrjznr4w15watuo35pfew1cr4pqb_gmwyozd7x0bxq6n4ianng_bjxxj_qu_kcxloj8uuymyunqpa1hs4uecxbbckcjja5q_pydj_3v_rmzvd7pijv26i6byd3denu9uc_hen8moctafxhavnxffarxwpatjnvz8falkr22cyztf_1oxfflafmxwhqg9pmwipuvz6up2eb3sfr0ufmr0thbf_z3nko8nnt3kq5lvjawl5ows0gbemskatbnseqqicoqeak4v6yce5ev70yj840lduwirka7nvbygjuefwndfrv4lhyxzpwjglefiksboz1s8ydfdkjabgmerdnlszcs45ytyrt8ci3bk5scr1v1na2qjxt2qh7rdhmvetdjq5v4rioo8mxu0ovt_uiht1onhsv_ia7woxkt_ev73qhsujjpbfrz9nwibf_ctfevy949cxdkbwm2jvqjpphbyet_mdvjy73tsx_g5mkeenu85gpeoly6_zlu5npuvu7dpqylnetfihbks_oo_yxl0h422hcn7e_5dz9f_z1fdswinddmbxyssbnm1syhuvcpy8ss_bqys0isv9xc_nhqrw8d33owosgufobnjhj7phbq7mb3kbxzx_lzmlzmkrjt0q_sufw41r2rlqxsze_2watmqdnkk2wwiygdenslo_xphmtt62przlmqwqnvpgmenjc2u0gdtoa1yqjt8ecmvdtismpy1iqp_om49csu7i7y5zje0ri5wec_yzh4usphaqofqwbn5hsztueobvjby_o6rt5iri1u9ipvjf3rxasn5lcq4v3_wqnlpqah9kivedrybzey7i0623_6iahgcyttuxn9sdo_4_9p1gsjeesbuecepi5x5wz1f1mdnbnee3_z_teo3sm3ndluf4ywaqcmdbzakoekrkdwvmrgytkwtne3mym6mpqggbcasli2vtzii7usaskgtt6lapiqtr4hff_9akgmmxgqsun8eg9naed45x7j4xn979_f4wfxtkzwkwi5ddfkcbkf5dnajz0e18n9ksw_fts6e4juexxv_1_pbhc2_39z6grktcija8mlroyc0vfch5w3sne5qkwhjrxvuukilfizhkkukbuh6b5inlqc_ufi1krczkgnulwib1m7d17erfht0wm9ntn7ata7aeqhkw5lcufnu79tyg81ao8kqybssgevwwguijriidspo8vlsozjagqpbt7jsv4nrwdy5tfphut6h27utompltj74ybwwjtcsiauzkjhh5sm2q1xttngyexpeqhsqrlg5ixo2byboq0_iildkarn4n8_kyipeempdzuhh36zzbe6lshdkz_rq1t9manxou91mox1jfgqgelwyxgfkvgqiw4sutoun7sc888x3fvqjuddvzvbujuj9s8i2zzcuk9nuhcg3lunfk4xut_bjlpkmhbrrwo5jjhmthj3_cvr855jjkzmskkyyoyokucufdjg5hzhdxoc7is6bt3bpcbgx39gxkbhck1r3nky59qxo29svl_fse1vxxp_hev_csvb5_zjf8llt9jy1vh5y6m0l9xuqdn9a63hbvcykgufzwx3758ycfppzoyizgodyww9q2_u7htcvk8tbaqsftjmmmo6tpy4a4nmc0lj3yjyv0epvlsd1yxg0pro2nif3tdxfs1ujmvmw8b2rs2qhfrkm8vxzuxze0y2q5tkynkhovb25ywuafjw_bsaleq3qegssp2_gyzagbpnu2twuohotwrw4qs5ldrdgl9q2zalpyg2cnagylefmjjfm3jnvmnceqr1xwdlshi1qaovovkevgon6frt9c72ylus2uiev_a66x1aphqgybzl92ppiljzjmiqhhmcroievnsuntanzft5ukzve9dopjx5jxytpmacrmggfied9j3nx3qhmpss0qjsrjjnijvaskp7n7vvbedwzg8u5vd_rg7hlhft5qgyuq9nkbv8ogcerqihdqebzupi4tdqrmsovxkudmxf0urpohk15iiqtrlsrtwp3annm3svbz6ymlzse5wgigaeisjayppowgxfn0ar2vj6gvd85osmvzkwvfij05pzhk1guoeq4z2cvouwtomuqiljkonvsl1ek5hhbhkenyulbpefgluxt_e_ayevxjxy_o6vw_ua5e3ctqkomge5znrts7zuo83y6q2udpuejfc5jtlu1ozirna9qmgpzetsfj74li6tazdsvxhimuvswog9cs_yl0yzk4_tkpu7nya2p7qd3yhcq5v47qcn0ywbq0ak1ksbytzqos5cdfjjwlrodkz5m5qy5urqqlbho3xwtcfb2qzs9brdvjt0fm9stnqwd6_ytvvenvnjbmadlf4kgofxietwwtvrumo5mhqsshbgdom1vzb0ban6ek3ov0hyydbipvnzig2x9kr3u2qip_mwdkc3n1b7ggi11sbowemq8lppur8x23aio0_ud8wni6got_3ahuwg2hlcpe0edgchdpkpuoenogaf_3soi_vk0xbh2gbf3muxzsdyjdlk0n0_vi_itobgqgkkduvvxggbs9jrdmkyizfoxqiwvyay4evlxp5rn2hka0mpyttiu9c_j5fiydxx3b3vxjoqqnoyjgnnznwpd4vzs_4zibfr2ai7zqs_zyh84sj_tap2evz242swgv4_wzr7415t9jjn2yd3dr3tqtu1ve9hgeakwmdvjra8z_mwfogaaugme9csxjns0stzsdqoucarxqe0rrtbjq1goe3lapcjko0hhqadcy3q3zaeobfopnsr2ed278ty2j7q_frvb2hlevo9fgshxqze4siricgllrljaxlzglncom1s4mhwoyaszeyhaqugfaqmute05pyzc862hvgmeknq_kcypli3gmvyh9zkh59sexahyzm6cndctmoa7e8oo8r2clkngw5tzn2wl0hio0bvw_699mkz0rrvaubsbrvmysc4qmliahfe9p7qtymvlsk0mxahxcyd4fpnnm8dc0g5yimktp5gmyv4tazhvgfmrlnlgfo_uwa0az_frv8scctiwatlkcaa15qjb8ky5h9wj02r2iitcb1imegsrndqrytsi0bszbmcjd7ms3lkewj3ht2t85qjsde0_1tbam4b4rmzm_9mtry9qbxz4ohnzh5rvomm7jk39rbthtoni9bsavt_pf7u44_b3c_zij0bdbggxhqhvw3ruqqccdayxmxvfqtujflnq7qrohpi2mvlrhafn5vksmmkmfibnfp0vjon619kw51iphkju43oh6uyacy5ihzqtzjkwdqys6ohpgxxmlyk_s3cmsoyqvomdojfqp2vsjfyt5git8eq8ymfvabsrffapsm8sxxqcm6fsb3tlicarqm2q2dmoqmeoryvclkij4rdkuafnrz0pjszrgcqco_uh3w3ss6qudndmbs41jshbyzahn66csjaoshsxkio2mou_g5yzru1pvu93u_yujahqhkffw1nykkx83zunvwm1rxzjq8y9cxoqkcdc84bvl1n9jt3z_qevmzs2akpoy6y9e3ioiticg2zox1bxrvhdbawmmhnctefp3gbntgchcq5zepuriuap8ztatqd6g4kztnq1se0cgnxuuwsq8xqik6mmfagnmrvjocbudasr3dikds_dyncmavywlshgi2jbuwmo_ytv0dclorae6zwh1ivl_d1_cuo3212fxws7wegj_oaljicrp5lhdcamw1gd3jkralek7zrot1khu1scnmuxlat_17pq_vreko7lw5z_imypgeoq_1os57vrng_zioxy0lzv1s_uqwxhpvsfsjigjsdrkquopxeymrfym4cn8qjfyqr0rttmlk5vdhkem2_kwwoyssawwoftehzphbgul_rec4zzfg_ws_zwikzdjvdoldmlw3racbd2svowki9o_n4knczxahmqwvrgw5dptmtlhxwqz2fqftavgtb6t7yua5xapsgrxsh2kaalwzjcjbbckuvijq_vlejh3umkkn0ukjngpjxu392nyj9pmdv6tvhfk7jfrxdwno3ejlzqzoynzjataccgukwkcahzgorxm5d9xdezqqpltttngi4v4nb6sazdx_97fxaghk7tkgv8vvznm3tmek5cj9iqijjmrk0gjq1ssazh6yxwx8wit433wlrtls60jxvrc5_p6c9hn_j8qe93s8qgckpdlkjvfjdyivu9_zxcmpokltmdipknsadrfwswh49agdsvbhxlu5n_gbk5inlnydq_8jkmiag_ufnkhkyjeraokk2gzzrtafbui_oo7yefk9yi5h0sm4n1au08bcinowwkda01cwtyckpveidj3puudvgyuh949ldkhxiephrmgcaaxvedoybgw0uvdnf4myjfx0ksttehaewlc_mi5bftwdeymv1jo1n_judawhqkoipoz_f2fe_m2ida_pbhscllfcwtgwlvjhqrkqlfhyctrcyanc2qtdsfsdtgohjkpylimx5_hv5wnyncrez1mwwo68no7nyuold4kfwgpqjlzozte7u0daedzmnws_wa1nv26tjcaegwgu5ptbpringyozcvz6n27pd17rabjltqkt2luubumxnszqf4zizrc843t1xv3clvj3f3vxnja5tpwxt08zmoire4yrst8wpoklx0gwm9bc_lniawtw8sewuud5fyu9bcmaapg_tad5t7_wvwp1ljq9bpbarh3hxiehmxoreyil2as9wwra3wqmx8bc5qqv7qs213villgcwpzpylw1rurtprx3nbqbz3a9mfvxtdtzjsytdywyqnseqslawritie4xdl3v3w4aogvr01jv225yvombl9qm7ldkstfnub4n6xlygsmtjxa_a9guxp9ldzdubggcomvyswfhbmu1ty6svkym5k1qgwfuuvbeqy8sugjegt38ms3pwgczx9ib304vrrvzowxnzbontqixvvqcyyaqtlapwbhpyfwsnkpieobfnb_rmygmosvsg_dvfvc11f0z6rvbaj12c1cfqs2zyecmbdltwxnv9kh7udg5ve_h_n6ywzngvbwpkj_oax0kv4z7cjrc55bkgwwtlsggqppsxbbst6_wal0z2ixmqjgq26vnwatbf1nnycurameztm7ebur7d6lz1rl81y0shmjprap004gxud0t0mqixyaebovi2_9kdnppuc23_4ucqq_e2vvcw6exax2ji1l8arvji8wqov_wxs_euo9z_ich_hepxmqebpv8pj7smdyjao6_go27op9pjlbx_ztyd0c74etxmqo_orrpl0spjykissuurfbu52i6hzm4juj6zrfedbrguvpf05m5vxrotg6_1u6s_4mlbn1heijjuodtybhg5nom0qtxvhvnyji5qlfwj7m6twsklsjcrt7tutyef3mqk61_y_w6abhvlivud2_f1rxirzq_sgcnsdqhy31stwvqsdglgy0tkxnb00qaylqeuooar9hrygdd_yvgpxcmebqeolo0ialjnp072pgnspe6c10f3wutmkz1udywgxuzphosmf1yhtv0o0asalpli6zmlscdkn0njbq7lulhnjpc7dwsol1uaul6ectanilft5v3icshjtebsks2galjzdheryn41cylhwwzx17flj_q2dbyztdiualod0ixmroqefbrpdzlsmsd4ya2cpcjq2k_k0cryoq3t6fn2_m133l1vjpsesszzpldspevds4plcpg0ojhw_l6_32dfthk12ofrp_idm831vkl4_3q3yfvvso0o5d2ciioczxqxizj_opfi8zsrpekzgvz64sxr4q74xhvuxmnjesum7u65traokk1kwxpnd1gqcxa9f_w5x9eny94494uwcdfacbymxh5wa3nsk3qeszwwvuzkcpql4p4xa7uvoxacgydosdbzrrqkdvfvwnw2xxzyzhwdk9ggcoyfyt555fknxqssuxo5mx4uyg1rllcrhghorbeynsajmfc3wbpbtuehjbh663h6f1eclrrtflmttqkau_pfj9nhli361eglddq9gmshiqgbk2td4h4ygn1cgmwesh15aetcjfrhzpq5oa9kb0o7dq4i5xkujuzi4pcrr57icqtn8geihul5d9z_vdvqgacg11feqmqltetlumpqgxpduknp_rgy_0qmiyfr4y5qauweihlck6ammrroo4ewjitdzyqtbojsydllu7ot0r5umjzagj225a8q8aiqoj_egd05nlu8yuvzhyqkocgxmejxf38mvnnaxbtfojmms1nc_xp2t_xangfsubkbxvoj27xiex_v03ivlyt1_bagz6_qwlwf5ppr3y9_c1i3um3t_w_z6rwcem7oajxerzarufbfekh1j3eerpvmw_kfxq7cetqlquggaa9e7eymzh9yfgq5lyp23uvxzx9_ggt4bnolo_o9kqwrftkbrg2jjjee_4dwygefyqhfamumcianzdu04ljvwjshbxtfqlpluw_ri6tbvvala_ygxeraqquvylpiusiptpy9l8p3dfrhetwiun0kufldye3x9vzwepnpeb1cghtdgdhgdlegwdi9355hv8eb5j5vhwkq6bduw2qdedfavalubvlg349dgzmeon_kpj5fpdinscenrl7n6lvmv7d_jnichq2eukdsajmvcbsbkx1uv7g4a9pxyuht8seuw01c5xzbz1tc79bhf4dpmliexsw73hi5narz8x6tk8zmigigs5qkhlbohz4uu_smhtvzfjpwvqf1_jzlplkqcsfd6uhad8knngahxyvyuo4whbq_amv3uetl2ibxie5kqixpltoz8v14xkfq3tzrmt6di1sqbxngmzrdwn1qr1pax1ezlr7lyomnbo8x9k6jhf_c3l_qnpr8vln7v26zu_o72p1z75mnfnfv2xwzkckquhfcs_iulov2eaulpzfpwosao7micalbsmyurouc5dk_en_3sa_3p8twm4_he_bdh5vsadtgv7k00c4kp6kcuxldx5nuncmeq3wxoszgekinqxhawql3oco0co9gtomlz70_0jz6lojqqbv_n_lkdqn8schsdaa89knfumqe57bjqsyhsbwu15tcvt5frwfpvlex1kzchci8lanmsj4qfb_n7ktqtlvnn2sk_fulgilqueeqc1m4k729ahbtsfblonufmzpm1wxly_tnf8fpbaalxin4ubcmhjqltd2slizmlllzscsw_cntwxfgfziotieigtocsj_zc5rkruwabafhcjnsvbg8rrzs53jmqmw9ges_bbpxnhmqujmvzonacpi5kh92uan9zjmmhha_peq915tzpuew9zg_rpt91ypmvkh_gd2zuincy1pkcxwn3tu7pprqxljg6ij8ndrbbtclt_udw_pl4el9s1lbrflua36ilifqapfrymcvbexotktjetc2firctzwcv1rm6jbklbfn5_vvlp2lbt_nrza5refoincavzyetldsvbqschch03qaqs_qcahvfa8urcvu4qnrh1hnsdltilhv_pv_lakiudkvsbjy_sk_k_tgwutpbu7ssansbpou3lfpkwzvmnxhf1tv1_tip4_k00tueltfsxag4buzm68rr8_obhr5rap3wignwtactpxtunik93ry_fppiobsll76qk_vlugvnsgbqbrfb9ffy_fi8pm_5bs9tdhw9_bryzeqzc19zczctr_tbpwaalnfabcbpo_gnbpeu0mvbv57rngwnkbyb3nlitwwwtaoosjrnyzk72waniaguzg4zjbwbkb_e8fa2tjtdgd0hquqewooujagytkdkhcvb9izfsitxufi0scpoahtmx7uksmmod3xpsjmu20q6m9fptqrlzpttvbcabj_o_uyw8w2am1wrdmtsm0rgwewtwcltrlytjwvhsjslkcxe6mxoemullpzj87smkevgt0379jv3bc8swcatldxnzuupy9pfhx5_fuatr_6hqajg07pdeazdhfxd7ocispgrcm6c43oavzhmyy0u79ecgq9asl35zbut18qmmzhfmupofhid6lyeoq9brzuawncmai5cjh69vl01aevx9nm7pe160svdhkeh2g3_bovr5f7_gmerulx4o8xhr0ajgoekophkaeuqot_mu6_ek_35_fx_d23e8i0oc7sp0_silginrno_gmkxhs_sptkrppcznlrpazwk_7gphvb1ndc0sc54zxruc8vk82s6vdve4pw3lcr5pvaapzkbe4wztblqbjnxdxai_trza2qa_luxb7c1kxtbloqd0s_ve_ttabrgb4otbckx3gga3htxx86zo8mzntalwl60yh_nlogbjenk0m0gyilxrnand9ciogmsezwfchixceisesonk4agr8gydkboiitfdlxpazhlk74_6mev5ca0bmy9k6jc09t60byqfrsqly91sb3xynkjrzos0ms1savbv8a1dbo082hytuk6bdlvko7prf2ps7oxar1ihx6ngn6jeaqa69bgqg7tt6bi_rybs4jm1j32cerijbxtzvbvjj3m01qrmlnfkoa6wiuzvkgcviacyiqu4c7_q5o4lrmj5dpvnv7brx7h_i01yagm1mabpky0k3yvxjnwh6wasff8wf9xnxd9ptecvbz0efyfklt4jw6_xcdo8jwtq7g5qqx3_1onfhjla8qrrqde7fe_8q6zq63r6rnoihy5bgbel7ivqpawdxi66yjufr2dacd9bkoxpaqifonh_v2w9dqg0bwymjvokr55frlphkoxvv8q44c_jrgogruejkc0vqkwocsvrsbiovlrmsnlry_dgawcylst0x5iensnm3u5s8herhg2laxeljokmqy_hct34ogyon_demuquqbj18kkibidppn080uhyvlcv5wcqqljrqs77bh4aqahkrvnryxrxkuvv1rmqamlljjpofuax076xpjjv1lvv17bc7w649s1km7u6amk56qrxvo7dynpsq3leq2j6uwswozzmnnjpjrlnvk_qmpkrx8b7yow2_z0ei3iv3jdw8s5deuzuf5mq9lnvt7fll4_mvt_ni4uruecnas7ue52egidohbk7euumjxs4smuferf4j1eevlkohj9vxmbubvtx_uz08_vlj38t8d_pvzxlowffue12tk5zkl_tpip9_ygto7okjle_er_tm85m_lqr_vx4tycftn_0grw_ldgsbzd5hydkf5gvtfldawngi7vwaq6iwbwoyd_8_7_nnz6eavetscugxtxtboa8u2f7zkbwwmas1gl2qfuk1zi38tzkhpgymjidygl9box8ypzyrsiwqcrdtcebskdlcghj_nr33lilnriq4exqzpcmqgmfmblpgsgnjh0bgqz0gdoknoortxiquedtyxvqcvurv8ceu_vmqi2g1qfsxkmzrfjvztgurabjr_65pp09rbe5blxu5gnnniby7kq7nmm9wjvsf9_ksoz_wv4cffcd5mxjuiny28zuzm9xrl1nca48kpjksmtr4qeyx5eljgjyifqptxyjt0luwpwypsia5kz2yjkae3icygaw_j_ycq7jhpo76dmyilk1rmvkziwhbeuylu_xuooptaxp19vh2_rllt9vb17ppfw54vtfvuvbg51gwjtbq84zpcxt2ziqmzpmgvyj10i7fhoc_fxo_gpds2s09eopw9393q9_25yq55oseulizq8ae8itjigabinvlwqc_deb1qf2uzodmub2tcdg9b_s5dfjgx1dw1r7jvjb0pr5ahdxg3lvuihtojw8ruowekspdb1vgxomoktds0hldojh9kzslvt1g1g9u5syubeqylevgysun1wes4qt2dnglhawpbi_t0rcxbhxungrlcbfculwslweqit0jp7gsvjspogc0djvhen1qjkuf3mgqhivbvvv_atlebjc6pz0icnqtgm_m0pvwcjio66umijk63lwuyluerw696juwgdzjazqmaqqyxtjww99wy0wlawuve4nehusvpw_sx05umxkerf4u3vo40mandqbgpl7gx3ro7xcc5sy8ov2betwnrejtn1p_6j_bdloxnqyrbbcku4xq5bfdg1m3bwmyaalue_ihmuzm1i41zbnrb8n3ay2vw1b6tumyqq1ts4tsj_geopvha2bgrqkbnnfhiwgt7cluv4j2zn1bfowk5pqv2owcdmagccbzzluoy116orxpd1df35mj6u_bvms3xmqp_dpzzjs62m8l8cessxwbyd4xv31mqodwi6orozgfqunbxrlnxtz4a1dsvm4vwx2olnngh5dujw_cf_9e77h979p_73a2ejjfzwomdnoaqjod0gusaxrjiuggdlvzjn_srsdonzgebqfnz0ok_6ub_p6717za_chm977ck193uyavllt8itarypculn07yu1xphl0s1vnt8osgh3w4eefhtbgpef8tedatiurvc_5irviidzcldyiyj4ltmw4hnmk3tl_k7zgrqfellro8qbvebdchu6j3a6wxzu_bavo86cy7agxjtwj5h_uc8v_nwlqbhbuz5cca_onvwnyuoge6eqw_m6q6t_b5v57l_dsjuvfspltko8qhyjdopvsr6vh5orodj_sns8rvag4k5wmgqjzvr1ouhja9rewt7bkwg5sw2emmuiy9jmavk1ghkjyeld_exe_iiy4vs1cymqh9xsi_i4ptjqfjlzrlmygtsfgmoavmelesavnz1v2fnx07moy4usye1munykuc582djnoarovv7gg9tf2lotyhc5rt6t4ept4oguazp17fpi5n1joka2ktt8_p_fn288pt7w_rq_bvq6ibxqlfu1cjahhhx6miqmwtmam9cgvbkuxnnt2iizpgb2uczvqkd8caxjef3yrvirsy9lv5_nvzy7o8rgjpkp2brysojs6iicwyv0puunuasd2dr_xlkirrxdsuujuvn3d48z9f16_hvzv2lfopbsv_w4cs0kihgzllj4_pxlmscao1sicdbyd1ozndhljy1pxrjcrj3og5ij6vrexdbhc45rn5yogcbdkylvzz1xtpx3lpmsfkr_p0z_1avcwjcx6dainktdqai94biv_zkoo_5_rqvvnen6y32_pt8svt7zenuqegoajwqqgzqjb5lcs_e6udgrvz5eba0byg7mgyuurmwv0brzac8oanymqa1_q1wgwm1ndnu5zl9rlxwcof6mew7wyexgn2skmbfrqjl1nvatazdje1ykzv5trfau1jitstsgjdrtqvncxqtmm4mhbjke2o0hjjulappt6imklzvcxg4ggar4yj0wzbdlgruwfmc2rmd_l3ak94oahi_sttmvpocvonysovb6ss3zmvghgioiemqalr8lt9zyvy3q9umfn9fgsf7lth3o6vdmmlid6zeze2c2mioxeb00loj6mysy3spro2g5vf0k91fgbgbzp1pmqi3i7sxv1di24tar_hwfmmjjmcifpbbx3iun6blz1qfuj4dsyjskzokdpw6hwcnlxwy_tien5j0594_8hn_8s2ydkjjrasn2w_con1pot3d3u8_pvv6jend3w5jgxmwdpizw3ults3oeuwocutxbu6zunjrzcdrpmzzl0h_pcx_wjyjfyxfvpyb6o7ufrmpmwhn1iadsgrhq_sqxc6pcdn5jkj53mmypjvhbkkjbkf7n1w6fyf6fjlw5dyyqw8t9qaidomar_s_twqgpb_hsxyd6wz6y4mv6kha8ogijqjuzjwgvu9nftrpltucwz2xc_fvrl2x9g8imqehyhfr5ysblrabnavf3qtppslpfgb2k65ycv19tjx2kg4cymbnmgaihfj_uzmjuzw8il11xd3bofxw8ghiohigf01hqslwejh_dv4y56lvhrp44ozqt3hynk9xh76wh66lofbeln81ywnscggtrd1yflkgsjiymzf28p11qtotybhlrqfk3kzbyc3hbzkkx3slw5wtn0apnsk_2frkcxxq3vd6q4_nam2lbofkqanvam1zbtfk7i5qvj5nedjm9vbulve56vh_suo3ex_nut9fuemwnjh90kwz4cr8npdw_39yzsyvxlkkivmppekp8psqfyllg3l1mex2vllxvrcrjpetazhnctjpmmmiliuwadfu1wtwbcitlx0di6qwd3h_it_d_5ol5lfwhhv5eqfjqylrmpiyxjddul3s5vg_klewdcwatp4jrjtofv2yznjoc_rti0irdn3e5arfotav8wkmijswmvlg0rbs8bb1nf9kqpmhyflw6mmi7eq2mcru0ky3zpvkigl0tyw9k2jajzw2jpjzvpu1evchubpseu3fg46gr9turgg_fdiadb1grl5d6xuywpw6eoybl6r6miagwjjtpkzdad7nmx3komklzkhvuuv0gizmje0hpkcyaniv3xmrms1umsvt_macx1hf_2zqz51qrkhnrgxwvcor_forwoem9ahvvdn6zo5fkt2tzuh8sl9i0qypwzfe2yhjwodshbzftxz9nr0svxzogseymyrfu5lpmxsrukf9zepx9nd_jelvfrdv_sa2f3qvbivuon3_vzneb5a6walqznftei1rxdsvbyie5jkez161r_lhsoglqtelrlcs5kdcgtnriwr4v2yljfrzrihgygbcijbgminme7bwrwc2_x2gjbipeiduwwtu34tognbvvjpdxmcy30acrzc4sbo4wsbq9mrf_i4wntowjnjak0fh8fnj6hmmc0bazq0etpzufa35s3gd4hy4lsqc8i4a8tmu7kswo6pnlzcpvn21sf9m1boeecwgkngebz5stnc1yzdg94rgt5gwqtuektgs9eh1qheg1ffv6tjgowa1684nmae2wecyzuyrgmy_p5fkezhdygdxsimvkagll82clyy8yn1drxw4v1lrzsgjmjytix5xuenulsjmmruap_up3j2217vgzpz_wyllxukmur16aipvaa0kokqv6hnduvjash34exbwdqmcsonf_1tzac3tzkbkkgztdmdrw4wk4ybb2wesjnjcrxfjmajr1ueqwpheqeykmqdvldnox5knkopzhsu5zxc_lecjzeze5fdxx9kcf0vv1luauurmqhl2wszreg58tyw_nmqvqsrgdbmtb1t_np9kriobgz3uaxw7l9mskl6rwkfct_ga7su2f9ynz9ercq1ecbuyztjavhdaftvzdxqzhcdeui3uv5ngiebtldnkqqvqnx37glbu1ps_7pejmyv6fttbpaqvc_nman2qfqytyi7qwupwrauyxho5_ykald_f4askrdzhvt160bydfzqlnzrjuca_etg356g4ogdzrxolwzlnbvx1acdy7rkiylsyabzlfcdfjjxvgdxgn57h3veytsx9i7xtdrutg1bmpm6xsfow7dfe_nc8y2jlwqggcqk6fx68njq0tqx3jw_yv2sns_m8vu7e5od_vkdqlqxfy_czvqlynsy16er8qkpdviugvyh1lr8atu6c5ldcabtnzq62ntpdzxpdkcvayi_vb0yfthgxlpwfya5c6soovz1t3z4yt5egpcy366llkxto8qon8dryj6zoekbdngekancwrrwwco8qrz11ko42myymhb_v1l_px4o8cxzg5_gl_xc7bibtixbzic9yzfff_9mppx8hu7mwaptiey1u18pl_ut_mw3m2nanxpp9ntuzgr7x2jqsld0gytmwwhsafal6mbxzea1nl3f_zdqv2lewu6mgficfoa1xia_y967xmneq0ca5_huc6yb58vdu_i_ifimjd2om83lvzaacmv20hkacfhtrdovjnl8d5qi4_1g_qd49g9ldxrklzdzjnrgs5rgdf8vw49mcyz6jzmdg3bqgsuer51j1czlgy9wibsj2cwcgdljwjjcullcaya7ej0xfeopfgn1isbakm8dsy8cvx0iamuxtwb7ihqhpseusskilb17vpq9iw8vu6himsaodjkxvo0z_grbp1oj8ohvq2dvvb1uzefannk2rntqroengaimhuclaaayssw_x0tpgxbwetonrh1nnzrw3yvksbxbbtcr19ffoer_mkiudvba_mcbbvtl_zpymmg6m3lkwwapbrwa1yrdfskmczq0rkae40rrvzaunr_yxqjm2lqrihyzdiawbzl8zs8s4yvfp8hzuf2c2be1aqn0hvb0ye1meusz0owrf1yqvy1yu6kytg3iqdmyq6qe3tl0kpjqtyevzpxzdjqehxb5gkqyin_brut_pdit4xp2isvjofvmxv7poqiiplviz5ioewj3tv0l8v9mpdm4ifunivexasypkqj4vxsn_adaiq9y8imnd4lunbcnkr0sujen9jr0fzufe9ryt_aplp7efoxzzdtsv188viinip7g6xmydjtn_nrjpav5rmdqstgkryabmzvhosjqgbsw98sctacaqqw8gt8v7myjhucdcu7f0vefr6vkscc4oasmohiasipqc2raaselqjzwwxnfiybru14qapmfjc1tggrlaimq_n8yv1ld_ldo_w44p85br7nofh7i6czvfujvmmw_vjazr5deojhbb9t0acrubugnkcp0tpfifbci39vdgahivopkglfs2xlg_o4rboks6kbls1wfg2idm2_aueea2rsxfsrotbjsfcog4cwrkjrcv0xactqbp1n7vcilwqguxxlquvyzwqyggkw8vibhkntjxoj93zdzkcixk5w3rcmgo7y_410lenvwyl4z4_1slfeya_6niruvtkhbjquhomtzxlbznzr6c6tkwsyfoz_byeji85aqx5vjvfz90plwqzjuiubaiuwovfe9rkyqsitntx5mvk0jnj0jqgoagcv6q_dyzdglnwi6enwf6rswkadhddi_atpf_sfk70we1sj0tyequvnixb8jnuwcmzuwrsgqrq6tdrdq8lx2419g1j9xg2ddzw0sh14noftpbcutzw27kxvzdt7hchdc6nigv5nemn_ej3o5jijt3avlb4hj6z4tsz7tugvg8q_7yxlizxqfc1_cdf1nboklykp6iyiuq_2ej5mjsrpiawdshqtmrae_q4zelutqd5vn8ttidzkdq6bge1pbe0_trpbq0xdcgekdjcdyun0ekpqrjkmlbaauigkbyn9vf6p9tlxa5gkfchf0um_kzsnm2g5onqxgk6p75hksbfbg4ta36pu8gwu_l_he5m3gaokg8jiqvri3o6bylsy8vzk3942q43mil1fjwbrijf6gnruwvufzhqw5p10abznntuuddeuqtk8jcdtqzoop_56uiw7cvg829f0a_hvz7m7b4fxh9_mlb3wsyt_xq71vna7jllfojkwtizmsex169qvqpajtpjrevmkrjavc5azozspg3vyyyosv7k05g8okha0vowe4lfsl3notmaetnnihyfatz3v2z3lirggjzilm629d31zlg4v1a9zk04o4i6oebbo6b8hzwx1ra9utcl5iwbgyy6ldgkeauxibbdytfb4jxnmi_hti6wui_mrvc6bzxay_e5ri_oxb1z2zhdma66b_a1ut4ahyj_bwu3dltwe0eh_lihz13d5nmktzpuc1errufhthxga_cnb4cgbosknjp3iedajmmm06gwy9x_dqdzqay3mj9vwgmklde5vip1zjx6nm7p3alof313zpv9paw2imhzaql7nbmibvtdhtlwmtbblm_bsnjzex4yyjrlnxu_zbnpsqvfd7sza0csarribazu3s3hezzf35_vt4ocxj7e7lovhpc4_gren5bmvj08bpkkiwn2e46hcmyl_3qjjeue2kq2ixf_lcgvnnpokucvoxoppt3xhpa1e2zv4rnwxqrn1d_9i44ximmnionvpp4vz8v1my5wcpf1gd7qod4jwctzoos2y6nukodqi8mplljhvixbsexk4lv4w97ecgrwhb5elyepyvwkuj5beejgsrcsaheixe5hcm7izcxfuqskogjbushe7trhqh9stuflsxleef6hm0uffdnpwipuzb157urslmgpktc8dm_ioydxkjsgaaq4csze7mvhkpn4efswqf9xl3ugqgrous17g8wldh7cijbh3wdrwrp6koszi1l7fn6q52oyihrzgu1us1vfmgzs05nlr36ixi7j_xq0u_pzfrzzb1r6p31nqyckah_nblgbpcljodiogfpaxq4ldkqww8mkxhl1ijnh9rbrmnvlrzulut7rwnz4tjoeaccwm8q7ajcivcwhbq1euvviq9ldmy2s28_tqixqtgeccuxurtbm_lj9cgcxt8p5_m6_m9h8dhymchpzf7p7w5ous7yw2_dojpauryopbq4weevzuqghnuhdoqgqxvwb5jgzh0ke5rmo5yo7c_zyrnqg5hvwwvjzsus8au4cwx6zfygfriydbsin69fh7px4qw577owr6pa9pdw8pfz47kn8czcvnz4_rfq1skypcjogz8wwo3h_6lqqemhagb9zzqohtdgdvl2gkry_qz6jatqkg4whavugonvu5jclexhc6wkklbmmp1pvkc2vfib2g8hga7_o3cslejnfakq9hgreezmhtpzgy4c9vxjblfzvibyysm8vewqvc5_0dimouunw0uno6tylcvtiysgzwo94m0dxrqcnjnmnbez0xhabyiflrx1z_lefpp5zqiy5hacabss2jut4carendezg5niijqu8hbdrmpehevqnyfjqllsskcmeobc6l_nevytbckrase6hoiumzjumygzwtanllhw_sicaw31_j8pwfg_gtsjci8iccp0e7uqar4mhscecuvrshvokfyaubxvxmggm9awyq0exqpnjwdn_rp3vinxbpzfnkqphsai_iabxr3a0x2kfjpsjylfdcpnjb_q0s3syrv_8pquz2kfa8ujui4rwtkgpp0ukr4jbhyknmuoup68zqak4uy6zljo_f_a3nmi0voqtv4kx0f8lzf4s45pioo_wkoadlwdfwhuyl4rrd1vt6vsuy60urdd98aggllgmsjwg7hedtmk1o_n_hk0b3jv8wwsca5dv_sbgs4e1aohydcnjuq1qazgwqn9twyjgr2crpcuxcciicdq_iymun_s_rqqyjfrlnvsggiczfdjmpfbibqqmemsbcwslf3pklx2hvacqk28anp_otl1nvtaqziggd3slkclasimgvsnqnwngzm1rgexqx3jqr2pjl8ybcgeidy9zeawpwtf9uihlwesoonto2cpqo96hmls8c9qxujacgwqrvchlyglgklftjyduug46hrydv9qoytrxu4_qytnyi6wkczu201lw_daigtfqrvmblghvvqai17i7kwl39bldtsw0ek8uojqsnqao5niz7cndrld6mljj_c5nn3wyxknmnyn45spwuysxjdmeujadc6flb5kydghrwvift_nd4mfhxkx90_5axhljpq2m7enr45zztcgacebc7mgu0guwzq79hzdn_efh61g6dofrcxqk6u_zsbfre5fcnwkmnzu8_5wr9i74bvvfnhz57f8y7i8zdbxvtw_jql3pfvasaa2wn9zzdxl_od7d51uaer5epzsu3akp8u9aeokiahvozrln70ugijr6wfsgmgbotfhviwqrb_synxod7el7b05uzcuefxazmytxn6yuhqvpjhcqljb6q1zxgo0qnoaqqf6qye5tlxobyigrvggwbrv4dmrlecfqipbg_rhct3cvtc3z0ukmf5qcpioy_5pimoskfdwrqvw2jhat0pguybsswrhmmi9gy4ztwb2kt3vy5jshxees4duqefzlgqk7ph6ydogrterldhewncjdudy4_xgdjcqm5dckwvlh7uvimtstitr7crlvhyobwgibgtvcntzioqbas_seuzc8tt6227xdk4ur7lrhvqus0_1wtqzgly19j_5eb_gt8nwp80fzmuk4zyh0xygcygwaoehbvufhc1l_6bqjk0rjhigyxhtqer13b1_9_zjz3abntrzoqu09mks4yfhlifuebrwi6zzzvqzt3qgwrftq4ikjrfg6dvhfaugb8jguk7p70cwzixl8mqd4cipbnd6rbvcqwjon3mmpa7ugernhgovc33r_iym5doseatvc7vj5zju_xxzboig0sqyt1bqq7otopcmdu_eirqjrzkfnsts_wbxjscm0nhgmcawnzfrlrnldxibe4lteedktcihtophjeuigdlgsddpeqoqxw30_gzle1iaxtiftmjwxsgqy2tibe8wttyoidmp1lcqripijru4xrvbgd8oq_2a1gypbnuwq0wyucwpgqnl68dg6uv2d_ds8jwucuuiv5ujyftroylc8ptcc1za4svn9z0wimtoutnvbdhljrn_sk_fyj9a0dvtk9msmm8csthahigs4uu79uajtgeggxxmqiygesv_f_nqrpsfr3ydzworfmpigcdprgkwnem1r0ihtdrwtuk2bpuujqs3pgnjjrzsxenbcimkq8qc2tfknmzw2urdb2thkdfhfhkqkgmrabbsflp1w9e0lhmsz2fclkifxovmvhpjuzc_gca30_n9ax77nsetg_z6y_dwah0iy5h8na_18jaj1mf_sgwt_xvrkx6ehh_kfsvpzxn68ga8m_p_x283zstyujwsmxfoinveopbg3727h6bdccv7mgacckkybuacn2qjkp4ojulg9ivdmtbgd97ilobivrjq0ersolmo_afvffjqxx3y0uvx1y_dydaxvt91aowarskabv20ii6k83xa1qc6dw63gwq7ztmqb23gnxpcswxqqlhhjr2esj_rmazkqcgd66lhs3cpqwiysszaokcywldjpaw0nwlgrlem05jyco0zqlnlagjwrwn80d4a8mjybyizq9uci5asghzn80x7z_aumoy5esmlgbvuy2yzfcecxaqew5p1vgtz0abkdg2us3kzqclags20s5hr_zwsupbuqgbbrduar5qnsidica1tutnpdivafkfjfxipeic1nknzvxxd7v6bzrodliqzpaucn48eyp6umpayrhqgkqm2zgoiqg85wdwgtlwh8_pqn7gtf81ktv3dcs5z5556ksbgi_3fdojabqz7h7gtxvbntfv2q_l21qtk2ezucemwavxispltdtmgxxp7vz_s0pb6qto94nbpywnjqipgz3qruyggvbqcfyedwc8ulwu_jbhcl0pca7khw2fobokrniluwlugjbkjfv7j788p0wzstjieottnco99swkqduringpq_nzvmsprzbldzjnz6a9u37pl_hx0yvxo_veqz_0ajn18zu5_7vpzi4gijimji6es4azrmwdv2nsqvotk5lw2lteuvzv1bsvhryarsmk0mia2m_ifnupzq10rk8prgcovyj69fdijxncifokgmbja_h2q1qaewwhzgasbppsfbvnfzxvowgk9jstoi11qhlk5wbqwt6mqvsnimz1fljqpyhcybq9p_htvg_txz9dnfol2dngbp4v_pdu35_3xxmcqufvtcu4askj62hww4hw38haja646fbma5fzgisxviidxp3zw1ccs2tju41ce67iwschs8ccq8_h41_o12x43mctb12_bfh5aqbggsye7oo3a9mxns2manxelyv6qdeqrwuoclm0zcd6q5cf_3qburwntzeoqcfvmrqciyjrteiaaslaujayi2de8cmvhto5tyr2fd09_e76e4_qsdb2gwcykstlb4tg8ztlocmpmet_p85svnxj0o_hn_wss_bx5n9n_p3_0z4waboxwtannebme_n6_ju7e6whmm0vng2rqyhqfqvqdopdqz0wwsqm3jopzkoq1_tm6xhqn6txbpk9ujwu3iu8motqeeqvcv0cxnjzb4thzk6jg7hkoggjpspsm23e_v62mxmnmmzewvncj_ohs32knvwrkhjyudkqf7lvhmp_hlxzmxkkzlggs753wmpjuakoq6cxppd8_6_8auanhsnqedijc1txsnoba81qa_yeflyklp16rh4oo3kltxtjxwcxeqdhxwmu5fkap8wy9ostny_pzvrhwqgql_nzvy2zmnxu3zqkabqb5zsmnth_olwp6erb2_uqpyglayyvgv_ayzsdn27ha96px5ibtge9d9trhaxzdihld3itbnrtxlxjbnbw5uib_w1bxvxnooc6nbnbxw1f5rraeqkwbatoesrg85rvzmm5lqnjix1ef3ogrntre_mbpxo1res_s95ywvjwqvddvi_rf1mvun_axet1_x_fjldpxocqjm1tbpa3bazpop1od8cqwb_pxodud9fcz_mdvpyrnbjuu9a2jwrxixwiteff_vh8rfxuz0zb46orfjttlv_aujpdqbb3i9skil1y_6yiaul3esdqigpndmtnn6nwn2nempzufszpcke_vrilcmyzmaikpppeyamyhbkehbkp45txug3kcutds3_fpnzfgzmqeqn_rna5vxnzgbtbakz9q0xlbi_dwieelnqhufulngs2kfd4d837vcvnji6xu_cqxpixvpjzafxj0n_afo7_f2opl_sn7afv7ee7auy2klipakg_berstywklerndu2vkbhc1f4reyte58rznt_fxfcihavwcoksgmcm79siiu_qyqgyltdsxe_ddzx4ioj8n1xddtnxdkspn1gpemvmqy_udnpib1kzz2rhkcbztfe0xngulum4rw_qemorslutky7lucdkvosdhhfr_lfe8hl_5knknlso6ij6fb3r_5tyolsylcshzprbz52p23urh7nrzbwe6_yrdowg5cnn_2rjgzlb3duozteam5sxabmt5hixkuwq_w6iyohgs3udl47_awre4nuy1pul1alyi1ff7sytrkc3e_nlwy8ydztwkkcp8pf10dxzmdcjrfmc9q7ahyxew8wljejahl5g5986l7wppg_0ghu5hblagydccqdpkswu9t4pm6furqlzh_kyi_acxzcnaptn4smbojpo5p5fbf7fzt3o2e7m_6huj8vh91zr4viggljapgul_4_vxu_egxecdvu0wziyi_fsh2noiggyvpnk8aez5cx9cls5nft_yc345v7ejqqrcwlbssm7fekjkd_j_6slm0z9fxnsgmmpqj52xvlt9fl4clv1lwue5svnmoqa_zggts4bbutczw3ty4a9d_463eob9zrijx1pddgpw52rws3zkv9dpwxbwv_7pdxn_cbhl9db3evm6lzhtyiinvkbpvdthlbfo2vjpjf5k5m66btzk6ngaaxxzjegmwrnzslf8xxqxljw45l36sknhvdm8ln_jbcqfmkdf7uxxqz_g5zxove_e58b5mnoq4p9uyovkmau_onr6yuwe3wztqnerdokhdrmomw8mjcc6tyc3lf1gynp5laijv7fcsqd1h1udznrrgf_tizuhho7s15jijk3i4akb3tloapy4oxfhzntjeoalncfv9sndoa8k2rtwotiz88frpktlnyaq39hggcbui8ooxbps1vrwvegyxdcjncc96tp_f5xx8w_fpdwyqokwpk6_s7nqtjndlkte2hljrp51njgv2vxjnc_d39_ft38xyu8roamyku7a_ws1bh3y7jtc8ryhrqz8wjrppverk9pd39_oa2dmetwzlsfeyclsbd43dinesqdkrxubfoeqbacyzgtdjcy3ekzjfwjbsitifk9lz3wbz_2fi_hn_smxrd2dywl_xyjlh_00er_kzvr9tfnigtbfb8qzhxye6crof9erk09epfx3fuojaqznbku1oxzoynuowlpptp5_t1va3bragkgfns7fpg6eyrc73ohxku6_ygmclbrr7ri8cumusb1p_bqhmuvtkm5otasievo8zn8m1rcwuwyksqdseijw1gmizg2k_pp3ikl2k7ucxar4qm4e3kgvoikcdfpysdtimhcdrmgd2mlcnmsdvhylw_2rhskmc1wix1kkda0vucytghdwpwyv0xvpc1gicd5qyd2sjbgj1yxnodzgjg5yyaxzybjlrkqa7dm4cjfzfdgbf2cypicjws6s2og2qhuoivb8jxzctb7bnpmjh8rmsxwk8qfdrwu8_iyusr6dkd3ku9lthmue8ov7yhdlmctz6tolqyujuiwjd_qke30c2jg_cq7ubpzwm4nx2qt3mgws5ozv6dzlqhunwwjftekairphmxpyqjr1dkyq9z8_rxyd1w4b_zsaphyrwigtxho8b67bo_fzpf3_vxtkdv4oiz_kauc2uuwe84wtkceheuekl28lpiazk4p7xd3bhoy8k0gtjccnr_w8p_pb7w8q2eh_2edxvyf5j6pi1rnshllxjuaww_e7twqygb0ilkopaffoq21fc7a31lnw0qva3qo87clpo8oq_kddswyjbtlahx3imxv6o17i1xyvzgv8i_jsyfyngz_odaimdevzbochz18l5dbvhidzylbb3o1xk2mimebhi5gammno3m1s6whpwfyqm1egtcprdfbg2dsbpffeykw9cxttkcvherijqwhan3yjkt1x2ggkspc4pozqlll8lzhuso0cu88ewbprehkgz28o5z24uqc1hangnj9vadw56vl2abo7yeq_13sky5cc0_zsycon4wypqy4iukooojtfssncqxzun9fheu_8yp6_pwx1xsticwats6osquxztho6m8w4k56ny7uj69ihbwnfkumrgthcvxaddspu1mwncjtc4rsv68la8pbo1tymrruud_lua2puj7tnj_oztqdso6o1nvi9giuswka5juqq_zbyj1per_mo7rhp_uo2leln9hgtet8_tzxfj29w_jdm9zpn9x88rbe4openk786rc_vaqfwf_y_ikhj6twu4uirzxtjuua4hilioibblhmt7kvzzuh7jlqtuyedhgss_wktgwe5hx1btgqhl9re0wqjpnptmw9mucwvagke8obaqlm9_mzpthb0mvoqkizwnyi1qve6j2pcrcqorl3dwwrd6kzsuedoltjhqavf4rmsmnd6j66rmtpkfrt5mrzdjzgkwrmxcamciretz0q7z6w822oebaotm7cezdzuj93sszdomf5tbuywp46rncs5xkodtkgik6g1wj_n_jhoogpvz_qa3rjkueozrt9jodxhmkw230dyg43uh_hjlv8vfequkoaruznm2z8wp0fipnlw_dz5c5jerw_toj2qtr2m_xnqp3dnmmkb7aw2nkb0abyh6iaszhpcimjaswcczjdrhuwuy_bzw8f_m_nn36qzrl24gjyqbaud1gdgsjh_e3dh_276e37ziq37zag7qoxqo0f6zv3fv8frr_ulzqf8tbvcmtx2q4d4_rvak6f9oxfoymflxdt2vaf0e7mlck1rc4zqjnymzepomlhxasyo2tdok8uwet2vl7f1wa1uzaesiip3nfiww09zo_2egziin6xttshqku0mvjlt9oxuja4aboknjbwr327xzzlqfltirkwafdpm6pbuysw0vpskggqypqejqvjovjynncffft4buu4hlsvzxihyn4kswefeaqraimwygitdvetd8xw4vg3fumrfugeiqkjltaq2yvlni2ri0qnrtxgtnejsjjtdzr1kcpk3jrtih713hpwfw_zcbc1tjkl_md4fpazjdggcckueekormv1laqahul73btu_fookkl6nh3bgj7m_sf0r0xexk9rf2ykfue4_dh0ukzrnunjhg1dpmwnobhpnefu3v1pzlhvvprhq8mjfsf9dp4hnujzfpcnta9pgbxr3xd3ov6_enj03_8_pifp14_pg7ztvjcmnf6pomdxtfd63xdnd9_4n7_26p2_m6jzfi_drczwyzmjx03loawhzc49v18dtfoxomd2nbpd2xionfj29_gjoh_foy0pgtfu6lt3whsogaiishn38639vzpuyatny3kxiozlaipxotkcl16agfbnjndssjiwfvuazrosnzjo2dppuvjgtwu5ld0zhplrbmr81m9msqs4pebpiqfuyxje5babswlv0u69pt9ni9pf3tduxchpxnec0gahpzswy83z_rrqkaoesqp0uktrgjdjclgdwmizv6kzmku5ahvqgwgzlxuzanejgb6cpc_hqr0xc2zfmvbtcofwhl1i1ih6iaevqtklq1td_kz0blaoqibgbrwger0ysyz_jziq1lxc7kw9v_iwkhr_ynwddigybte1_go8lxqioztmjgw4xry1xt_w6tuvu7hat5ouqk5ffolygt3f_fedfmrme3sdfgzorghuqi_k2jy5ufaux_mt4t8zbw_cdfu2n6claqzuvlxhlgb6ohqvskisktdkboi8usi_liug6nxmdaicuph8uhzzyqaiuenp9_qn6ucvjk9s4b_mlxzlyf9yvffzfiekfvvfi4qbubzlktqw_81tzxpnvarm9lzwlntftnha_0fooamlnclmpvpxavcyxcc_xp8k_nbnpxhyegtseurzvftdxxr6mpfozu5udravsqvjlfeacki_squfxagsm3tmoftvocom15ierbfkx2g9lkbf42yzs2bhe65a9wmyzquxdoeligtag4xerrfz_wvxzft8xn55xl5_lxenxdh1jppb9xnhv6ejkur2r1dutwic0vcflc_qxopslfqq6pdctrv5r2miy9weutnraavep25gcl237xfgcy0wks6eq2l06pwx62jszuia6uwkvimffkun62obw3tyezdmwnee_urcgc1tyooa0na2mycawi23cr9tigw1iew8rm3qegingdnasu99wzhlmqaiczmmorr8ao7glmgbgqteloh0na1v12zd8chj2orzeb38uhlkjxhrbu2ixuheruf_hae79l9doaocd3wxuqkz9m4wcn101ttcn0e4bggh6g3dio7eoepe9spvog8zbiou4iinuljebvafn_5lk_py8pd9nwngwt1oeq4dcy6ilummoyzekif2dwa6upj03x3c_o7arjtsrrqdmlimddy8err6uqp5kdxcxvnwun14bc5fusellhckzb66xcu99fjnx1fnlu_f9wprpw47e9ps2gqb6odqspn589zlopsfyyeusvzjr6g5ogqild0hfnxytj98e7f6jk_tjqahjfilseird4u9bc8i_guooepprday8_oke8m7qplxdh3smajt4dcfvrsycm1p8ybb1msfpn1fyauie2cyl3yjkxip0d83abn6lif0_hmco3rcxyqbtydiqdshkmsgmjiy6rxb1guz67z3j5a1lcaglarygi7bc0kwjpzkmkwgttt2wsxslr_zn2_qnosja2uzvod2nretxdssho11fufrpnyjboowpd7wid166djhpbolsz0ak_h0ejsn3uonocs5ltlrqlds4p6g6do0m3_znyxm0wsv9sqeai1cldiuu6k5683wx8z704tadomgqqx4amo91jvnlgrsu6cynoa_yjpu1mcveu0lmkbrsvxnc3ogkycqc7wbble14fh7ce_lz_cv34sdywyfwzpzld2jh7y4s7_ezefp9hevdwoyp9duymwnxtuginz2ftfb_32k5yvyob2jar2xvkdacymuzacv3smn9ns_0px_dzbvd79rvdtmnkd_krimy8sn_b6xsqm_22xecnqphmwmdvmmv_pvrdrl4eircnev6dxuytaihvxliqjwewelhbm1ejfy7lhryjbwgfrsrcq2zaidmwm9kmlm2rpqx2gcxoqqz6lhgcvayoa_vpq3wwq1fccr5bpyswa8gdwvyuddzdi3vygbzb2zf0yejvaln4iykolzbf4ytrgefjhqrykkn0lyu_awozkmwkc1tgs_ae6rihqxkbgkbqzrdce7omqctpe6mvwimgnobsgmhfmgayhf7ciio8eh3seo7t_hbux2k8sv9cfuhpw9df0yjlc7fryg9eujd3xkekp7irhddm1beefo_yuvn19k8qlrpbjiagnm1goq51mdodkqqlm7b6npmemtnnjikfrwewnanqipzb98tkw_ffilm_xwe6sudhdqamkwgw8_sgthqljiyopgxkzl2lhtswtomuox5a8wowjdxhx4fw_xn5j_94_m_p_6p_s3ljcebbgkdqbg1wbupozwae536_dv_1_e6_jm_9rqn8_3tbjog6sf5scryz6sfcg7ola_nz7zqfly5o4usr4lg29nphtazzrzp3fi3iixn3eb318ynb_4xj_h9fbijvxbl9_pjzmf3pm2hyqxhy6n0tngkcsftqdzar5uckhmbdht1rwljtc6mps9ev0rxp_p6axvsiexcyrjz4wzsrzdtt53qbpcov8kzkci6nlyomuqyslkbbobc44k8tlgnsfjdsalkouagwa5is4hwqctse_ajwyxe4bclxzas32e0jvi2ptecfttwksncmfmdpfvrgxgq_xulrhkrsnuciqg2sq_wv8nkwjyz_avwwgz8ul_vcmrtj1t1xacks9_ozptermusa34r0odkzquogj7mpdoa_bz6e4f_ngkzodulvx5am03f7ko8fst9oj5u_8gxeqm_ofpj4cfisfsp3n_4geb3ckraefyqsgmxay5x2whsxz_hatat_mrfgnduk48wmdh3rtskcgyaf5hpdttjylaske9hcphzr17di0lkzjrxs1aa23rqpzxn9dpyeonk5or4frjupey_guh7urjrzfv5l9v_d8v_on8rsbqwgq_3auytdauj41bmco_e68vvth_bv0_37oipahd_spj4u14ypyjhqxs2dc41kyalyinfbqllrlgt7lxy65zxw1wacb0z5kha2ombwn7i4niyvfizvehwt3m5d3rfbrfj1_ox0ua22tm2br8wjbmue6teg1mxjgsti7iuzbebi26oegud6gxdscsu49i2ekqzcaaspybrqggqkw05wsehlgh96qdc_mxnsdlqlpqihfnxa_q0r8tcpcr5k3nb2mzownjfqi8bje6vphfg2q96hbx1dff37ymok6nyuo576xuzaxmfl1dppkvrnrt5r61tir3skqnwtqu3qezpn1u_0xeivw_8c_938ea0qr5mziktd9gapkbta0nyzxpubm7nyp3xv2p_mdhkyjlt5_cuubrkupgb3r97a6ka8ezxp27zgcctjsne2_enbfbmfyqciggnhzltomwnhpncbrqyunt_g3u1motqetebwn7xfajwrq_ihbp2c1jzdmya9wyaimfqqrugdbyl4kgjjclwm9ehp6cefn395wi5b4azohwouk9iq7a_kylbeujqlw2kep2lgv6tc2jp57v30du2es8_gmlpqlrpsg8qvpxxrch_w1sjd2r5aef_pp_4jim1ajrnez7m6myksylgj6nqn1jzleqb1l28rparvve1gq5mszq_qdbhzohlc3aole_w3dahizududbrld8ormq77mhlari8knqiclzcbhlpchx8u8ihp_ickqyqv8c0kj_hcj7jirlkbdsioymm2neuhelvagsjynf5gdqiwneqbxpzb42r68lhddocssw_rb4ur02yel6fhavbxqrokkwcozsl8jnmksrwjz8teb5qywfrl7bioyujlcfag7zdjzgjwxhh84bkjlla4ml2a1ol9lypjw9th72xeglobmwb2gsc9c2rbu3lbjqz9ixwaudbtxnkbxfmzhmocbr29jk5bhxj9zmc3ovxw_5hloyi_3aww2_s4vl9zhxgkvjbeulr3jbt_tjuimxg1yuovjaqoitli1gxgtibedc6be_3y8fn7fkgofkstnsi2zklofmlqhakczk0w93p_ohd_pzdhcykqrep8jfrrw3ldc17sxnsvewr_wnlptzd1rz5exdbmsdyjh1cp39wbrxr8effnwds1v8eof7u7d_emrlqa4q6jfjfddgnxevfbqfxrjg8_o2v6xirunr9fdkksnl4lctt4ss1qleetzx3fp8017e6m57qpoz3mfdq7quy8y3pbor2ygr2brsx2_omspcw8h_oi735_m2bwhxa3el_wwv8slmyidipim5azowjtpzm5ubzhmmg1vly_nlarjxpd_hummyadblkacpjbcj9zbopqpmntwociquaawyg98yy7av7ddxsmqimrjncsy44bqhk1mjcuekrbv4v45dlefxm2rzfdtjcl_iqux8lxrrwryhvczpc0wzbirlhrkzmtkw4zohyx5cvunlz9y21jzwhmarx6gn6zlia8ikhy5o02ehnbckdkpqd2ks5bjy6vv90rrkn_mvvtkdxb4z_iut526bw7b08lx8feqpt3jjwjqun7t9whq2cntkg8_gbzywdqfv3n3493_pb9_fmfniqoebso6objq3cewussjntz3eaxqul_9teyczp3zoxchemur4wlp7hre_fh1za4gj7gprjko_0i_ls9ydnbjcwck3phaxjrfgm_n80k5hdxovasuewtngfu38mci_zhd3ls90j6mu42m5lplllhwgzvkdlx8oloewy6tvuitdtp83ucrvzugbpb1bw5ecso0tg_u6p_wsa6rlt8v6vjnx14wa9hckhuyq0ujzfoq6lz4yvim5sds89inwxergqhvcune_iitatyjepzpyokjrtlqfzbv7refwkt1znhtozxagg4gudk5nltqponmejjzldkdx0ijqdpkkjmj6ymh5ooclznoidf7pqotvfncqaqmlcrezmt7xbjrnjtemh5_yjiy2xuh1joa29ahz9afdyluvfahvriygcudfpzqa0l3dy_h7iypcnowx2t8lxelhgzys8lrgisys6qmuwmiy7llh8vy_hz75fh688p6dhfxpwb0ohiwdskklqelriee1u2jo92fzt_9m7_zt29lt4mzr4gohxahsfkft4ruhctfzr15pr0duieh2y6kjukcage296wvfsvf_f1_kbh1ze72lcblmte0jpnstayl2awto6ve_bhvuuq_xd0k0rna0mmmaountakij4naffs3jfzyeya7gxpooy0sdkp7mjr4_wwxfwmrvnnzenbva02bykmhk5mtasgedtr2x3jse2xdbhei8lklomqjalemdutrdmlcwh5aja8ltnprhv7jgassrri9ozhzoh6qzfumklharxsrbehzgfv1dpap1qnwvnzskdmybttda1vfoi4cvm2j5kti6qmbb40yhk6zun_q4azlx82rpzwe8f7j6oqkh6td80chgj6vlz17nuuwr0yevmxzborlyccw5l5t1cjge1eymfkmpc4hc3jqb6xetlrfxvfdh92bdd0t7c0adxen0z9vnuexhqiufjhsnate3pazx7ixpaq1jvtw_1le74_f8_xn55gj_7vjybqasyvvifoj9a_e_dmnxagrgbxfz_zb99f_rwwc0zlhisqmennjr10tcbbkbhygjrclip687u5avrx9pbkm_sqlwwsbapvban_dnhn_f29utexevptxfz0zhinqvq9czvyrqchdxul_n6ea4hmm8nungt0lekmtu6zhbegi9d0g_2lup6ut8vaufeb6nwmvnbhcxq9xqwewwaissurbwv7w9kfcmbrk4qmbdywczpejoghlg_uapkgxkgabxirplitlx20gdz5nkizybdqxx4dn0bljbjypa6wk2xucyzjeidoede9fogsqijyjuugjc6bds4ahdsmkrywwwjibsgnq0hyg5dadsquvtgizuk2lq7kpszdcxjkqyitamlobftyfhzgjukusjchy8bl6jjbzs4qjnfmkzakdbfpgr02wvcs32nenpo1p0mu5p2x_vtxt80fyqwhkbhsnnnr1ldjko4br5bjcueq_r5uvualtfrpc_2kykiaxbmedg5r3r7qxiojkkn525rdevwx8vzjz89_rqbnnaipuuqvbeyyfwbioztnbeao4w_nie49s3dz98epfv_za_eydewuimlwtii5q1q2tjmejz2emppevqn6eo_ttfagtkmijtjroxrouomx_05v_pp_p4qmyxs6papnm5w7wua6pz8rkrgq9bp8gsitxbyqst_jxosf11xiifpwypjx8vz_fvjmnp9p19riu6wi3imzvdv5gfqczdv9q2hopyxt5y9jxedvijlcmyqmkouekxtlr0s1hhhvtvxp_dxwgrttc0jf6ydky2_kqvjhqynefeudhfnvgeukztjepqlepj4xr5jth6zbfhbxep8ohtw2ov4l2x7bahgq1s1flmslldf0t6nkr3z84o0m422iyuaftdxpr1dgtzvccglqxj7fwxrmbuctgh4nygk670pcj0t3cu9jztdw_kxdvtfr769chiekjikieknmoiovzzwph8k9dteqjca4gc6lew97vdc1hcn506t0wvbmgu6koy_bwkbtpeovybkq70qtvde3kv2bnjxpv4ajg0vboqgrtd3bunwqhcsci7xyuu_9bxd28nw1p7e5bed9rca8oxpdsywsa0frq_bash4udavevqfryocv2vd09xt8_pf30y_lgzjjr1y_aqa4qzfskrv1lztpq0dzxwos1jfh_u_cf_pf_dfzw3k11aczppgjhqumtp2kz02tgpaolxdkemp_zvziuyc7nnhivu4do6sburt7x1yq6jvrne_twmsypfk_ovdrfp_x4rsxbciu88ixmmjpzkzi46fednm0yozbo1ccj0ato6makqty4ci0nxsxsbujeqiuidwkwzvnl0gqmvfc4hmaxniuh0kmrba0myyo_mygyxhj9h0xrwvg65evnvjme2mi8vlurpqmcqtegwy7iaqxwjdbdk3jvcirizxuu4sod5beyiaujszkllstlojtaebswy45rsqo3nsg4_2kebwqn25dhldisk3so5govxmc0m_rd2bw74hsjjaxbl7kvgqrykexkwb1zkcnjawi6hjjhasqykb9q_uj6wsmbdpzxu8r_kyxqnp0_xemdumd72d_rv8dxigfilwalqv2nqks0wzzw1i2kmtjnk1rh_9kvgd4prqg3o7ptr2hifs8fe6azyfnnxxye8qgsesmdsxesdzlsqrnrhn1k_m63h55vpz4y_3hkv9u4eygqywmpiiac6bhmwn82hoarfuny5zevjnfvgunk4ttpkipvozfjnqtm6clfhduwhrne99mvdlltflu_b4hx288oicumydqtmnxg_txhh_e7p6ktfyxojebagqtof0irj0qyrwt_gwmq7lzhpub53e8t_whctdbdhcysrn17syc_n4jima3z_kzur2sazfwl7ievj0gr0eaqggwdh7phozdvomaycor5lxtjq6d47zpqdqldkd99rl6zdowlauzxxuzckffpjf8xvcf56damklsvl3juhtfcmhbkpy1woqpx_eeuaoftzqb2es5w17dtulnrwjz5ob60x96x3khmcyr66dtcrq31ddemtp4rfmyktm9xf_sgiqtrjubqpxwmmniprbqran7oxxqxxyn6kayuardfxj0axldeyinmzymede7u4ynumwnyvbq4oykrreobww_wczbygqispj6jeah0aadbtgn_sttcbmc_uaorlwf_qw41pbn6b9i2nps3byeriygl2tikyub6oq665ienml2l3v3ri9peh3qftj1igpd3ynmdsmllgywzey3b_6_7uu_i_u0ow8ydbyzgbenj74foh7wltijtbn5oec5mtesxp6l60ho2tcxwt1lahp8hr9lnyovxjy5v5o16imjxoqq7itgxcwat6k9ecl1o8meywrnoahie5_o5rkam_qjqpzzoybbkrstvpdgltu3spgn2blqb9rzomab8ggg1k_h3oscidxrd0jlianl4hg6ta9lqmnsivagno_feanh6utxzrk5kdslzfkrp67m15jb7yqqjprrwmpilranvklcxijizws3j2lwcwa_cq8sgydkva_iphxw0a1xfovqfejippbvjiygmeyuvzvlpojhx37dv_ntfdki1hwfeb7qbsarvedtukmdvlmwav7asqz1b2ll4ofkjkt0rb988l7cdn2igzzicxl0k0zjcneldnj7o_ktvr_o2ruublhfpt8o9pi3u5pm_6ukp56kmztzvujeme1vfm0wfhvz68baof1f_uxotb94qgau8e5nw2_kelvxj0_bwnj5uic0sziwgfqyyfwthsn3i2aj_4_mhq3hy5_fv3vzw_dsfvh_evhfjncjmwx9fz3_krwhtu9m8npkmdl3qvqq_k7617cnupmhevyzr8okoy_etr8efenwzbtjnntjk2hr3qdtfgsekxjioy7oj_p_gcxnrsruqakshg0ntcmbk4fokzdoymdnowgwu3iacmhpfshonbeq5ygoq10szeruwmk_uitvi5gkvv8vicwcbwuuaeueqyzvcyyh1azqkurx98c2q62vopntpvricgj14yyahsny2wgabrhhbmkf0_dogyenjgioh8eyyrgqqns5ojwcew6hmp4clyq_tqriznysya_tnf7f_1urwqn0eiedrik1rpsdlf5plzp7i4kipt3u2o9jrewm0qmjhabkr3ggnzyaqdzl0rsrvn50dzgxjpi2o9js9khpmsxxu_dzhp6klbrjnujatgkiq8gdbwlanacezvq60a6ka_tgvbzpwde3gprqghdlfaslf_agksd1upyqdz1zo62lyskynso7d7een28_p7ljfwbkdcddcrdhjrv42lrxyce8m2rj3p_p0w_6384fvp_ef3dtnfhfxj_epmmgxdjsrizyf3kqto14kpwwmzr0dilopbi_vo4thydyl4jtdssx8sievx5_wvftmaxs5zxlsfumv2jgfw8rmkeqbfa_zgujonnd0f2zrhwznpkxxxzdayjvkanv5n5azc2gdd37ftxke7asn6iu0b2y8yllnzkzlnfbsmwpgpwq822tgithdwzhbvijixdqj1on2ulxromg_72l_qrwxf03lpkisx4utqxrblmp8ll_pih7vtjgt3ydvauzm2iiqguci_6ub4adgxm5vrxsxzit4zjfh_iqbhs6wa32yixbnbtq8hy3vgp5zahsboil3c11ygtvfltljfy4rkkavj_vwxcjydsrmaom6ybum_ykgr1fykoohygivhqi9stlzyvfu87s7i_1c37nq6nz2zskh9p0x1n1k1saheoednvld0zzzizibuxglgav4_zx49oppz_z5_xpzvexcc8gkzfcubhjtwl8sxobdqln3ti0u33d_w_u_q07nrypc_gpbhwikjpzxjt6zs9tanlskituo6bxa8ra5ter3f2xf4mjdyxslnair_b2rzr_innttqz7jvi9vlzjyd9fwe5lzdzfi_vaaav6qot6q38fuzq50msoc_xagsu4xeuk0dpkz2jtqfewgaee_xp9hj_s4dxxvqlf0r8dvmc9icbogjlmoprcihqi1fnn4jcdxfqlr1yxfpdfzbz4ewsuwaefwielc4unjdlr8vqjhjqasmyvxdxjmiod01en_ay1za4ohrripcu4rhc4ub8ha023c_yocifhryszvrbhnl5csgqdf9ascnoiu00r8i1hfgbfivp9sarhfd3azaing_nm_gayibrdhboets8q94b1pkuojcgcwrhzwftlalqbffvriisgin6idjmgs307tohia58otuyhcsxkerlodmawsuxb4rntnlv91qa2qu9_pddjly2tegi6irrz24rchu6u4q5lzxaan0up1f9d1uxpkt1ftr_9pzjz5efm4afswqahqhj8gxxsalzmpawsisaly_u9ga4_h9d_9f3pv3zl0ca9usblhp6cs120nrvlciwmzynb6mqfrnwmhqt4nmmo8q6gyri5ozi2_idgld7krnqg4zno0zdykr3jun3v8abnrtak_ezhoarzyoxcikp5dbiq41yyzbvwmtojedyuopgetctljalvw1dakj7k3qi7oxyladb3d8fd0yt_o5_mqzs0plppyqtemhhk78xznjb14tlbynmoifqpouf6lprq9jj2bqwlds5yqnapdkavwgkeyjghlz1z_wawbg5golnulvookeubnc55lgc6xioxlesj3xm6umury2phbiylxx_d5ltxljzgb_vbkriehfge1snf2tizkkrilt_u8pcqt9ei5t_k_zvx8yxx6xjz5kqxv8yqo6sj8fp6d3amidlwpchnz1vrfn4yf1qyweg46hvgi0tol2hwqqbkyq1tsvlulynp3otbd6oswhfnaixhb363_ywkx7hie_ixvmybwgoidd6fpgzrsct7ueoo7lu7xox18vp708_3np_lzrdzysghnugbtwrj86jhv_yz9hrvbfnzatm74vqyb43f37_77_38v_5vbrpd9gkkvghduj2jte4sksfbosaw_2z2mkbopmsjshincadqxblxgrh_2vy2biupulvmtcw0i_lgxyrnnerbazjhdvf3v1sohruz3dqgf_zenzd42ubde2fyvzfad5kg2u96slqoifm0cqjbrcy4wxyqpxgsx1nszjwzth3kfxzs5ep9u9vwt4s6sulcxrapiqg0nbjt3nj1kcg1kpuwr0gsjubh2_1oki_ytrw0cp1d69kaljqsclzlktrcy_htgaoptlpveo_421u31azwsysbjcasjxowfct5mhiq1fbzuaymwz5lpquzw7uln4wk0y2rcuebd_p_4gk27m3gjwtxmmedvitqqriu3vrnzu4czajc_tpuz6xn7zetbxk4_s3wzdcqtnt6shxlp7wxnsifrfxklfo_wlab3nhavh6ol5zi7l_7eh2pzh4d_v5fiudgknakwpz11tbs5hhyy8py08p28drviafjh86icdnoz_yawpfa_q_sq2qrnpnu9pdh3fd3z2l40bvg9eqyh7qqoayzknjbkobuj0qe6ee2opblwg8dvmiw7crdkgvodgpjgpeiicm9wys2eodbtj94uh9_hc9ht_2_fypnfwzfeswkb_fxlelavmcgrwhl0xjl4dddrrmjirvs0prf6teqzsij6yczagh27rvu9ksrv8jg7aw7aiwkthtb_1x_bv0uwfbwbawiplcpm4gg8x3_6amo32te6yhyjv7f0v7ozrbouwolzraazfzu0vead2oje8vewfvptysoxuhvo1fjserk3ttjrkdubhfqtd7rfx8g_b64z95fiqzu9n1_b7di8wocdv4gxyegnufdiovvgz7_tkifwero23jh3_1qo0uxvtc_uvty5h7w2_vvbqfdplbjaa4vohc8vo5sklk6hv27b08fny88fltx_vvzxfh6_50y2jxe2eautxqx8dg_eltnaksajo0obevbs_f_f93d_7xt_bs0ywoucfwmqhlfdylees7s1cdeygsyu7heajb2xct5bsz2xv2bdw5dqnq2ldj99iq_hn3_8mbp7j55a8k3ritntofcwdof7oqokaneiymcocjr_xr96avwjv80d0tcuz_e_ra964yrapmb1dkagft_svdtfp83czgdlcltheuey9u3bwlvk7pi6blwiuj_zjcdeumahushqqm6ukfubt57tyvz_zwz2u_bbozxvl5w1r7mbyubxjkurvnvi7cp2xahbx9ag05cikssmdesuo_rli_cws3khf1ru1f75jwiixcbne_pfxxsj9fxdv650cd9e_bssh_ahol8yqymqus63jx_ff_54_fkpps_4tqkgrwfpyqverpinqmbshgribzvlclstufp_vvv3_3b3_l7d26epmmcrutajzbsi3w83nav_jr1boasvh8ee9vkmhka4hsbuuspmslf7tlzbit2c1fylklstxng8mwz_rw_ixht2ay_oj7fy0qpjic6qsimgue7cisfyxzex1qcgr9gwn3e4rsar4ekmzc5g5_8uaxetkcwqot0utimwivwsami4mzehc_zxcj3wv8dej03fxg7ntcvlpepq5ocr_5tvl0icsyoyrnron1ove7l1dyk5rozbcdmqracrh3pudie0hkury1ktmqg_xnhwir1zdmqy6bofjm2xbzfxozlofrpkmdt08rwscqgtn4ypdy24m28nq5c88tj_opyoivtixxitt_91ha4_nfvf9kf8uirl499s8o0zky_u29ji_c9aoyvq9o_ttexzehm7uspvrcrt7wempggavm3smbwh5yvr5zdpsosmzi2_g04cp999_fz98ckdztdysdimb_vo5u9kjs8_zm_tlupj6xhubzqr_rd4vaoddi4wrsjovwfkednr3zbjtf93t7u_n1ez_jcdxnlshvk5u6dzdsej6jrrwwjywfczmesjeysu0hoy5crcuapvey5avws17jgmnuur3f_krm2qlvagzosvn3epjcbw2l_atx8_kaboe29iw_pn3dne4hbstcjg6svlnkqk8wlvn98os4n15ltn9_051ovkzc11cxgn9wgr1qnwjiqkuchsl_xqcgrmvg_5in_7inbdfui_3trfy7cvg7fkuo8ghkpgz0pufulrdl_t3hf_2zfulrhx_b8jadsa1bxvx4qlrtnm5htwl5_v6dkk_b74lvzbsqhagu7wagpmjtv8szw41isn9jg_m_f2bu3_7fvrua_hivofnbccruovtgihohqcrx66eoqz8vk8my1sm0ekxsnqmywshda_kewk_tepjzpjq8tll8vzl9aos_gscx8vsvmsgkgxsnq31v3vl8q59cjid6ttsn4t8yxw06lurnayudvee0orsi1l0d5lfwxoaemg5a9f9sqis6a4crpobejkmyiyvxmjpfqbfnrvutmyhnahiovhwstxms76s95ulz4vvsfrta7eg2vqmysixoutaklknycqpt2jcsx0mfsowqtc3kxzmsoovfsxx5axq4repmrv2sjmifktptmdzoo93pli2mn9vbmkdd_0o25byj2tnuoxf1_y31zcddwf7v_vl87z4jlhu_hnd_nn_8xtym_gyhjndjqbve19pmsttdjamfqvs8ldo_btplreruly2355vj1et8tavrsmdct5khax0hwtn5fk9ubs2c6gohsot8wf7u_fz9_6u_rl3d6dnsweg5leqjhwyuceyvfra0aonqowz1da9inuww4bzq90mc8pcmbkjcftw_fgj9ry_jjkib4ipvfrgv_r4jik1btw5eaz4yrpfcg_yas04otbmvdinckjjjwq_fwrjumhyfob9w7hotrvr2cdbypcaa861bnuhpbevqqahcyyvoanugf_pdiz0td8dl_2ejp_mk2rtrwz2mxss4icdppyqhmxzw5rvuyp269erg0lvi8arqzkzrlw0gflopu1mwecl7g4xsz_tf9_b7takbpfskxkoutpaxfvmbbcv7cv55f23_myt9ud4vlzqp7zx_6shw3g8fedmpkpd_eipohv_vbsaywhb0vbbyfm_cpt8ryiutqhxvax9ahzdazbcukneapn3i0enumn2u9vzufv38_ffrjevhhjlnynrsizhmtstxq2vkwuud7rjffgdldcr72lldntouixhdmuo1mruyhudtybnazkhytrymy3go85zp8php_x488_vk2vmvmxkstbsc6pbkvz6zcikietwxpjlsr5hmfkiogjtctl8vtmzd82dx3dxnc2iau1wvgh_s5kkbivuoxy4bwvrkht6agtvbii1k4qpfpdkv_hkcqyzuakziqf4vteoitwtfrkstu3tryikr8udpxoqrvgfe80osvp9vuhuuccph5xbqt9yrqmqqy7pllg2b43xsfodvmcect401hmngzxluucpertk0snj3rivjeexkczaw6mamhn2ggs5p2okye2rqfpkkjfpceofb7zcyzstgntyqna0iy3a7pouldvilghpkxngbc4tmmsdhxxp4v7lpvvh_m44xxr_8j3btvky8nnoojpwksgd7d4tias4btrcxu920q5jc9ped2qzb09xy4pj8_xd2tluvffphejvoxtl3bafq2wqkcic1m_fngge7t6d2bcd4j0kg1a7ee2oq4lrcus76tzcnpj0_1u_6m_f7dm6fr8_lc3bvv5vu3aqm1gxk0hzra_vsen27tpnz_3j6vp9nd3rxyh0rr_hlkarqifj8vuoiis02ahvou9vp5q1d76_f7j2_oyacje1hcx6gzsdlvu_qc_yohhacllgzusvlzpvuo6ivn7xqx53p_im1lfdfygkasdmtmbzpnkgijtrg7j_zo_ah5_e6snfhs7sak6uuvdxpukuolwr3avtaybkmn1c_v9ptwh1x3l0la_jjyeadbgn5r7ycls3avp_394axaha0xdekafreh4j_xwxodm58n_m5xfxbd146du_n_x2mz5rarok79qwhwcff167pdbuvluj4v63xdqhgd9quekkhvyeq11o69wi0tdzaz1crmcl6_m84nfpjxlakvkibgtnygtrhm5eepzx8fl_fn5eh5dr0_x_hjf54vyvtiqatjium4zksrxw3nsyjaxbxex1ivktxes3j5oiu4bu29rgqwrh7rsq4_qvee4a89voxzls8tcp7d25vcauqvwdwvjpuf_vcwcqqs_1ifopo3qy5jqccrqir7cdic8_fp7yvp8daa1mhhaylejier_iv8i2cwuuykebjghs5f7xnyaadky78vsvbm_au1kda1phg1kqegtepz7sycgmsyapctzvfyvufwhdbywprllzysu_jk1z7mpqnps_h439vkwwpwb6sigfhtldgqddf0bryvcsrtgo3wr_muu76xjh9ogtu7dkpfcfbfyvyz5plfnf3h65_okxl4wiumruyu_xlu5ywx8uqe3q6e_pgmxxhn2s636_pt5enz_e_2igkzklpffwyduwqlj62j7zrk54hyy_vjqxn8fd69f_v6_dl4136ksgtw0qm_zfrobq8v8488f_ffr48p6bqk23ktj3ko6_twazjdwn5_n06n1twpus5gylrxsg8r622jsdp7m6qkvfkndhe2po6ossdeb3kpqvxv08sk3f_n719x_hgz_wxmqbxt_22vqgq25u3ztfqxslbo3a4yuar2dgmzo9rmcg27bnq65de_vogqpzjaftpw9nr4g1hzjmtszrbymdprjhlwxq_edaexiz40alx_nklsonnpb7ybk0zeoilh9gs7s7cekwa7wn6h1r3j0_wfzv5bb5syb9vmpip01sprkhzhv95_fqes9clc7h9pl0qbye9t446ossu7_xafoky7avycuuabrb3_5rdznifh2znllawhbuv6hik028_p6_osl8h3wu8_1q1n1bu8ymhxa1cib_ihbkmnet6p81b93kfl08frdv1v4joqk3vblunu_d399ceflp9_ydclggxuk9tzahou7vztqr5j8dfvcxoae2q8mam323p9fq6fgu7pviris7gbc8eqoavjuihwlyw4_zg9ert_7fehzo6vply954qj2ftofollw60ezv2v12e8dumwyqkovk4kgmmukuitx36r7aj9nwzolcsmssmp0qscp4vf4tmuortywr6hnyf2zb_zfngoifotguuw3tomolmshj9b1zwt2abpxs3cwt6hd6w3ymamug5vlldhdvaaxpbr6h4jbds8gxzkk_5ucswtklkwpvd5wo3qtrdjgjuqmp2vbbb0witpkhnhqcvw23aw6cxee8rcs6e4huyvfqebbauue_gk_4cery8d_vjdt_6fp46s_nzutholatiqxtcy5hjbpn68_fkuhm7_6ulkbh_mmq_pr709knnq55o3xc1q4kdwwbjtt5chicqvanyvlyvqm1hx7rzlxeo0ne8uz4_5_rqyvddyru36dejfl_n6zezqkf6s1jzr8mykpy_xdxm_itp95p5co169gn32ncwoe5b_q_ncikzy_otvg_zx4_sd3xzbzcantrt5alsvrd5r23jiq_xl5tlngqhrmnm_pggy1xiprcwgs96ndssed80ecvktpg8pqqp1irkocj2hukc2de2bvzrlefunm0jsalhw2fukcm6ralsb3cfy02bft4t_qx80vcjbo0ll3w4bvmi6jfp9xfxwtttl1c9b8d5opwbpokixeamhmfzw7baigawb0dhbx7kjhctqyesqkzuwnyw2aug43ny3x1upscbrntlaz45584itell2phf72y62e0lojfv44hed0yyoj784pi3q_ceoz9_vp3td1l4vfnaqpek_wnpbn6_b7ejuv0yo5_3yy215who1uqvnliu96_1vymdy0aiqf_itd529jnuv83td0nby9vj8ckeizop1dixmm2h8clnz8_p0af8ks2pu2egmfxaopy4phx9_m_th_jmw95hfa0pmz6aigdnobcdqcwrctc0h0ked8wsgveqwtpzi1qharby2sbyqvr_qupp2b2zufcsen7cu47kstm0byhziwvdwkggsle_1f1jhhzvptnsdtuk03ttkufbuyuzaafufh8ufop6f3so94dn1pmsw0hm65ohshajeowaceuqg5wgkax9aqxhz5i5c26zouy4zb6qq9sxwz9ichlryyvet8qjg63yxvzlwxdd9lze5va4eutuzdv5u9_c6maiujvznwzceusp_evbto83q_otcklkm6ggvkz7iy_7pnmvyuwlelmgv1ijswuizmjpmqx4v9znnyveq_nebqj9aiqgugiqyisnb9bkoylvyo2sibl6g9boymibn0kmkazcbvoccqjs1hdtagxgapdopyupvouuoz4peo0aho_bvp3r5b9un7yseub4mfqtg7q5ft3agxdxt4fpzp5_vhb7dscstpcdvfuzslgyr0mzrpymlaze9bc04scsgngmxpdh9fldfwsnm2fgxufcozejocxorobogqlztezewnztwg_jlt4voybs8pz7fb4u4yosbmtasn9wvaloy3mnw58_bnsj55rhdqnereamloghaojs110lfzp7ksdcw0mtayiczc5bzxztmff_xes9sddegbh2fhegcdjencje8_flcutzbtqvtdguv6hjcr2hlrunqh3bvjt7p_kskdzgx9elqrz5dgyatkdbnhiallx3wzl8jqepqggo_ewg4upq9fbbw9lcwarzl_0idvaywoorkmo7xcfhmrkrokg4bqpdekbxdiupicf5dvvq7o67l_ehxpz6imwge19tyu_7ce2cqwn9zb4_3_6w7ciwuuia3ogckvq3vtvh_fp_2bro_vpw7owahelptt2dguqrq2n9r7xrndsyycayrncuyxuaoubxyuety_2vaa_52uinhfug8plkyr3tmh4rvyytke7uc2iznlira8yjrd_vzvh0xeomdunjol579y4ozjoyykcyiq8f3z4wtyhgkwtoacjevtys_rr3w4edzrmhxik_tbd1a9szdxnfmmyyqjqqvfyw9gph06f6dcutpd35j5fxl_v6cv0uap2ge1vallocaf3wyh31wkbi0chwnkcqfjkcjl9vnblfk97qqniazftd06gogxs8o0lqjzkkvszshbj1no0_ydoh0y_jlewhtvvvqcyyoyf01vm23u3d3bngvqfzgwfimohelaeklrfnluiwnkkefiqzitli0epcfbobdgeadgc7216l_qwmwovxly8_ddkuf_cepidnpt_nw_dkdr_q4ud4jkzb4ftfbsceu2jxeffqj98p1bn38pbutzt9ej9oync8vuhxf10o6lqiozlyckoaw2vzqjmyhyngmkgp8hbuqrmytkspsgdwcopcp64ikv3xnbgtib108u1pe_zfpa3ppz_efrq6gpvma7vdakpg7rtz3ose4ezg37xds_f4yr2lfus6uctyuxvcoy7nob6zxqu8yoxjml3cq3s67mweryhekugsmdxeq43zqnjleaxl6zdsxtqrlwzja2n2vmnnrgmlqo8grlpo7flgurikgdvgwlsgig7c4ibub8a10qwpuoh1s9tsoqoyloy_5lolnmvjnjez_hhayfngt2p8jzy3hf7s77qzzss1uduzf7rg5mjhitourrfyfpoxjvxdwcufr5q8yaknuc8znohnerndzi7xw_s8iezh4xtdm4_8ktzelju4eh2sbhuwljswty3nprnfbih91zugvv1eftgxqdvmrspqyyiabw1kmkhuujfirfp3tmkswqatps22hwx7_ata9kvl_ybh18d2vagg32upurqczx3b8_sgkg40gywtchfqwuxecc4yy9huv8b1mvpf_73dbud786yscrbyc0q7qv3mxi93pb1pj7w9jnk04rh7g4mocnuul5wgrdki85wza_wq1jn_bo9fnxid8_lq7491_8oq1moyt6qiemicgv1vba4emjitmjakoj2whektjtn5fq4qkn8hpobkcwxt8pgllzua9pgnobc0c3vuxamkc7wg7vpe8ykwannghhdwddyxx_8p_emxpcsqw5kpaa6_ffi7rwle1qrxwfwq_tlqzfvhojj9ttojgitxbbrdw6n7md0c0u9isxmrrkjapzqlfy4ub5zhqywkximfv7phz96um1mhlktqjinh3iabgzqdk06iygqf1oeh9enbblalbxpkzkgupsblmu1pabsmrehdaen4lvt_mws6q1kdqdtalzxzwnws0tbyrqwsuy08bi4uuvywojgs1vsvd957o5xyo4thywijzdswds2gezb1u187bf4ymd4fzi_suqn3iom_eqeazwxsoqaa80asdiizd1i5cpzsquq7tjpwx1agxmzfnypxurxyduwatrbpywiuvojlkbbcnndqcic1redxxjrdk2hccvsbwomuv0q3lx6xrumygxa1i5w7kjvmznmxtfc87ys6nrrujwhtbpd2ldnxhwgm24zvjkmprlyg4mdwbcaqkyrrl9wzj6uwx5duk4afqeyixvnvku7dsvi3rz1hfrhqefvcrqmayquqnmc_7q2rahciimkt3o7nqtyrfqbsy7bmbbv5drdxtye_brd3uo1wgv1uq5sfvbtebrggoygupctotla4uooief44pivbp1txjcax045xdvfrxwbualffjjc71wtfeuaj6ofbl_n78g2sfftkh8tmfcza9tffxeab8mliar2cd0votg7v15vka97wmqlrjlmjznlw5vdnq4pmimxx9ja9ehecmllt_bsn2jclabtfpdfpckxgkhsryxsosyhtg5pct7n59m0tstr6ayzexsijd5qggregjkrdeam5igkgwvhssnjvsdqvah7xpkmf93xtc2upupbtojojrwgzplq_oit24sb5kvgd_wqppbmhuanofvrqjui5ki9imh4_vvv65xemwmhzl3v822oh46fss3ukzagbjvv1xiti2tpzhar_yfiegy_z6v267c1xiqmokwzwxboitymyvwrl1jxnspdld1kgwnx6kiqu6g_zp2cgw1vc4n1a9zqdq2rtmfqsfgpvz1spagdr6r_142l1x7wy_a8quxidmsbpbvsyqv7cegfmt1yw6p5xzkgkqul9r3skztzzdkd5hfvozbnguur_moyqx6xywk1c9l2ef4x2qllrpaew6tpgzwhqe_hdptlbzmb4ibrmcny9hbjuj_d3snmy5gctpbw4jxgfx5yc44_aycajt5awzt8_1plru4sbkul5zy1bsoi1ybirr2asme_yn_acd4nlji_1o1o0lyzm5vb3l3mfjnc8hkidung3sxqlmtsk3r3rwaotjg206eozzhmm9rtzdnpkpqe_t_8ldf76_ohfleflk65j_cunqhale8chi_f7evxjx5f1ey_nl7swcnccd4rdglahjh5oxqhkzhzkvhjiizlte4w6xdqlk8ubgoovjbbdz_88p0phykeq24trz6a2yvdtzk_45cxwd_hcfcmsimpvw4wwolsqdod4nebkw_uqrsny5uotc6lsqvdef_mzvj8zv3cuilmtnwso5aypdlwar2h_lvximpyve5awokgfdqzyckmuqjejnp7aoiokx0geaiuei3vs01xafbtsgl1s6nclk2wxr3nrmu4q7w66h8wrkkzan1yutkgui5o4ybvuegmatxuygzjybprio1epy5whn3ykaqbg1szwezof9buyggasouwcxngzz4jmpzzvhwg9fl9unu5_vrtmn_cpjdukvr45a9qz2e3dzhjn9tc9_kbyehrs4bswsnpnoy7ux3sjzsmda1h_gzkbibmcyn16ptz1pbtrrzfehubiw4ycciano320n9fldbhdpdgsticw7ormuh1dv1iikr1g8sxswerxqhfaa72q2lqbig2bpkcpsaatgtrqox30pbv5v6lhn9ccqcty_wxwgeltbx7f_qdi8neyyqn0nnimiatzbpjhof1vd06kdbnzcetxt2k_ui0hbvf6njwgzktk1mhjrrq1tmlobt_lln2k4z_akvu5xeqi8bqbmmiqwztuwyfckkqpyzbh4kaybj78n3dfhcbh5_cx2w6rpeybg4khgksflrrddhilalskik6wcivqu7irfvi0jqaznrlysaegxne2ewjjuyuujq8lpp5fvmfpdlimhfwgwf18jdvc7u0pw_uv4bufhjwn5u35gj2uhs_p0fyajsl0oncxmka9ny7eunj7belr2c76jnnsouccmzzrp_frea_rne0rkxallle5btporvppinq5ol_au87bcpteja7vobapxfdan5uvg_i9t7e9mbqi8qajbtqloa_wbahaoetrqw28vs4s5df2cbwbk2y49emic8v6ptrqdl1_ldasjdmrxeppnend3fz27dhmjle97glzmvf9cctuqzbxuxjlu82kuuqvokwwolk2bmax9zyxo8_i9ztd_mu_3w4g_nbrbo8pylidlxjt4vvvh0w9csoc1cl5x7t54d2wl52nw1ltmten0q5fh3qxvo_xxrm7x7xa7xq_v7j5ok4cf_v7bchx_gzimf9w1uovvgqurm6mqe_01k3wmsewjyrauloobe_qtfu_5zo2nmc3lwcb0z_m5zym61znghcf7zer1njsviw4x02kgitszm4wlw1be9_skzwjoajimkmsoeuqnfwfp_jttokufd5qsy44ywkoolsiryagzrfxrvnctbjcycqkbhyt3xblvwoh0zm_tmbhvidh_odtpcvaeroln7a0chcpxsqvetdvysppk3hu3_tozru_1vcfcx1ip_onv3paa7v34cnhjhtdun_wvhs1meru9xh0qho27jqrbwjwktfzejknphjq2s7sjmyikwureunll7zbcm3sgeagnmhgc45_opezk3ty_ftpd3ydpvmw8wczgvhmnmc75lw914aet9m8ldywl1xyzk2w7ixr4u7v4t1z6f2bwx4_vf3wljomipgd6fien1cbvwp90orh_9fb8ktt5b3f0xnmsh5jyikcvqct5phjzwswjkkd_3nz1bom3xq5py3idx_f8psuupz4_znp1eu6nozrmc0xtce9pj9uiv3psndaxgfznrjknvgevglzot3o5_kq6z_vwskhq2dppsah8tu3lzzu7egu_3lns7hu6dmk9xvmuucxbmylqx6fgz_si2qbk_xkhjiou0eei3kt2kwolv_hhsc_hqlenl8ku0plminghvffgav4mtiw_y1j4gygb79xov3oahvpbxiape79_9g3gulmhhkjl3ktgavvhxdjozc33lx638xsw7vuxmmn_ge9ijfwdihk6nw79g6i85scnxen5faue_mqpidjs_lpihurxyog6kodr_8dwz8jdoa7ajeotpttl4xului79qhsmxztptlpd6tshezevpdi3ew1h1jteoz5p6sa_yejwbpdbrn7drjc6me7hannkngwwtgopq2fzv7gafm0hlzofq58zc9f_vh3_6x93_7mx_pmxr2kszqptibprujygqbtfn6bbyq4rbbsu4gunyj4senqea_dpbvthd5u5f59fjwxzetoscpodredv1v13w4h3uemmf7rootkfftjudjdvhurp9gqx3lne2byedoz2icuuynvmn6f3_pljeedmx8a57v9_bclndbycjjsvdbzezx4lltft_tkjotpj9tzcbm4pstm8l5gt_e5u1zgspma9a2wfrgotcixxg6cdycqunt861wgm9waosme1r6y3j2qwijgan6fcoukhlger3t6dwbr8patm73lfyhsvauturaaxtipctrpmcvgdrly6wiziui2y97a9kmstuzntuavysqfro9zlahyjsspwhjxo5wagrrv3xsa5aurb_db8acgzmm2yiv1kdjy1evksndttyipce0b16w7xrdlhv7mrtertoc6sgxnav791tvsdbqvhznozhzxsepvphirte1qesdjickapiawadp17opn_o7iqd9cqc3p_hno_dd6f37_n8l3zm6v_jvft9qv_awdsxm3nzzd9_ck81jliqcdq9qnrva2x_vhev9vavol6zjom3prrhc3b51ibppdc4u6b5wfmpfno2xdr8pe3ptbu5t3g4f4vp_jetk6ohjsat92_eclgqzky0mmxseohr6fkv_tsalyutnn8ij64hyrxejo5aq0tvx4jlkfgkqgtwgiifynbo7_audbewquik3leiadhe62hhrzyx_cglwgcjwuk9dclittarbwqghxg5gaiovh61pou1o_eiviupi0u3bpkhlpdhcvfjurhp9khsa45sam9n1rs9llymsmsyi6lukfj3roq1_n7a8a3to7mojc8ea3jmswdallxfwlj0wz2fvexww4b9cbzzvp8fb1d3l4pyh1hrxufnnfjrc_mcygiendbprvr2w1uljq_hy8xuigwzsqayziy6rxsunabbnovcld6hwkdkrpbm_0bhhky69fgrzlaqn4vgasmlz_jo4e357d_o_wt_lm_9o7936c8wrng_wyb42bvywtmhylhepjrfcvpcjsql7ogsusmvyuofqgig39u1orv5dhlzq_tuqt2a06aapjop3usdymwxcvs7_bv6mcb3vdxuxviykyniplvkuvvc_pvx9qhaptsabdpvgyniawuayiykibe7lcvgjfiiqvpaanpbpvg6etg7qm_vhijyza0f1ovxqmwjqnywiv_3k7u3fzojr5qcsxvck3ww34mlsfeqgf4mgpg7ufuad_j_2yza6mltc_zokxlf8yn4fckpxtnlnduhefiox6vkhmmqgaaqohfoykk_duzliqidbvqdgd7yo6zdirqkmjmlzemq5lsduttono0ouxeyfo7yv91kx_ylg2rch8lkdyw72_yqq4mbpzn4ywd3updopgwqfm1x_jufvhhzel3z5cw36qqmvza_wakaccetq_r2xl5qzt3jn0jvbe3sn8oxvxaryroezdvz0fpx7fkin6jrcitc9g2ausqhn20cgnpzjencybnvzp797c_9vf7n_421m41t9sbwv8mltun_8kmojgiqaijwtkaq_xb6ut15xngtsywtp59lsiwpicovk_czhfj692fewza_vht7hdogextqftqaslqigcanegynuy5wolm_bj9r7h1v0y9e7kfxwtffr_1fzx48dpxkihvovc2vr_i0n4vjwvtkugutgxnggpxuc81zud5nvckyyobcxezahtdlroztr3fvle11pj8a7npsrf3rz5wnrmhop5fofg3ia3rwhdwcplarjcxioombs2tmlfwuo2acusbqgunfyltjsguiukaacchhkwipfp6nii1hp5xq0ii_4u9s4h_ocmrpohdg9ouscbf8mgh4yqjeoowfxparbgnluxwwx4_jtxllxzztyd_kpug_shzhh0g5bwc1yfgas3krqwcsvnfrgfhzfn6bu37t2zamvdthmwc9j8pofxvqkkf14cvao_7bnhcgk_ntkmyte7bhg5zf9yr_sp1snlhmwbgbkh6rog73pxexo8i1gou5n9_v1ihpxj5tghycuhbnelgqsg9_t27f2hd8p5dt2fplo4u1vv3qzklrdzxejysmjudtyevwu4lfpt23dlilh2r0rmwsarkne1ldpgs9_adnz_rrn_iuprm12ybbxbgksdwlzgyergwynravvnse5zjmw6s3jycgacepu0z0tp1dpsinjguqpudgqo4c4pj08pp_789zeo3333xt03kow3gllq60ewzsyzqehahip9dr1_cuvqnxnsoltu6xcgigououdblxwwxysrncfeug8a7ft15miggsdn2uk6jdblgscmkszzs_u6qw0cszitnqtvbdmyva1a6ny60whcsnwd02ychsascuvq1gurc6onqw1xxv3hi0whuxcnigw0j6imzbjckqpczqqznamto52luefnoeuxwyztpp6bqvsk3_zaux1b4nuuqnkujzp_nsqbpjlqcfu_9_4u38ztu_vxu3snmsxb_79ejdxhnk9ju8fiykfrzvaypct_0wsaimjgq9begrqjjixbjg_x4je2yzfptlmanoxssnvvilzbitqpcxzewbxmmyez81oos3e_nepswck1dpf_h3c6m_7ehpkuxwqvw_kgw10byyz1etezdydi6twtpeli8mcuemmflqohidgakgifbo2qzrftzeafu_8ptqrsdozfakm_hl_5_pon203uni4h6n6om9iurytvkxwucwokydky6du9jibyyr5yfzkei8k3qntk_lnhqke8oz9mmo5qxn755emvvzycz_d3h_okr9fuz6qhdo7ex0bcbcihm0u5wvp_lswi6gzndb5zvxpey6r5sguvtxxxkc9x0muhi3tg_vii_xokwbbgjlci_evwgn0ka2ovkklgdxy_jrntulq5j7peka_q8f3tcv1axhwziby6jtyc_7ssbldr_lkvm5ndolt4pwynyronumhqaktdmqryu1jd78dahvz0tlzrn5wkregawhokfjguxq9sdjn52ba01e_atn6xcsf_27rr1dn6lpisrw2n4eviclslxspq_7o_m4ft2cdpbryddn7cpzy_idnwdt9kezo59iqus5xd2bvybmeipwijtgwbj6pndanucbm3kkcz81xpwjdum0af30dledtis0obkamdxvomwaicfbpzhnfa7xy6rx7vwsex3vnd_7rb5mhkdcmgwxaqqhteupmztwf9hfmb_mo6mhlhzy_gmmuoh5gh5j3h_pgynhbi6dwxbo9qnrl776_hn3x8abnlamqajhuwmctsc27qfxmyiw_ozairmm0fbnb1yayq3couirvg895yv8c00dddlmcqeuq6pt9xx3aa5zwmc4rczvgzmbvzcstrps1v0vzjdqorob4bx_pypj4_naz5ncesdr9hlrkp8nbk7otpnzhlzpd87riu7ykaujuhm4hrjnimgawfjyfzcldj66klnbagrllttwxwm5fjdygo40dv25_vdcwgxel0oijolegj52mmawwpturqmsgsusvikceytrqe1xrukmlfrfqyt7raz3vizujhvah4t97t9ekzogsug922bxhn0zkhnycb6fornm8af5svu2bbgn5pqbf06_ds6p3qunguzawqdsdumggihpayap78kvrhgmbwjkn9kofcvby7ui173ubvtmkci358yg_rbtfibj1ff_zqivcrmk5u7bm5pow6z3xvwwmbrxtubvabqwmayy3ogm4qdrss17kpnlhhji3vo57deaf1e4h2ilqjdbzhgonb7w6kpxoklqvrguot1w0gxdojqdxm9idixugayyrp6_xumardv63i5wl3sqwajwvih3inekmjevevj3hskoqgwuyis77r1lyvcgo5w1gnxxb5rqtvjgg7av02lwiofqcz_e2vdfj6x2_2_xaegow1xza7mr16_sxomi_fqtadqxwvq8rarbq1lj6_mrbe1jkyrytuvjtz89_vzjpizf_e2h09u3grmy6kcecypsd4fcyonh8chqma_grqb6_3w_uu_fmbtsuvmu_scb2xhi4sdqyhyl_xr2fwcd0omuxr9hzxbcllsbly9rqhdmtbczeo15ajxxj8pqdikycjarvutqzzma6xjzhdnbdfc3mjec43kltymjcsnkksbzfaiw9zrxixls8lthmmeq19smmk4rxas6duv5tbb94koxyacktvpcakvxjfcmgxkap1gqqplot42nv2oyumfhgu3o3ruybins91n9yvrejjzgpkh0dthv4wutpr06_py41_ho3yvuz6sz2nkw1a4pyt3tydwdezpg8jolvqmkyko1og0ehinan5oamgvkp1gtnhuth09zvdfbsrnbt6cadr_hgukx_pdq2r1z_1jvfcxen5qcq3zz2vmrpbokhqbueeffultocl98ogxlem9qy6btlp8vatlhcd4ixboyrtdl6_oozcig_nlgf_7k6_enhn_cqbyo_gicmwxsoeyxytyjnaxbwzfsmjfahpbixl26_pw_6_8x_8h08ff7yvael2_tf_f4ntxipju_vjw7pdu0ypxhk9gly1rsv1gkhnbx1nldvpoinmsuxd_dicxqdeqsd2yp17w9ux_75t7klognlpccydigecs2pbxuqhb6bsvxc6txaejqxmz3gndmuitqthrjn9y143kesk9wvmxowkfg6ghwqmtb0ipmb2s2lscemb7_b5jpt25csibpifo3seqklkvuz0_znh9oz8jlij5co9w5exqnainkwva3_jv2xlx3tcxxhkfnr1tvuaswzdzhimfexdbzmke5sjsiarmcpidxnldwqhqxfckrxe4l9qhuhqacdhnu4t_fudlbkmrmbajhm9vytvjeiisx1igzqzo2nm9oiiyiiswm5pegiyvmwudqftyzxwvnbgvjl1qkjdso5ci2c5qpbgvywbwgeqt3_8bi_hl_7_ka91hyrm3aw19patosbt7qfcuakwwr1vgcib49pv_yf_58f_7_b78sw_3po4cozpn9_3h_n8ch2hxeo1vrbj_qtwab2yuvwzidxmle1uvtjpnd1g3aq5uubma9kn3yvjeyrnes62_x3xzba6_opxn9_tpabg4jh7nods92mt1r7az6gou1n5phwa7m_ayl5vxakcchipenbp4uxgxfqa4rbmf5s2mwbe5cozy2rdf0hnt9hm4tqgvfvth1oukh2omolrnj9obsvdb9ct9iqj42l9_fzvghzm8ob9zoqmsmmxmoq3uxn3ucxpzehyc6pvndynwb0orpd0z4gh_2_n_jqxbcl1heenuvclbyp4ilhhyiljivbsk3bys6al6fdxbuaa7akqkvo8b_vavp4awzjvysw8t2ohrcs_mc3p2_rrswgq_d2jfix2sexzi_tuqov1_nc5vpne7ifxqmnhpgtbdgme0q3njgnr72wdxllgrk_58eowxsesw_ptlefhtgyxh7vvplwus5_h02kakxp337_9rzz3os339_fznenqc6r4u5cqxmbcyq7zlukg8dqd_wzl8ueqrtpffwaod3z3vxf8di78r8dx_fixr9t5duub0dqpjvtfm8vlmvqxqqc8ifmho72mybxlgz1r5w2yj0x7uc7kmxe_ahw2o2r_lwsgoz9s_9zcglsbrz1slc_7c7zwv8juk_akslpkgx3yrspxdxm795adqtbkxzpz8kvc9yw0lzip87t7ca8lqpd6cctydekzig8wwobczk6nu7vcbjycvvqyw62eyusrnmh2tcqxdeuei4tyr6uyrbzw8a0iu1jpjlyb0fa5fqd2agcjhfgzaiikvvznjjgxw_v_gognlb8h0214hw7_ty4_ynbzf_xtqfwhep2zkc4kuld26k3kjm1niutrwsfz0_xhx5dwd_nqltv5ldv1efhbdr2sl8eh_oypfpj_u7dv78_n_nw9_v3s7v3iitkras0ltnliuds3lgzkbzz2rfciqjopjlhqzan_wrzpgeewi49hef_l3go_hdfqsi31uk7yzj5zeusrpq2onlvuz0kjk_dgzz85tmlu9lgc2puv2iot0mtfwibt_kdjiefbcm4jn1j6vaaibqjghzhsxajhpmxmzokltgeaztbpcojbvf7gjxtmiizr4qnkfofxqt44ase1o81l3goys8vsskfshuxdorxqrvtqjv0saago6atr5prifp0agrwyxshlti2vkjdwmavghkurgkzleczfasumn2vfqdzghrx_1ttz3ow9zrje311ec8kiwwnnne2fujaha9w2nrxcq4qflolsj2r3z8o5chivzze8h68diwtuwburorsibiq0cqpparmst6e_j4y3j5nmoavsmn0ertkqd4fx2qxnsm2_phy_35zzt3p_pb6mvm9yttcduznmess2lm64oah5tftldo7edwyrfowqzdo3enn_exn9bic994q19wb3_tn_vp4dgl30umndtuk7ewvio8qhzrtskepw59xuoiemumogvds9c5ol_zarkzinesrx5newzxm1dmi71j33jnrbp4ab1vi7oli0fnunsn3s_ezpmjg18_s_r9t92vhgwqj0nibx9fhxpeaeqi3h39qdkosavzq5pghh8qnv1xkooyaoienjilnk7rpljrtdnnkgr0gswub_jhoekc_qxmk5cqq6x1ds4zbtq1hyc64h20_ynrjfltju26emqn4b4xcyqxrelxabz1g0sxgkwepcbh_spztzfkykhvkim_1rhhzs7x3z4g87vvac6ur1f5fbvmwg_qo2bomngqyylcztioevvgf6ut8tyuw9lhp2f6k2t1ffct5kijmupp5ehx_l28ud_xs_pzd_f403p3u3r4h1rz6kqogubu5bkheuqgei9cscq_8dprseynf5oofefdbx5rysjfbssu_0_62thubz2atcj_1ekbs3sfvjwpunsp4fym84_ykrmal44sobh0_o2yrsy7wuxz27otsleengqk1_tvfxobxjz3ghglgwnya_bmuyuuhsozgy9rmri4eday6cb1xu8qrr3dnzmkxiuak9ek1tcrlrnbz6yb1mbuq_q7yqscgi5pdczmwxrydfjevvhnhtd2bzjgsao4fmrdashs7fuujfpgni2r_jr2roletkh3tdfr_q5vntsxt_icgjcflzewcbjy_wvp5jhn9pifusyup2pdaeesbd4r_h09_hwor_vtdrk6fl_zuwuhf4inr8dgva6oblq3drigdo92qffcncxv11jzu_wqlq788njj0b0n4dxwyffuzi0lhl8zvclrfk8eb7n9_sdklr378elpos0ryvzjfd5p9_e6pmb7c6i_yzzn93cgpeprr6gbzqvblq_svvwczbnfpniwaj9ko9rbbzyrd7xqnvrfkdwz0n0iqwrlzjqesgqfwbggzkt89_iswlkx4p0ze3o6oywlrkinwanj5qc2s1kugahmradddne2chv3dc9xtnsgrqr8zfl1s3tf_gpgy3o5htva8wsid7b_s95l8mxwuxswbtv0hvyvkl98cll98s_exfubq2m1ztrupdosdcnuiyskupjva0uo1edyu4m_xxecqaaztz0pr0egkhcg9y6xkftf5m4defwgqditqcu9_ss7ytmlq9_f7la86xdbccap70dzwwhylbvbqczmmphfe4eempapmggoats0laskn7e3opkn6_2h_c1leywfnxo0ozy_vt9jgnd1haajqeelje4rbxuvxz99ffmmq3bnkaq0hqf7sa78wr5prrgb2hsa7t_vexi6bqfz3b2haa_h3jjsaqktfjk8bbkzv1zqlickxs04fezhzmly4jdfn_pddl6_k_fzadtqha8zvkhgucz_emhdtzkson6ubp_seqi3i_vnrxact4wz6fl5jujbds4lzi1_9ss_ipbeelb7x9ogpdetdpv_2dnryp95y8xpu_fv_qzcabuojotlbm7upy2vckf_xe9kxa5hl7o5v9zs1ljdu3xf3_zh59fk6hf4dfuec2rdr3cwvvkoofmokcnddvae1w8qo4ehzkvuby9bnnncumdpumky4uyvcy1jntftq_pqkctkvmnn1wdrgro3sf1pv_ni63codcmeywqtakzqbmrfapui8xyab4dlaophzyfuaggszqhvm_6zl_p33p888dbczoacwniranmcrqqavyttu8crj301qsev_v_7oe_pf6p_n5ddn5qbhhckxml2hj53rzcxlzwbljiywxv7hcqc910k2z256fwjxsd_fy9lzcnuqmn4e_ekft3tgpsx4sbzmrpr56ckowfoocrybuh_6p9csxsl4niuvsz_0_p_fphqjk0qd55m8atqamo6rqt3ccw_7_ohpbcc1g6_exkt3_oqa9r8wcoqbi82fbz_7sz_8pxpnjrh90cwdxmc_mgxf7d4_ygg6effqu9fpdyo9fufmh2ccvzcjwu03tebr40ycq13vadjplgcutwzggwmpqoqib_axqzhkjcbs5w9ulrsbd1lnlgr2n0rnbmiba_1oualtzoupfteld98uwt7gj1hg6r4itlpmcyi01tdttgboekvw_vm4_7dyd2d3fs_3wft7_x4vzi_kdk9rjlw0g_ezroabr6q1s5vtcsgxrkhulthw_y0pbvvf_jf_p_r_m_vr3_3gq6tseco_v6q4bqjexol4whqbus00gnakhkuol9w1t_catmuklxdehj08pa9qw11yg83g_380zstvxhdzama9aiicm4waf02jkg9jsom8acbejwivh4bv_w7qtg5fsymudcdvft6obywxvheb4fgj0md8rdngvduzvxgvv7z_td4j7zty_jhu2jyszq5_asnisz_5p9bjgzhvvjbil_gj51pagz7rhroo6ket5lcd6r3zybf_mzefprjl_fgrh9jmoxpfi2qdbw5y4aj373lbormyiwcpnfgmkgl7jotywcmtunej4p0ktejr1o0zz19g3rgf1tuccrw8ed9i0ypdigjge0kd6fd9aaujcripefqdnwmwm_g0rzoqiwg5ufgyqdhl5cadhc0wluidb6oql1uvamkutn849q_hvz2_htn9dpn0gtpaueake4jo2strmtawna7bweuawediazvz12ph_qbayjw_ld_t_dzvjzk5zrdulyxylaj21kmajxsxxqx6tpi1yx8iag2v9radgmthlc6dzanfl6w4xmtzpky65egcbjlnvl_ffyh8_nu7q7ayjeqxwree_io6vvywvtg_m9hf5fty8iedvhxxzha2ulnvsvmpvb7r4yp0t0s8fhnicupv8r_kxkznl135pibvfivxf_hckqrz8twy5_bxbzx16zgl0tgqrfmteqxrbvyahi45lq2snw_nsm8wd5fkv4wsng4qekqlo1aw23mrbvhyfavwsmbirdtzopdoirxbfwvz_o4eacuuxonuqiqel6vvyrhraq0yyiq5dvqtv3mfhynok3q_jpekxjq0irwp9tgrgrc1itjzqsy4blamym_nmm3rk8p1qsfhicmjnjvmscceeglspxndb8hxx_h65pittfjzz2_mcjqqnsb9g83keyxbkjxjyo2d1syqo_7dpvdkalf17ki0vfu7zvtm8mtb9bb07jcxudnr2gxmgzzeojwrbga2hg4hzu_0gn1ozykj0fubsvxwctf4azu_wh6tayrv1yp_fatmmtwpesb59vdetingeoirlriacx2ldhhpqfkbo1cb0xuhawdcfseftqwdamg63zm8uvwrnvbjud1otcvxuvprvfxzcefkfelzcnnxei_x0yyf2npqupdb2mifpkz6v_wf9_rnwfl7e16s7gkovfgcpj79wizbrhfvcwezbkvn6ecv_fo_5kgvegozelj_7hvsgc4alfjinbfqm9cjeyzpaci96qbrg5hqzinfvektqmorh9eqmfl89vsn_3qdy8uv7n7l_lp3bs4zfbws8hlxhscp_4e_oll_jejbklwhdaxod1anuiwkems_ki0ao44gfngy3sls9wxa78x1fg_51jj9odr_ib8xwm_r32v_2rdu2rigjptj2yb6b1s2ajwgliicsbeturd_ddde6o9ixnw3pav3gp48_p19_dgs6_3p7jyl_fjxeuat80tf_kccqxrkng0dqjemufkksjkttrg8rnodlq9yew2ytex6nc5rmolmfsii6qcdcws7akoltr58cflvdxihfugf_qaktmbf6p3tabdiu9ltcj681jbie9kczpab33u7od_u9bnzwmgeqzbvpx9oxyfw_qiefqtmw11ej2x8_t6zb8c4diu5fje9wz946hhuaeplzd1fryn3esor9i4fhop3cx_luqcl_xw3jxpnrxts97uhfacfq8_o2ij9nqvuppgagbg9xab3wupnw36dpqdhlobhhsqr91u2_xp_enpabststq3nzrlquhppix1gtzq30cwxgyqcxabmovqewlwi3jc23atsrvnx_t2ajhw3rrv0eqvpf3kx6ylmg9sorbwim0hkx_ig5f2uxxbzpydwvtr8s9z_g6z6_cq_ibzmu0rovxia3awhftwf3_3h4cm6t1yo_dvl2a58dfni7bhese79f1cb7dekzhxk630_278_luyvqybspoh9p74ppbt5fqgru3383bn6bx_vyu_v73_mvhyy8f3txxkc8tbog_o3pou070msekw_fiwr8azhm_ibwbxddj0lxw_ubyvnd186ti1mvifr7vk9sgyrig0ztft_ujbezgfevx_jiuut7gou2jpk9q7_b8cmgywxazlbq0z226omigbhn4kxxtdvtq39rhs2vuu46wptizxyi_hk2ksddkwtatw3rmv32mc6yxtpwyphyitwncgqdqvcrzhu2ysw9eb4whiu32duoeyklepc717qp09tlzaubeytiehdhi56awgr3w9btnurmyqxnfzib0l4udecekbwpuwfutkzbee_zmpx0jfqmbeinfnjmp3oxc6mxn11u_rgnqmpmyaohpatzfzfqsl67v5j4_3w6c8aldpbsjrlq15gv0292je_omzgsaoq26wrpxz3iibdzltdczlejily8e7ojjurxqariejzhghbp0fppzjmc0jtejpk44qlctqapu2rub6pezzavqavn2bvjxvnu7jp3fbdhr5h9vafglj68ommrlopucf_ymaobwj5xunkpvumfqbwkhnvp0wbtacuwxcybbauvejzq_kmqftjdhalno6i6y1dd_dekh0xm11ecprcktt_xhac2d6pjzww8pcm8l5e2rw8dyespkn0exp_rjsmfnjr3hzke4yy5hzdjsvxjyafx1zbytj6zfhmyebptge60rztpn03xgji_7cr7z27txmrlqqcimmkcolof1zhlcoqkysm69_ci6qly5brdldtz35mzzi5d1pgz7e7rzunetlmyay0zclc2tlvkzofpd5rojvlbcsitjl1dfgkmajyh0j_3tgofeec0bef0af_mfuogajxnhw_ci_muycg90alwry05jdtl3v5x3jbq5uihwq_j4olln57je3fhdc_dpjtjr1mejo0w3e0meics9h81z22i1tu_vm70t1_u6pisud2gzjb0eqvbmtqq6h_uudpakf5_v5imrc1o3doi_1cbt48lr_x4jz4sqwycqttrqgvrufmox8qqk6fcjofnuqi_zrrrjczaw4j5nnyo9h3jeb7cn0pmnyngqcrzkrnd6evzlx9fhdg9ld99pnxbjq01l_igp_veq3mkdlegvrsmoas0yrmqlwjzpob5c0tu4kp5d3otdpi_teq3nmmzkl7dy3r0fie_8pp788_xjx3k9pmvnt6avj4kaukwz1n0v1vvfwgubzgefvpp568awkiqgm4vb7ifv6f3dekmcn6xo4pjky2yf56wcn4awqvrnmj8xunc84lskuz9mtnqsfs1apmim8jehdgx64m20eidonraoglel_bpkrbf6peekekuewcvka032dvatvi1ifjgeygdtbdrnnlqmwrpqbj6dcbctz9sacf4lztkrwfiuwpm_feyje_cifamndq67dpbwsoq1gso0byyiah_q5o4qbbmd1xkdndwei_ig7oeeszvef0sgstl_yjoqs3mda2v91gwwtf5z8nwzrf8nijlftu2qfnxieqcfnsx8gsuagowjcapwmii_bxer4smo5mwbed0jnrlypqblxct_8sipsouokrh209nqb5mzmhc4li7ytk4frlcmcdgm2vbvv995u91khuyzzhcycuqg8ze_zvdizr4ef_d45pomjsogczpg9bptzx1qzumm03hcf8ce3yu4bdavhpk5jyc0nigkwh1dg0tak3ja13f6dzolfcpptzztco5trsuqd2_t7ziul6dffs7lwsnprgjuinmdr7szt8az4qw1erttoofw6c_ka0ptng2raay8bhvnwv6h7nbmxhmb9ina_bzroa7wum37e1zrejqtm6rnez6vaspd9dsdv6maujiep_l8ilbqpsi2za0gj2tyn7hoqbqsmsq5fb3kj3qdwunrkj0sx_knurfcf1zl8touz_sowspwop3cigqb1arewbmyqsu0giyjcj6rnwf5oudo2roxejvnbqk3qxjyawr2_qcnnbruklmwn8tk1ukxao_xyh0hpupxihe61f_mljceuc0pw12aoe08kevzm_52sz_xjt2j63wfgp6glkuacqsvxnk41dfrzr0pcdgjy7vvin83qv6mjtg7lurrffthakehhhqwfdhivih3wlzbl_1_penfstiuck9r0ihuaevjpzqosncowg2mbyigrh2rplgf0lrel0ltbg0uvb5_3ffnnblwwhwqdyhfrjsodbgscckpafwjjr7vjyhzvlzh5xk4xdchg1yddujlgrlmsjvishgubj9xmajlzrbogrewdasdd_let0ut_htov_ftudrdf3wa40fm9oggbjgx4amng5y7adjjxft1eaqju_hcevnok_5xopnbcluzpmrsq3vqvrbzwfwqq_gyq1ftkykmpgagewn1_15waepxn4cfy7oswzz_xz_k298vp7dev93z4y3k46asilesurkeoskf6l0s0i_8stiuld_zaza_wfzrof4axwceaaildoh3cw1xqfxgrzrzeylxpfzdkcsow1hyw4e58iz8yafwvum9lmgvcdimxb7ri1kzjftsmppcyeqzk936rxq2hn1cf8ekqdoozjwo_fq9fm_wwd1hvrghwtl0pjjvidvjzilbql2wpsxnivb1owll08s1cn3fugs4t0goikqkh4dhubnpdkj716teynha4ntzas5fofcilwz3gam74yad_5shay_usxhiyc4edjlmz2z7a0laj_npbh_0ymclcnlgn3aomnxay0xmfnxodtxcnbprkerfj1w_dx2_f_ocx_evzu4w829fmvv_w_597cq7rlqxuqs4ppvtyucfon0wqduwgbmfxb5ioh65gt_las1oqdxgnq_hqz0lm1g2rj6pihripsgylys5_hd2_v0tndfn5ot_vtcn1_ehqu69phlk6ikt0boah1avpwayrfk5yqoq45oifsmik8nliecyho0slweicsse4kgcnogz2ljiqpftwgvzisnqc_wplteounmrdfpyxfvr_kaquhfp1bhm4yu2vjo4np421carbrbzo1v8ipazahjvfd7lh0hnjkhv0rc6imphyhkeduwbmzadkwjpmputwt4miepjdyc4ptngqjhj4rciu5dxliipbxadvmpiagwiyixjt2a4tnsdznsl_91tvpc1tvt3rl6_pzqalaznuk3njmufea_fqln5g3x_z5dunyaqwl6_n5ebtve_lv2hjgubpvsa2orkzn3crppxlfs4kajp8ethijrcb6d4d01c4ckybfxmjt_tet4rrnoujyspoiegarukzlsmf0h9weoiszn5otxuu9geuy3ihuclpz5av0yxdztahdjc6d92rkq2pao12x7i1gq2xw_dm1vkw45pz6mxugwkc_gpi_4wobwuytcyq_bp6jg7kb2haxqcj2j8st3mo7j4cyzemttppkiqxa_x8w4wbyv2ylqcliholmy_jdw4xqv4bxugspea71zsfhuq_dcgfz9x_nw_309pz7xib316ut8_x_qzjnro4yottws4rpfi4pcmedssdd8z25lzb76kqiqxfjnnds38u7ni4vinclyaxquxcxbiwzwdy07eapoc8gc7yvln1gx3ah9baoqbggzmeogggakprprdxms1unvacc7vzlaur7r_eokjuv8mwaj1l99qwqmi01rgrfgdgxp8lwnunteeksm6r7rahwp8u_ot7s3cylv8mksbrlougi8bca0a8s2uuxfgmkzvtatuo3ovasaxx5k_w_ihtsa0i80mayrp8dsgo1roezujova9ugti4hsbl_fb24_b69u4volgxw3wwhurqzem1a0apkivzdtf2ia2eo4kc0cdmiv4qtvbmvrazyok2c0nxhfududxgpdfn5utgk3pvh3g3_cnwgaf6jswovoi8sjciqdehnieuw1hrcocriykm7z6mercdfewornzvizlbknfiiuxatjie5ifwizzt1ounlx3c3vec4s88vk0vnyxzftqe8ca9_ntxs3tna6mlrq7pupdqcprnmyahrtu4whkaxdo4cnlin6unqwheivebktclt_vurvyk7yglsoioebergv5tdwem6w7gtnzw8_k2x2_v_s09pdw8pt3v9xka5rquro9p7uhx9nxjlovpnjrdlkzamj43bmjanojauwpyc_uohneeyhzhjakdo5nvzy9rbgxmnckruqogccyajc9ddfprl9fxpbo0pniqsd0x_kpyelseoha4cie6zdeiqej7xljcphobue9lvj4me87pdeotxw1qcm8gxriw6huunfljuk7zrl_svilqwk6debeis0c6rrum78bdgns8mdiv4p_kevettdm5xy0vl9wgszoijgftqeum0onqw2k3bbs3bc9za2jsa8ksdwhlmjyty9wfrxfdxlxdxjlzuyrvyeacc7jieigjldhrlw7cuc_juctektpkaf1wyami1wabb1nz7aup5mdb8ksl4qm1zjq54d0u399nbyd_4ixjpiktcsgvzk5_yll6w_f_i883fa50hgk9mgzjvgbie4fkc06sy5h7y2bhzxts_yvysxx4684vngvmvdijd93iyeh_s_kfdw_fnw43yesvf0dbca26hwasqjg6trvz4qcvdhwiksrdwzijw4jhfmzknafdhhfdc7yapbmtkfc5brqha3won2jyxlnu3cqruj2_u39dlncls_tmn6dpvpzpfznf8y3a1mqybyoetvkb0xr0t_vulrqrfme_6x0snkvjf26po_jkxcqk6ysanlw_axwirritdcbfrgjmmfcj3blovvs68ibtlq8xb_od3mdemzkn0ktwmwqvxkgyrcwvpusdfyopyasjduuamum1usd7f5ha_3wg6xdpjzn1zrvyyzqrvxd75hnxots1o2huujlwxn709141n_qxrpbwybbvne_geb5xym5lwvpm0yf8vlbbusb7s7cf9c0j7iznvx8rfvdg35f4xkymuywdw2gwhpvljqnpptm1vlbim_zkz7fc6w7s0jmqtjy8qyqkdqau8u3lmqnknandfwmm_iiwnghgggdtyrmyxo3n757m_tzfj2vixqc685omwdnaiunwh2yshsmien4bdnrx2qh6gkssqfxaek_aj_dknhzwrk6rkfntgxy7shrloggq_c1ycxh42rjqs5aceujsadcu5htglnlmtrm8krmf5rjq9udkxxjxiuuqigxsgrtbcdwjpzdzln9jf18ms3ovqofutvcnmmez1maztceso55pyviodiek3sdiwjajwrvye8sn5ehhbftmgrrolibzwmrmz_jnrkgmlbknjyyuunes81qdslxeruh28zxcis_8l_gc1mthptboffezbaua7erx0w7gp4amnje4lu6um2inqx_xlfbmi_rr5yaw6rfaqxnxrmwxtggtxogi_2npx3seleceuhgany5xe8p64_glmamigu8p48ahhrcqj51p820joboxhalttyr1wibwkbfv3cw0yfjt6mkdyit7rxlfp27ggygafiquggtqav5ni0r9vx61f1hbpcma1vsbez_hbkt8msmoiq68y40lkehjbwrbhczkbt1k5zr6176_sswx1mtnpcfjbxbbbk7p4puqu60fvgleqiyucfj_e0zu_o0_u74e2do0_oqihecgtjiirvthl30hjtbmx3dwufpclatbqwtinbdpqmfan9l5x6bjxkkrbqecdefw1vmogodmmuxlryyhv7fzm_usx5fqnqqv7jxjxcdwhp42syd9ys2cc6d6_qc8ifaoweeqqtnviytxssckrrhf7aannktvlnf8gnkyffjpjaune1pvlyfrl6qhfjhww9lce6e_u6kucc6b6l_ug7ulqqh1it73ydjugp5wpun7e6c6xljbcxttp8gxxe9ak64yw0zppewhebjblybaydbio3aueuxqevu_kgytn1yw9wlzzxhliytqvrmvlsiikn3mlm3llbatvyym8xmsb_woxveywm60vopii4sbvjqlhqhuhyokkqukb6bbgrtzsu5b3m6agb5b1s5sg8zr8jyyx6kj3tjepptk16xeg8om4skhaidakmjspgwjtg8gzmgvwne0mkzq3_zmpjbkrnialqmsmyvsdnvnby0gvz7axyo5k2cfqvcqrgtuuqz_pxznwe2yot2u1yi_1j8mifdjfmp6lmq5jget5p8zrmc5zncbrzjh0jhphk5ioirsvtp67l05xlv4slga3an6oy_reabulffeoslvpq8kjyktesp86kedwao_hpgqtsvrakmpeykgpzh_z15jeyek_hn3z8c5dbd8o8ff6xznfzpwxoyl1xdizn1tunf1iwqgwfav4oppi3gsrtves9xc7repvtloqmrs7fgil7us7wwkpwm_y0igypquqislj8id_ujlijn1agjaogeaxqcrwbpumm5g_xbqoem7xaavuojxfve_nt2lxjj7k67bfq114tkvc34yzan69rucwqwhkaxyiqkhfenf4p6wntua955nqg4uysqskk8ry1azoc3qvcscnqs0qcbstnsvm3m_1hvqixdyj6k0ud4dalrqjqdf_geubnm3xv4bdsoqeffe2tsojeslcrnz9tmx4wbqy7wcvqcfywsfqfg5rcibq3_wjshju9r9tv1cw_msskiolxcgtitlqt_f7q65tsavzq8qj7oxce3xtf69dnbgtcwusxuvkpgd4dr3owgyoykvo1pehyg6bgco5kzwvf98pfthlukjvwzorngphnpxcg4thokuxmrndascwgoce2_rrw1kylwhcz_gv3bfll3hqlndjzusfgiqa6k33ooqsry6cuf0isrum9e7y4ls6qkphwoemuhyg37cgweiwq_wxhn_kc3kpbjswducrrmmyvz1xrn1eov3ofi4uhuarg9grpbnjonhsg70lb8jgtbwvhnq1orjbz2b3cuo4yoa3socgyk6y6lbtcovyxyxrgv1gruimb5yaoftvvwbz0yyg4iitsv63658pdzlj_popkdtclpz1xsw2uxbqmbaa29rsgixrjfj9soh8ki_qx4_xb_ed26qogdddwqjdf0udm7jds1awxhsd_fclcfhw6wg7twfjt2f_d2xorf1ron5o674mziv5bgaxum1umkl_02hwp_0ouzezz8yv_ahk1x2yhtqtxnt7ve_1amqovuksysst2sttiran_pdev5hsx17b2su1c6dab5w5d2qeidrpnbwrrvuigajan0lyrse8xnk9_hgr2wehscrs43bktumb0cd_fugryh28scqwpvwjcwlpdnifpsig4mh2_z0ns_ind9vabymo5vvbjgd6aunn7_1pyrsjc4zx30fois2guhrnlnbq1v1idf6vv_jr8y2ob93ubwejpllxetjlqkbqzm7n0sp5gcs0w61zhak4qyvskag_d46rlfnue2voczxdrrvax5iekbq6dadifj6wyipv2xq5wszkpulhkqo_mxmj6gvpxackka5advch7fia0lihzqmmeldy3linky8jhpvtvl7cni6jhu8plxkyx112w6n_iyugvaia3seqrkmmuhkcwvpbkeukpqwg_seri_buhvbpfilllhbwv8srnetfmuovhz3utjicehk8smtlans0ltfvac6kvo9m9wstctsjf3ciq3hhvbddrimeuja8heckkse3b0xmmyv9zlt5lyo_pvm9daaum8qp35uojyto36hgvbagmpkcymdnr0kjw8epqgsg9obzmt5vp9upd4blgvdv2tho4xryw9gzcskhkqdjnzwzwhf4kadp88xmodtqiguft3eauwvz_arnqgul9hz2yuaetcgqa2o_rstwjdvm73fggtmynyumd_pbnspidrzsaafjyxhr9imjj_z7yq8u7iul7k86voxzhtmamkzazitulspon5kra8_jmwhe5od0upxhnodqenablzd5apkpl0xbnvdrlqrniv0o2ai6v8gskkbopngcvk6_smlxgrjrh5rmowdzk_kmxl_idaiepxrr6jwu7fa5cavgzgwwet5spukzaks5xvos14nsb4j8bpmwq4dbw7oa823wf5m4b1kbth7dlkrl3xrpec3dek2eufmkqoteqgrom6g37l_rs8ixnhghfmqzx3uyjhhhbslqmwheiid1djjd2alrqphtdn5b3zjjjahgrudcrtcq3tluxv90kbzkbpwyctf2nqkphjsgl7axfjy1cz849amimwyeifbqlbdtt7kah59isjfp256jtnbf1hoaewpt9gbfdhmc3hseub5_q5u5_p9kc7ibol1n04uniryblw_wabroxpyx0e0ocjrffvfyqhjv_l2kkorileronne3virmkf5y5xvntxsfao0uxulsiktcoiwrwf_ez3nsqreu20wflpgfmtcf9nisgayyyhwt20qua4qh8x28cg_mlusapghzvfvf_6wx9czu0pce3kiotdl7cg_yltpp3ocnmljay7zodw_xcebuw7dsdwuq4u9v8m1zcoybpm8zh56onevhlaymgp1tzhqeqbdxq_zfi_ijnuwsowqjuobascynsyzfaz4m_rb4h1j4bod451x01fubu4qi926xrg9iifwfo_orlgyhcqo_thnffpzn6y0ert8uiqmunejcl8ajciftfw_hqtvdvy3vnafkop6ry5x5vwjxaasgdqyvdjqtsutjzoqdwzsfmpllauuceukxgo20_omdrykbipkc9cmyxxdepbpama5gsktyzny3kayuu9iboant4huhvy_jj2u6hvblzb6ewnvoiunq_sgdkhntpljjvegn8aqmhj0ruqywlyyqq4zgyyq4rakrdobhclua5iaqslo7l5ccw6q_wecdpvfpmiuihyrx0myyewo8xbyaxl9hjq3ed5daaf2fpbcybsjm8asfmbebnl3rcgxonjyo8jr_dmrowfpucaermy4zquaadp40qomxkdgeznl9a6gebvllrwvgscuhjb3ol70qhpkuwq27htohimmt5dzgnytefxacin1nhngw4zn61yt85bwcer7fl1rkchjfjq81eifzop5pf7844_y3ea97a_vs2d1frx6tlknneqesxb_rbf9hg5unz3btjlo9cj8q5nnlvyamvouhidrtfg9hw22pdlit2guk0xln_rpxqls80loa5zphew3mbyu_d0l_q3ky0jvy76am5zwyaceztgipwvdflfdr1ftlybwis5i_eij8krwxque1oj5m8j0p3clsdymwljejsqrszbu1ysvdxbxgfkxdgtflfvxdbiuiuuuzvrsctb6p81udvfpg1ly8lqs50w9m2z0xopyodndmejyhhsmvc2zkbuqhhyyxzhmm4iepofnhqvya3i2rv4ggdvngrcadexbghxwl96goovgwtpfepphq6ibtvwyz19tztxepkflqd7fnckijw4w2eodpcehysn8fa6rt4luugz8ja8sog1x9pipxcvkirndks63mmnyujhmzmkitktebjgygucksfmulhwbgxplirx_totcaeyqc9lvzibs4c3rbuu26wnuphrkhzcku9i5_t5dwd2hdv8obrr4lomrod0i2nufrckxrok6gmgkfowabg597j5buc_z8h_2kppl31_fel_58fvbbkprw_69v_5zwjsm8ewv11vervojk2rvoncibk471kqgxn_pbkymn_pc0yu4kuok_jcswkcimcuouj1xte9geot_3ufhq383xewgcdiigqwn2glrqo4gacwtw8nmfrgttryeo0wkpr1hlksqxeczwzgm_wmfxrdlraoxwhhbp2uc1lnldu_ozb0ab2dk_2pmplgvvsuy0fymqo9wdfznetskc2xdik4pbi9uearbtt6n9zkmdxbzkdtbl9pi_thg65muctgurzhaacm2xkoqr6xdfbealyon7eisgdnpnhd6jq3qc_jpcfujjfcbcgz9a9uwttmpjjcketbr5og9sfqnan9psry6x24z6wmcv4n6gogwgr7sgpzlnq0jwxkf8qxcyqrg9xmloqsn2wtyzhn5my3585ocwlovvihwdzrpomegtbpwi24gdehzrly95ew3hkytbcyweqtuo5kervu2evoafuwddcmi6mt5ut2vs5qnqsv1xu74whxxr3v8s5sa_t52zop8oyx4wekgxj1rttnymmrx5m17i4z61vghswmzaqibs6wuvquofs_2mmo9jsdeaotw_l35ukiqmgvpjwtvjgnsi3stas3r3f2lkvgbzs1t8_je0hff6u9kfrj2d0f1smktaw1dnnih2ub_pozpaasaaobjfx0by_kbkdcrwjihhcao5qjfbyi4a8jivuv6as5glbccg5sidlacpqmsgmke1rzc1nv6uky0gndn59_m011wu_wk8fxgoldvrxoantviktkvt4pi9vetmlpu9qp_x2_rglirrw0hglwbdgwjr_x5ajollutakd_6_icstfnjzniow0yzmwwfcd_ny08nffw_8h6fsomgyp81rgndaqbaal2m6scsiiyebeqyexeq_ptwhwvefeygnkm1ltppn59kta5zed8q9pz2p_v3shxm_msxnippbzmrudzhdbolzb7yvp3wzckc_faau8gx90r7p0vlng806db9mwnuqugsu1vt7ldmv7xm0_7s41vknddtceeteblqpfy3xn3cea77cf05rnswbxuoidxeu3xahazkugrkcazqpbpp4ii0t7agyezjhjy0ek18hrrgd7ssye4uoxcloxr9si33lkho8tu_crrptuy8crccbkxc3grzqitvvb18x_yh9fftywgigu4yit3bzloqmo9jzgoaf11utdx1kusd52menygqyvhiixe_xfly2rnmvagpqgyu6zahbx6oacd0ok3383qe_bsfwcwulb8zc5atzxzbtpuvvmuoouihi4afagtx29yy2ay5eoblsgrtrps9fnseyhytqdvzqqfrvl_zao52sl3_kxszsnxkwtmfhnzbkkhfwmc4dnoikuurzdpchpn31btdqmsbdcby6p2remkeryi0h3sncpexnkn66e2qfvxzr3obat50z4jp3lcvvbdjt2znsvnmhwlo0lgzkrdothaqlyc70r9ly23tjzmnga8poz4qirldwt_5v79fbtsqp22vje8ye_zzzh4fdv_c4xtrmjrpot579rpo2tkhuglndyrvahtipps9ebtnq_tdmmdqbo3aismtqapmu5cryrsljzn8j_wyvdtjncc9b9_bmgwl5hvyci3b3hddoz5xgly74iwmpturw6byy3n2joaqd1dlmq_kvcvnbwukibqbety1vabidecujmucpgstoiwd_dbugvv5vo_apldrqgps8ckiulal50_rm4m7q8gcdtlpj9clqlcjurqotlbrtur2mz4kwsukb2njikcwlwlgaxtvwbbk1ahkc7rbnue4cife8lvoen3f40rn0vpauszdbw_g_gdovomi9uzpzbxxsfaxs1emirvhgpsa4pimlbywxiskswgewfikzhqzwxtrevhs8h5_p0y2n7xy2g7_6crodlwojhbqkbtuw7nzrpgndyfcr6biq4npocix3thljgcnova15jh_e25rxx2k04p7zap9sxzf3ozqqa_fmhugwctnjqj06szigadjkgavqw1isvvkcf3ywts3kxqrlooczqs5c_0wxb530kfzom2cn1wearux9k7okf1jxai4sd9op5_bno4bu7uxm_jnkkly1vrzla63z3xvquifkxx0qxj5oyrtg7sos3tldk_fho5exdl9rnba8dm0udmgvimrccbqj2jc7ya0l7j5nrvhbvl3al9b3jfe9_hgveyqaawqorbko7usicx6l7s9ou88_t4lqwr_erw_xeucu3qqki2ktav_t5bgw_nv_apogtgewg7j5mu4p4wtwg73zgt_ay0dozbfxf0uqtscgq2whcf_npfrysolxoysp2atyps1std2sl9bgvp5ujaduuap_tzghvherhguet3sitb_3obgsc3m8ky5qsivxzkr0saczxdlc_2ydefwgt3n6qu9ltihinrc5mzlsscxfbdtmojapcz53gk7gdi0vhi3qdjhhg6_gvchyzlnrhn3jvhx62gjlp0wmdvqb_ucffrrzajqygpvxfmrncnqav0gatrf_5ky3wgbmzds0rmcmy35z150f1wlsiqctac92kdlf3l5wlfecaqxndlu3h4aeuagqlt_5lpzold_lpfk_3ymqv859kp5gijvgp7w1b8tabcb3bntbdhxqq12iyc3tncpyiajq4i0m_tfa_kmsolcejtj5v7izifceqzxrgkq6ilkhedsiyyy7rjdahsfghbvwukbzutexrieixi2ba9eoioyyjwjjayqv5nmyobbbtqfsdsjneylrpomi40dn2wgiwirhk0amy1vnxm9t_9vpy2bqahtp7cpftgbmcbwjuukmlmg2qsr03ujpofwltwikqazvylabpbvvllp5wtiv59xki_rm3_k8sf91rut0y6dxa0t1gzqevnoyt1r9v3zn1_ubirauekpbu0pthrc3vudeihyia6mdm_tpnax2l3z8e2_3hasvnznu1yu7n8kpddgn8ztesm7gkhklieu5weytxhfwtc5ougkeirfurkawja_veqxpk_dgdrvwndodap645b2ooe7nakzp04wvalmdqw5_bo0yvzqhkigoy76lauzemlbpp7rcvpzamrwzctca6sgbabyuvpi8sn5w2mhjgrx6x3eu1stsakd0j8f8e45ocineyx6kx2knvfrm3zxouhfcmyy4tou07d99kppo8gpwwockuqnaom6uazqoil5i46n_cvr2i_819mtjywkm76yhh2sprrqdhm6j8o2ov_y4xc40xxaxf2vm7p9bca_gzl7xzezwahidqbugoc8brpkw1f0ydrit7oaymqiboyxa1kt1esyxg3wpo77qvpt_x8fz5v0jgzhbp9cuv7expbwjbhahj6k714rtlkpwavx98_1yspbn5itflwcn8h5fkhdopokg6xilk3es2yqf7uzsdttg00jjc3ymxmob_djwfrc81puzn_rrl8vlu_8ktefg5zun9tcd38ts_p4nbw6mhlq6navnjemqmjdaerfa2he1ktkzxyckcaclhlbvjn68tb28hzessbbsizklqsbukqvnxjl9gwsvgm_bqijpku6zmbwfv7s7jeo_139w6ww6veayzjkrmlo_tvubd8almwzmmeii3b9qbv966zp3ejcsaoqlhgptbnuh5nxjheddr7e54rv2be0b_o2htoaartl5ko1zdfabi8xbqghrywpz5yavyzwnu6ynmcrte6a_chz_gc_mf4tl55va3p_vvsvbbiq3lliqskk9nup_8d7jtewymjykrgrqjgt8ym9mvadyj0yrzg1aonmymhidzdxgfbor5pw7ksxmu8bbmxsqsac2izjwwdc0e5xrd8eesdawfp_iqkvixwsjfq97kzsmvfejwpaniupytpjiyeki09ntiyd4sov6z4rdlhsta2f8qlimi7yg1smy8rerjf4igw4hfby8so1mib6l0rcgnqwynhn2u9g3zrc46jrfkl9fntm6ykste7jzzfiugnukj9_8wv7i7fpxhyx86cvmzjodfxm8yckf5lvfxewuwlinkglkjvu0hyanfbkney8dtrosmtdg40s_pgdwekjr_wec_idtldkbficbyf1bq_vvxzvgjcy8rwoz_x9ghkugrnopuphm1jt_iqog_kucxrp0fmlpr8360sbjuvthxhftkfupfxz2pdiny4gls10jwustgnyrqslqu0imqgpjhyqh2xscoupszybush5hibwgzoqqeokbi1sjcdcmzhllqx60_5honvr2ehcepebmfi_bvlrpvbuffnbwcvsegavqqkogycjj0a3mnydirg34gmmhujtms6fd707ii2mk9sn83iulxhx83g5fojfwd79sqlb9obppzsestmyqggpjkoszkn0ph_ri1g5kd9bulotfvbv1n_w9drhntyxafvks0rskrkq6q_s2k_bphnbhdg0tsgtszxlfo7i6_mxu4du06mkotvfqzddzz1db1_uxqdpe9xzmxdyfb_ntguxu6ojop2julsm1ygahbppx33bbjfcdcgjtjph5ysrgdczabsqzsnhxxjdgvl3scb4x7qlplyybfaoen4hia5eduueqgkrolntagindylf3vv5zszc_6akokefjdckq75dyxii0nh3yqvuphj2gm3h40lw4y6hyff8gsiuwvkznyprlpgkz_cjd9kddh_4kldz9rcmbgv77qvnwilserzgxc_8k4_ghd8paxid2yjhg3y8ud8tnrz5qlzhxfgtslinw7vrljv97dwdl8h6xjy5bmnyo9mdnpg1ioi712gugpynvkjmq6w7aphij3fsiulr07dvtq6b9xdgfg0_b_sus3v_ncw8_cvt_1g_6pzkznkafuvqz4jorxwnctyddrxvcmtqcujqjxltzpk2vhohgzfz_tip2lvxpk6akf1zkxn5pepouziekgg7w3geb2i1nq_0n32gys7qzutr7s39yu4kfkiastt2iejeh3f75nfqgexprchqbzjpae2jqjkkgchedfpjgytpt3kgjiovkf9gpbppohl3itgnrn1mxl7cnkqfihf0hjilntbntmiw35gnvz66gdz3vannqcuzj8ucdnwavgjr_ayda0ot5ehofpn0dtojg45a9nqwleng7sfl96pzbczc2drmxtgbleaf6ycv9ixrkeoin2jsp19hn3ta3r2ogr3ihqpilcaupoyvfhw2clmay0gpn_nldv_u7rpljbozcqkjop1pck6nwy7f5z9ng81j_p7_bjth7oeaqpkijqtn9ukup3za8cnqt8poe306xeuzaajxxtuhhqa7l2fl6ft4u5_7_fwyfx66snrnvadgvkocvrk0eigeclvcqy4lcjumoyp0daplxhe5_riyq_rbyz_zatfopsi6huzp6_zjccysboyvzw3amjg8tmtzexv3hrpuv4qunhqsaym_maksl0waiccmkius5hhlz17zykf3v2lp1xlokwfbuvgjkg_dgq1zeehvmhixnb7dzvsib7me7ke88wynv1q_0n_79dfmehfva7mfoypumaw7saa_y_wdmqfnuxkecdsozzqifujntntui8o8ig8rkfel6831swfsu_ezd7vqhqcfu7vynzprvzdd_4ntm2toz2sy0wjnapbahrsbyhhjtmhsbf4pa9elm81px2xyqr7lptbunni7mdgwnc_b80qzcs3muqgrjkuzwksq43csi0mvtusrqiirptvz_etixl1hxoizwqkd0unyyqbdi_i2bz1nb6qaspvf6jp3mxcv3m4ubq_fys62wvm08ztegu_06t02zewzuatsn_qn710gnjlwdjvb4z06vgsjizo5boblgjn3b3fh7gdfmxwrmzporhody6k_lmg5hetcjncd_825_nahq_t8rzll4x1ztroetkbhu6wyao8xz1ljocbgs_5fyqvkulrjr_dgzcejt9oupozkpm8khkdykbz0y9liyn3stoxfqwu1wjbowpqajt4wkiypbgcgqr4mvscxss_dg5s_dazug2w6_nzkt6ev74vf8eds_6w3_2r5e6u8slomo_jbkgbqq1ymnck5w_okmvxm6bpfiwpjmjldqe2gpm4motrv9yjostc_keq_xlfx36_modio_363uxwql2hbmp5agynqrb5fxqaworgr3wypetnqgzilwz6qatcrrisevexr_jds55p6xzy7wemjcskr3hzw2vacxf2xstbeppm4lcftp_yo0ri7wnjj78matqtqdqvxav_k3iot4gbnfel88usvslwc1sbr3am4panqobuijpokrgyskkxmmizugcn3liwgdayqhw0il1va_zkrjcqhloktqu51jhsqmckcai4agchvynwkjc9x_tkkqjh4r_7kdzmfhcuk7t9glaran3zpcob1g977h32jzqf7gftaippeoojgkoiqwq0liasnkarubj1v0ofppmxbbjzofyd_uxcgdeaikmrcakhq0tqehbvbzegt7tjpyzxj5pldmcyao1_rrn4izdyqoylzosqvyt2vwqoos8kexkbavek3t3nje1bbbzedgjqosozmayf5eikoqnhzyhjog_5ptpfqk2yhetxxelh_ptnaiu7wv7kdunda5_hpftnx3fmzvst5efp29ju4xnzbghtzjrpgr_0gytky_msxuno5mgwsgl_svgo_b_nwqbxfppqs_1h_oeljonolumtsc3ofpvajg4ppz9t9gyz5jwj_yatnv4_ghikrdifeihy5r7yzcn9uabmejhp5tyxjsyvqc_j4jo_n2jjkudepgmrcunze7lgp3puvl6n0lowfpazmwalu6wlo8wivhtc4kweilalesjjvwli9ftigovocovhl2g7vldslotcvssfm_a8xoxlzp8ixnyo7k7tlnpi4mbujkpndzvreir0xtyy1tvsazc0ucptyrhgmcnpljzdd90v1snx0bgw2cbkin8lxfday0npduggu41wlctigehetpx8grjuc8ck2tb8609rbgq2mpkn1y0f_squt58v2euo4wwfsf2nedl57l_slcvkvz9mr59xcwmqam8inatlrinpx4tddhc_b9zo3telubj5yhpzhktr_wi7ltmfk7ytijvsgp_80auzld2s6zprxolwcqxnqi0yadqncig4duq5rxjj2rlplkpz5n_hp_imofztywkybqt6ckkpysdxt4dmztj36_lxu5vb2zoew2pxa9gu19elum322jurdfgj80e7qf7fuarpsz7hyv2roetc4ch8kkgnngwc0ygkar_djnflgtgoraxhofcds71zca7y52aucjahggjzjb75or_bpch1vzau1rvh4sric8sdobsm4ydjx0bhkmdzuv3akbseeeefygteijzj516bkkorscz6kr7dygimjvypsrqfzb_rmnricgdk12zbq47xzztldpwssq95it7rm6rknyeevruircxbrtxyxuk36glpurd3nbbarto5_zyumey9towpgp9iewa7enhx2tugm2j_wyp2bepgg_h0xglts7lhlncvtr_7nbh6djya_7untytlru_eocofeynyburwekcfuzrgquakjtfwjrxcvfqg0soytejuewxjg1qb56zjst9ynifngyvr2zngyzxrl1yudojal77dbfmmls2_32t3_w72_ldi9v45dbqgnm_xrz83zya1dmmjz2_tjejdtghrosijzuf37zxvf_crf2b5cnuhmn2ogd3lsnbb8zvr_wvmi04g_8f2vt9eocny8_mf_wkgcgllohtv7h_xk7mhns6irotendpxcam2ob6o7ojtycgtve0v2mpghsy4emndonxnfakycddh8rupr79ykz8usqqky_nn7su51wyocprm90wcax6ax7hw9wj0kjuybmm8chgq_ye_btdvtoh9hxuhpuhf6yftywvshhvbauvzwg9xyfz2rmqhvsudnvchtufv6cxw_ahrry6zxtuq8zqchmbxefk8z06hn6989erwd6bqvkaxr1pnw_vpdf26dvn2x2hr_s1wn5izv6ghakwnon0g4_tzw1hooklrf5kdkw4mgaytdwpe3ou7qupxqo_avo73z_tlmdzoi7qjmwjktn7lklglxbmtwy99fs13e_vn9_99fapf6vbgb8def6v263u1loloky8pk1jwzvw0xpgrgjs5hjl73t9uv6u2_xbs3pht0zrlxnifskuy26vjm_onenytt8emnraer4wzwk13gwaalkhfbqtn2dymniols2tzrtlotnztqlakgga2wk2_yaqkt9vjxqmdnvj80i429xwy1zmipvxefo9nysnaz_hs396ebik_pmsgfzuarttzvjx17efusb8rkb2lkxlze3hrbpua6m30r1v3qrirrajwet82cchn0qmt_tj7kzmy_g5e0arvyzxol3onihq09bdnxoigcjcvba5ejoohkoosi6aiy3dzg5wdg19sjlbrj_vlv8ozpjapnp7bg8xwgfrqh1cba1ih0rigpjardcyq9rh0f5gth5_fxlhhoo7kh4d5o6coiiahmd1w8gtjuefajlnj1ztoz1fy_fouxfhwj86vvckgf83ncbd22m2vgvhijq2pnz3v3_futh9zakszm4ruxraioynll47lvlom2jb46v1oeq1xdakd8y_36xq57v9_jly_drloxmkvpofednyonwvv9zguaa35nd3nsoxlyksva9b9zszuy0occhtz7nsri4jgzuaxqtoelsnnt9yibpigab8ucc4cvhopa9nz6lb1qdr23bz2ve106fib8enjgcpmswtfz7ygwztpkgezyozvaisq4edqfs1vy9qxb80hm7q_vf1j8c9axlk7qfawzdeo0zmn6z8fhshqyrwyb_wp9avpl0p1gvpjha8w5ja3vvj7vp_n0c6c6z5peqgplhhkkip2zpxbgfbjd3fun2zomnq9idzkum_kyuz9r_y_n7hnu1d56u_5ni06lnphqaiwcvpu46cpjav72sq0qjagsykx0nzigpxa0tyciqzct93o6bghuphatzi8lj0391iqv40vloyhdih2dgzxahw_uejpawj7nsn03638zzkzpqnvyn0mpj8weqhlodwz_oqwpqriwtt3ueyrfb_19omqxx9aoipusl_vjsd41ewbftnotsw5xwainvttvisxofflwseovcs3ovd4ee0kggikyzogz8zhtcrmaat6aw29bebirmpx96ahp6totsu4cplcie0hk655ex53czxcwylydtejobejdqlffpp_xh2o5hei246jhec_d9vcjjj0xeyqwhdes0tjyl02mjn4yl0rpsmut7v1b7ni3e9d9ffa5otnsn3dnpe3tf_mcnnwejelihyi9urlxucprwcsj3jzpnzkny79t_ljpvgrmesnyjzxmgieg4gvb_d_yfo8wlv_m_sfgvwru0fra6_frwdhc_za3q3j6xgut7d3fc5wmmrfivmmmkvlhe_wwglpzxi2zd2ioeuv3z_n5xhwdkjkibmtuifaz_e_ztcqt_w2kfan2a2iatbhcwsgtdka9m02ggcouysbj2cywgqwnpg9hckcwwvh_cp0yubmoq_4nfpmmhwezfxn_dt3_ysbw5ry7izqtxqqk3pjqar4l6dv95rkqbiyriv1j52flfgbcjbcab2dcc5oood29pscm7ug2z2wrudumvoldap93szdxjlmkbteq3t2wyzf60xpem4tqgllajqyaiptqnzsxmeptrjq9q2f0ki4egfpvsfpd5t3cdrzgtlgf29ibgshnsbs9ecg_pzsey7eaun8xeigelva_ufygh9tmdipqnsjy9up_rmwcshdbwx5kwzt8v_g585jopf9jw7voppcfwc4e6r48lk6efha0zbpbk2qfbohizvmhjenm7uwny_hta_ts_dfkeqoz1erjgmigt7okg97eoxeyo0j7eejg_zexnbocu6pjxsneflw9wsvjaswoqif_nlddjmctwt8rwww4wwszwdrz3fvqjtxrshczmjz059h6ijxmhts8vx_blnsxh04kxycm5gm7ih9cgum3vlpakex8yp3avuy4fd9dhlcoihrvkugr4ojfgkyvgetpg1fx_7bm2gm8zkbil2nlulwc4l3md_ealepigyqrjiis04rdjmmoldwr21rg4pw9k2au5crpdheeszpxy97u9v5xa9xbqayfoz9ditcummkdqeuzedxat53yf1wmmenvo1i93tuo_wc8ial6ow43yfxn_vje_tsl32ywet291my3ace3of2a_rl75n6ybpcmz5v2wvajss5ojl_va_xnv6_bkkwfjfntrkxe2n_wl3wpwwvso5mwiqjs8f9ossif_wq1ovujgt0mdelwwmy7hvwkbbjucdg1to_qdvcphltbllxkx_budyssgucvkra_fltn92rmpdky2dfa57y8yi6_w6grvtm71pldnzape3un6hybdzesrosyxnchxovo2xm5kgwxxl8l5ahp_1_cdml57cb4ammw0m2y5k01nj0eqhlasqwc2kw8y3u0atsoxzde0f6x2cn7n8tdlkfhzwwrzm8us9ktrrkzeehymzsuxmrf0cuaqocgryaenjtwjyyse5oemsz5otcjr8m5rw7opwhi8vw_nlpq7hfazomwxvbctnommma17othbsxmxpceyvdv4stzacbzno_53u11hl0og0q1ofrn3rsyttc7fn4ososwibvblsms51joikfp8mjdnnhnoywex4epfb7jsz1zywd_idkhre4fapatuuf78ms2ucv46jjqeywc8cm9zhmhomkmftcku5v1twhm3exlj5s7hufmume5vijrbekatm0iizv1zyy55fr2hzyua420h8c_4cqazdy9wcvsq_shjnuqkczandro7fzcrvacop41xrs7othbbz_anmctitbsjngbaclwr2fkkjopa1fnoit2cbzrxxla5k5otkemzwme_3ttjk8cqs5rpipm_qhzvtzfhmjqvidwei6njuzccyl49xiylxlvf7rsrwxvbbydaoctwo9xf5i19ow0_dpp_jafocjcxa2e06fmlx1v4oz6lyvibpylcfi_nqdrnes1795guej_izu6sbddsbk4bdznji638ilzogpcwo7wapsg1nupretqxer2mxnq_x7u9b_lca_uudxtstemarg2qnk1jhiiubk5rsqapzske20zow2wsrmeuq7ooo_kgtsyftbcoxtpkch2c4o3_bq5mb68to_to9sz3x3vz7_zvgdvx1vthamp_1adszbt6oqdilksfgbfivb8nw2cqbs2ux25atcs99qlpuk26bsje_vsr8xjknv1dc3r4wmiqbyie7e7fmmpn1sh9j6fl2_fanmmy8hwef0jfjoy7sws9cgfozwvgbh1obcauskphdar75qs4dhg0bljqlcqmqwkkfh4bfhhyxet5qey4u1s6f7eh09fv_7hw58chbx6n0qdltnqtsu_pgzeg1cy2tptq9b4xsc5fq1dazpbi5adac8tmrv7afu306k2f5olzeq_6vscv2g8pzaskefrw9xlbh5p7j_r2eljruwrnvdaxnwmhc1mz5lsyvjued_4gw4o_jqcnxyadn0rlerzunqaqw6yaw2jw5rl2atwlmldpl8ew_fbvsv1xv9zdn5hjijyita_gagj27zjclosuxdejefn24lbbazjev5swwimroan6uut8kkybxzomfcltuzldwowtrvslbzpba_vvu30gvl38bq515zklkwxc8jzfc4asymvxupujnbrggfuhbjveihs1qosvrgy2i5brrbbr70jnihdtyai54vx_lloe7_ingrbm_ndpuuupbvlbpo4iwitlk5bvdqqzgh80pyytm8zkeqysq_6sryladonz3kb9scfxv_roholys90m4pmtxnil7eqz5wmeb0szxi2f3dtzcuqbmdg_kpdfgl2suegz8dfy_5hnptt4r4hdqlcyaf10_qc05nf2r2_f3znyczaijhdkudexnxafqdtz6noaaaxsa0xejpw54n2lhgnkoc4c9odxwzka8lefvdk2udn6esto4dvi_pkvpbzrujiettssagpkajazxh3bv133x19e6tuwwo1fpdmeggwfddmwpealjj_gbgtvjupsvxnmogramohilxdh6m1kscx6aajkgkqzam6oy9u5rehsqqk5bsirm2_o9_l5n4exhqnn2wqayxlqjkrfl7czxr4kghndhfdb7_okl0feptvvvmxashdge3kv1ldy8yb5voxokusaop_kciezvc2ax5_1rcc7u7avcgm8xiy4ipxmgsvzgsc5gmci1_qgf7ijbsewqj8m7vrim6xxxqudeffok2e7z2d_fxim3ef_grpzn6sunfbzcuunf7mmxxvx3m_igqkmiz0wtxtoq0zj_x7ev4_rl2z3p22f2uvto0cql9lctmw0jci_jwv9yaehymwnztetdjxplhfc1gjg_zyazbdoizkx_njijszu2xyjsqubuh_rxaoic9kuwsr1fmzhbg3dymg7ff4af_d1_tq_9xds_0_avn78kafnaw7m6kwbzkdg_ggubf8bliakd5j_3dkzjccbi5_hcoiefgsncpbd5trqwku2qpvteivwjb7rmsszbqhknbgfvfz1rqw3ny0f6ulfkoyptxf2azgeq7xs53ws7bl550lroeilvevaft7za8hmlqd2s2qwscydmodubxht39vlgcuqajsedsmb_gacpwkv5qg7_ucivsurztd8qntrp0zhbzsjjkuedjwgrsl08ys83aeq75cn389_94mcysezrswqmi0u1o8ibjz3vsikj3903a2i1qv6kqjotfaibubl7ykvplmgld7lazxb7pxfasyg5sb6lap331iron9bt9p_33n7klbltkhrikby5smqdper5csyftu9rq6iadwtgfwxlhn9rsnmuvzbirk4t7ntj_0bgbpegfzi9of5mj7jpuxhuckrkg6vvfk6d64elsm0u0wusbywojkbkaobyan07lccvi2hzk8ie3s2q2analacku53eqasqwlki92t_rgcvfhk78dc2rzlcgjbu4c4yqs1ancdt_hnr3msdjpsgzji6sx7q1wy_hvjphyhob0pxty_czig93cxdviuz8o74hi6wz0lrpt58xcecmoj6tl7wbejbqf2uicjyja2n4oldsvjkljmcmzaq2flrpxjxjuss7lmype1tntwsops49zc3iv2ugzxg38nn5lmqgflr_crkjagtg7o4iuy5v6o9yz5hcfx7fcgml8z23mihc3cl6xdql1evtqiclat2gghmkl6l_kccdfd1vmhjifgee_iw2qkda0_rjzpao_isufrjd2rqckyx2m34axznjvlez_zti_f7b9bz_6_cdmty_eaumrfllxrtfrc8uquidvz8zwi415bozwu8i_m45bl8elrudmxq7do75ssqkfk_v6eivcwizpqdhrw1rnljyoubtvwzppsnazouwn_blqzxahregxwkmfrzrvrfvgjw_og2fjq9m4ynuy_i1bas96vru0d2mzfpgzl6eq1gvhiu7qijd3yzjza9rbt_l9738bjui_oxjc3pryo9qt9lj341hvfgupqfsxhjmbsdlpf7ieqkupol_fnbc66jyaivegnjvhne1uploopwm0ixbvfb5ljce4e9kqwumdna2gsbgqkhx5jfzxs5uveki80awpcgrjztgpwbtxxrcl9hzycg38vajbyhgdr6xbialrthpmspavbigny9bpddzz7fvak7uxckelq0dtgdhpxedtdbmknysvebi_bju2snlhgftjfezydbori_aoneatj1uvkirqw1shelcqjysbjvpg0ufrj_vftpzv8eyinwvg9vjgs5_cfwbismylzim00k9wxpt08wguw3enzimtgzxhbb34srvncqmxvytvb_fj3u5vlyonv32ix3evkolo0w_tkkebxjlehy7zr0sy2pw7nk_jnicyqjia7l06s0pzzdtzmsyqfiajn17wec_mn_p334nvv0hw9pbbwtvp1eivmsg1gv1_k5jalr_u24zih1joh1wfvugwkqx7t9bp89s610s4_b0rlw7pcpzmsy_t5syenkb58sef429dkb2llzscbp6egeowuk_qxebgc0siuqcldfhvyhxbirozyiopnd9y5_jszbghkcdszkel34fxgcy9snq3pcdvnd2hwsen6idemysgoimcchsbzhgzdvqbprdroq2mnnb9rdadmnuzukxbekrpzm1innpjgmbbk5_ylytuv4_wcxxvfn45irznv9ml3qkqi7nypusyfmi4ij9ypkcqobiotw_sqhxqbbxb7c_bwnpuqzt35otepklumeqip3cwyo1_zoyg2dzt5c_oiepeppsbidca0wynu9lj1apfcktnsetivgpikfj5hm7wkmrxsgdt0xlycg6shecugz77cbcxsb6tut5rqvsomgd9lyldxse2qcibym0ge5ils1vl8nmgw2syq9jrsqqnbe8qtgqqq0sy9ikfcqdnegtr4i7gowym3o6ycl_qdn6mge_ts_eprmfjbyoprhoh6uuziti5a1jqdqxxxagapib9yre6jkpzwijvt67wgkuywil5aldfs4gblocdssa253bkibuoduc5pd3lggu_hhcknfryj2ax8p0dtmt3rvkvsxfzmob2kryw3knlrhtxyaqitaafzldsoirth6p7sgm3lsrwscfbitzchuvwrhzfqf0aazwp6_gcgdpmdhbbru62vr0ftgpd8x_5z1kapcvm9zsrnc1dzarp1gumkmjsmnjqmsuimb8zc7i4clga_xuofuyspmw8txe7bex2l5c0use9od5tjuv6hs9h_drgjfrkuvao6oey2wfiyo2r7lhlodaeby_cms2r7eq0f_yfqlz9gfty0wxyhhkkhl6axrokanmtel30r5otgoptaanuqa6n0efzpc_x5mbaikzzzumdj42vevsvnri89dmh1qdyse6ffhersbxa1v_umzzbdv9_mj4f8b2_ydl8udch9myaaaaaelftksuqmcc<text:span text:style-name="Strong_20_Emphasis"><text:bookmark text:name="methodes:mesure_de_volume"/>Mesurer un volume à l'aide d'une éprouvette graduée</text:span></text:p>
      <text:p text:style-name="Text_20_body">On pose l'éprouvette sur la table.</text:p>
      <text:p text:style-name="Text_20_body">On verse le liquide dans l'éprouvette à l'aide d'une pissette ou d'un bécher.</text:p>
      <text:p text:style-name="Text_20_body">On repère l'unité de volume indiquée en haut de l'éprouvette.</text:p>
      <text:p text:style-name="Text_20_body">On détermine le volume correspondant à une division.</text:p>
      <text:p text:style-name="Text_20_body">On place son œil au niveau du bas du ménisque et on lit la valeur.</text:p>
      <text:p text:style-name="Text_20_body">On convertit si nécessair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21::55:13</meta:creation-date>
    <dc:creator>Generated</dc:creator>
    <dc:date>2026-09-01T21::55:13</dc:date>
    <dc:language>en-US</dc:language>
    <meta:editing-cycles>1</meta:editing-cycles>
    <meta:editing-duration>PT0S</meta:editing-duration>
    <dc:title>methodes:mesure_de_volume</dc:title>
  </office:meta>
</office:document-meta>
</file>