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s"/><text:bookmark-start text:name="__RefHeading___methodes_1"/><text:bookmark-start text:name="methodes"/>Méthodes<text:bookmark-end text:name="__RefHeading___methodes_1"/><text:bookmark-end text:name="methodes"/></text:h>
      <text:p text:style-name="Text_20_body">Le cahier et méthode de travail</text:p>
      <text:p text:style-name="Text_20_body">Sécurité en chimie</text:p>
      <text:p text:style-name="Text_20_body">Mesure de masse</text:p>
      <text:p text:style-name="Text_20_body">Mesure de volume</text:p>
      <text:p text:style-name="Text_20_body">Conversions d'unités</text:p>
      <text:p text:style-name="Text_20_body">Proportionnalité</text:p>
      <text:p text:style-name="Text_20_body">Lecture d'un pieds à coulisse</text:p>
      <text:p text:style-name="Text_20_body">Tracer un graphique température-temp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28:45</meta:creation-date>
    <dc:creator>Generated</dc:creator>
    <dc:date>2026-09-01T23::28:45</dc:date>
    <dc:language>en-US</dc:language>
    <meta:editing-cycles>1</meta:editing-cycles>
    <meta:editing-duration>PT0S</meta:editing-duration>
    <dc:title>methodes</dc:title>
  </office:meta>
</office:document-meta>
</file>