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mation:microbit:enregistrer_acceleration_pendant_chute"/><text:bookmark-start text:name="__RefHeading___enregistrer_acceleration_pendant_chute_1"/><text:bookmark-start text:name="enregistrer_acceleration_pendant_chute"/>Enregistrer accélération pendant chute<text:bookmark-end text:name="__RefHeading___enregistrer_acceleration_pendant_chute_1"/><text:bookmark-end text:name="enregistrer_acceleration_pendant_chute"/></text:h>
      <text:p text:style-name="Text_20_body">from microbit import *<text:line-break/></text:p>
      <text:h text:style-name="Heading_20_1" text:outline-level="1"><text:bookmark-start text:name="__RefHeading___wait_for_button_to_be_pressed_to_start_recording_2"/><text:bookmark-start text:name="wait_for_button_to_be_pressed_to_start_recording"/>Wait for button to be pressed to start recording.\\<text:bookmark-end text:name="__RefHeading___wait_for_button_to_be_pressed_to_start_recording_2"/><text:bookmark-end text:name="wait_for_button_to_be_pressed_to_start_recording"/></text:h>
      <text:p text:style-name="Text_20_body">while not button_a.was_pressed():<text:line-break/>
pass<text:line-break/>
with open('data.csv', 'w') as f:<text:line-break/>
for i in range(1000):<text:line-break/>
f.write('{},{},{},{}\n'.format(running_time(), accelerometer.get_x(), accelerometer.get_y(), accelerometer.get_z()))<text:line-break/>
sleep(100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43:47</meta:creation-date>
    <dc:creator>Generated</dc:creator>
    <dc:date>2026-09-02T07::43:47</dc:date>
    <dc:language>en-US</dc:language>
    <meta:editing-cycles>1</meta:editing-cycles>
    <meta:editing-duration>PT0S</meta:editing-duration>
    <dc:title>programmation:microbit:enregistrer_acceleration_pendant_chute</dc:title>
  </office:meta>
</office:document-meta>
</file>