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:les_sorties_microbits"/><text:bookmark-start text:name="__RefHeading___les_sorties_microbit_1"/><text:bookmark-start text:name="les_sorties_microbit"/>Les sorties Microbit<text:bookmark-end text:name="__RefHeading___les_sorties_microbit_1"/><text:bookmark-end text:name="les_sorties_microbit"/></text:h>
      <text:p text:style-name="Text_20_body">https://arduiblog.com/2019/03/13/les-sorties-du-microbit/#:~:text=En%20mode%20%C2%AB%20analogique%20%C2%BB%2C%20les,0%2C82%20V%20(25%2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4:14</meta:creation-date>
    <dc:creator>Generated</dc:creator>
    <dc:date>2026-09-01T21::54:14</dc:date>
    <dc:language>en-US</dc:language>
    <meta:editing-cycles>1</meta:editing-cycles>
    <meta:editing-duration>PT0S</meta:editing-duration>
    <dc:title>programmation:microbit:les_sorties_microbits</dc:title>
  </office:meta>
</office:document-meta>
</file>