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conditions"/><text:bookmark-start text:name="__RefHeading___conditions_1"/><text:bookmark-start text:name="conditions"/>Conditions<text:bookmark-end text:name="__RefHeading___conditions_1"/><text:bookmark-end text:name="conditions"/></text:h>
      <text:p text:style-name="Preformatted_20_Text">n = 6<text:line-break/>print("Début")<text:line-break/>if n&gt; 10 or n &lt;0 :<text:line-break/><text:s text:c="4"/>print("branche if")<text:line-break/>elif n &lt;5 :<text:line-break/><text:s text:c="4"/>print("branche elif")<text:line-break/>else :<text:line-break/><text:s text:c="4"/>print("branche else")<text:line-break/>print("fin")<text:line-break/></text:p>
      <text:p text:style-name="Text_20_body">donne</text:p>
      <text:p text:style-name="Preformatted_20_Text">Début<text:line-break/>branche else<text:line-break/>fin<text:line-break/></text:p>
      <text:p text:style-name="Text_20_body">&lt;font 12pt/inherit;;inherit;;transparent&gt;Si n = 12, l'expression du “if” est vraie. Le programme exécute alors la ou les lignes de ce bloc puis passe à la suite (lignes rouges)&lt;/font&gt;</text:p>
      <text:p text:style-name="Preformatted_20_Text">&lt;font 10pt/inherit;;inherit;;inherit&gt;n = 12<text:line-break/>print("Début")<text:line-break/>if n &gt; 10 or n &lt; 0 : #True<text:line-break/>print("branche if")&lt;/font&gt;<text:line-break/>elif n &lt; 5 : #Non testée<text:line-break/><text:s text:c="3"/>&lt;font inherit/inherit;;inherit;;inherit&gt;print("branche elif")&lt;/font&gt;<text:line-break/>else :<text:line-break/><text:s text:c="3"/>&lt;font inherit/inherit;;inherit;;inherit&gt;print("branche else")&lt;/font&gt;<text:line-break/>print("fin")<text:line-break/></text:p>
      <text:p text:style-name="Text_20_body">&lt;font 12pt/inherit;;inherit;;transparent&gt;Si n = 4, l'expression du “if” est fausse. Le programme teste donc l'expression du “elif” qui est vraie. Le programme exécute donc la ou les lignes de ce bloc puis passe à la suite (lignes rouges)&lt;/font&gt;</text:p>
      <text:p text:style-name="Preformatted_20_Text">&lt;font 10pt/inherit;;inherit;;inherit&gt;n = 4<text:line-break/>print("Début")<text:line-break/>if n &gt; 10 or n &lt; 0 : #False<text:line-break/>print("branche if")&lt;/font&gt;<text:line-break/>elif n &lt; 5 : #True<text:line-break/><text:s text:c="3"/>&lt;font inherit/inherit;;inherit;;inherit&gt;print("branche elif")&lt;/font&gt;<text:line-break/>else :<text:line-break/><text:s text:c="3"/>&lt;font inherit/inherit;;inherit;;inherit&gt;print("branche else")&lt;/font&gt;<text:line-break/>print("fin")<text:line-break/></text:p>
      <text:p text:style-name="Text_20_body">&lt;font 12pt/inherit;;inherit;;transparent&gt;Enfin, si n = 8, l'expression du “if” est fausse. Le programme teste donc l'expression du “elif” qui est fausse aussi. Il n'y a donc plus de conditions à tester, toutes les conditions sont fausses, le programme exécute alors la ou les lignes du bloc “else” puis passe à la suite (lignes rouges)&lt;/font&gt;</text:p>
      <text:p text:style-name="Preformatted_20_Text">&lt;font 10pt/inherit;;inherit;;inherit&gt;n = 8<text:line-break/>print("Début")<text:line-break/>if n &gt; 10 or n &lt; 0 : #False<text:line-break/>print("branche if")&lt;/font&gt;<text:line-break/>elif n &lt; 5 : #False<text:line-break/><text:s text:c="3"/>&lt;font inherit/inherit;;inherit;;inherit&gt;print("branche elif")&lt;/font&gt;<text:line-break/>else :<text:line-break/><text:s text:c="3"/>&lt;font inherit/inherit;;inherit;;inherit&gt;print("branche else")&lt;/font&gt;<text:line-break/>print("fin")<text:line-break/></text:p>
      <text:p text:style-name="Text_20_body">&lt;font 12pt/inherit;;inherit;;transparent&gt;Si toutes les expressions booléennes testées sont fausses et qu'il n'y a pas de else, le bloc conditionnel ne fait rien. Ex:&lt;/font&gt;</text:p>
      <text:p text:style-name="Preformatted_20_Text">&lt;font 10pt/inherit;;inherit;;inherit&gt;n = 12<text:line-break/>print("Début")<text:line-break/>if n &gt; 10 or n &lt; 0 :<text:line-break/>print&lt;/font&gt;&lt;font inherit/inherit;;inherit;;inherit&gt;(&lt;/font&gt;&lt;font inherit/inherit;;inherit;;inherit&gt;"branche if"&lt;/font&gt;&lt;font inherit/inherit;;inherit;;inherit&gt;)&lt;/font&gt;<text:line-break/><text:line-break/>print("Fin")<text:line-break/></text:p>
      <text:p text:style-name="Text_20_body">&lt;font 12pt/inherit;;inherit;;transparent&gt;Ce bloc affiche:&lt;/font&gt;</text:p>
      <text:p text:style-name="Preformatted_20_Text">&lt;font 10pt/inherit;;inherit;;inherit&gt;Début<text:line-break/>branche if<text:line-break/>Fin&lt;/font&gt;</text:p>
      <text:p text:style-name="Text_20_body">&lt;font 12pt/inherit;;inherit;;transparent&gt;mais ce bloc&lt;/font&gt;</text:p>
      <text:p text:style-name="Preformatted_20_Text">&lt;font 10pt/inherit;;inherit;;inherit&gt;n = 6<text:line-break/>print("Début")<text:line-break/>if n &gt; 10 or n &lt; 0 :<text:line-break/>print&lt;/font&gt;&lt;font inherit/inherit;;inherit;;inherit&gt;(&lt;/font&gt;&lt;font inherit/inherit;;inherit;;inherit&gt;"branche if"&lt;/font&gt;&lt;font inherit/inherit;;inherit;;inherit&gt;)&lt;/font&gt;<text:line-break/><text:line-break/>print("Fin")<text:line-break/></text:p>
      <text:p text:style-name="Text_20_body">&lt;font 12pt/inherit;;inherit;;transparent&gt;n'affiche que:&lt;/font&gt;</text:p>
      <text:p text:style-name="Preformatted_20_Text">&lt;font 10pt/inherit;;inherit;;inherit&gt;Début<text:line-break/>Fin&lt;/font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50:24</meta:creation-date>
    <dc:creator>Generated</dc:creator>
    <dc:date>2026-09-02T06::50:24</dc:date>
    <dc:language>en-US</dc:language>
    <meta:editing-cycles>1</meta:editing-cycles>
    <meta:editing-duration>PT0S</meta:editing-duration>
    <dc:title>python:conditions</dc:title>
  </office:meta>
</office:document-meta>
</file>