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e807689e7da9635719cba9ae23bbd2.png"/>
  <manifest:file-entry manifest:media-type="image/png" manifest:full-path="Pictures/b683ee2678a06872bdc5b359f0fd47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executer_python_chez_ovh"/><text:bookmark-start text:name="__RefHeading___executer_python_sur_ovh_1"/><text:bookmark-start text:name="executer_python_sur_ovh"/>Exécuter Python sur OVH<text:bookmark-end text:name="__RefHeading___executer_python_sur_ovh_1"/><text:bookmark-end text:name="executer_python_sur_ovh"/></text:h>
      <text:h text:style-name="Heading_20_2" text:outline-level="2"><text:bookmark-start text:name="__RefHeading___la_base_2"/><text:bookmark-start text:name="la_base"/>La base<text:bookmark-end text:name="__RefHeading___la_base_2"/><text:bookmark-end text:name="la_base"/></text:h>
      <text:p text:style-name="Text_20_body">Mettre le fichier .cgi dans /cgi-bin/</text:p>
      <text:p text:style-name="Text_20_body"><draw:frame draw:style-name="media" draw:name="0" text:anchor-type="as-char" draw:z-index="0" svg:width="12.832291666667cm" svg:height="4.7625cm"><draw:image xlink:href="Pictures/e6e807689e7da9635719cba9ae23bbd2.png" xlink:type="simple" xlink:show="embed" xlink:actuate="onLoad"/></draw:frame></text:p>
      <text:p text:style-name="Text_20_body">Passer le fichier en exécutable (705)</text:p>
      <text:p text:style-name="Text_20_body"><draw:frame draw:style-name="media" draw:name="1" text:anchor-type="as-char" draw:z-index="1" svg:width="13.6525cm" svg:height="12.303125cm"><draw:image xlink:href="Pictures/b683ee2678a06872bdc5b359f0fd47ba.png" xlink:type="simple" xlink:show="embed" xlink:actuate="onLoad"/></draw:frame></text:p>
      <text:p text:style-name="Text_20_body">Contenu du fichier :</text:p>
      <text:p text:style-name="Preformatted_20_Text">#!/usr/bin/python<text:line-break/># -*- coding: UTF-8 -*-<text:line-break/>print("Content-type: text/html\n\n")<text:line-break/>print("Hello World!")<text:line-break/></text:p>
      <text:p text:style-name="Text_20_body">Ou</text:p>
      <text:p text:style-name="Preformatted_20_Text">#!/usr/bin/python<text:line-break/># -*- coding: UTF-8 -*-<text:line-break/>print("Content-type: text/html\n\n")<text:line-break/>from random import *<text:line-break/><text:line-break/>for i in range (1,10):<text:line-break/><text:s text:c="4"/>print (random())<text:line-break/></text:p>
      <text:p text:style-name="Text_20_body">Pour afficher :</text:p>
      <text:p text:style-name="Text_20_body">http://physix.fr/cgi-bin/test.cgi</text:p>
      <text:p text:style-name="Text_20_body">===== Pour afficher les erreurs =====</text:p>
      <text:p text:style-name="Preformatted_20_Text"><text:line-break/>import cgitb<text:line-break/>cgitb.enable()<text:line-break/></text:p>
      <text:h text:style-name="Heading_20_2" text:outline-level="2"><text:bookmark-start text:name="__RefHeading___compteur_de_visite_3"/><text:bookmark-start text:name="compteur_de_visite"/>Compteur de visite<text:bookmark-end text:name="__RefHeading___compteur_de_visite_3"/><text:bookmark-end text:name="compteur_de_visite"/></text:h>
      <text:p text:style-name="Preformatted_20_Text">#!/usr/bin/python<text:line-break/>from datetime import datetime<text:line-break/>import cgitb<text:line-break/>cgitb.enable()<text:line-break/><text:line-break/>print 'Content-type: text/html'<text:line-break/>print<text:line-break/>print (datetime.now())<text:line-break/><text:line-break/>try:<text:line-break/><text:s text:c="4"/>fichier = open('compteur','r')<text:line-break/><text:s text:c="4"/>nbr_visiteurs = int(fichier.read())<text:line-break/>except Exception:<text:line-break/><text:s text:c="4"/>nbr_visiteurs = 0<text:line-break/>fichier = open('compteur','w')<text:line-break/>fichier.write(str(nbr_visiteurs+1))<text:line-break/>print nbr_visiteurs+1,'visites \o/'<text:line-break/></text:p>
      <text:h text:style-name="Heading_20_2" text:outline-level="2"><text:bookmark-start text:name="__RefHeading___liens_4"/><text:bookmark-start text:name="liens"/>Liens<text:bookmark-end text:name="__RefHeading___liens_4"/><text:bookmark-end text:name="liens"/></text:h>
      <text:p text:style-name="Text_20_body">https://fr.wikibooks.org/wiki/Programmation_Python/L'interface_CG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4:49</meta:creation-date>
    <dc:creator>Generated</dc:creator>
    <dc:date>2026-09-01T22::14:49</dc:date>
    <dc:language>en-US</dc:language>
    <meta:editing-cycles>1</meta:editing-cycles>
    <meta:editing-duration>PT0S</meta:editing-duration>
    <dc:title>python:executer_python_chez_ovh</dc:title>
  </office:meta>
</office:document-meta>
</file>