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e2c52d61dda6526b7fe048100a4088.png"/>
  <manifest:file-entry manifest:media-type="image/png" manifest:full-path="Pictures/094f9b2f86f8bd6f4c0c91a3ca01c5e3.png"/>
  <manifest:file-entry manifest:media-type="image/png" manifest:full-path="Pictures/751c2a3a7cb092ca92027339483aac9d.png"/>
  <manifest:file-entry manifest:media-type="image/png" manifest:full-path="Pictures/9924cc27ca60d123f555bf4bf8027ca2.png"/>
  <manifest:file-entry manifest:media-type="image/png" manifest:full-path="Pictures/b474edaf5964fe73e28e9c6517af2c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interface_graphique_tkinter:start"/><text:bookmark-start text:name="__RefHeading___interface_graphique_tkinter_1"/><text:bookmark-start text:name="interface_graphique_tkinter"/>Interface graphique Tkinter<text:bookmark-end text:name="__RefHeading___interface_graphique_tkinter_1"/><text:bookmark-end text:name="interface_graphique_tkinter"/></text:h>
      <text:p text:style-name="Text_20_body">https://python.doctor/page-tkinter-interface-graphique-python-tutoriel</text:p>
      <text:p text:style-name="Text_20_body">https://python.developpez.com/cours/TutoSwinnen/?page=Chapitre8</text:p>
      <text:h text:style-name="Heading_20_2" text:outline-level="2"><text:bookmark-start text:name="__RefHeading___exemples_2"/><text:bookmark-start text:name="exemples"/>Exemples<text:bookmark-end text:name="__RefHeading___exemples_2"/><text:bookmark-end text:name="exemples"/></text:h>
      <text:h text:style-name="Heading_20_3" text:outline-level="3"><text:bookmark-start text:name="__RefHeading___hello_world_3"/><text:bookmark-start text:name="hello_world"/>Hello world<text:bookmark-end text:name="__RefHeading___hello_world_3"/><text:bookmark-end text:name="hello_world"/></text:h>
      <text:p text:style-name="Preformatted_20_Text"><text:line-break/>from tkinter import *<text:line-break/><text:line-break/>fenetre = Tk()<text:line-break/><text:line-break/>texte1 = Label(fenetre, text='Hello world', fg='red')<text:line-break/>texte1.pack()<text:line-break/><text:line-break/>bouton1 = Button(fenetre, text='Quitter', command = fenetre.destroy)<text:line-break/>bouton1.pack()<text:line-break/><text:line-break/>fenetre.mainloop()<text:line-break/></text:p>
      <text:p text:style-name="Text_20_body"><draw:frame draw:style-name="media" draw:name="0" text:anchor-type="as-char" draw:z-index="0" svg:width="3.4925cm" style:rel-width="100%" svg:height="2.0372916666667cm" style:rel-height="scale"><draw:image xlink:href="Pictures/90e2c52d61dda6526b7fe048100a4088.png" xlink:type="simple" xlink:show="embed" xlink:actuate="onLoad"/></draw:frame></text:p>
      <text:h text:style-name="Heading_20_3" text:outline-level="3"><text:bookmark-start text:name="__RefHeading___calculatrice_4"/><text:bookmark-start text:name="calculatrice"/>Calculatrice<text:bookmark-end text:name="__RefHeading___calculatrice_4"/><text:bookmark-end text:name="calculatrice"/></text:h>
      <text:p text:style-name="Preformatted_20_Text">from tkinter import *<text:line-break/>from math import *<text:line-break/><text:line-break/># définition de l'action à effectuer si l'utilisateur actionne<text:line-break/># la touche "enter" alors qu'il édite le champ d'entrée :<text:line-break/><text:line-break/>x = 10<text:line-break/><text:line-break/>def evaluer(event):<text:line-break/><text:s text:c="4"/>chaine.configure(text = "Résultat = " + str(eval(entree.get())))<text:line-break/><text:line-break/># ----- Programme principal : -----<text:line-break/>fenetre = Tk()<text:line-break/>entree = Entry(fenetre)<text:line-break/>entree.bind("&lt;Return&gt;", evaluer)<text:line-break/>chaine = Label(fenetre)<text:line-break/>entree.pack()<text:line-break/>chaine.pack()<text:line-break/><text:line-break/>fenetre.mainloop()<text:line-break/></text:p>
      <text:p text:style-name="Text_20_body"><draw:frame draw:style-name="media" draw:name="1" text:anchor-type="as-char" draw:z-index="1" svg:width="3.33375cm" style:rel-width="100%" svg:height="1.905cm" style:rel-height="scale"><draw:image xlink:href="Pictures/094f9b2f86f8bd6f4c0c91a3ca01c5e3.png" xlink:type="simple" xlink:show="embed" xlink:actuate="onLoad"/></draw:frame></text:p>
      <text:h text:style-name="Heading_20_2" text:outline-level="2"><text:bookmark-start text:name="__RefHeading___les_classes_de_tkinter_5"/><text:bookmark-start text:name="les_classes_de_tkinter"/>Les classes de tkinter<text:bookmark-end text:name="__RefHeading___les_classes_de_tkinter_5"/><text:bookmark-end text:name="les_classes_de_tkinter"/></text:h>
      <table:table table:style-name="Table">
        <table:table-column/>
        <table:table-row>
          <table:table-cell office:value-type="string" table:style-name="tablecell">
            <text:p text:style-name="tablealignleft">**<text:span text:style-name="Emphasis">Widget</text:span> ** </text:p>
          </table:table-cell>
        </table:table-row>
        <table:table-row>
          <table:table-cell office:value-type="string" table:style-name="tablecell">
            <text:p text:style-name="tablealignleft">Button</text:p>
          </table:table-cell>
        </table:table-row>
        <table:table-row>
          <table:table-cell office:value-type="string" table:style-name="tablecell">
            <text:p text:style-name="tablealignleft">Canvas</text:p>
          </table:table-cell>
        </table:table-row>
        <table:table-row>
          <table:table-cell office:value-type="string" table:style-name="tablecell">
            <text:p text:style-name="tablealignleft">Checkbutton</text:p>
          </table:table-cell>
        </table:table-row>
        <table:table-row>
          <table:table-cell office:value-type="string" table:style-name="tablecell">
            <text:p text:style-name="tablealignleft">Entry</text:p>
          </table:table-cell>
        </table:table-row>
        <table:table-row>
          <table:table-cell office:value-type="string" table:style-name="tablecell">
            <text:p text:style-name="tablealignleft">Frame</text:p>
          </table:table-cell>
        </table:table-row>
        <table:table-row>
          <table:table-cell office:value-type="string" table:style-name="tablecell">
            <text:p text:style-name="tablealignleft">Label</text:p>
          </table:table-cell>
        </table:table-row>
        <table:table-row>
          <table:table-cell office:value-type="string" table:style-name="tablecell">
            <text:p text:style-name="tablealignleft">Listbox</text:p>
          </table:table-cell>
        </table:table-row>
        <table:table-row>
          <table:table-cell office:value-type="string" table:style-name="tablecell">
            <text:p text:style-name="tablealignleft">Menu</text:p>
          </table:table-cell>
        </table:table-row>
        <table:table-row>
          <table:table-cell office:value-type="string" table:style-name="tablecell">
            <text:p text:style-name="tablealignleft">Menubutton</text:p>
          </table:table-cell>
        </table:table-row>
        <table:table-row>
          <table:table-cell office:value-type="string" table:style-name="tablecell">
            <text:p text:style-name="tablealignleft">Message</text:p>
          </table:table-cell>
        </table:table-row>
        <table:table-row>
          <table:table-cell office:value-type="string" table:style-name="tablecell">
            <text:p text:style-name="tablealignleft">Radiobutton</text:p>
          </table:table-cell>
        </table:table-row>
        <table:table-row>
          <table:table-cell office:value-type="string" table:style-name="tablecell">
            <text:p text:style-name="tablealignleft">Scale</text:p>
          </table:table-cell>
        </table:table-row>
        <table:table-row>
          <table:table-cell office:value-type="string" table:style-name="tablecell">
            <text:p text:style-name="tablealignleft">Scrollbar</text:p>
          </table:table-cell>
        </table:table-row>
        <table:table-row>
          <table:table-cell office:value-type="string" table:style-name="tablecell">
            <text:p text:style-name="tablealignleft">Text</text:p>
          </table:table-cell>
        </table:table-row>
        <table:table-row>
          <table:table-cell office:value-type="string" table:style-name="tablecell">
            <text:p text:style-name="tablealignleft">Toplevel</text:p>
          </table:table-cell>
        </table:table-row>
      </table:table>
      <text:h text:style-name="Heading_20_3" text:outline-level="3"><text:bookmark-start text:name="__RefHeading___button_6"/><text:bookmark-start text:name="button"/>Button<text:bookmark-end text:name="__RefHeading___button_6"/><text:bookmark-end text:name="button"/></text:h>
      <text:p text:style-name="Preformatted_20_Text"><text:line-break/>from tkinter import *<text:line-break/><text:line-break/>fenetre = Tk()<text:line-break/><text:line-break/>bouton1 = Button(fenetre, text='Quitter', command = fenetre.destroy)<text:line-break/>bouton1.pack()<text:line-break/><text:line-break/>fenetre.mainloop()<text:line-break/></text:p>
      <text:p text:style-name="Text_20_body"><draw:frame draw:style-name="media" draw:name="2" text:anchor-type="as-char" draw:z-index="2" svg:width="3.2279166666667cm" style:rel-width="100%" svg:height="1.5345833333333cm" style:rel-height="scale"><draw:image xlink:href="Pictures/751c2a3a7cb092ca92027339483aac9d.png" xlink:type="simple" xlink:show="embed" xlink:actuate="onLoad"/></draw:frame></text:p>
      <text:h text:style-name="Heading_20_3" text:outline-level="3"><text:bookmark-start text:name="__RefHeading___canvas_7"/><text:bookmark-start text:name="canvas"/>Canvas<text:bookmark-end text:name="__RefHeading___canvas_7"/><text:bookmark-end text:name="canvas"/></text:h>
      <text:p text:style-name="Preformatted_20_Text">from tkinter import *<text:line-break/><text:line-break/>fenetre = Tk()<text:line-break/><text:line-break/>canvas = Canvas(fenetre, width=150, height=120, background='yellow')<text:line-break/>ligne1 = canvas.create_line(75, 0, 75, 120)<text:line-break/>ligne2 = canvas.create_line(0, 60, 150, 60)<text:line-break/>txt = canvas.create_text(75, 60, text="Cible", font="Arial 16 italic", fill="blue")<text:line-break/>canvas.pack()<text:line-break/><text:line-break/>fenetre.mainloop()<text:line-break/></text:p>
      <text:p text:style-name="Text_20_body"><draw:frame draw:style-name="media" draw:name="3" text:anchor-type="as-char" draw:z-index="3" svg:width="4.1275cm" style:rel-width="100%" svg:height="4.1275cm" style:rel-height="scale"><draw:image xlink:href="Pictures/9924cc27ca60d123f555bf4bf8027ca2.png" xlink:type="simple" xlink:show="embed" xlink:actuate="onLoad"/></draw:frame></text:p>
      <text:p text:style-name="Text_20_body">Autres éléments :</text:p>
      <text:p text:style-name="Preformatted_20_Text">create_arc()<text:s text:c="8"/>:<text:s text:c="2"/>arc de cercle<text:line-break/>create_bitmap()<text:s text:c="5"/>:<text:s text:c="2"/>bitmap<text:line-break/>create_image()<text:s text:c="6"/>:<text:s text:c="2"/>image<text:line-break/>create_line()<text:s text:c="7"/>:<text:s text:c="2"/>ligne<text:line-break/>create_oval()<text:s text:c="7"/>:<text:s text:c="2"/>ovale<text:line-break/>create_polygon()<text:s text:c="4"/>:<text:s text:c="2"/>polygone<text:line-break/>create_rectangle()<text:s text:c="2"/>:<text:s text:c="2"/>rectangle<text:line-break/>create_text()<text:s text:c="7"/>:<text:s text:c="2"/>texte<text:line-break/>create_window()<text:s text:c="5"/>:<text:s text:c="2"/>fenetre<text:line-break/></text:p>
      <text:p text:style-name="Text_20_body">Pour changer les coordonnées d'un élément :</text:p>
      <text:p text:style-name="Preformatted_20_Text">canvas.coords(élément, x0, y0, x1, y1)<text:line-break/></text:p>
      <text:p text:style-name="Text_20_body">Pour supprimer un élément :</text:p>
      <text:p text:style-name="Preformatted_20_Text">canvas.delete(élément)<text:line-break/></text:p>
      <text:h text:style-name="Heading_20_3" text:outline-level="3"><text:bookmark-start text:name="__RefHeading___checkbutton_8"/><text:bookmark-start text:name="checkbutton"/>Checkbutton<text:bookmark-end text:name="__RefHeading___checkbutton_8"/><text:bookmark-end text:name="checkbutton"/></text:h>
      <text:p text:style-name="Preformatted_20_Text">from tkinter import *<text:line-break/><text:line-break/>fenetre = Tk()<text:line-break/><text:line-break/>bouton = Checkbutton(fenetre, text="Nouveau?")<text:line-break/>bouton.pack()<text:line-break/><text:line-break/>fenetre.mainloop()<text:line-break/></text:p>
      <text:p text:style-name="Text_20_body"><draw:frame draw:style-name="media" draw:name="4" text:anchor-type="as-char" draw:z-index="4" svg:width="3.2279166666667cm" style:rel-width="100%" svg:height="1.508125cm" style:rel-height="scale"><draw:image xlink:href="Pictures/b474edaf5964fe73e28e9c6517af2cea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0:10</meta:creation-date>
    <dc:creator>Generated</dc:creator>
    <dc:date>2026-09-01T23::00:10</dc:date>
    <dc:language>en-US</dc:language>
    <meta:editing-cycles>1</meta:editing-cycles>
    <meta:editing-duration>PT0S</meta:editing-duration>
    <dc:title>python:interface_graphique_tkinter:start</dc:title>
  </office:meta>
</office:document-meta>
</file>