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109522178270cd558b277f2869567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rogrammes_de_physique_chimie_en_python:tracer_une_sinusoide"/><text:bookmark-start text:name="__RefHeading___tracer_des_sinusoides_1"/><text:bookmark-start text:name="tracer_des_sinusoides"/>Tracer des sinusoïdes<text:bookmark-end text:name="__RefHeading___tracer_des_sinusoides_1"/><text:bookmark-end text:name="tracer_des_sinusoide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mport</text:span> matplotlib.<text:span text:style-name="highlight_me1">pyplot</text:span> <text:span text:style-name="highlight_kw1">as</text:span> plt<text:line-break/> <text:line-break/><text:span text:style-name="highlight_kw1">from</text:span> <text:span text:style-name="highlight_kw3">math</text:span> <text:span text:style-name="highlight_kw1">import</text:span> cos<text:span text:style-name="highlight_sy0">,</text:span> pi<text:line-break/> <text:line-break/>A1 <text:span text:style-name="highlight_sy0">=</text:span> <text:span text:style-name="highlight_nu0">1</text:span>.<text:line-break/> <text:line-break/><text:span text:style-name="highlight_me1">T1</text:span> <text:span text:style-name="highlight_sy0">=</text:span> <text:span text:style-name="highlight_nu0">0.001</text:span><text:line-break/> <text:line-break/>phi1 <text:span text:style-name="highlight_sy0">=</text:span> <text:span text:style-name="highlight_nu0">0</text:span>.<text:line-break/> <text:line-break/><text:span text:style-name="highlight_me1">A2</text:span> <text:span text:style-name="highlight_sy0">=</text:span> <text:span text:style-name="highlight_nu0">2</text:span>.<text:line-break/> <text:line-break/><text:span text:style-name="highlight_me1">T2</text:span> <text:span text:style-name="highlight_sy0">=</text:span> <text:span text:style-name="highlight_nu0">0.001</text:span><text:line-break/> <text:line-break/>phi2 <text:span text:style-name="highlight_sy0">=</text:span> <text:span text:style-name="highlight_nu0">0</text:span>.<text:line-break/> <text:line-break/><text:span text:style-name="highlight_me1">t</text:span> <text:span text:style-name="highlight_sy0">=</text:span> <text:span text:style-name="highlight_br0">[</text:span> <text:span text:style-name="highlight_br0">]</text:span><text:line-break/> <text:line-break/>Y1 <text:span text:style-name="highlight_sy0">=</text:span> <text:span text:style-name="highlight_br0">[</text:span> <text:span text:style-name="highlight_br0">]</text:span><text:line-break/> <text:line-break/>Y2 <text:span text:style-name="highlight_sy0">=</text:span> <text:span text:style-name="highlight_br0">[</text:span> <text:span text:style-name="highlight_br0">]</text:span><text:line-break/> <text:line-break/>dt <text:span text:style-name="highlight_sy0">=</text:span> <text:span text:style-name="highlight_kw2">max</text:span><text:span text:style-name="highlight_br0">(</text:span>T1<text:span text:style-name="highlight_sy0">,</text:span>T2<text:span text:style-name="highlight_br0">)</text:span>/<text:span text:style-name="highlight_nu0">10000</text:span> <text:span text:style-name="highlight_co1">#10000 points par période</text:span><text:line-break/> <text:line-break/><text:span text:style-name="highlight_kw1">for</text:span> i <text:span text:style-name="highlight_kw1">in</text:span> <text:span text:style-name="highlight_kw2">range</text:span><text:span text:style-name="highlight_br0">(</text:span><text:span text:style-name="highlight_nu0">30000</text:span><text:span text:style-name="highlight_br0">)</text:span>: <text:span text:style-name="highlight_co1">#on crée les listes de données -au moins 3 périodes-</text:span><text:line-break/> <text:line-break/>t.<text:span text:style-name="highlight_me1">append</text:span><text:span text:style-name="highlight_br0">(</text:span>i * dt<text:span text:style-name="highlight_br0">)</text:span><text:line-break/> <text:line-break/>Y1.<text:span text:style-name="highlight_me1">append</text:span><text:span text:style-name="highlight_br0">(</text:span>A1 * cos<text:span text:style-name="highlight_br0">(</text:span><text:span text:style-name="highlight_nu0">2</text:span> * pi * t<text:span text:style-name="highlight_br0">[</text:span>-<text:span text:style-name="highlight_nu0">1</text:span><text:span text:style-name="highlight_br0">]</text:span> / T1 + phi1<text:span text:style-name="highlight_br0">)</text:span><text:span text:style-name="highlight_br0">)</text:span><text:line-break/> <text:line-break/>Y2.<text:span text:style-name="highlight_me1">append</text:span><text:span text:style-name="highlight_br0">(</text:span>A2 * cos<text:span text:style-name="highlight_br0">(</text:span><text:span text:style-name="highlight_nu0">2</text:span> * pi * t<text:span text:style-name="highlight_br0">[</text:span>-<text:span text:style-name="highlight_nu0">1</text:span><text:span text:style-name="highlight_br0">]</text:span> / T2 + phi2<text:span text:style-name="highlight_br0">)</text:span><text:span text:style-name="highlight_br0">)</text:span><text:line-break/> <text:line-break/>plt.<text:span text:style-name="highlight_me1">plot</text:span><text:span text:style-name="highlight_br0">(</text:span>t<text:span text:style-name="highlight_sy0">,</text:span>Y1<text:span text:style-name="highlight_sy0">,</text:span><text:span text:style-name="highlight_st0">"red"</text:span><text:span text:style-name="highlight_sy0">,</text:span>label<text:span text:style-name="highlight_sy0">=</text:span><text:span text:style-name="highlight_st0">"courbe 1: A = {}, T = {:.2E} et phi = {}"</text:span>.<text:span text:style-name="highlight_me1">format</text:span><text:span text:style-name="highlight_br0">(</text:span>A1<text:span text:style-name="highlight_sy0">,</text:span>T1<text:span text:style-name="highlight_sy0">,</text:span>phi1<text:span text:style-name="highlight_br0">)</text:span><text:span text:style-name="highlight_br0">)</text:span> <text:span text:style-name="highlight_co1">#on trace les deux courbes</text:span><text:line-break/> <text:line-break/>plt.<text:span text:style-name="highlight_me1">plot</text:span><text:span text:style-name="highlight_br0">(</text:span>t<text:span text:style-name="highlight_sy0">,</text:span>Y2<text:span text:style-name="highlight_sy0">,</text:span><text:span text:style-name="highlight_st0">"green"</text:span><text:span text:style-name="highlight_sy0">,</text:span>label<text:span text:style-name="highlight_sy0">=</text:span><text:span text:style-name="highlight_st0">"courbe 2: A = {}, T = {:.2E} et phi = {}"</text:span>.<text:span text:style-name="highlight_me1">format</text:span><text:span text:style-name="highlight_br0">(</text:span>A2<text:span text:style-name="highlight_sy0">,</text:span>T2<text:span text:style-name="highlight_sy0">,</text:span>phi2<text:span text:style-name="highlight_br0">)</text:span><text:span text:style-name="highlight_br0">)</text:span><text:line-break/> <text:line-break/>plt.<text:span text:style-name="highlight_me1">xlabel</text:span><text:span text:style-name="highlight_br0">(</text:span><text:span text:style-name="highlight_st0">"t (s)"</text:span><text:span text:style-name="highlight_br0">)</text:span> <text:span text:style-name="highlight_co1">#Ajoute une légende sur chaque axe</text:span><text:line-break/> <text:line-break/>plt.<text:span text:style-name="highlight_me1">ylabel</text:span><text:span text:style-name="highlight_br0">(</text:span><text:span text:style-name="highlight_st0">"y"</text:span><text:span text:style-name="highlight_br0">)</text:span><text:line-break/> <text:line-break/>plt.<text:span text:style-name="highlight_me1">legend</text:span><text:span text:style-name="highlight_br0">(</text:span><text:span text:style-name="highlight_br0">)</text:span> <text:span text:style-name="highlight_co1">#affiche la légende du graphique</text:span><text:line-break/> <text:line-break/>plt.<text:span text:style-name="highlight_me1">title</text:span><text:span text:style-name="highlight_br0">(</text:span><text:span text:style-name="highlight_st0">"Représentation de deux sinusoides"</text:span><text:span text:style-name="highlight_br0">)</text:span> <text:span text:style-name="highlight_co1">#ajoute un titre à la figure</text:span><text:line-break/> <text:line-break/>plt.<text:span text:style-name="highlight_me1">show</text:span><text:span text:style-name="highlight_br0">(</text:span><text:span text:style-name="highlight_br0">)</text:span> <text:span text:style-name="highlight_co1">#affiche le graphique</text:span></text:p>
          </table:table-cell>
        </table:table-row>
      </table:table>
      <text:p text:style-name="Text_20_body">donne</text:p>
      <text:p text:style-name="Text_20_body"><draw:frame draw:style-name="media" draw:name="0" text:anchor-type="as-char" draw:z-index="0" svg:width="19.499791666667cm" style:rel-width="100%" svg:height="17.4625cm" style:rel-height="scale"><draw:image xlink:href="Pictures/a2109522178270cd558b277f2869567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48:24</meta:creation-date>
    <dc:creator>Generated</dc:creator>
    <dc:date>2026-09-01T19::48:24</dc:date>
    <dc:language>en-US</dc:language>
    <meta:editing-cycles>1</meta:editing-cycles>
    <meta:editing-duration>PT0S</meta:editing-duration>
    <dc:title>python:programmes_de_physique_chimie_en_python:tracer_une_sinusoide</dc:title>
  </office:meta>
</office:document-meta>
</file>