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4f69f175f2d4dd7e3ba87e7c110735.png"/>
  <manifest:file-entry manifest:media-type="image/png" manifest:full-path="Pictures/25df1f065ef7127d95a182a146469c63.png"/>
  <manifest:file-entry manifest:media-type="image/png" manifest:full-path="Pictures/f9bf5898a1d9f530b80df04d2c6b89d5.png"/>
  <manifest:file-entry manifest:media-type="image/png" manifest:full-path="Pictures/b91ed2bfdf49082ab693fc5ef047c80e.png"/>
  <manifest:file-entry manifest:media-type="image/png" manifest:full-path="Pictures/315b1bcd6db8df65fe6fe5adaff4f6fa.png"/>
  <manifest:file-entry manifest:media-type="image/png" manifest:full-path="Pictures/dbc6aef25973ecef25a5d806a14bf698.png"/>
  <manifest:file-entry manifest:media-type="image/png" manifest:full-path="Pictures/3eb8e90f771532cfea3632dab622eb78.png"/>
  <manifest:file-entry manifest:media-type="image/png" manifest:full-path="Pictures/233d65b1b75db2fc4c807a88f3263331.png"/>
  <manifest:file-entry manifest:media-type="image/png" manifest:full-path="Pictures/3bdd7bbdc94d23613b595c2aa3918603.png"/>
  <manifest:file-entry manifest:media-type="image/png" manifest:full-path="Pictures/297e9f3cd22a261eef79453a6025b96a.png"/>
  <manifest:file-entry manifest:media-type="image/png" manifest:full-path="Pictures/085cd8aaf227a295eb82d6827cecf97e.png"/>
  <manifest:file-entry manifest:media-type="image/png" manifest:full-path="Pictures/36a8f58c100da205fd8111658ba26686.png"/>
  <manifest:file-entry manifest:media-type="image/png" manifest:full-path="Pictures/16026ed1d91a49c826853ee6df7c3b5e.png"/>
  <manifest:file-entry manifest:media-type="image/png" manifest:full-path="Pictures/a930e3643e48f1add78abb3fc8c153c6.png"/>
  <manifest:file-entry manifest:media-type="image/png" manifest:full-path="Pictures/2b05ade8028cf76f26dfae829882b594.png"/>
  <manifest:file-entry manifest:media-type="image/png" manifest:full-path="Pictures/6e1247ca7623fafb9a6ab14e7fd090df.png"/>
  <manifest:file-entry manifest:media-type="image/png" manifest:full-path="Pictures/123a7a97a28863c2935efe5683a8ae65.png"/>
  <manifest:file-entry manifest:media-type="image/png" manifest:full-path="Pictures/6301493691bc46f99f01d03ffeba4fcf.png"/>
  <manifest:file-entry manifest:media-type="image/png" manifest:full-path="Pictures/4d80e6a74d72b04d6b46cf44a842a91a.png"/>
  <manifest:file-entry manifest:media-type="image/png" manifest:full-path="Pictures/e959802d477d4d2f0bd944efff42d5b8.png"/>
  <manifest:file-entry manifest:media-type="image/png" manifest:full-path="Pictures/cc2e8690ffef11708e704bde2c9aec4c.png"/>
  <manifest:file-entry manifest:media-type="image/png" manifest:full-path="Pictures/10f65891ec26008c118c2843303448c9.png"/>
  <manifest:file-entry manifest:media-type="image/png" manifest:full-path="Pictures/a04198151461bd384a27b35b75011f4c.png"/>
  <manifest:file-entry manifest:media-type="image/png" manifest:full-path="Pictures/7a71d148ff1de3b07c32c404527582c2.png"/>
  <manifest:file-entry manifest:media-type="image/png" manifest:full-path="Pictures/ed00637e563115bbe99dbe14f0e27f89.png"/>
  <manifest:file-entry manifest:media-type="image/png" manifest:full-path="Pictures/0d9e04344abe199808a7f3240db036a1.png"/>
  <manifest:file-entry manifest:media-type="image/png" manifest:full-path="Pictures/e31465f3b5cedb66fc9f14c6581fa82b.png"/>
  <manifest:file-entry manifest:media-type="image/png" manifest:full-path="Pictures/02f4e2abca3d2139e73b34dcc6e9f569.png"/>
  <manifest:file-entry manifest:media-type="image/png" manifest:full-path="Pictures/a23c4807baf85df2a52b4522504c46ad.png"/>
  <manifest:file-entry manifest:media-type="image/png" manifest:full-path="Pictures/5934dd9932315abc1004e7698ccf40ac.png"/>
  <manifest:file-entry manifest:media-type="image/png" manifest:full-path="Pictures/7acf3f1f28b1d42453d53e4f3b91dc6d.png"/>
  <manifest:file-entry manifest:media-type="image/png" manifest:full-path="Pictures/341c4a7f24afe0ede26dc748d9b5b380.png"/>
  <manifest:file-entry manifest:media-type="image/png" manifest:full-path="Pictures/84f73933923d8a3f6218d87a6378eaf3.png"/>
  <manifest:file-entry manifest:media-type="image/png" manifest:full-path="Pictures/9c2429f22bd962f634670555b1647f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python_pour_la_physique"/><text:bookmark-start text:name="__RefHeading___premiers_pas_en_python_pour_la_physique_1"/><text:bookmark-start text:name="premiers_pas_en_python_pour_la_physique"/>Premiers pas en Python pour la physique<text:bookmark-end text:name="__RefHeading___premiers_pas_en_python_pour_la_physique_1"/><text:bookmark-end text:name="premiers_pas_en_python_pour_la_physique"/></text:h>
      <text:p text:style-name="Text_20_body"><text:span text:style-name="sub">Version originale</text:span></text:p>
      <text:p text:style-name="Text_20_body"><text:span text:style-name="Strong_20_Emphasis">Les premiers pas en Python pour les sciences physiques</text:span></text:p>
      <text:p text:style-name="Text_20_body">Ce document permet d’avoir une première approche de Python, de manière à pouvoir faire un programme simple comme nous le demanderons à nos élèves.</text:p>
      <text:p text:style-name="Text_20_body">Nos élèves font aussi de la programmation en mathématiques, les algorithmes sont écrits en langage naturel ou en langage Python. Les notions de variable, d’instruction conditionnelle et de boucle sont vues en seconde. Les listes sont abordées en classe de première.</text:p>
      <text:p text:style-name="Text_20_body">Suivre un MOOC dédié à la programmation Python, ou un livre, permettra d’avoir d’avantage de recul. Les chaines de caractères sont assez peu traitées dans ce document. Les objets, les fonctions, les tableaux et beaucoup d’autres choses ne sont pas traitées ici. Juste quelques bases ciblées sur les besoins en physique chimie au lycée.</text:p>
      <text:h text:style-name="Heading_20_1" text:outline-level="1"><text:bookmark-start text:name="__RefHeading___presentation_de_l_interface_edupython_script_console_2"/><text:bookmark-start text:name="presentation_de_l_interface_edupython_script_console"/>Présentation de l’interface Edupython (script, console)<text:bookmark-end text:name="__RefHeading___presentation_de_l_interface_edupython_script_console_2"/><text:bookmark-end text:name="presentation_de_l_interface_edupython_script_console"/></text:h>
      <text:p text:style-name="Text_20_body">Au démarrage d’EduPython, la fenêtre suivante s’ouvre :</text:p>
      <text:p text:style-name="Text_20_body">https://physix.fr/dokuwiki/lib/exe/fetch.php?media=starthttps://physix.fr/dokuwiki/lib/exe/fetch.php?media=starthttps://physix.fr/dokuwiki/lib/exe/fetch.php?media=starthttps://physix.fr/dokuwiki/lib/exe/fetch.php?media=start<draw:frame draw:style-name="media" draw:name="0" text:anchor-type="as-char" draw:z-index="0" svg:width="15.980833333333cm" svg:height="11.510121676892cm"><draw:image xlink:href="Pictures/fa4f69f175f2d4dd7e3ba87e7c110735.png" xlink:type="simple" xlink:show="embed" xlink:actuate="onLoad"/></draw:frame></text:p>
      <text:p text:style-name="Text_20_body">Cette fenêtre comporte plusieurs zones :</text:p>
      <text:list text:style-name="Numbering_20_1" text:continue-numbering="false">
        <text:list-item>
          <text:p text:style-name="LastListParagraph_Numbering_20_1_Content_First"> https://physix.fr/dokuwiki/lib/exe/fetch.php?media=start<text:span text:style-name="Strong_20_Emphasis">Les barres d’outils :</text:span></text:p>
        </text:list-item>
      </text:list>
      <text:p text:style-name="Text_20_body"><draw:frame draw:style-name="media" draw:name="1" text:anchor-type="as-char" draw:z-index="1" svg:width="15.980833333333cm" svg:height="1.0456594650206cm"><draw:image xlink:href="Pictures/25df1f065ef7127d95a182a146469c63.png" xlink:type="simple" xlink:show="embed" xlink:actuate="onLoad"/></draw:frame></text:p>
      <text:p text:style-name="Text_20_body">Création d’un nouveau fichier de programme, ouverture d’un fichier existant, sauvegarder …</text:p>
      <text:p text:style-name="Text_20_body">Exécuter votre programme<draw:frame draw:style-name="media" draw:name="2" text:anchor-type="as-char" draw:z-index="2" svg:width="0.635cm" svg:height="0.041549382716049cm"><draw:image xlink:href="Pictures/f9bf5898a1d9f530b80df04d2c6b89d5.png" xlink:type="simple" xlink:show="embed" xlink:actuate="onLoad"/></draw:frame></text:p>
      <text:p text:style-name="Text_20_body">Forcer l’arrêt : <draw:frame draw:style-name="media" draw:name="3" text:anchor-type="as-char" draw:z-index="3" svg:width="0.50270833333333cm" svg:height="0.014895061728395cm"><draw:image xlink:href="Pictures/b91ed2bfdf49082ab693fc5ef047c80e.png" xlink:type="simple" xlink:show="embed" xlink:actuate="onLoad"/></draw:frame> (le bouton apparait quand le programme s’éxecute)</text:p>
      <text:p text:style-name="Text_20_body">https://physix.fr/dokuwiki/lib/exe/fetch.php?media=start</text:p>
      <text:list text:style-name="Numbering_20_1" text:continue-numbering="false">
        <text:list-item>
          <text:p text:style-name="LastListParagraph_Numbering_20_1_Content_First"> <text:span text:style-name="Strong_20_Emphasis">L’éditeur de programme, appelé script :</text:span></text:p>
        </text:list-item>
      </text:list>
      <text:p text:style-name="Text_20_body"><draw:frame draw:style-name="media" draw:name="4" text:anchor-type="as-char" draw:z-index="4" svg:width="11.826875cm" svg:height="8.5182523006135cm"><draw:image xlink:href="Pictures/315b1bcd6db8df65fe6fe5adaff4f6fa.png" xlink:type="simple" xlink:show="embed" xlink:actuate="onLoad"/></draw:frame></text:p>
      <text:p text:style-name="Text_20_body">Code</text:p>
      <text:p text:style-name="Text_20_body">Nom du programme en coursAccès aux autres programmes ouverts</text:p>
      <table:table table:style-name="Table">
        <table:table-column/>
        <table:table-column/>
        <table:table-row>
          <table:table-cell office:value-type="string" table:style-name="tablecell">
            <text:p text:style-name="tablealignleft"> https://physix.fr/dokuwiki/lib/exe/fetch.php?media=start<text:line-break/>  - <text:span text:style-name="Strong_20_Emphasis">L’explorateur de code</text:span> met en évidence les fonctions appelées par votre programme et les variables utilisées.Deux autres onglets permettent d’avoir un explorateur de fichiers et un explorateur de projets.<text:line-break/></text:p>
          </table:table-cell>
          <table:table-cell office:value-type="string" table:style-name="tablecell">
            <text:p text:style-name="tablealignleft"> <draw:frame draw:style-name="media" draw:name="5" text:anchor-type="as-char" draw:z-index="5" svg:width="4.1539583333333cm" style:rel-width="100%" svg:height="2.9918693762781cm" style:rel-height="scale"><draw:image xlink:href="Pictures/dbc6aef25973ecef25a5d806a14bf698.png" xlink:type="simple" xlink:show="embed" xlink:actuate="onLoad"/></draw:frame></text:p>
          </table:table-cell>
        </table:table-row>
      </table:table>
      <text:p text:style-name="Text_20_body">https://physix.fr/dokuwiki/lib/exe/fetch.php?media=start</text:p>
      <text:list text:style-name="Numbering_20_1" text:continue-numbering="false">
        <text:list-item>
          <text:p text:style-name="LastListParagraph_Numbering_20_1_Content_First"> <text:span text:style-name="Strong_20_Emphasis">Console Python :</text:span></text:p>
        </text:list-item>
      </text:list>
      <text:p text:style-name="Text_20_body"><draw:frame draw:style-name="media" draw:name="6" text:anchor-type="as-char" draw:z-index="6" svg:width="15.980833333333cm" svg:height="3.2982107563664cm"><draw:image xlink:href="Pictures/3eb8e90f771532cfea3632dab622eb78.png" xlink:type="simple" xlink:show="embed" xlink:actuate="onLoad"/></draw:frame></text:p>
      <text:p text:style-name="Text_20_body">Nous pouvons y saisir directement des instructions pour tester des commandes, elle est aussi utilisée pour afficher des résultats du programme avec la fonction <text:span text:style-name="Strong_20_Emphasis">print()</text:span>.</text:p>
      <text:p text:style-name="Text_20_body">Un onglet variables permet de voir les fonctions appelées par le programme, ainsi que les variables utilisées avec leur valeur.</text:p>
      <text:p text:style-name="Text_20_body"><draw:frame draw:style-name="media" draw:name="7" text:anchor-type="as-char" draw:z-index="7" svg:width="15.980833333333cm" svg:height="4.462053095531cm"><draw:image xlink:href="Pictures/233d65b1b75db2fc4c807a88f3263331.png" xlink:type="simple" xlink:show="embed" xlink:actuate="onLoad"/></draw:frame></text:p>
      <text:h text:style-name="Heading_20_1" text:outline-level="1"><text:bookmark-start text:name="__RefHeading___faire_un_calcul_afficher_un_resultat_et_demander_une_valeur_3"/><text:bookmark-start text:name="faire_un_calcul_afficher_un_resultat_et_demander_une_valeur"/>Faire un calcul, afficher un résultat et demander une valeur<text:bookmark-end text:name="__RefHeading___faire_un_calcul_afficher_un_resultat_et_demander_une_valeur_3"/><text:bookmark-end text:name="faire_un_calcul_afficher_un_resultat_et_demander_une_valeur"/></text:h>
      <text:h text:style-name="Heading_20_2" text:outline-level="2"><text:bookmark-start text:name="__RefHeading___affectation_et_commentaires_4"/><text:bookmark-start text:name="affectation_et_commentaires"/>Affectation (=) et commentaires<text:bookmark-end text:name="__RefHeading___affectation_et_commentaires_4"/><text:bookmark-end text:name="affectation_et_commentaires"/></text:h>
      <text:p text:style-name="Text_20_body">Le signe** =** permet d’affecter une valeur à une variable. </text:p>
      <text:p text:style-name="Text_20_body">Le signe <text:span text:style-name="Strong_20_Emphasis">#</text:span> (appelé dièse ou croisillon) permet d’ajouter un commentaire en fin de ligne. <text:line-break/>Trois guillemets en début et en fin de commentaires permettent d’utiliser plusieurs lignes. </text:p>
      <text:p text:style-name="Text_20_body"><text:span text:style-name="underline">Extrait de programme :</text:span></text:p>
      <text:p text:style-name="Text_20_body"><draw:frame draw:style-name="media" draw:name="8" text:anchor-type="as-char" draw:z-index="8" svg:width="13.387916666667cm" svg:height="10.239375cm"><draw:image xlink:href="Pictures/3bdd7bbdc94d23613b595c2aa3918603.png" xlink:type="simple" xlink:show="embed" xlink:actuate="onLoad"/></draw:frame></text:p>
      <text:h text:style-name="Heading_20_2" text:outline-level="2"><text:bookmark-start text:name="__RefHeading___faire_un_calcul_5"/><text:bookmark-start text:name="faire_un_calcul"/>Faire un calcul (+ ,  - ,  * ,  / ,  **)<text:bookmark-end text:name="__RefHeading___faire_un_calcul_5"/><text:bookmark-end text:name="faire_un_calcul"/></text:h>
      <text:p text:style-name="Text_20_body">Les opérations de base sont les suivantes :</text:p>
      <text:p text:style-name="Text_20_body">+ addition</text:p>
      <text:p text:style-name="Text_20_body">- soustraction</text:p>
      <text:p text:style-name="Text_20_body">* multiplication</text:p>
      <text:p text:style-name="Text_20_body">/ division</text:p>
      <text:p text:style-name="Text_20_body">** puissance</text:p>
      <text:p text:style-name="Text_20_body"><text:span text:style-name="underline">Extrait de programme :</text:span></text:p>
      <text:p text:style-name="Text_20_body"><draw:frame draw:style-name="media" draw:name="9" text:anchor-type="as-char" draw:z-index="9" svg:width="13.387916666667cm" svg:height="10.239375cm"><draw:image xlink:href="Pictures/3bdd7bbdc94d23613b595c2aa3918603.png" xlink:type="simple" xlink:show="embed" xlink:actuate="onLoad"/></draw:frame></text:p>
      <text:h text:style-name="Heading_20_2" text:outline-level="2"><text:bookmark-start text:name="__RefHeading___afficher_un_resultatprint_6"/><text:bookmark-start text:name="afficher_un_resultatprint"/>Afficher un résultat : print()<text:bookmark-end text:name="__RefHeading___afficher_un_resultatprint_6"/><text:bookmark-end text:name="afficher_un_resultatprint"/></text:h>
      <text:p text:style-name="Text_20_body">La fonction **print() **permet d’afficher un résultat ou/et une chaine de caractères.</text:p>
      <text:p text:style-name="Text_20_body"><text:span text:style-name="Strong_20_Emphasis">print(</text:span>variable<text:span text:style-name="Strong_20_Emphasis">)</text:span> affiche la valeur de la variable dans la console.</text:p>
      <text:p text:style-name="Text_20_body"><text:span text:style-name="underline">Exemple de script : Affichage d’une valeur numérique dans la console Python</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 Initialisation<text:line-break/>g=9.81  # g=9.81 m/s²<text:line-break/>m=10  # masse en kg<text:line-break/>v=5  # vitesse en m/s<text:line-break/>z=20  # altitude en m<text:line-break/># Exemple de calcul<text:line-break/>Ec=0.5<text:span text:style-name="Emphasis">m</text:span>v**2  # Energie cinétique en J<text:line-break/># Exemple d'affichage<text:line-break/>print(Ec)</text:p>
          </table:table-cell>
          <table:table-cell office:value-type="string" table:style-name="tablecell">
            <text:p text:style-name="tablealignleft"> Le résultat s’affiche dans la console :<text:line-break/><draw:frame draw:style-name="media" draw:name="10" text:anchor-type="as-char" draw:z-index="10" svg:width="3.413125cm" style:rel-width="100%" svg:height="1.0017557651992cm" style:rel-height="scale"><draw:image xlink:href="Pictures/297e9f3cd22a261eef79453a6025b96a.png" xlink:type="simple" xlink:show="embed" xlink:actuate="onLoad"/></draw:frame></text:p>
          </table:table-cell>
        </table:table-row>
      </table:table>
      <text:p text:style-name="Text_20_body"><text:span text:style-name="Strong_20_Emphasis">print</text:span>(“TEXTE**”) **affiche  TEXTE dans la console.</text:p>
      <text:p text:style-name="Text_20_body"><text:span text:style-name="underline">Exemple :</text:span></text:p>
      <text:p text:style-name="Text_20_body">On remplace la dernière ligne du code ci-dessus par :</text:p>
      <text:p text:style-name="Text_20_body">print(“L'énergie cinétique vaut :”)</text:p>
      <text:p text:style-name="Text_20_body">Le résultat s’affiche dans la console :</text:p>
      <text:p text:style-name="Text_20_body"><draw:frame draw:style-name="media" draw:name="11" text:anchor-type="as-char" draw:z-index="11" svg:width="6.4029166666667cm" style:rel-width="100%" svg:height="1.2964583333333cm" style:rel-height="scale"><draw:image xlink:href="Pictures/085cd8aaf227a295eb82d6827cecf97e.png" xlink:type="simple" xlink:show="embed" xlink:actuate="onLoad"/></draw:frame></text:p>
      <text:p text:style-name="Text_20_body"><text:span text:style-name="Strong_20_Emphasis">print</text:span>(“TEXTE<text:span text:style-name="Strong_20_Emphasis">”,</text:span>variable**) **affiche  TEXTE variable dans la console.</text:p>
      <text:p text:style-name="Text_20_body"><text:span text:style-name="underline">Exemple :</text:span></text:p>
      <text:p text:style-name="Text_20_body">On remplace la dernière ligne du code ci-dessus par :</text:p>
      <text:p text:style-name="Text_20_body">print(“L'énergie cinétique vaut”,Ec,“Joules”)</text:p>
      <text:p text:style-name="Text_20_body">Le résultat s’affiche dans la console :</text:p>
      <text:p text:style-name="Text_20_body"><draw:frame draw:style-name="media" draw:name="12" text:anchor-type="as-char" draw:z-index="12" svg:width="8.89cm" style:rel-width="100%" svg:height="2.6092243186583cm" style:rel-height="scale"><draw:image xlink:href="Pictures/36a8f58c100da205fd8111658ba26686.png" xlink:type="simple" xlink:show="embed" xlink:actuate="onLoad"/></draw:frame><draw:frame draw:style-name="media" draw:name="13" text:anchor-type="as-char" draw:z-index="13" svg:width="8.9429166666667cm" style:rel-width="100%" svg:height="2.6247554157932cm" style:rel-height="scale"><draw:image xlink:href="Pictures/16026ed1d91a49c826853ee6df7c3b5e.png" xlink:type="simple" xlink:show="embed" xlink:actuate="onLoad"/></draw:frame></text:p>
      <text:h text:style-name="Heading_20_2" text:outline-level="2"><text:bookmark-start text:name="__RefHeading___demander_une_valeurinput_et_type_d_une_variable_7"/><text:bookmark-start text:name="demander_une_valeurinput_et_type_d_une_variable"/>Demander une valeur : input() et type d’une variable<text:bookmark-end text:name="__RefHeading___demander_une_valeurinput_et_type_d_une_variable_7"/><text:bookmark-end text:name="demander_une_valeurinput_et_type_d_une_variable"/></text:h>
      <text:p text:style-name="Text_20_body">La fonction **input() **permet de demander une valeur (une entrée) à l’utilisateur.</text:p>
      <text:p text:style-name="Text_20_body"><text:span text:style-name="underline">Exemple de script :</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Remarque :</text:p>
          </table:table-cell>
        </table:table-row>
        <table:table-row>
          <table:table-cell office:value-type="string" table:style-name="tablecell">
            <text:p text:style-name="tablealignleft"> z=input(“Quelle est l'altitude en mètres ?”)</text:p>
          </table:table-cell>
          <table:table-cell office:value-type="string" table:style-name="tablecell">
            <text:p text:style-name="tablealignleft"> Le contenu de la saisie est affecté à la variable z</text:p>
          </table:table-cell>
        </table:table-row>
      </table:table>
      <text:p text:style-name="Text_20_body">Avec EduPython, une fenêtre s’ouvre :</text:p>
      <text:p text:style-name="Text_20_body"><draw:frame draw:style-name="media" draw:name="14" text:anchor-type="as-char" draw:z-index="14" svg:width="14.816666666667cm" svg:height="3.3542186571598cm"><draw:image xlink:href="Pictures/a930e3643e48f1add78abb3fc8c153c6.png" xlink:type="simple" xlink:show="embed" xlink:actuate="onLoad"/></draw:frame></text:p>
      <text:p text:style-name="Text_20_body">La fonction <text:span text:style-name="Strong_20_Emphasis">input()</text:span> renvoie une variable de type chaine de caractère, string en anglais, notée <text:span text:style-name="Strong_20_Emphasis">str</text:span>.</text:p>
      <text:p text:style-name="Text_20_body">Pour connaitre le type d’une variable, utilisez la fonction <text:span text:style-name="Strong_20_Emphasis">type()</text:span> dans la console :</text:p>
      <text:p text:style-name="Text_20_body"><draw:frame draw:style-name="media" draw:name="15" text:anchor-type="as-char" draw:z-index="15" svg:width="3.8629166666667cm" style:rel-width="100%" svg:height="1.1299688208617cm" style:rel-height="scale"><draw:image xlink:href="Pictures/2b05ade8028cf76f26dfae829882b594.png" xlink:type="simple" xlink:show="embed" xlink:actuate="onLoad"/></draw:frame></text:p>
      <text:p text:style-name="Text_20_body">La réponse signifie que <text:span text:style-name="Strong_20_Emphasis">z</text:span> est du type ‘<text:span text:style-name="Strong_20_Emphasis">str</text:span>’, c'est-à-dire une chaine de caractère.</text:p>
      <text:p text:style-name="Text_20_body">Pour pouvoir faire un calcul avec une variable, il faut la convertir :</text:p>
      <text:list text:style-name="Numbering_20_1" text:continue-numbering="false">
        <text:list-item>
          <text:p text:style-name="Numbering_20_1_Content_First"> en entier (en anglais integer, notée <text:span text:style-name="Strong_20_Emphasis">int</text:span>),</text:p>
        </text:list-item>
        <text:list-item>
          <text:p text:style-name="Numbering_20_1_Content_Last"> en réel (appelé nombre à virgule flottante en informatique, float en anglais, notée <text:span text:style-name="Strong_20_Emphasis">float</text:span>).</text:p>
        </text:list-item>
      </text:list>
      <text:p text:style-name="Text_20_body">| Pour convertir une variable en entier ou en réel, il faut lui affecter sa valeur convertie :<text:line-break/>variable =  <text:span text:style-name="Strong_20_Emphasis">int(</text:span>variable<text:span text:style-name="Strong_20_Emphasis">)  *<text:span text:style-name="Emphasis"><text:line-break/>variable=</text:span>* float(</text:span>variable<text:span text:style-name="Strong_20_Emphasis">)</text:span><text:line-break/>|</text:p>
      <text:p text:style-name="Text_20_body">Dans notre cas, dans la console : </text:p>
      <text:p text:style-name="Text_20_body"><draw:frame draw:style-name="media" draw:name="16" text:anchor-type="as-char" draw:z-index="16" svg:width="3.2279166666667cm" style:rel-width="100%" svg:height="1.4958638211382cm" style:rel-height="scale"><draw:image xlink:href="Pictures/6e1247ca7623fafb9a6ab14e7fd090df.png" xlink:type="simple" xlink:show="embed" xlink:actuate="onLoad"/></draw:frame></text:p>
      <text:p text:style-name="Text_20_body">Ou directement dans le script :</text:p>
      <text:p text:style-name="Text_20_body">z=input(“Quelle est l'altitude en mètres ?”)</text:p>
      <text:p text:style-name="Text_20_body">z=int(z)</text:p>
      <text:p text:style-name="Text_20_body">Ou</text:p>
      <text:p text:style-name="Text_20_body">z=int(input(“Quelle est l'altitude en mètres ?”))</text:p>
      <text:h text:style-name="Heading_20_2" text:outline-level="2"><text:bookmark-start text:name="__RefHeading___exemplecalcul_et_affichage_d_une_force_8"/><text:bookmark-start text:name="exemplecalcul_et_affichage_d_une_force"/>Exemple : Calcul et affichage d’une force<text:bookmark-end text:name="__RefHeading___exemplecalcul_et_affichage_d_une_force_8"/><text:bookmark-end text:name="exemplecalcul_et_affichage_d_une_force"/></text:h>
      <text:p text:style-name="Text_20_body">Le programme suivant demande une masse en kg à l’utilisateur, calcule le poids et affiche un message « Le poids vaut ‘valeur du poids’ N ».</text:p>
      <text:p text:style-name="Text_20_body"><draw:frame draw:style-name="media" draw:name="17" text:anchor-type="as-char" draw:z-index="17" svg:width="10.900833333333cm" svg:height="11.218333333333cm"><draw:image xlink:href="Pictures/123a7a97a28863c2935efe5683a8ae65.png" xlink:type="simple" xlink:show="embed" xlink:actuate="onLoad"/></draw:frame></text:p>
      <text:h text:style-name="Heading_20_1" text:outline-level="1"><text:bookmark-start text:name="__RefHeading___faire_un_calcul_en_boucle_nombre_d_iterations_connu_for_9"/><text:bookmark-start text:name="faire_un_calcul_en_boucle_nombre_d_iterations_connu_for"/>Faire un calcul en boucle – nombre d’itérations connu (for)<text:bookmark-end text:name="__RefHeading___faire_un_calcul_en_boucle_nombre_d_iterations_connu_for_9"/><text:bookmark-end text:name="faire_un_calcul_en_boucle_nombre_d_iterations_connu_for"/></text:h>
      <text:p text:style-name="Text_20_body">Une boucle pour ( <text:span text:style-name="Strong_20_Emphasis">for</text:span> ) permet de réaliser des instructions un nombre de fois connu à l’avance en parcourant une liste d’itérations (avec la fonction <text:span text:style-name="Strong_20_Emphasis">range()</text:span>), ou une liste de valeurs (voir paragraphe sur le type <text:span text:style-name="Strong_20_Emphasis">list</text:span>).</text:p>
      <text:h text:style-name="Heading_20_2" text:outline-level="2"><text:bookmark-start text:name="__RefHeading___syntaxe_d_une_boucle_pour_for_utilisant_la_fonction_range_10"/><text:bookmark-start text:name="syntaxe_d_une_boucle_pour_for_utilisant_la_fonction_range"/>Syntaxe d’une boucle POUR (for) utilisant la fonction range() :<text:bookmark-end text:name="__RefHeading___syntaxe_d_une_boucle_pour_for_utilisant_la_fonction_range_10"/><text:bookmark-end text:name="syntaxe_d_une_boucle_pour_for_utilisant_la_fonction_range"/></text:h>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Pour</text:span> i <text:span text:style-name="Strong_20_Emphasis">allant de</text:span> 0 <text:span text:style-name="Strong_20_Emphasis">à</text:span> n<text:line-break/>Instructions<text:line-break/>Fin Pour<text:line-break/></text:p>
          </table:table-cell>
          <table:table-cell office:value-type="string" table:style-name="tablecell">
            <text:p text:style-name="tablealignleft"> <text:span text:style-name="Strong_20_Emphasis">for</text:span> i <text:span text:style-name="Strong_20_Emphasis">in</text:span><text:span text:style-name="Strong_20_Emphasis">range(</text:span>n+1<text:span text:style-name="Strong_20_Emphasis">) :</text:span># penser aux deux points à la fin<text:line-break/>objectreplacements_object_2# penser à l’indentation<text:line-break/></text:p>
          </table:table-cell>
        </table:table-row>
      </table:table>
      <text:p text:style-name="Text_20_body">Remarques :</text:p>
      <text:list text:style-name="Numbering_20_1" text:continue-numbering="false">
        <text:list-item>
          <text:p text:style-name="Numbering_20_1_Content_First"> La fonction <text:span text:style-name="Strong_20_Emphasis">range(</text:span>n+1<text:span text:style-name="Strong_20_Emphasis">)</text:span> permet de parcourir (n+1) itérations de 0 à n. </text:p>
        </text:list-item>
        <text:list-item>
          <text:p text:style-name="Numbering_20_1_Content"> La tabulation, appelée <text:span text:style-name="Strong_20_Emphasis">indentation</text:span>, permet d’indiquer les instructions qui sont dans la boucle. La première ligne sans tabulation qui suit ne fait pas partie de la boucle. </text:p>
        </text:list-item>
        <text:list-item>
          <text:p text:style-name="Numbering_20_1_Content_Last"> Les deux points « <text:span text:style-name="Strong_20_Emphasis">:</text:span> » introduisent le bloc d’instructions de la boucle.</text:p>
        </text:list-item>
      </text:list>
      <text:p text:style-name="Text_20_body"><text:span text:style-name="underline">Exemple de script, programmation d’un compteur :</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text:line-break/>Compteur de 0 à 9 secondes<text:line-break/>”““<text:line-break/>import time  # module de gestion du temps<text:line-break/># Boucle de comptage<text:line-break/>for i in range(10):  # 10 car 10 valeurs de 0 à 9<text:line-break/>print(i,”s”)<text:line-break/>time.sleep(1)  # attente de 1 seconde<text:line-break/>print(“Fin”)# en dehors de la boucle</text:p>
          </table:table-cell>
          <table:table-cell office:value-type="string" table:style-name="tablecell">
            <text:p text:style-name="tablealignleft"> <draw:frame draw:style-name="media" draw:name="18" text:anchor-type="as-char" draw:z-index="18" svg:width="1.7727083333333cm" svg:height="6.9585416666667cm"><draw:image xlink:href="Pictures/6301493691bc46f99f01d03ffeba4fcf.png" xlink:type="simple" xlink:show="embed" xlink:actuate="onLoad"/></draw:frame></text:p>
          </table:table-cell>
        </table:table-row>
      </table:table>
      <text:h text:style-name="Heading_20_2" text:outline-level="2"><text:bookmark-start text:name="__RefHeading___NoTitle_11"/><text:bookmark-start text:name="section"/><text:bookmark-end text:name="__RefHeading___NoTitle_11"/><text:bookmark-end text:name="section"/></text:h>
      <text:h text:style-name="Heading_20_2" text:outline-level="2"><text:bookmark-start text:name="__RefHeading___applicationdistance_parcourue_par_un_mobile_12"/><text:bookmark-start text:name="applicationdistance_parcourue_par_un_mobile"/>Application : Distance parcourue par un mobile<text:bookmark-end text:name="__RefHeading___applicationdistance_parcourue_par_un_mobile_12"/><text:bookmark-end text:name="applicationdistance_parcourue_par_un_mobile"/></text:h>
      <text:p text:style-name="Text_20_body">Calcul de la distance parcourue par un mobile sur coussin d’air :</text:p>
      <text:p text:style-name="Text_20_body">Faites un programme qui ;</text:p>
      <text:list text:style-name="Numbering_20_1" text:continue-numbering="false">
        <text:list-item>
          <text:p text:style-name="Numbering_20_1_Content_First"> demande une vitesse en cm/s, </text:p>
        </text:list-item>
        <text:list-item>
          <text:p text:style-name="Numbering_20_1_Content"> affiche toutes les secondes la distance parcourue à cette vitesse.</text:p>
        </text:list-item>
        <text:list-item>
          <text:p text:style-name="Numbering_20_1_Content_Last"> s’arrête au bout de dix secondes. </text:p>
        </text:list-item>
      </text:list>
      <text:p text:style-name="Text_20_body"><text:span text:style-name="underline">Solution :</text:span></text:p>
      <text:p text:style-name="Text_20_body"><draw:frame draw:style-name="media" draw:name="19" text:anchor-type="as-char" draw:z-index="19" svg:width="15.980833333333cm" svg:height="9.1993685973207cm"><draw:image xlink:href="Pictures/4d80e6a74d72b04d6b46cf44a842a91a.png" xlink:type="simple" xlink:show="embed" xlink:actuate="onLoad"/></draw:frame></text:p>
      <text:h text:style-name="Heading_20_2" text:outline-level="2"><text:bookmark-start text:name="__RefHeading___fonction_range_13"/><text:bookmark-start text:name="fonction_range"/>Fonction range()<text:bookmark-end text:name="__RefHeading___fonction_range_13"/><text:bookmark-end text:name="fonction_range"/></text:h>
      <text:p text:style-name="Text_20_body">La fonction <text:span text:style-name="Strong_20_Emphasis">range()</text:span> permet de parcourir des itérations. </text:p>
      <text:p text:style-name="Text_20_body">Nous pouvons aussi choisir la valeur initiale, la valeur finale (<text:span text:style-name="Strong_20_Emphasis">non atteinte</text:span>) et le pas (entier) en renseignant davantage de paramètres.</text:p>
      <text:p text:style-name="Text_20_body">La syntaxe est alors la suivante :</text:p>
      <text:p text:style-name="Text_20_body"><text:span text:style-name="Strong_20_Emphasis">range(</text:span>valeur initiale, valeur finale, pas<text:span text:style-name="Strong_20_Emphasis">)</text:span></text:p>
      <text:p text:style-name="Text_20_body"><text:span text:style-name="underline">Exemples :</text:span></text:p>
      <table:table table:style-name="Table">
        <table:table-column/>
        <table:table-column/>
        <table:table-row>
          <table:table-cell office:value-type="string" table:style-name="tablecell">
            <text:p text:style-name="tablealignleft"> Fonction python</text:p>
          </table:table-cell>
          <table:table-cell office:value-type="string" table:style-name="tablecell">
            <text:p text:style-name="tablealignleft"> Incréments parcourus</text:p>
          </table:table-cell>
        </table:table-row>
        <table:table-row>
          <table:table-cell office:value-type="string" table:style-name="tablecell">
            <text:p text:style-name="tablealignleft"> <text:span text:style-name="Strong_20_Emphasis">range(</text:span>1,5,1<text:span text:style-name="Strong_20_Emphasis">)</text:span></text:p>
          </table:table-cell>
          <table:table-cell office:value-type="string" table:style-name="tablecell">
            <text:p text:style-name="tablealignleft"> 1 ; 2 ; 3 ;4</text:p>
          </table:table-cell>
        </table:table-row>
        <table:table-row>
          <table:table-cell office:value-type="string" table:style-name="tablecell">
            <text:p text:style-name="tablealignleft"> <text:span text:style-name="Strong_20_Emphasis">range(</text:span>5,1,-1<text:span text:style-name="Strong_20_Emphasis">)</text:span></text:p>
          </table:table-cell>
          <table:table-cell office:value-type="string" table:style-name="tablecell">
            <text:p text:style-name="tablealignleft"> 5 ; 4 ; 3 ; 2</text:p>
          </table:table-cell>
        </table:table-row>
      </table:table>
      <text:p text:style-name="Text_20_body"><text:span text:style-name="underline">Application directe :</text:span></text:p>
      <text:p text:style-name="Text_20_body">Faites une boucle dont l’itération varie de 10 à 20 par pas de 2 et afficher la valeur de l’itération à chaque itératio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text:line-break/>Test de la fonction range()<text:line-break/>”““<text:line-break/># Affichage de l’itération allant de 10 à 20 par pas de2<text:line-break/>for i in range(10,21,2):<text:line-break/>print(i)</text:p>
          </table:table-cell>
          <table:table-cell office:value-type="string" table:style-name="tablecell">
            <text:p text:style-name="tablealignleft"> <draw:frame draw:style-name="media" draw:name="20" text:anchor-type="as-char" draw:z-index="20" svg:width="1.3758333333333cm" svg:height="4.365625cm"><draw:image xlink:href="Pictures/e959802d477d4d2f0bd944efff42d5b8.png" xlink:type="simple" xlink:show="embed" xlink:actuate="onLoad"/></draw:frame></text:p>
          </table:table-cell>
        </table:table-row>
      </table:table>
      <text:p text:style-name="Text_20_body"><text:span text:style-name="underline">Exercice : compte à rebours</text:span></text:p>
      <text:p text:style-name="Text_20_body">Modifiez le programme du compteur (III.A) pour faire un compte à rebours de 5 à 0 en utilisant les trois paramètres de la fonction <text:span text:style-name="Strong_20_Emphasis">range()</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text:line-break/>Compte à rebours de 5 à 0<text:line-break/>”““<text:line-break/>import time  # module de gestion du temps<text:line-break/># Boucle de décompte<text:line-break/>for i in range(5,-1,-1):  <text:line-break/>print(i,”s”)<text:line-break/>time.sleep(1)  # attente de 1 seconde<text:line-break/>print(“Fin”)<text:line-break/></text:p>
          </table:table-cell>
          <table:table-cell office:value-type="string" table:style-name="tablecell">
            <text:p text:style-name="tablealignleft"> <draw:frame draw:style-name="media" draw:name="21" text:anchor-type="as-char" draw:z-index="21" svg:width="0.9525cm" svg:height="4.7095833333333cm"><draw:image xlink:href="Pictures/cc2e8690ffef11708e704bde2c9aec4c.png" xlink:type="simple" xlink:show="embed" xlink:actuate="onLoad"/></draw:frame></text:p>
          </table:table-cell>
        </table:table-row>
      </table:table>
      <text:h text:style-name="Heading_20_1" text:outline-level="1"><text:bookmark-start text:name="__RefHeading___NoTitle_14"/><text:bookmark-start text:name="section1"/><text:bookmark-end text:name="__RefHeading___NoTitle_14"/><text:bookmark-end text:name="section1"/></text:h>
      <text:h text:style-name="Heading_20_1" text:outline-level="1"><text:bookmark-start text:name="__RefHeading___faire_un_calcul_en_boucle_nombre_d_iterations_inconnu_while_15"/><text:bookmark-start text:name="faire_un_calcul_en_boucle_nombre_d_iterations_inconnu_while"/>Faire un calcul en boucle – nombre d’itérations inconnu (while)<text:bookmark-end text:name="__RefHeading___faire_un_calcul_en_boucle_nombre_d_iterations_inconnu_while_15"/><text:bookmark-end text:name="faire_un_calcul_en_boucle_nombre_d_iterations_inconnu_while"/></text:h>
      <text:h text:style-name="Heading_20_2" text:outline-level="2"><text:bookmark-start text:name="__RefHeading___operateurs_de_comparaison_16"/><text:bookmark-start text:name="operateurs_de_comparaison"/>Opérateurs de comparaison<text:bookmark-end text:name="__RefHeading___operateurs_de_comparaison_16"/><text:bookmark-end text:name="operateurs_de_comparaison"/></text:h>
      <text:p text:style-name="Text_20_body">Pour faire des comparaisons ou des tests, les opérateurs suivants sont utilisables :</text:p>
      <text:p text:style-name="Text_20_body">==  égalité</text:p>
      <table:table table:style-name="Table_Quotation1">
        <table:table-column/>
        <table:table-row>
          <table:table-cell office:value-type="string" table:style-name="Cell_Quotation1">
            <text:p text:style-name="tablealignleft">plus grand que</text:p>
          </table:table-cell>
        </table:table-row>
      </table:table>
      <text:p text:style-name="Text_20_body">&lt;  plus petit que</text:p>
      <table:table table:style-name="Table_Quotation1">
        <table:table-column/>
        <table:table-row>
          <table:table-cell office:value-type="string" table:style-name="Cell_Quotation1">
            <text:p text:style-name="tablealignleft">=  supérieur ou égal</text:p>
          </table:table-cell>
        </table:table-row>
      </table:table>
      <text:p text:style-name="Text_20_body">⇐  inférieur ou égal</text:p>
      <text:p text:style-name="Text_20_body">!=  différent</text:p>
      <text:p text:style-name="Text_20_body">Le résultat du test est du type booléen et peut donc prendre deux valeurs :</text:p>
      <text:list text:style-name="Numbering_20_1" text:continue-numbering="false">
        <text:list-item>
          <text:p text:style-name="Numbering_20_1_Content_First"> vrai (True) </text:p>
        </text:list-item>
        <text:list-item>
          <text:p text:style-name="Numbering_20_1_Content_Last"> faux (False).</text:p>
        </text:list-item>
      </text:list>
      <text:p text:style-name="Text_20_body">__Remarque : __</text:p>
      <text:p text:style-name="Text_20_body">Le langage Python est sensible à la casse, True et False s’écrivent avec une majuscule pour être interprété correctement.</text:p>
      <text:p text:style-name="Text_20_body"><text:span text:style-name="underline">Exemples à la console :</text:span> on affecte 2 à la variable a et on essaie différents tests</text:p>
      <table:table table:style-name="Table">
        <table:table-column/>
        <table:table-column/>
        <table:table-row>
          <table:table-cell office:value-type="string" table:style-name="tablecell">
            <text:p text:style-name="tablealignleft"> <draw:frame draw:style-name="media" draw:name="22" text:anchor-type="as-char" draw:z-index="22" svg:width="2.1166666666667cm" style:rel-width="100%" svg:height="2.5929166666667cm" style:rel-height="scale"><draw:image xlink:href="Pictures/10f65891ec26008c118c2843303448c9.png" xlink:type="simple" xlink:show="embed" xlink:actuate="onLoad"/></draw:frame></text:p>
          </table:table-cell>
          <table:table-cell office:value-type="string" table:style-name="tablecell">
            <text:p text:style-name="tablealignleft"> <draw:frame draw:style-name="media" draw:name="23" text:anchor-type="as-char" draw:z-index="23" svg:width="2.06375cm" style:rel-width="100%" svg:height="2.1695833333333cm" style:rel-height="scale"><draw:image xlink:href="Pictures/a04198151461bd384a27b35b75011f4c.png" xlink:type="simple" xlink:show="embed" xlink:actuate="onLoad"/></draw:frame></text:p>
          </table:table-cell>
        </table:table-row>
      </table:table>
      <text:h text:style-name="Heading_20_2" text:outline-level="2"><text:bookmark-start text:name="__RefHeading___boucle_tant_que_while_17"/><text:bookmark-start text:name="boucle_tant_que_while"/>Boucle TANT QUE (while)<text:bookmark-end text:name="__RefHeading___boucle_tant_que_while_17"/><text:bookmark-end text:name="boucle_tant_que_while"/></text:h>
      <text:p text:style-name="Text_20_body">Lorsqu’un calcul doit être fait mais que le nombre d’itération n’est pas connu, on peut suivre des instructions en boucle, tant qu’une condition n’est pas vérifiée.</text:p>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Tant que</text:span> condition <text:line-break/>Instructions<text:line-break/>Fin Tant que<text:line-break/></text:p>
          </table:table-cell>
          <table:table-cell office:value-type="string" table:style-name="tablecell">
            <text:p text:style-name="tablealignleft"> <text:span text:style-name="Strong_20_Emphasis">while</text:span> condition <text:span text:style-name="Strong_20_Emphasis">:</text:span># pensez aux 2 points à la fin<text:line-break/>objectreplacements_object_4# pensez à l’indentation<text:line-break/></text:p>
          </table:table-cell>
        </table:table-row>
      </table:table>
      <text:p text:style-name="Text_20_body">Comme pour la boucle for, la première ligne non indentée qui suit ne fait pas partie de la boucle.</text:p>
      <text:p text:style-name="Text_20_body"><text:span text:style-name="underline">Exemple :</text:span></text:p>
      <text:p text:style-name="Text_20_body">La pression, P[hPa], en fonction de l’altitude, h[m], vaut</text:p>
      <text:p text:style-name="Text_20_body">P(h) = P(0) objectreplacements_object_6</text:p>
      <text:p text:style-name="Text_20_body">P(0) est la pression au niveau de la mer, on prend P(0) = 1013 hPa</text:p>
      <text:p text:style-name="Text_20_body">Trouver l’altitude, à un mètre près (incrément à utiliser), pour laquelle la pression est divisée par deux.</text:p>
      <text:p text:style-name="Text_20_body"><text:span text:style-name="Strong_20_Emphasis"><text:span text:style-name="underline">Algorithmique :</text:span></text:span></text:p>
      <table:table table:style-name="Table">
        <table:table-column/>
        <table:table-row>
          <table:table-cell office:value-type="string" table:style-name="tablecell">
            <text:p text:style-name="tablealignleft">DEBUT<text:line-break/>Affecter 1013 à P0 <text:line-break/>Affecter 0 à h<text:line-break/>Affecter P0 à P<text:line-break/><text:span text:style-name="Strong_20_Emphasis">Tant que</text:span> P &gt; P0/2 <text:line-break/>Affecter h+1 à h<text:line-break/>Calculer P<text:line-break/>Fin Tant que<text:line-break/>Afficher « La pression est divisée par deux à l’altitude de (valeur de h) m »<text:line-break/>FIN</text:p>
          </table:table-cell>
        </table:table-row>
      </table:table>
      <text:p text:style-name="Text_20_body"><text:span text:style-name="Strong_20_Emphasis"><text:span text:style-name="underline">Solution :</text:span></text:span></text:p>
      <text:p text:style-name="Text_20_body"><draw:frame draw:style-name="media" draw:name="24" text:anchor-type="as-char" draw:z-index="24" svg:width="15.980833333333cm" svg:height="6.7236432926829cm"><draw:image xlink:href="Pictures/7a71d148ff1de3b07c32c404527582c2.png" xlink:type="simple" xlink:show="embed" xlink:actuate="onLoad"/></draw:frame></text:p>
      <text:h text:style-name="Heading_20_1" text:outline-level="1"><text:bookmark-start text:name="__RefHeading___utiliser_une_liste_de_valeurs_methodes_associees_18"/><text:bookmark-start text:name="utiliser_une_liste_de_valeurs_methodes_associees"/>Utiliser une liste de valeurs, méthodes associées<text:bookmark-end text:name="__RefHeading___utiliser_une_liste_de_valeurs_methodes_associees_18"/><text:bookmark-end text:name="utiliser_une_liste_de_valeurs_methodes_associees"/></text:h>
      <text:p text:style-name="Text_20_body">Pour tracer l’évolution d’une température, d’une pression, de la concentration d’un réactif… il faut conserver toutes les itérations de nos calculs. Pour stocker toutes ces valeurs, nous allons utiliser un objet de type liste (<text:span text:style-name="Strong_20_Emphasis">list</text:span>). </text:p>
      <text:h text:style-name="Heading_20_2" text:outline-level="2"><text:bookmark-start text:name="__RefHeading___creer_une_liste_19"/><text:bookmark-start text:name="creer_une_liste"/>Créer une liste<text:bookmark-end text:name="__RefHeading___creer_une_liste_19"/><text:bookmark-end text:name="creer_une_liste"/></text:h>
      <text:h text:style-name="Heading_20_3" text:outline-level="3"><text:bookmark-start text:name="__RefHeading___en_tapant_tous_les_elements_20"/><text:bookmark-start text:name="en_tapant_tous_les_elements"/>En tapant tous les éléments<text:bookmark-end text:name="__RefHeading___en_tapant_tous_les_elements_20"/><text:bookmark-end text:name="en_tapant_tous_les_elements"/></text:h>
      <table:table table:style-name="Table">
        <table:table-column/>
        <table:table-column/>
        <table:table-row>
          <table:table-cell office:value-type="string" table:style-name="tablecell">
            <text:p text:style-name="tablealignleft">Les éléments d’une liste sont notés entre crochets et séparés par des virgules :<text:line-break/><text:span text:style-name="Strong_20_Emphasis">Liste=[élément 0, élément 1, élément 2, élément 3]</text:span><text:line-break/>On peut faire une liste d’entiers, de flottants, de chaine de caractères, de booléens, ou avoir des éléments de différents types dans la liste.<text:line-break/>Pour <text:span text:style-name="Strong_20_Emphasis">lire le premier élément de la liste</text:span>, qui est à l’indice 0, taper** Liste[0]<text:span text:style-name="Strong_20_Emphasis"><text:line-break/>Pour *<text:span text:style-name="Emphasis">lire le deuxième élément de la liste<text:span text:style-name="Strong_20_Emphasis">, qui est à l’indice 1, taper</text:span> Liste[1]*</text:span><text:line-break/>…<text:line-break/>Nous pouvons aussi lire la liste en partant de la fin : <text:line-break/>Pour *<text:span text:style-name="Emphasis">lire le dernier élément de la liste<text:span text:style-name="Strong_20_Emphasis">, qui est à l’indice -1, taper</text:span> Liste[-1]*</text:span><text:line-break/>Pour *<text:span text:style-name="Emphasis">lire l’avant dernier élément de la liste<text:span text:style-name="Strong_20_Emphasis">, qui est à l’indice -2, taper</text:span> Liste[-2]*</text:span><text:line-break/>…|

*<text:span text:style-name="Emphasis">Exemple*</text:span>, on va faire une liste d’altitudes :

Tapez les instructions suivantes dans la console :

<draw:frame draw:style-name="media" draw:name="25" text:anchor-type="as-char" draw:z-index="25" svg:width="8.3079166666667cm" style:rel-width="100%" svg:height="2.6458333333333cm" style:rel-height="scale"><draw:image xlink:href="Pictures/ed00637e563115bbe99dbe14f0e27f89.png" xlink:type="simple" xlink:show="embed" xlink:actuate="onLoad"/></draw:frame>

<draw:frame draw:style-name="media" draw:name="26" text:anchor-type="as-char" draw:z-index="26" svg:width="3.96875cm" style:rel-width="100%" svg:height="0.92604166666667cm" style:rel-height="scale"><draw:image xlink:href="Pictures/0d9e04344abe199808a7f3240db036a1.png" xlink:type="simple" xlink:show="embed" xlink:actuate="onLoad"/></draw:frame>

<draw:frame draw:style-name="media" draw:name="27" text:anchor-type="as-char" draw:z-index="27" svg:width="4.1275cm" style:rel-width="100%" svg:height="0.94643312101911cm" style:rel-height="scale"><draw:image xlink:href="Pictures/e31465f3b5cedb66fc9f14c6581fa82b.png" xlink:type="simple" xlink:show="embed" xlink:actuate="onLoad"/></draw:frame>

<text:span text:style-name="underline">Remarque :</text:span>

Attention, si vous déclarez votre suite d’éléments entre parenthèses, (), il s’agira d’une structure différente appelée un tuple. Un tuple est une liste non modifiable. 

==== En utilisant une boucle ====

|Il faut créer une liste vide : *<text:span text:style-name="Emphasis">Liste=[]*</text:span><text:line-break/>Puis ajouter des éléments avec l’instruction *<text:span text:style-name="Emphasis">append</text:span>* à chaque itération, syntaxe : <text:line-break/>*<text:span text:style-name="Emphasis">Liste.append(<text:span text:style-name="Strong_20_Emphasis">élément_à_ajouter_à_la_fin_de_la_liste</text:span>)*</text:span><text:line-break/>|

Remarque :

To append signifie ajouter en anglais

*<text:span text:style-name="Emphasis">Exemple*</text:span>, ajout de la valeur 10000 à la fin de la liste altitudes :

<draw:frame draw:style-name="media" draw:name="28" text:anchor-type="as-char" draw:z-index="28" svg:width="6.4029166666667cm" style:rel-width="100%" svg:height="2.6458333333333cm" style:rel-height="scale"><draw:image xlink:href="Pictures/02f4e2abca3d2139e73b34dcc6e9f569.png" xlink:type="simple" xlink:show="embed" xlink:actuate="onLoad"/></draw:frame>

*<text:span text:style-name="Emphasis">Exemple*</text:span>, création d’une liste d’altitudes de 0 à 10000 m par pas de 1000 m 

| Code python|H=[]  # liste vide des altitudes<text:line-break/>*<text:span text:style-name="Emphasis">for</text:span>* h *<text:span text:style-name="Emphasis">in</text:span></text:span><text:span text:style-name="Emphasis">range(<text:span text:style-name="Strong_20_Emphasis">0,10001,1000</text:span>):</text:span>* # itération des altitudes<text:line-break/>H.append(h)  # Ajout altitude dans la liste H<text:line-break/></text:p>
          </table:table-cell>
          <table:table-cell office:value-type="string" table:style-name="tablecell"/>
        </table:table-row>
        <table:table-row>
          <table:table-cell office:value-type="string" table:style-name="tablecell">
            <text:p text:style-name="tablealignleft"> Aperçu console<text:line-break/>Liste H complète<text:line-break/>Premier et dernier éléments </text:p>
          </table:table-cell>
          <table:table-cell office:value-type="string" table:style-name="tablecell">
            <text:p text:style-name="tablealignleft"> <draw:frame draw:style-name="media" draw:name="29" text:anchor-type="as-char" draw:z-index="29" svg:width="12.117916666667cm" svg:height="2.3547916666667cm"><draw:image xlink:href="Pictures/a23c4807baf85df2a52b4522504c46ad.png" xlink:type="simple" xlink:show="embed" xlink:actuate="onLoad"/></draw:frame></text:p>
          </table:table-cell>
        </table:table-row>
      </table:table>
      <text:h text:style-name="Heading_20_2" text:outline-level="2"><text:bookmark-start text:name="__RefHeading___taille_d_une_liste_21"/><text:bookmark-start text:name="taille_d_une_liste"/>Taille d’une liste<text:bookmark-end text:name="__RefHeading___taille_d_une_liste_21"/><text:bookmark-end text:name="taille_d_une_liste"/></text:h>
      <text:p text:style-name="Text_20_body">En physique, le type liste nous permet d’obtenir des séries de valeurs dans le but de faire un graphique par exemple.</text:p>
      <text:p text:style-name="Text_20_body">La fonction <text:span text:style-name="Strong_20_Emphasis">len()</text:span> permet d’obtenir le nombre d’éléments d’une liste</text:p>
      <text:p text:style-name="Text_20_body"><text:span text:style-name="Strong_20_Emphasis">Exemple :</text:span></text:p>
      <text:p text:style-name="Text_20_body"><draw:frame draw:style-name="media" draw:name="30" text:anchor-type="as-char" draw:z-index="30" svg:width="6.35cm" style:rel-width="100%" svg:height="2.0551867219917cm" style:rel-height="scale"><draw:image xlink:href="Pictures/5934dd9932315abc1004e7698ccf40ac.png" xlink:type="simple" xlink:show="embed" xlink:actuate="onLoad"/></draw:frame></text:p>
      <text:p text:style-name="Text_20_body">Il existe de nombreuses instructions sur les listes non présentées ici : effacer un élément, insérer un élément, ordonner, extraire une partie de la liste … Taper <text:span text:style-name="Strong_20_Emphasis">help(</text:span>list<text:span text:style-name="Strong_20_Emphasis">)</text:span> dans la console pour les découvrir.</text:p>
      <text:h text:style-name="Heading_20_2" text:outline-level="2"><text:bookmark-start text:name="__RefHeading___parcourir_les_elements_d_une_liste_22"/><text:bookmark-start text:name="parcourir_les_elements_d_une_liste"/>Parcourir les éléments d’une liste<text:bookmark-end text:name="__RefHeading___parcourir_les_elements_d_une_liste_22"/><text:bookmark-end text:name="parcourir_les_elements_d_une_liste"/></text:h>
      <text:p text:style-name="Text_20_body">Pour parcourir les éléments d’une liste, nous pouvons utiliser une boucle <text:span text:style-name="Strong_20_Emphasis">for</text:span>. La liste remplace la suite d’itérations (fonction <text:span text:style-name="Strong_20_Emphasis">range()</text:span>). La syntaxe est la suivante :</text:p>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Pour</text:span> i <text:span text:style-name="Strong_20_Emphasis">de la liste</text:span> Liste<text:line-break/>Faire<text:line-break/>Instructions<text:line-break/>Fin Pour<text:line-break/></text:p>
          </table:table-cell>
          <table:table-cell office:value-type="string" table:style-name="tablecell">
            <text:p text:style-name="tablealignleft"> <text:span text:style-name="Strong_20_Emphasis">for</text:span> i <text:span text:style-name="Strong_20_Emphasis">in</text:span>Liste** : **# pensez aux 2 points<text:line-break/>objectreplacements_object_8 # pensez à l’indentation<text:line-break/></text:p>
          </table:table-cell>
        </table:table-row>
      </table:table>
      <text:p text:style-name="Text_20_body">Exemple création d’une liste de pressions, notée LP, aux altitudes de la liste altitudes :</text:p>
      <text:p text:style-name="Text_20_body"><draw:frame draw:style-name="media" draw:name="31" text:anchor-type="as-char" draw:z-index="31" svg:width="11.086041666667cm" svg:height="3.96875cm"><draw:image xlink:href="Pictures/7acf3f1f28b1d42453d53e4f3b91dc6d.png" xlink:type="simple" xlink:show="embed" xlink:actuate="onLoad"/></draw:frame></text:p>
      <text:p text:style-name="Text_20_body">Résultat à la console :</text:p>
      <text:p text:style-name="Text_20_body"><draw:frame draw:style-name="media" draw:name="32" text:anchor-type="as-char" draw:z-index="32" svg:width="15.822083333333cm" svg:height="1.0847916666667cm"><draw:image xlink:href="Pictures/341c4a7f24afe0ede26dc748d9b5b380.png" xlink:type="simple" xlink:show="embed" xlink:actuate="onLoad"/></draw:frame></text:p>
      <text:p text:style-name="Text_20_body"><text:span text:style-name="Strong_20_Emphasis"><text:span text:style-name="underline">Attention :</text:span></text:span></text:p>
      <text:p text:style-name="Text_20_body">Pour travailler sur chaque élément de la liste, nous sommes obligés d’utiliser une boucle. Les opérateurs + et * n’ont pas le même résultat sur le type <text:span text:style-name="Strong_20_Emphasis">list</text:span> que sur un entier ou un flottant.</text:p>
      <text:p text:style-name="Text_20_body">L’opération + directement sur des variables du type <text:span text:style-name="Strong_20_Emphasis">list</text:span> permet de concaténer des listes</text:p>
      <text:p text:style-name="Text_20_body">Exemple :</text:p>
      <text:p text:style-name="Text_20_body"><draw:frame draw:style-name="media" draw:name="33" text:anchor-type="as-char" draw:z-index="33" svg:width="8.7047916666667cm" style:rel-width="100%" svg:height="2.6378156565657cm" style:rel-height="scale"><draw:image xlink:href="Pictures/84f73933923d8a3f6218d87a6378eaf3.png" xlink:type="simple" xlink:show="embed" xlink:actuate="onLoad"/></draw:frame></text:p>
      <text:p text:style-name="Text_20_body">L2 est la concaténation des deux listes</text:p>
      <text:p text:style-name="Text_20_body">L’opération * permet de concaténer plusieurs fois la liste avec elle même</text:p>
      <text:p text:style-name="Text_20_body">Exemple :</text:p>
      <text:p text:style-name="Text_20_body"><draw:frame draw:style-name="media" draw:name="34" text:anchor-type="as-char" draw:z-index="34" svg:width="7.14375cm" style:rel-width="100%" svg:height="2.2225cm" style:rel-height="scale"><draw:image xlink:href="Pictures/9c2429f22bd962f634670555b1647fb1.png" xlink:type="simple" xlink:show="embed" xlink:actuate="onLoad"/></draw:frame></text:p>
      <text:p text:style-name="Text_20_body">L2 est la concaténation de L1 à 3 reprises</text:p>
      <text:h text:style-name="Heading_20_1" text:outline-level="1"><text:bookmark-start text:name="__RefHeading___structure_condition_23"/><text:bookmark-start text:name="structure_condition"/>Structure condition<text:bookmark-end text:name="__RefHeading___structure_condition_23"/><text:bookmark-end text:name="structure_condition"/></text:h>
      <text:h text:style-name="Heading_20_2" text:outline-level="2"><text:bookmark-start text:name="__RefHeading___instructions_conditionnelles_24"/><text:bookmark-start text:name="instructions_conditionnelles"/>Instructions conditionnelles<text:bookmark-end text:name="__RefHeading___instructions_conditionnelles_24"/><text:bookmark-end text:name="instructions_conditionnelles"/></text:h>
      <text:p text:style-name="Text_20_body">Il existe plusieurs structures pouvant exécuter des instructions si des conditions sont remplies :</text:p>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Si</text:span> Condition <text:line-break/>Alors<text:line-break/>Instructions<text:line-break/>Fin Si<text:line-break/></text:p>
          </table:table-cell>
          <table:table-cell office:value-type="string" table:style-name="tablecell">
            <text:p text:style-name="tablealignleft"> <text:span text:style-name="Strong_20_Emphasis">if</text:span>condition** :**<text:line-break/>objectreplacements_object_10<text:line-break/></text:p>
          </table:table-cell>
        </table:table-row>
      </table:table>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Si</text:span> Condition<text:line-break/>Alors<text:line-break/>Instructions<text:line-break/><text:span text:style-name="Strong_20_Emphasis">Sinon</text:span><text:line-break/>Instructions<text:line-break/>Fin Si<text:line-break/></text:p>
          </table:table-cell>
          <table:table-cell office:value-type="string" table:style-name="tablecell">
            <text:p text:style-name="tablealignleft"> <text:span text:style-name="Strong_20_Emphasis">if</text:span>condition** :<text:span text:style-name="Strong_20_Emphasis"><text:line-break/>objectreplacements_object_12<text:line-break/>*<text:span text:style-name="Emphasis">else :*</text:span><text:line-break/>objectreplacements_object_14<text:line-break/>|

===== Exemple : déterminer si il y a une réflexion totale =====

Nous souhaitons faire un programme qui indique si la réflexion est totale, ou pas, dans une fibre optique.

|# déterminer si la réflexion est totale dans une fibre optique<text:line-break/># Importation de la fonction arcsinus et de la constante pi depuis le module math<text:line-break/>**from *<text:span text:style-name="Emphasis">math</text:span>* import</text:span> pi  # importation de pi depuis le module math<text:line-break/><text:span text:style-name="Strong_20_Emphasis">from *<text:span text:style-name="Emphasis">math</text:span>* import *<text:span text:style-name="Emphasis">asin</text:span>* as</text:span> arcsin # importation de la fonction asin, que l’on renomme arcsin<text:line-break/># Constantes<text:line-break/>n1 = 1.456  # indice de réfraction de la silice (coeur de la fibre)<text:line-break/>n2 = 1.410  # indice de réfraction du silicone (gaine de la fibre)<text:line-break/># angle limite pour la réfraction totale<text:line-break/>i1lim= arcsin(n2/n1)<text:line-break/># Demande un angle incident i1deg, en °, dans la fibre<text:line-break/>i1deg=<text:span text:style-name="Strong_20_Emphasis">float</text:span>(<text:span text:style-name="Strong_20_Emphasis">input</text:span>(“Quel est l'angle incident exprimé en degré ?”))<text:line-break/>i1=i1deg<text:span text:style-name="Emphasis">2</text:span>pi/360  # conversion de l'angle en radian<text:line-break/>if i1 &gt; i1lim :<text:line-break/> <text:span text:style-name="Strong_20_Emphasis">print</text:span>(“il y a une réflexion totale”)<text:line-break/>else :<text:line-break/> <text:span text:style-name="Strong_20_Emphasis">print</text:span>(“il y a un angle réfracté”)</text:p>
          </table:table-cell>
        </table:table-row>
      </table:table>
      <text:h text:style-name="Heading_20_1" text:outline-level="1"><text:bookmark-start text:name="__RefHeading___importation_de_fonctions_ou_de_modules_25"/><text:bookmark-start text:name="importation_de_fonctions_ou_de_modules"/>Importation de fonctions ou de modules<text:bookmark-end text:name="__RefHeading___importation_de_fonctions_ou_de_modules_25"/><text:bookmark-end text:name="importation_de_fonctions_ou_de_modules"/></text:h>
      <text:p text:style-name="Text_20_body">Un module est un fichier python qui comporte des fonctions. Il y a notamment les modules math et time auxquels nous avons plusieurs fois fait appel.</text:p>
      <text:p text:style-name="Text_20_body"><text:span text:style-name="underline">Importation des fonctions utiles depuis un module :</text:span></text:p>
      <text:p text:style-name="Text_20_body"><text:span text:style-name="Strong_20_Emphasis">from</text:span> math <text:span text:style-name="Strong_20_Emphasis">import</text:span> pi, sin # importation de pi et de la fonction sinus depuis le module math</text:p>
      <text:p text:style-name="Text_20_body">On accède uniquement aux fonctions importées avec le même nom que dans le module : pi, sin </text:p>
      <text:p text:style-name="Text_20_body"><text:span text:style-name="underline">Importation de la fonction souhaitée avec un nom différent :</text:span></text:p>
      <text:p text:style-name="Text_20_body"><text:span text:style-name="Strong_20_Emphasis">from</text:span> math <text:span text:style-name="Strong_20_Emphasis">import</text:span> asin **as **arcsin </text:p>
      <text:p text:style-name="Text_20_body">On accède uniquement aux fonctions importées avec les nouveaux noms. Dans l’exemple ci-dessus, on importe la fonction asin du module math, que l’on renomme arcsin pour l’utiliser dans notre programme.</text:p>
      <text:p text:style-name="Text_20_body"><text:span text:style-name="underline">Importation de toutes les fonctions d’un module :</text:span></text:p>
      <text:p text:style-name="Text_20_body"><text:span text:style-name="Strong_20_Emphasis">from</text:span> math <text:span text:style-name="Strong_20_Emphasis">import</text:span>*****#importation de toutes les fonctions du module math</text:p>
      <text:p text:style-name="Text_20_body">On accède à toutes les fonctions du module importé avec le même nom que dans le module : pi, sin, cos … </text:p>
      <text:p text:style-name="Text_20_body">__Importation d’un module : __</text:p>
      <text:p text:style-name="Text_20_body"><text:span text:style-name="Strong_20_Emphasis">import</text:span> math</text:p>
      <text:p text:style-name="Text_20_body">Ainsi, on accédera aux fonctions <text:span text:style-name="Strong_20_Emphasis">pi</text:span> et <text:span text:style-name="Strong_20_Emphasis">asin</text:span> en tapant <text:span text:style-name="Strong_20_Emphasis">math.pi</text:span> et <text:span text:style-name="Strong_20_Emphasis">math.asin</text:span>. </text:p>
      <text:p text:style-name="Text_20_body">Dans Python, où tout est objet, cela signifie que la fonction pi ou asin appartient à l’objet math.</text:p>
      <text:p text:style-name="Text_20_body"><text:span text:style-name="underline">Remarque :</text:span></text:p>
      <text:p text:style-name="Text_20_body">Cette méthode a été utilisée précédemment pour l’exemple du compteur :</text:p>
      <text:p text:style-name="Text_20_body">**import **time  # module de gestion du temps</text:p>
      <text:p text:style-name="Text_20_body">Et dans le script on retrouve l’écriture :</text:p>
      <text:p text:style-name="Text_20_body">time.sleep(1)  # la fonction sleep appartient à l’objet time</text:p>
      <text:h text:style-name="Heading_20_1" text:outline-level="1"><text:bookmark-start text:name="__RefHeading___tracer_un_graphique_scientifique_26"/><text:bookmark-start text:name="tracer_un_graphique_scientifique"/>Tracer un graphique scientifique<text:bookmark-end text:name="__RefHeading___tracer_un_graphique_scientifique_26"/><text:bookmark-end text:name="tracer_un_graphique_scientifique"/></text:h>
      <text:p text:style-name="Text_20_body">Le module matplotlib.pyplot comporte un ensemble de fonctions qui permettent de tracer des graphiques. </text:p>
      <text:p text:style-name="Text_20_body">Plus rigoureusement matplotlib est le module et pyplot est un objet de ce module qui possède les fonctions que l’on va utiliser.</text:p>
      <text:h text:style-name="Heading_20_2" text:outline-level="2"><text:bookmark-start text:name="__RefHeading___premieres_fonctions_utiles_27"/><text:bookmark-start text:name="premieres_fonctions_utiles"/>Premières fonctions utiles<text:bookmark-end text:name="__RefHeading___premieres_fonctions_utiles_27"/><text:bookmark-end text:name="premieres_fonctions_utiles"/></text:h>
      <text:p text:style-name="Text_20_body">Les fonctions de bases pour tracer un graphique sont les suivantes :</text:p>
      <table:table table:style-name="Table">
        <table:table-column/>
        <table:table-column/>
        <table:table-row>
          <table:table-cell office:value-type="string" table:style-name="tablecell">
            <text:p text:style-name="tablealignleft"> Fonctions de l’objet matplotlib.pyplot</text:p>
          </table:table-cell>
          <table:table-cell office:value-type="string" table:style-name="tablecell"/>
        </table:table-row>
        <table:table-row>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8::30:30</meta:creation-date>
    <dc:creator>Generated</dc:creator>
    <dc:date>2026-09-01T18::30:30</dc:date>
    <dc:language>en-US</dc:language>
    <meta:editing-cycles>1</meta:editing-cycles>
    <meta:editing-duration>PT0S</meta:editing-duration>
    <dc:title>python:python_pour_la_physique</dc:title>
  </office:meta>
</office:document-meta>
</file>