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ython:tracer_une_courbe"/><text:bookmark-start text:name="__RefHeading___tracer_une_courbe_1"/><text:bookmark-start text:name="tracer_une_courbe"/>Tracer une courbe<text:bookmark-end text:name="__RefHeading___tracer_une_courbe_1"/><text:bookmark-end text:name="tracer_une_courbe"/></text:h>
      <text:h text:style-name="Heading_20_1" text:outline-level="1"><text:bookmark-start text:name="__RefHeading___tracer_une_courbe_2"/><text:bookmark-start text:name="tracer_une_courbe1"/>Tracer une courbe<text:bookmark-end text:name="__RefHeading___tracer_une_courbe_2"/><text:bookmark-end text:name="tracer_une_courbe1"/></text:h>
      <text:p text:style-name="Text_20_body">Pour afficher une courbe, on utilisera la bibliothèque matplotlib, très complète. Vous pouvez aller voir quelques exemples sur la page de la bibliothèque ici.</text:p>
      <text:p text:style-name="Text_20_body">Il faut commencer par importer la bibliothèque matplotlib.pyplot grâce à la commande</text:p>
      <text:p text:style-name="Text_20_body">Il suffit ensuite de disposer de deux listes de même taille par exemple les lignes suivantes permettent de construire une liste de valeurs de x comprises entre 0 et 10 et une liste de valeurs de y telles que y = 2 x² - 4</text:p>
      <text:p text:style-name="Text_20_body">Les fonctions plot et show permettent ensuite respectivement de construire une courbe et d'afficher le graphique.</text:p>
      <text:p text:style-name="Preformatted_20_Text">import matplotlib.pyplot as plt<text:line-break/><text:line-break/>x = [ ]<text:line-break/>y = [ ]<text:line-break/>for i in range(1001):<text:line-break/><text:s text:c="4"/>x.append(i * 10 / 1000)<text:line-break/>for val in x:<text:line-break/><text:s text:c="4"/>y.append( 2 * val ** 2 - 4)<text:line-break/><text:line-break/>plt.title("Titre du graphique")<text:line-break/>plt.xlabel("grandeur en abscisses")<text:line-break/>plt.ylabel("grandeur en ordonnées")<text:line-break/><text:line-break/>plt.plot(x,y,"+",color="pink")<text:line-break/>plt.show( )<text:line-break/></text:p>
      <text:p text:style-name="Text_20_body">donn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1::53:11</meta:creation-date>
    <dc:creator>Generated</dc:creator>
    <dc:date>2026-09-01T21::53:11</dc:date>
    <dc:language>en-US</dc:language>
    <meta:editing-cycles>1</meta:editing-cycles>
    <meta:editing-duration>PT0S</meta:editing-duration>
    <dc:title>python:tracer_une_courbe</dc:title>
  </office:meta>
</office:document-meta>
</file>