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221cb6c731baf627c3cca844cdd66b.png"/>
  <manifest:file-entry manifest:media-type="image/png" manifest:full-path="Pictures/53976122ab45f2d686f16c21d90fa57c.png"/>
  <manifest:file-entry manifest:media-type="image/png" manifest:full-path="Pictures/16626b97ae39d647f1e909680f541a84.png"/>
  <manifest:file-entry manifest:media-type="image/png" manifest:full-path="Pictures/fa3267e2b233c32cb7d3d0bb9ab67791.png"/>
  <manifest:file-entry manifest:media-type="image/png" manifest:full-path="Pictures/450c4591c7435122347236fd26b9ed3e.png"/>
  <manifest:file-entry manifest:media-type="image/png" manifest:full-path="Pictures/a84195180c2159408bc16366b0343db1.png"/>
  <manifest:file-entry manifest:media-type="image/png" manifest:full-path="Pictures/17ba3279b0b322934d0c464dd2193f79.png"/>
  <manifest:file-entry manifest:media-type="image/png" manifest:full-path="Pictures/eca1e50319475eb620acca834cee792e.png"/>
  <manifest:file-entry manifest:media-type="image/png" manifest:full-path="Pictures/cd577f8f8a9c6e09edee1ab50a13d640.png"/>
  <manifest:file-entry manifest:media-type="image/png" manifest:full-path="Pictures/e3db5dd2f3462746937ec1f1dc8f3df1.png"/>
  <manifest:file-entry manifest:media-type="image/png" manifest:full-path="Pictures/31ead91ac3fe2be8623e49e1354c971d.png"/>
  <manifest:file-entry manifest:media-type="image/png" manifest:full-path="Pictures/684cfddb09c0a042517692dad283338c.png"/>
  <manifest:file-entry manifest:media-type="image/png" manifest:full-path="Pictures/7e3ba510b327c825dd593a4edb062cf9.png"/>
  <manifest:file-entry manifest:media-type="image/png" manifest:full-path="Pictures/a412465ad76fcdddd5c856df6e11410f.png"/>
  <manifest:file-entry manifest:media-type="image/png" manifest:full-path="Pictures/646362a0ca1e3009dec05d334bd4f806.png"/>
  <manifest:file-entry manifest:media-type="image/png" manifest:full-path="Pictures/a14e0990731a6b8dd3b9eab86b58b09e.png"/>
  <manifest:file-entry manifest:media-type="image/png" manifest:full-path="Pictures/56a75026a69865a6b1e57ebeca1a672a.png"/>
  <manifest:file-entry manifest:media-type="image/png" manifest:full-path="Pictures/bdc3479f35309881d1c1778c5aa4782c.png"/>
  <manifest:file-entry manifest:media-type="image/png" manifest:full-path="Pictures/d15dd2931181cc702a8b6f97c442815b.png"/>
  <manifest:file-entry manifest:media-type="image/png" manifest:full-path="Pictures/54282c626d5ca306b1ecfef25ee9423e.png"/>
  <manifest:file-entry manifest:media-type="image/png" manifest:full-path="Pictures/6505c1e228fd98721a56ec28f784facc.png"/>
  <manifest:file-entry manifest:media-type="image/png" manifest:full-path="Pictures/8d4520d090e03c157817a35f0c8dbf7d.png"/>
  <manifest:file-entry manifest:media-type="image/png" manifest:full-path="Pictures/1f55af976e7e8203f8385677e20ead59.png"/>
  <manifest:file-entry manifest:media-type="image/png" manifest:full-path="Pictures/c6e720c766dafbc64a92cbb2ec7b83d4.png"/>
  <manifest:file-entry manifest:media-type="image/png" manifest:full-path="Pictures/5e848ced79919ba02442aa6cc8b17796.png"/>
  <manifest:file-entry manifest:media-type="image/png" manifest:full-path="Pictures/26b7dbc7fe746af34179bad292f51fb9.png"/>
  <manifest:file-entry manifest:media-type="image/png" manifest:full-path="Pictures/1a3990474f7cf2ff233328ab902172e6.png"/>
  <manifest:file-entry manifest:media-type="image/png" manifest:full-path="Pictures/b42e41c864bcf3704cc8fb4b63dea65c.png"/>
  <manifest:file-entry manifest:media-type="image/png" manifest:full-path="Pictures/e2273463a4215bd43971d405b31777a2.png"/>
  <manifest:file-entry manifest:media-type="image/png" manifest:full-path="Pictures/6d091a83c4ad893e3fa8a130348a0b6d.png"/>
  <manifest:file-entry manifest:media-type="image/png" manifest:full-path="Pictures/2f53b2dd0e18690b4227f53788c0c086.png"/>
  <manifest:file-entry manifest:media-type="image/png" manifest:full-path="Pictures/504d30f0247b47f2cd003b2833030d4e.png"/>
  <manifest:file-entry manifest:media-type="image/png" manifest:full-path="Pictures/83f0e36a21aa79a16009a41f386bc80b.png"/>
  <manifest:file-entry manifest:media-type="image/png" manifest:full-path="Pictures/76cb2e0f9c738229817b68c12bbeb0fb.png"/>
  <manifest:file-entry manifest:media-type="image/png" manifest:full-path="Pictures/45cc902b95e992742901f70d212a95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:animations_en_sciences_physiques"/><text:bookmark-start text:name="__RefHeading___animations_en_sciences_physiques_1"/><text:bookmark-start text:name="animations_en_sciences_physiques"/>Animations en sciences physiques<text:bookmark-end text:name="__RefHeading___animations_en_sciences_physiques_1"/><text:bookmark-end text:name="animations_en_sciences_physiques"/></text:h>
      <text:h text:style-name="Heading_20_2" text:outline-level="2"><text:bookmark-start text:name="__RefHeading___simulation_diffusion_de_la_covid19_dans_une_salle_2"/><text:bookmark-start text:name="simulation_diffusion_de_la_covid19_dans_une_salle"/>Simulation diffusion de la covid19 dans une salle<text:bookmark-end text:name="__RefHeading___simulation_diffusion_de_la_covid19_dans_une_salle_2"/><text:bookmark-end text:name="simulation_diffusion_de_la_covid19_dans_une_salle"/></text:h>
      <text:p text:style-name="Text_20_body"><draw:frame draw:style-name="media" draw:name="0" text:anchor-type="as-char" draw:z-index="0" svg:width="12.832291666667cm" svg:height="9.604375cm"><draw:image xlink:href="Pictures/66221cb6c731baf627c3cca844cdd66b.png" xlink:type="simple" xlink:show="embed" xlink:actuate="onLoad"/></draw:frame></text:p>
      <text:p text:style-name="Text_20_body">https://scratch.mit.edu/projects/593471046/</text:p>
      <text:h text:style-name="Heading_20_2" text:outline-level="2"><text:bookmark-start text:name="__RefHeading___liquides_se_melanges_3"/><text:bookmark-start text:name="liquides_se_melanges"/>2 liquides se mélanges<text:bookmark-end text:name="__RefHeading___liquides_se_melanges_3"/><text:bookmark-end text:name="liquides_se_melanges"/></text:h>
      <text:p text:style-name="Text_20_body"><draw:frame draw:style-name="media" draw:name="1" text:anchor-type="as-char" draw:z-index="1" svg:width="12.805833333333cm" svg:height="9.6572916666667cm"><draw:image xlink:href="Pictures/53976122ab45f2d686f16c21d90fa57c.png" xlink:type="simple" xlink:show="embed" xlink:actuate="onLoad"/></draw:frame></text:p>
      <text:p text:style-name="Text_20_body">https://scratch.mit.edu/projects/336113538/</text:p>
      <text:h text:style-name="Heading_20_2" text:outline-level="2"><text:bookmark-start text:name="__RefHeading___visualisation_de_la_position_d_un_objet_lors_d_un_mouvement_rectiligne_et_lors_d_un_mouvement_circulaire_4"/><text:bookmark-start text:name="visualisation_de_la_position_d_un_objet_lors_d_un_mouvement_rectiligne_et_lors_d_un_mouvement_circulaire"/>Visualisation de la position d'un objet lors d'un mouvement rectiligne et lors d'un mouvement circulaire<text:bookmark-end text:name="__RefHeading___visualisation_de_la_position_d_un_objet_lors_d_un_mouvement_rectiligne_et_lors_d_un_mouvement_circulaire_4"/><text:bookmark-end text:name="visualisation_de_la_position_d_un_objet_lors_d_un_mouvement_rectiligne_et_lors_d_un_mouvement_circulaire"/></text:h>
      <text:p text:style-name="Text_20_body">Rester appuyé sur le bouton gauche de la souris tout en suivant le net du chat ou l'extrémité de la queue de la pomme.</text:p>
      <text:p text:style-name="Text_20_body"><draw:frame draw:style-name="media" draw:name="2" text:anchor-type="as-char" draw:z-index="2" svg:width="12.85875cm" svg:height="9.604375cm"><draw:image xlink:href="Pictures/16626b97ae39d647f1e909680f541a84.png" xlink:type="simple" xlink:show="embed" xlink:actuate="onLoad"/></draw:frame></text:p>
      <text:p text:style-name="Text_20_body">https://scratch.mit.edu/projects/517096996/</text:p>
      <text:h text:style-name="Heading_20_2" text:outline-level="2"><text:bookmark-start text:name="__RefHeading___combustion_complete_du_carbone_5"/><text:bookmark-start text:name="combustion_complete_du_carbone"/>Combustion complète du carbone<text:bookmark-end text:name="__RefHeading___combustion_complete_du_carbone_5"/><text:bookmark-end text:name="combustion_complete_du_carbone"/></text:h>
      <text:p text:style-name="Text_20_body"><draw:frame draw:style-name="media" draw:name="3" text:anchor-type="as-char" draw:z-index="3" svg:width="12.832291666667cm" svg:height="9.68375cm"><draw:image xlink:href="Pictures/fa3267e2b233c32cb7d3d0bb9ab67791.png" xlink:type="simple" xlink:show="embed" xlink:actuate="onLoad"/></draw:frame></text:p>
      <text:p text:style-name="Text_20_body">https://scratch.mit.edu/projects/592808860/</text:p>
      <text:h text:style-name="Heading_20_2" text:outline-level="2"><text:bookmark-start text:name="__RefHeading___propagation_du_son_dans_un_gaz_6"/><text:bookmark-start text:name="propagation_du_son_dans_un_gaz"/>Propagation du son dans un gaz<text:bookmark-end text:name="__RefHeading___propagation_du_son_dans_un_gaz_6"/><text:bookmark-end text:name="propagation_du_son_dans_un_gaz"/></text:h>
      <text:p text:style-name="Text_20_body"><draw:frame draw:style-name="media" draw:name="4" text:anchor-type="as-char" draw:z-index="4" svg:width="12.85875cm" svg:height="9.68375cm"><draw:image xlink:href="Pictures/450c4591c7435122347236fd26b9ed3e.png" xlink:type="simple" xlink:show="embed" xlink:actuate="onLoad"/></draw:frame></text:p>
      <text:p text:style-name="Text_20_body">https://scratch.mit.edu/projects/573154996/</text:p>
      <text:h text:style-name="Heading_20_2" text:outline-level="2"><text:bookmark-start text:name="__RefHeading___effectuer_une_conversion_7"/><text:bookmark-start text:name="effectuer_une_conversion"/>Effectuer une conversion<text:bookmark-end text:name="__RefHeading___effectuer_une_conversion_7"/><text:bookmark-end text:name="effectuer_une_conversion"/></text:h>
      <text:p text:style-name="Text_20_body"><draw:frame draw:style-name="media" draw:name="5" text:anchor-type="as-char" draw:z-index="5" svg:width="12.779375cm" svg:height="9.6308333333333cm"><draw:image xlink:href="Pictures/a84195180c2159408bc16366b0343db1.png" xlink:type="simple" xlink:show="embed" xlink:actuate="onLoad"/></draw:frame></text:p>
      <text:p text:style-name="Text_20_body">https://scratch.mit.edu/projects/533397919/</text:p>
      <text:h text:style-name="Heading_20_2" text:outline-level="2"><text:bookmark-start text:name="__RefHeading___effectuer_une_addition_8"/><text:bookmark-start text:name="effectuer_une_addition"/>Effectuer une addition<text:bookmark-end text:name="__RefHeading___effectuer_une_addition_8"/><text:bookmark-end text:name="effectuer_une_addition"/></text:h>
      <text:p text:style-name="Text_20_body"><draw:frame draw:style-name="media" draw:name="6" text:anchor-type="as-char" draw:z-index="6" svg:width="12.832291666667cm" svg:height="9.68375cm"><draw:image xlink:href="Pictures/17ba3279b0b322934d0c464dd2193f79.png" xlink:type="simple" xlink:show="embed" xlink:actuate="onLoad"/></draw:frame></text:p>
      <text:p text:style-name="Text_20_body">https://scratch.mit.edu/projects/532725075/</text:p>
      <text:h text:style-name="Heading_20_2" text:outline-level="2"><text:bookmark-start text:name="__RefHeading___equigravite_9"/><text:bookmark-start text:name="equigravite"/>Equigravité<text:bookmark-end text:name="__RefHeading___equigravite_9"/><text:bookmark-end text:name="equigravite"/></text:h>
      <text:p text:style-name="Text_20_body">A quel endroit Apollo est-il autant attiré par la Terre que par la Lune ?</text:p>
      <text:p text:style-name="Text_20_body"><draw:frame draw:style-name="media" draw:name="7" text:anchor-type="as-char" draw:z-index="7" svg:width="12.752916666667cm" svg:height="9.6308333333333cm"><draw:image xlink:href="Pictures/eca1e50319475eb620acca834cee792e.png" xlink:type="simple" xlink:show="embed" xlink:actuate="onLoad"/></draw:frame></text:p>
      <text:p text:style-name="Text_20_body">https://scratch.mit.edu/projects/515167223/</text:p>
      <text:h text:style-name="Heading_20_2" text:outline-level="2"><text:bookmark-start text:name="__RefHeading___un_mouvement_circulaire_uniforme_10"/><text:bookmark-start text:name="un_mouvement_circulaire_uniforme"/>Un mouvement circulaire uniforme<text:bookmark-end text:name="__RefHeading___un_mouvement_circulaire_uniforme_10"/><text:bookmark-end text:name="un_mouvement_circulaire_uniforme"/></text:h>
      <text:p text:style-name="Text_20_body"><draw:frame draw:style-name="media" draw:name="8" text:anchor-type="as-char" draw:z-index="8" svg:width="12.726458333333cm" svg:height="9.604375cm"><draw:image xlink:href="Pictures/cd577f8f8a9c6e09edee1ab50a13d640.png" xlink:type="simple" xlink:show="embed" xlink:actuate="onLoad"/></draw:frame></text:p>
      <text:p text:style-name="Text_20_body">https://scratch.mit.edu/projects/451760406/ avec trainée</text:p>
      <text:p text:style-name="Text_20_body">https://scratch.mit.edu/projects/451522500/ sans trainée</text:p>
      <text:h text:style-name="Heading_20_2" text:outline-level="2"><text:bookmark-start text:name="__RefHeading___chronophotographie_avec_mouvement_rectiligne_uniforme_11"/><text:bookmark-start text:name="chronophotographie_avec_mouvement_rectiligne_uniforme"/>Chronophotographie avec mouvement rectiligne uniforme<text:bookmark-end text:name="__RefHeading___chronophotographie_avec_mouvement_rectiligne_uniforme_11"/><text:bookmark-end text:name="chronophotographie_avec_mouvement_rectiligne_uniforme"/></text:h>
      <text:p text:style-name="Text_20_body"><draw:frame draw:style-name="media" draw:name="9" text:anchor-type="as-char" draw:z-index="9" svg:width="12.779375cm" svg:height="9.5514583333333cm"><draw:image xlink:href="Pictures/e3db5dd2f3462746937ec1f1dc8f3df1.png" xlink:type="simple" xlink:show="embed" xlink:actuate="onLoad"/></draw:frame></text:p>
      <text:p text:style-name="Text_20_body">https://scratch.mit.edu/projects/134317604/</text:p>
      <text:h text:style-name="Heading_20_2" text:outline-level="2"><text:bookmark-start text:name="__RefHeading___loi_de_descartes_12"/><text:bookmark-start text:name="loi_de_descartes"/>Loi de Descartes<text:bookmark-end text:name="__RefHeading___loi_de_descartes_12"/><text:bookmark-end text:name="loi_de_descartes"/></text:h>
      <text:p text:style-name="Text_20_body"><draw:frame draw:style-name="media" draw:name="10" text:anchor-type="as-char" draw:z-index="10" svg:width="12.7cm" svg:height="9.604375cm"><draw:image xlink:href="Pictures/31ead91ac3fe2be8623e49e1354c971d.png" xlink:type="simple" xlink:show="embed" xlink:actuate="onLoad"/></draw:frame></text:p>
      <text:p text:style-name="Text_20_body">https://scratch.mit.edu/projects/168625973/</text:p>
      <text:h text:style-name="Heading_20_2" text:outline-level="2"><text:bookmark-start text:name="__RefHeading___glacon_qui_fond_13"/><text:bookmark-start text:name="glacon_qui_fond"/>Glaçon qui fond<text:bookmark-end text:name="__RefHeading___glacon_qui_fond_13"/><text:bookmark-end text:name="glacon_qui_fond"/></text:h>
      <text:p text:style-name="Text_20_body"><draw:frame draw:style-name="media" draw:name="11" text:anchor-type="as-char" draw:z-index="11" svg:width="12.885208333333cm" svg:height="9.7366666666667cm"><draw:image xlink:href="Pictures/684cfddb09c0a042517692dad283338c.png" xlink:type="simple" xlink:show="embed" xlink:actuate="onLoad"/></draw:frame></text:p>
      <text:p text:style-name="Text_20_body">https://scratch.mit.edu/projects/336115817/</text:p>
      <text:h text:style-name="Heading_20_2" text:outline-level="2"><text:bookmark-start text:name="__RefHeading___eau_liquide_devient_gaz_14"/><text:bookmark-start text:name="eau_liquide_devient_gaz"/>Eau liquide devient gaz<text:bookmark-end text:name="__RefHeading___eau_liquide_devient_gaz_14"/><text:bookmark-end text:name="eau_liquide_devient_gaz"/></text:h>
      <text:p text:style-name="Text_20_body"><draw:frame draw:style-name="media" draw:name="12" text:anchor-type="as-char" draw:z-index="12" svg:width="12.911666666667cm" svg:height="9.7366666666667cm"><draw:image xlink:href="Pictures/7e3ba510b327c825dd593a4edb062cf9.png" xlink:type="simple" xlink:show="embed" xlink:actuate="onLoad"/></draw:frame></text:p>
      <text:p text:style-name="Text_20_body">https://scratch.mit.edu/projects/208158847/</text:p>
      <text:p text:style-name="Text_20_body">https://scratch.mit.edu/projects/208161424/</text:p>
      <text:h text:style-name="Heading_20_2" text:outline-level="2"><text:bookmark-start text:name="__RefHeading___diffusion_de_2_gaz_15"/><text:bookmark-start text:name="diffusion_de_2_gaz"/>Diffusion de 2 gaz<text:bookmark-end text:name="__RefHeading___diffusion_de_2_gaz_15"/><text:bookmark-end text:name="diffusion_de_2_gaz"/></text:h>
      <text:p text:style-name="Text_20_body"><draw:frame draw:style-name="media" draw:name="13" text:anchor-type="as-char" draw:z-index="13" svg:width="12.779375cm" svg:height="9.68375cm"><draw:image xlink:href="Pictures/a412465ad76fcdddd5c856df6e11410f.png" xlink:type="simple" xlink:show="embed" xlink:actuate="onLoad"/></draw:frame></text:p>
      <text:p text:style-name="Text_20_body">https://scratch.mit.edu/projects/208134735/</text:p>
      <text:h text:style-name="Heading_20_2" text:outline-level="2"><text:bookmark-start text:name="__RefHeading___diffusion_parfum_dans_une_salle_16"/><text:bookmark-start text:name="diffusion_parfum_dans_une_salle"/>Diffusion parfum dans une salle<text:bookmark-end text:name="__RefHeading___diffusion_parfum_dans_une_salle_16"/><text:bookmark-end text:name="diffusion_parfum_dans_une_salle"/></text:h>
      <text:p text:style-name="Text_20_body"><draw:frame draw:style-name="media" draw:name="14" text:anchor-type="as-char" draw:z-index="14" svg:width="12.805833333333cm" svg:height="9.604375cm"><draw:image xlink:href="Pictures/646362a0ca1e3009dec05d334bd4f806.png" xlink:type="simple" xlink:show="embed" xlink:actuate="onLoad"/></draw:frame></text:p>
      <text:p text:style-name="Text_20_body">https://scratch.mit.edu/projects/208146210/</text:p>
      <text:h text:style-name="Heading_20_2" text:outline-level="2"><text:bookmark-start text:name="__RefHeading___s_entrainer_aux_conversions_17"/><text:bookmark-start text:name="s_entrainer_aux_conversions"/>S'entrainer aux conversions<text:bookmark-end text:name="__RefHeading___s_entrainer_aux_conversions_17"/><text:bookmark-end text:name="s_entrainer_aux_conversions"/></text:h>
      <text:p text:style-name="Text_20_body"><draw:frame draw:style-name="media" draw:name="15" text:anchor-type="as-char" draw:z-index="15" svg:width="12.779375cm" svg:height="9.5514583333333cm"><draw:image xlink:href="Pictures/a14e0990731a6b8dd3b9eab86b58b09e.png" xlink:type="simple" xlink:show="embed" xlink:actuate="onLoad"/></draw:frame></text:p>
      <text:p text:style-name="Text_20_body">https://scratch.mit.edu/projects/332432016/</text:p>
      <text:h text:style-name="Heading_20_2" text:outline-level="2"><text:bookmark-start text:name="__RefHeading___eclipse_de_soleil_18"/><text:bookmark-start text:name="eclipse_de_soleil"/>Eclipse de Soleil<text:bookmark-end text:name="__RefHeading___eclipse_de_soleil_18"/><text:bookmark-end text:name="eclipse_de_soleil"/></text:h>
      <text:p text:style-name="Text_20_body"><draw:frame draw:style-name="media" draw:name="16" text:anchor-type="as-char" draw:z-index="16" svg:width="12.752916666667cm" svg:height="9.6308333333333cm"><draw:image xlink:href="Pictures/56a75026a69865a6b1e57ebeca1a672a.png" xlink:type="simple" xlink:show="embed" xlink:actuate="onLoad"/></draw:frame></text:p>
      <text:p text:style-name="Text_20_body">https://scratch.mit.edu/projects/139729908/</text:p>
      <text:h text:style-name="Heading_20_2" text:outline-level="2"><text:bookmark-start text:name="__RefHeading___conversions_19"/><text:bookmark-start text:name="conversions"/>Conversions<text:bookmark-end text:name="__RefHeading___conversions_19"/><text:bookmark-end text:name="conversions"/></text:h>
      <text:p text:style-name="Text_20_body"><draw:frame draw:style-name="media" draw:name="17" text:anchor-type="as-char" draw:z-index="17" svg:width="12.779375cm" svg:height="9.5779166666667cm"><draw:image xlink:href="Pictures/bdc3479f35309881d1c1778c5aa4782c.png" xlink:type="simple" xlink:show="embed" xlink:actuate="onLoad"/></draw:frame></text:p>
      <text:p text:style-name="Text_20_body">https://scratch.mit.edu/projects/13802813/</text:p>
      <text:h text:style-name="Heading_20_2" text:outline-level="2"><text:bookmark-start text:name="__RefHeading___masse_accrochee_a_un_ressort_20"/><text:bookmark-start text:name="masse_accrochee_a_un_ressort"/>Masse accrochée à un ressort<text:bookmark-end text:name="__RefHeading___masse_accrochee_a_un_ressort_20"/><text:bookmark-end text:name="masse_accrochee_a_un_ressort"/></text:h>
      <text:p text:style-name="Text_20_body"><draw:frame draw:style-name="media" draw:name="18" text:anchor-type="as-char" draw:z-index="18" svg:width="12.805833333333cm" svg:height="9.6572916666667cm"><draw:image xlink:href="Pictures/d15dd2931181cc702a8b6f97c442815b.png" xlink:type="simple" xlink:show="embed" xlink:actuate="onLoad"/></draw:frame></text:p>
      <text:p text:style-name="Text_20_body">https://scratch.mit.edu/projects/317119723/</text:p>
      <text:h text:style-name="Heading_20_2" text:outline-level="2"><text:bookmark-start text:name="__RefHeading___simulation_de_masse_accrochee_a_un_ressort_21"/><text:bookmark-start text:name="simulation_de_masse_accrochee_a_un_ressort"/>Simulation de masse accrochée à un ressort<text:bookmark-end text:name="__RefHeading___simulation_de_masse_accrochee_a_un_ressort_21"/><text:bookmark-end text:name="simulation_de_masse_accrochee_a_un_ressort"/></text:h>
      <text:p text:style-name="Text_20_body"><draw:frame draw:style-name="media" draw:name="19" text:anchor-type="as-char" draw:z-index="19" svg:width="12.752916666667cm" svg:height="9.6572916666667cm"><draw:image xlink:href="Pictures/54282c626d5ca306b1ecfef25ee9423e.png" xlink:type="simple" xlink:show="embed" xlink:actuate="onLoad"/></draw:frame></text:p>
      <text:p text:style-name="Text_20_body">https://scratch.mit.edu/projects/317117739/</text:p>
      <text:h text:style-name="Heading_20_2" text:outline-level="2"><text:bookmark-start text:name="__RefHeading___fourmi_de_langton_2x2_22"/><text:bookmark-start text:name="fourmi_de_langton_2x2"/>Fourmi de langton 2x2<text:bookmark-end text:name="__RefHeading___fourmi_de_langton_2x2_22"/><text:bookmark-end text:name="fourmi_de_langton_2x2"/></text:h>
      <text:p text:style-name="Text_20_body">https://fr.wikipedia.org/wiki/Fourmi_de_Langton</text:p>
      <text:p text:style-name="Text_20_body"><draw:frame draw:style-name="media" draw:name="20" text:anchor-type="as-char" draw:z-index="20" svg:width="12.885208333333cm" svg:height="9.5514583333333cm"><draw:image xlink:href="Pictures/6505c1e228fd98721a56ec28f784facc.png" xlink:type="simple" xlink:show="embed" xlink:actuate="onLoad"/></draw:frame></text:p>
      <text:p text:style-name="Text_20_body">https://scratch.mit.edu/projects/93359202/</text:p>
      <text:p text:style-name="Text_20_body">https://scratch.mit.edu/projects/93359314/</text:p>
      <text:h text:style-name="Heading_20_2" text:outline-level="2"><text:bookmark-start text:name="__RefHeading___mesure_du_temps_de_reaction_23"/><text:bookmark-start text:name="mesure_du_temps_de_reaction"/>Mesure du temps de réaction<text:bookmark-end text:name="__RefHeading___mesure_du_temps_de_reaction_23"/><text:bookmark-end text:name="mesure_du_temps_de_reaction"/></text:h>
      <text:p text:style-name="Text_20_body"><draw:frame draw:style-name="media" draw:name="21" text:anchor-type="as-char" draw:z-index="21" svg:width="12.779375cm" svg:height="9.6308333333333cm"><draw:image xlink:href="Pictures/8d4520d090e03c157817a35f0c8dbf7d.png" xlink:type="simple" xlink:show="embed" xlink:actuate="onLoad"/></draw:frame></text:p>
      <text:p text:style-name="Text_20_body">https://scratch.mit.edu/projects/118307633/</text:p>
      <text:h text:style-name="Heading_20_2" text:outline-level="2"><text:bookmark-start text:name="__RefHeading___calculer_v_d_ou_t_24"/><text:bookmark-start text:name="calculer_v_d_ou_t"/>Calculer v d ou t<text:bookmark-end text:name="__RefHeading___calculer_v_d_ou_t_24"/><text:bookmark-end text:name="calculer_v_d_ou_t"/></text:h>
      <text:p text:style-name="Text_20_body"><draw:frame draw:style-name="media" draw:name="22" text:anchor-type="as-char" draw:z-index="22" svg:width="12.832291666667cm" svg:height="9.604375cm"><draw:image xlink:href="Pictures/1f55af976e7e8203f8385677e20ead59.png" xlink:type="simple" xlink:show="embed" xlink:actuate="onLoad"/></draw:frame></text:p>
      <text:p text:style-name="Text_20_body">https://scratch.mit.edu/projects/209146941/</text:p>
      <text:h text:style-name="Heading_20_2" text:outline-level="2"><text:bookmark-start text:name="__RefHeading___reviser_les_nombres_en_anglais_25"/><text:bookmark-start text:name="reviser_les_nombres_en_anglais"/>Réviser les nombres en anglais<text:bookmark-end text:name="__RefHeading___reviser_les_nombres_en_anglais_25"/><text:bookmark-end text:name="reviser_les_nombres_en_anglais"/></text:h>
      <text:p text:style-name="Text_20_body"><draw:frame draw:style-name="media" draw:name="23" text:anchor-type="as-char" draw:z-index="23" svg:width="12.805833333333cm" svg:height="9.5514583333333cm"><draw:image xlink:href="Pictures/c6e720c766dafbc64a92cbb2ec7b83d4.png" xlink:type="simple" xlink:show="embed" xlink:actuate="onLoad"/></draw:frame></text:p>
      <text:p text:style-name="Text_20_body">https://scratch.mit.edu/projects/284077935/</text:p>
      <text:h text:style-name="Heading_20_2" text:outline-level="2"><text:bookmark-start text:name="__RefHeading___verbes_a_l_infinitif_en_anglais_26"/><text:bookmark-start text:name="verbes_a_l_infinitif_en_anglais"/>Verbes à l'infinitif en anglais<text:bookmark-end text:name="__RefHeading___verbes_a_l_infinitif_en_anglais_26"/><text:bookmark-end text:name="verbes_a_l_infinitif_en_anglais"/></text:h>
      <text:p text:style-name="Text_20_body">Écrire le verbe que la voix prononce</text:p>
      <text:p text:style-name="Text_20_body"><draw:frame draw:style-name="media" draw:name="24" text:anchor-type="as-char" draw:z-index="24" svg:width="12.779375cm" svg:height="9.5779166666667cm"><draw:image xlink:href="Pictures/5e848ced79919ba02442aa6cc8b17796.png" xlink:type="simple" xlink:show="embed" xlink:actuate="onLoad"/></draw:frame></text:p>
      <text:p text:style-name="Text_20_body">https://scratch.mit.edu/projects/284077094/</text:p>
      <text:h text:style-name="Heading_20_2" text:outline-level="2"><text:bookmark-start text:name="__RefHeading___reviser_les_verbes_irreguliers_en_anglais_27"/><text:bookmark-start text:name="reviser_les_verbes_irreguliers_en_anglais"/>Réviser les verbes irréguliers en anglais<text:bookmark-end text:name="__RefHeading___reviser_les_verbes_irreguliers_en_anglais_27"/><text:bookmark-end text:name="reviser_les_verbes_irreguliers_en_anglais"/></text:h>
      <text:p text:style-name="Text_20_body"><draw:frame draw:style-name="media" draw:name="25" text:anchor-type="as-char" draw:z-index="25" svg:width="12.805833333333cm" svg:height="9.6308333333333cm"><draw:image xlink:href="Pictures/26b7dbc7fe746af34179bad292f51fb9.png" xlink:type="simple" xlink:show="embed" xlink:actuate="onLoad"/></draw:frame></text:p>
      <text:p text:style-name="Text_20_body">https://scratch.mit.edu/projects/271909006/</text:p>
      <text:h text:style-name="Heading_20_2" text:outline-level="2"><text:bookmark-start text:name="__RefHeading___un_robot_qui_suit_une_ligne_automatiquement_28"/><text:bookmark-start text:name="un_robot_qui_suit_une_ligne_automatiquement"/>Un robot qui suit une ligne automatiquement<text:bookmark-end text:name="__RefHeading___un_robot_qui_suit_une_ligne_automatiquement_28"/><text:bookmark-end text:name="un_robot_qui_suit_une_ligne_automatiquement"/></text:h>
      <text:p text:style-name="Text_20_body"><draw:frame draw:style-name="media" draw:name="26" text:anchor-type="as-char" draw:z-index="26" svg:width="12.779375cm" svg:height="9.6308333333333cm"><draw:image xlink:href="Pictures/1a3990474f7cf2ff233328ab902172e6.png" xlink:type="simple" xlink:show="embed" xlink:actuate="onLoad"/></draw:frame></text:p>
      <text:p text:style-name="Text_20_body">https://scratch.mit.edu/projects/206279804/</text:p>
      <text:h text:style-name="Heading_20_2" text:outline-level="2"><text:bookmark-start text:name="__RefHeading___dataimage_pngbase64_ivborw0kggoaaaansuheugaaaeyaaafpcayaaabjdyvcaaagaeleqvr4no3df3hu9yh3_t73du_du3222u2pu1ufzaaghasijipghiqcys9uqzqkbgsvobbyq8va7snacdcnvikjiqsvg9okvgnud13r4natgg0tapusccbhceligegy5achjpk8fxxnmekm8yszmzpk_bqu77u1pyynw7xxo99zvud7vtdr0sf_o6amrk6nuy0tlers7bqaaoi7zs5otbs0yol0qqampkd_v_avypwvlwpoaij3sqmamkg1ndsosriycjhramqimgaa_ashocfn5uwt5ubmzjmdzngfiwaaq4rt6vrzc3ppmnfu1kilpsxexwcawjds0tlimtx7hlm8vjyfxgaa9lpozk6vl5f3dpphw4fjfwwaaaxjhw8f7hnmq4coxfu4aaaykg4doksyaqawc8imaicjegyaaeyemamayckegqaaeyhmaacycgegambecdmaaczcmaeambhcdacairbmaabmhdadagaihbkaabmhzaaamahhbgdaragzaaamqpgbadarwgwagikqzgaatiqwawbgioqzaaaticwaajgiyqyaweqimwaajhkzmde1nneh8hq9_9er7fnawfh8vp_rer0qr1fty_ko_pmbaaabmis5qew83v_oia4eq1dnoxheo_jmuw4eq9f7hx0hzgcahmis5kplnuq5ypi0yqvd5tvr_mceaawwmqnz_x8duewz9rjhz8yj8ky73v_osjt_gqeag0vmwrzna0fmgna6_bodl75dxfbh0ozvm2p02yfrfpedol3_sui_y54phfh6zwqadbydksynyz8xzzd9btquobnmaeb3cqvz48_u1n2rhtonj5pcdvp54jsubbdek2qve4yp7bphutdu84dqhcbnx71vaqo1ptbrlpxal71e5z6ex9_9eytpwhbfelupo9vrns_gzadami2ogbmntnyge2x4umocfdgbvi2ecoltzecwe_49h0hthuf23wp8b_dyxwh2b37eofx36_e2vp1kvdc_pz3630_aybmaibwdagzc6_nj_sdl0la28e7b9c7spv7fgfjb7ybx_uhqup_ekff_zw9_7efpxaimwagxam_zl3nmevtuutnnhlswbmuvzbfajl_tnl_mosdl0lv_lz38bnmaeaebnay3def3benzrbt73u8t2w7v9cdbe9t2e4_auodpf8gimwagcgy2gh2nxn2z6jbp_nd3bxovhb3xwt_yiwz_9f9gsyyaqaxmdjc3g3hlecasfcsunui_ytuj_tep7a7x90dy64xawcibgcguxs4vvdb9xzwfzpmjnyjpn4h7x5y7_h2_wmgwkpswgwaimsacrpp5ilep567z457u77c_t5n76_xd1909_pfu_z9_d1_xy3sweaijgg7mp22wde5imnrgaakrhqywzltgdaydegwuyomw_xaaamvjz2my6dxz4calqlszgpldfo4lh6uifpzopgsxodkq_j0j8jagcwiemym1ro609_drjnp6pytlsohqvx_x8duvpl_sj9mwiabouyhfky4nyovebvf3reez5wmd4f7390rifka4gyamcvmiuzaacejzadagaihbkaabmhzaaamahhbgdaragzaaamqpgbadarwgwagikqzgaatiqwawbgioqzaaaticwaajgiyqyaweqimwaajkkyaqawecimaicjegyaaeyemamayckegqaaeyhmaacycgegambecdmaaczcmaeambhcdacairbmaabmhdadijq2tjadoxngtbw1qqqqktpp1ngjr_vwoab9qkiougvlpwpqantq1ck1njbg_58daxrhbtanxv1dcrlcqqqqinscztaohj2qm2foqk2tld7_tbhacdoaidu0nojyswm_maqurlzdq4naw1t14cifdxz2xvsw_0vhr4cuxlig5uzm1dxvqakiwud9qamp0cwlf_n9mbgacdoaintv1xmiu15ervr6el24ccheh2uqtu1npmcsjh07ptbw1ngffkyomami2_hjxz2xqa_vzyyyrgnjo897xvvnbekyaytf_tsuxpn4n04a0zhr4donjzpee8aghrifugwkcimigq1ntweshdaojjnzpzxvieap4qzqeg_wzt1a6ojriftgdmvsphc4bwb_cdcaol8vlitkll6kjpqzg1dxv6urqivehwgqim4caojs7pbf_1nfxx_twbo2lfy_k4xdos88_i_ehwgqim4caghoapldeceo1uhwoh5xoz7wpayzdmaeevflzyww5rsrly_vwontu1btvq4gjegyavtp_rzn2jlbskbfqvonplulaw6egucv3lf2ndhxit6hmig1nzd7_vbherjccdoaxtxw1rizroy5f9a1t7fh_1bgeoqzqk_c_zyhe4tuw9sfpflliuxetsoztrywm6rhtmv3hj3yyyk1tcv2oxp37_lxgd43bdleevkll6_j6hetrq7mnjt4imwaeuv0ospe5csdqv2793g_5o7bivsfu2njdby6msxm7t_x_xn314caz_dzcby3hrthbtcro0epyufwhpzorneuvkpc2_cag5u04v7hfilxpbbur_e3ew0u5l2792jlczu15ywdnu_9_ibdu3bv8fta3wf47s91_7i_38vfcxx8wbhyhyhubwbnz54n_ruygggzgf6fu6fz8cqtemjd5l6d5b2syghu_vnuyq8wznemvf_bhdzjlse14v5hdbzyzi8zbm_hehutr_fm9tzfh19pbejwqdhbtcrcmmclejeqqwwzvest_v3u8mflmzen_p_uzjvbp3nbv2fo9qwf3za4fnhqtcegd0rzgc9imeyvu9dew93rmmns_dm3ju2_l6nsbfjd63bhhayw42yrjjre2eg0kt4nsp2xypujdnchoj6eicegd0rzgc9isbir48podyb9y5tkkeya82_oxxmaj3k9vf7hilfx_iomapovbrul3kflvyoypdfvu6wdv_85f06oyy7nddhyvfxolhdct0rzgc9iuygi92veuu_g3osup8x_eg9_t2c6r1xh_fnohvmf8fb_rr691xd_kq6y2adexrhmah0khzbcjqohpesjgzbcqinwgygvzzeirz4iax8icwaesvjh2olxz7ch8imikdkykpu54mr8vjyorwontvfz_9wda6egubadq0ncjgcki8v18wlf_n9oiokw_gq0_mm92hazagzgia6ozs9c5synufpxysx5xa49nlnn8x7ugayhblauc6xy3otmdt6oqompkbv1dus_kiphblasd777dnpnds6ouj9oanatu2nha4hlwbgf2egedj3umlddqyxug9bc2cpcgwthblawnxryrvj8hr0dojkyzoe9y6am7zgcchmamj2_phxt2dq6_s5jrtey2ojz3vw2ngy70ocirfmabgpq6vzhka8vfz19fwc3u6mqanjs9_4w_hqswphwdyhoagzgig1ndto2lfjpqe3q6ur1ddqonbwvl24cghilbtr6ojqhqsx1nzcrlq6os8tzu5ru1pdmqwehdad6jouri65xc6fmwh30renjy29vq7zx9gjr3xmzbm2m0vycdoaqglra9ozm2duw1vrezxhvvvvn17v6ngjcq9skkoiokkvlzwqqanrqvonui6mibfmadhhvgz9_vtpif_jxiktcjgconv2bbspdda3wgwg6lpbwz0zyugf0oc_z7ovyqcgisimiorc9_vw1tzg9p3ukpflndgwubfmafhv3nzsms2he2tqw1ub59p0ruvfji4qmdfcdccqip0tu1wuzy1grbldgwegedxnz58pe7bc2dmpu6doeb7v5mmtmt5kwnwim4cocqc21lg2nzersrjsdoddr44cyf9oqiqzqbs5dwfrbm4o_hwtra0_w3qeohgcttiazxfmafhjvkbcw5ibm5t9hh3j7vbat4qzqns4f365h2hx8ejfntt3tqdpn_zsfuleqvluqvpmkge_cdoaqdl37lzabsvly8t15swztbe3x_tqadmizaa8xc6x8hfcqpurcij_jxpnzqm2tlbhjh1truwfqqurvv9fr3pnzvf0jsaehbmig5ksepwvlcx7mhy4xc7lzjyh9jhdlhn9drwpbxiycdmqb5vsdtksvj2_0r7vq5f0kcqzjybrwize2sxwuvyueb8wmcqrziaoskpkzlnylzwepjzpu_m6e3a5xmqzplwzjyarvihb7dsslj2rrjkskrgdezcuewygdvavlspmsaq_kegf_rbzlfatx1py77nud5tnza7zrll9w4ik5o_q2ocl_vyabgimxahlpdlnotvzs1gcpeut1rwepkym8drx2lpvx2dvyi3b0vqkwwjypk_tv_oa4avwgzeic1i1d71iz4y1hclyl4osv9mz4gi3l4tqc7ncvxnbukemanxkjmts2_utuwrxqmbejunm0nze8bfzpa8s7hy2znjvtb_ri_f7t3su0dwnrmia8imxene_lmyl_ozzvdwz55h2gyqqqry_xoul0v7skv1dkmjht9o16r7crtwlrlaog_wmxjztta3v49vtgvxoswacfwgxqymbfy57rfklo3rzeacegygtlaukfbhvivgha9ssnswb1_u_m3f6ufrv8vssork9pjg_3kmt5vnotvnotvsyemku87fhxmw2rflnhjfozbljlwff3d_obxt387_sj2f_gxuevcpiztyznojmqd4qzijnndrtypwwponnt35agu2z9xv_8m7_rvy_7xdalvblthmvl8ktp4rfwxq_v_ppunfalpxh7v4p_ucb1zqd_ewygtnyufytvelriqd3_829rusqxljx69zrw6lfcdnikg_vmqp8jzeccuo9ldjewj_7z5fr7v_2_9ksl_xjzmk9zmksmusnegehhhbmik7kysojc3l4tqxsl_3e_zjjbtxn3nltv4qiqe4qzikpu9zlhezq8n6hn70ruvfng6edze_xudxn18jejorahudkzyvp65ykuoqmxrpiboeppttfnmn9bm6dm9jh6yyrl_t1r_6bfvfzvknygqfenpephn4_qgq0jmj0xwtkzzxbniiyimxbhetfn0pbl8q_z6s0jmpcwrf1vvnhjgc9evkgnnz6m0uk2vxsvrblthitn_ltidmqiyqbikh9bbkibffq45bw1uedeif6yn1ysqid_koax_rb_v3kgnelipynak7mmoxmuj44azfamie42ms3a8nmwjumuidzc4iewpik69jhasziji0cplztxqfo4x8eoy8f61uyvz9zln57992gx1truafj11ypbsssnxtisvix3nop7xiwtbbmii422e3kuz41adh3ru7umjejtpexp1pl8eoe7z_icoijxz6qzizrwnvrkt8huoqyrp_qoqotj0i65j_6c8anwttb79iuhrkcbuvfcxq7qggjmimxng_0ljnvio5ydq_fsx40toe9_b0_jodfy_q52sf1prrkvxbi_gfgr9_qooqkipcpu5nn9qkxxng6pwcrgwmsphl5ek0nhalhbmio012u7izam_l_cocfp36hrdder0dxcw6ekyypgnz1hbedwkq_emfwzr2m6zp1hspjco7y7g22e3azldh8hya6iywa3hi3mak0o1s1u8nagxqcliv_9tfp6_zmclqejh0md_cn6gtv3o2rj_zxuv_qfwbrnlmzrmjusl6fgd_ewygtnkmt1xb3malv95cnag7f84l_7uffuaneja_keqwv7k6ud_bpyvsn5n1tboo_tkynwdndneo4ukwxwoal8imxefruzhsu4yhxaz1m3ss9ed9q8j_ba2nmvmjnh_mk43xzs2ry5phwh9nid_cp9_9s_jeqxagnmz48m_vgc_cdmqbxljuvvkqfbovnhp8pule7p1ued07zxbygf_e6lfnzvxb2_nsvl0r8_9zta2to8h_vda_me_elqr4oqfvfcrqbmqr9paurhs8aa2eg_tmo4mjlzwreie0e_n_jupffhdzvcjntu2ywaxqed60wxplrxm0_eruxld_58yalzvfqltvnu_52j_9gctuh7mpuvk05jzbab0eweg_ln2hheh7_bl2jsoyeptg77m2c8_0_ynnlrra6vpx2_pvveld4z_ovvff5kog7lg6_z58z6v8_auxbjzrj6x9_n4hyor07zvjpz8f2g_rutv_1703ixgcclmqd_av1qq9nqryw0ecso1o_txxz7u9tw7uro0a_qmhrnzsxp0fae2_zc8_5rxft9jdy1a2opnzj87tzalvd_lv_s5d37_e925cj7ai0ervxi0xili1jxpk6l3hgfdegeg_thsrbchxyndfwxabnhqvff0_ppvvp6fprpz9_fu9xxu63ppae3c8h5e_7ye3ttvho5zcpvpz7l48ajefp4fn4_tl1yrjx7fpk6zb9v19qa_ffy62sxwvvvvrfena4yqwgz00y7i4pb3vcoylai3v4c3gz3zxilgpowi_p_xt8y7wtalvt_43vd9pv7cs89q_t_hh_b2bql6mc9jn82arj_t2_f3z37y8sdkgjbcn8ixxlrj5smywaxaeucilzwvhfs_alieman9lhxdrnksvi3mzdxoajf2bygssss3le_ud3j7v5_54swleuk3v_nx8cihcrtlrsgek3nxd5nauvyssddmavm_ive3r1bp_rqvfvvpd_8_klsx6sp_nvx_r7pbvevxn7ix7jzrfr_09uh_ehicrm0bmmsof8hdhaegyicsriyrx24ufnxtvr6wppw3vfq43ruuvgrcqce3n4z0fg6z4qewb8mrooam3ws9v1_pv_rquvf1b2zl9eepc9pfnkxdgvmv7rw0mwampjltur9sm699svaxljy8zov_frxwvsd2zupm1nzmdfp3v9ztz7yvz_oz29rrni9ixcqz_ruglpnhcxfsk9lu_6c3lb_p2awisxaljwulgjpnus8s2j3fb158_dg9oxl9zi7nuhzjqfi_tjpqzqon3ft0k0531vxc5u6pnhyf3_xqfztcfrw59_sf77wby2xwxr1yginsx2h8aotlzmwoslxjdgnwrm05eo0ffglx9rttz0vlfdk47pvyhgz2ifozwvlwr_muolpacq6bik3wqgfi8xajfrvvwnligjpokdlzqbcfzuucerzbh1_erl_z_lv6usaxzr_8venuibjkv33o_4flzr7egd_mjsvzmlzxj2qt02_ypvy7llvukdu_ehbx34of779ceq6_snbcvunpammwwq_ix5lknj9anyqzirkqqyjodlpgx2uks7mpjkmqldrumh378i5x_8y_e_5edx5x6ctmtslmsvv7_latt27fry1_sizlppmncnpkkn70o8h2hovu0ofx1tphpgnsqffamjurkpishhmj9iiwa_3ezrfqwmhr2ldl_vuu1fhbw6r75fvt_uxptgd_lrqtokojrmoulxmdhnpgtcqphg16po_65mzpihf_rmnzur82pplkeogyubbxhuf3f39fay94uvmso1qq8nddaegegnnotvu3_agnbmit6jo3sfus4e7px1ozs7izqurvu3anj2ti77yj8olsvzx738cr322mur_ppbtzpwlupksml2_sbar5ibfhls2cu9julr6qr7y8yp77xxxtogdrv017_nay_z_2pclnobqramif_kjmts1uwhxnm4thqag5vf619pav6o0qltmlhxxwegqiemanrsmlu187iyu0rle0xdhyx6_gnds2yolxxpvl1yepoce6sch_fcv6cxm_2nmuw_fa7d_ww1razxb9ywp3kqacegeijsriy5s_i9qmi93b_bm7ojzowzlhyydaf8fcuz183ubtlsrsvtftr1hqq_odyxjmzdb6wrw9brezs_vwforhbsu1c8co_axgatnmiadcdpstqqoq2szhzzgjybnydajblltvvvxawlskpyuxkh1mmmc2_xzr1h5fgwu7s0q06r4cz8_5qqrtta3v49vtpsm92yswfbgmif_tplupwhdlhwufawlslmsix3djrtdotnnywaxkiptsi1b8kntsj_up_3bf7nt3y3hsmszwpxytm3azldr7cofnjmkbdycgagz0i_c4xrujl2yj08m73nilpdlu0tktg6neun3rdyj7uotzm3t_sk1nmd39tt4b58oun4tn_fpnydbjjad_sxv_lwtnw0lkcxdz8m7zezezauvqqqqplpqvfcv_atbhe2li8n7elrnu7xsu5m4xq0eqzibflzvvax01jsqbp2kzfw2zwknafzwrslu_pi0sk9nb_hjvnjm3bcjowigd8imxefjsulic8eu7poz9mvnzjylruvfmthq4_gm_haxbfpx_y7s2nsrprptczarwgzeybohh1b2rllqltq7tou3_91rxkymtcuj_pcidwskzbnyw16gdf70iawnjrenjxaiwgzeuc6mgzr74siacb74xwvcf92zs7qwny8qcxa5xfq25icrnb4_f_qqsidkaowkgj4fbzbuegygjlwulyfogvzqd34a3qlpl8ulnjmzldnrdp9oh_8oltbkizoum3nw2jfvqdmkralxaeuvnor45wndewegtgdlvxcry_twgnecw10i5nk5ll8gvxlpv2qt_fgwwuq_7sp9tfpe16uplbqn07kvgqgfyqzmyuwkaqwpstark3ujc_fodvaff512d0mjsq_bqiy0k_xjgpv_h3dhcrn0p3379hzrvi3mzvp6mdrtstvdniv3xjinf31kldjtu4gyechcdjhiuzgxejlv6vbet22he1rbbv9pqc_2mdmzzmthbp4mt5zks6_3ujwfyqe57p0dknt_h3f_8_3fi_rcm2aoicyaybhcli1ddltsfqs2lrl4xrjw8e5idtvxr_wzdpwvaxdjitbz7dpduhlxdeiy93dowxenknv8ogwph8fmiuauegbapf7_j_qhkvslt5ymnbmw3rooithq_parqn9xl8ev1tjtf69qnbyfdytszuki_vyuzgla1fcmaetcblcwr_mubmjun0ehzmemki2i1v5u4f3vabdd4e_v3tijb8u1kl8m2szwlxy3ruzhqmxqpgbkygpkvhgqftnyuzskwwjnlpy9uujenn1ouzmjvcy1aqu4uasb8kytnw_9eclr_0ovc9yinahsj8_fuindpxo3r12_wt5qtksvk0ap1yr773bmzsgeduegqjrh_7wb5wulkizszpqr73jbpfnyg26f7z9uakutllqicwjyp9iudzyq1jtrqinxgxvvtdathgrmv79ra5ovgfxqu_k5aos7thkdttv_u92_ehlqq297589s2gbxars8eo0dnhtkioqulk_pk8zwcwegqjc6xrq8ssrtsbnspysnkhkjkteeumlqly2y_xsqhx3kh3kskd7zrtnzzaltcecsp_6aaj_fptfp7jbosnpxrh2jevpsvafu_le4c27azbybpqlpxcu0sa7xsuljzyebkyamanbtmkarz_sentz3xuf_qesbveoujryvdgse9ev6zv7ynliz2d_c3wi0kdaq_ra7uovgkrdmtrmd9x2w1_fegaxrjibaf577tut_6npt6_5_vfaflecrg_bllzmbizxyt3yvcgd7hwni1np1tlxxr8zt3bkmy3apqiq1atukcvbwuagclmqaa_vpmole3z7vdz9y_7sy8_qjfzwvsvfqkm8wqwnxlwfetmgvrnanhfu_3sxd9omwwq2zpta47zjuki_x4rrvelilhargqq4qzcgbcroqa6w76_dyfxho6_plldfjw4zbfb_w9dys9zbjexb36rle_kefzrjwihoop72bhdm5ouhrkcg2y24me877sumvpgkexqunkntjcweljyhivymmcgrghzeaav3zrqwe_9_9q_69ayzib1w4eqvmjtwglzcd2xi9es5t1pehe8uvlfdhz0_p6u5sp0vr_ri7zj7fo2w5ynk_47f89pju5n73dpafu_1zdlz9pmw5ubgwswgrb9hbgk44puxbf2agrvy9fzzzwf8mrkymtks1pbwxnsv1soyavxb3n6jhoyju52hn1n78wjp1y_zafe5hw7eeas2fhx5nj7ev1rqwzjw2zfvwz6ojdgpib2paejhmiea0lkgb_2ai_cb9u_xsbt2kxfrwfdh24vsgybxmtsh9p1ssffx8mznfzg2ovhu251wrvet_xdm_c09pstoq_ai28za7ngniwhwk2i7vpz3sg0bnhbgky990b1fdt_xqztxoh9ihz3jhep7_jblfetosakxtzttfdnn6nvxmmwalorjvexrzw79fv90e9upcorlg932p1yeoi7iumecrpdudmwgzeamegavj5z3_ufw_hnlx_sdvhtgcw272_7l9pav_nwbppgrmwvzoarupi_1iozfjxts8j3fwhllzlqun39u2mcbiddcdatw4ycf6rszjvn_zps5dvyuq_pars_yn_lbwrp4kd8vzxp_vcbt095xzhgzjolfo8pad7utsvqpnqtewxwdml9syfybzrtoipoimxdetvepvsvzez4f66wo9llu5t1mjfu6fi6yq6amjp_v2ws3k2_q8jdcvzdxojnxbr7g21f6x8i_w9ofl9v3z87slsnjwjl_rj_ibf9krmjubtu3gl4hzeaql730kpbfcwn3r67m6qdxwvhdf1tct7_ubdu2eb6vqqrkcw9xkagcm8gi_o8exjawspyrd5yoptvflpdlvvvvyrl_iuzkdgt5xzh3qc9k0mr5izq2dss3sqexrjibeeyfmqmdn_8a1nwqnksqvfgtb_i60xettzcaabedsurbvf_txpfxatu2berq6lleltdr6wxbsn_v3jwqdgv2_7bpf4l1clq788i5zu24skvfrz6pgxt036dze0eghoc3vydq8lxjyrl_cqevgrgjzeaidh48qg9_42tqqj0ycpjd4_v7vqyzgzfp7_ui5o26zqqfne5x5blxkrtydpznyyepy62nnfee_9slv10e4_pu_ocnzeucpx33vwjyps6xfemjie0sxiavipmqii2b9_ufnsvovpbsxfdm615_govr_i6cro_pulxhrbntfve42cnvwvmwpq7n8cnzh_9xats8emc7mu97sehzlny9dxdl26rqi9k0ksrjsdblfatvpdu9syg_hfhbslw5jnp6oqvf1m_f_ibecxzhb6ssvatnbc8zu57huo5ll0wf4qnzs79xsgvmi4pkvhotczzlfzlpboxhps6umsfluqezsaocdmqpu3bt_tl_vvvjj3jyjjfgcd8vzlyhfemjo8j0q545w1yvzy14jdlpf2lzzydrmim8imrkciokj5t9ysyvd8rrtvu1ynz_8_ycfzutlbs8zbtgsmrw896hud983vizo9waku4vatwrjm4yhnj1dgmneefhigcdpqb_64w3nqt_uz_a_nn_hvpbxoq_r4f98kedy8c7xfy5otgptslc1ivf53jm1f0kcae1wx_uzszdqc25uimzbwewygck6doqxnn39ed3w_v0nd_kn_95f_pyao_zpun3kz1tx6mz5z_i_afvfx9mq9x9emo76huzlx9hhqxn71xj7ve9cn_kt4wizezzkqfmmrv3eeluqcgqggmanrqjgbrathbmlg9onteuedd_srx_1kdzzwgbyvxqxbbrlf12vmymax6tbjtrcezvxflkc871iunr7em50l5lqumsqfoamdcgegyqyqqkqr7iuqzwlvnmykkdcx8tdunmtr2orhxbkyxagz0ef7sku1fk2hfubmatv9bdpzxkyqqiptlspszozrzbnyltctuu9bprahufntkpwemqlcn_5unkvwrtq9h31rojjgpfdgcwaaimxah2yy22wzwfxwvwxtxd5ohbdnagxqkmwwq7lsk7rlewlid60iffwbxaqli2737mc1o7g47di_usbtoycbgdadesork5pn0voab31rqlinmnsbe9cnavbevgvnumbv05z6eufhn7lvnwbwhbmi0ca7xfnt0_scyh9bzp_wljvfqk12e8b9qioj84eniupphafvk_7px3clqkgimxchtxa78qanrs3izs0jwpoz0nhwxiqckpep3ldaauxtnr_6dmehniqqkz1jotnn8iakwgqimxchoqii5wt1pcxvrr40q15655kihhxrvlamsakjq3owhvcp9zmzscqzppuv24cjegygqlvvvse_cnf7hjjiosmj0tvempkvj7k5inz_bfhxdnyvponsaczimxah_rmn6bcee4hu59xvhkerdlxp8hmsspn_rsor5aukytt1orrths2laxdwgrzjxudly1zooxzc5qxjlu2i9vn5fyfrwwlvq_hn9r9lkydeb2egeidhcxfmjwunwgetyxpvnzyq8aptdwjjzws0_u6lpdloddp0zzmywhf_zucy0tq97ag3cebq43p5u4xntmcmspvo7n1cog6wgz0uvbmenkxhbyq2r4oudktxsx8mfwul3kmt9psispdinm445wcrkwphkacgdfl5xkxiayiesim9ng_0tkqrzxxfyuoo2o4ntljfx_xy_vs3i03k2pk8kjcvx3o98lfckvyf9wa898jgaoimxafebfcrlypw0ok2d71xiyf_txdxlmiqompsxpzdwzi7p59bbyrc8iakcdmqbs4xc6lp6aefeo7o2o4ioqk_u343burphdxbokcd32q8q5p7dffcriscdmqje5t2qe8rmk_kff58_f2_gfe69zyggelqy8acn9cooegowimxbfm_x2pacmbb2ma1_uqlybzvx78blvpwp3xxbqme9pu970nmimrafhbqlmfu03ujxzpwzxyhufctk_l8ulnbk3ygaxavbevoxfkkqv8yzaumgybz2yqpfxgypqgrb6ogs9vz5r634wwmntr2ps6sg_b5icgdadmbfyryfsfqs2lk7uebov8yxkt02je8t2lzaqpkrem_x2bblbtftojcyitptm9dhcxn_ihj9oefpnqqioinulgcgizecm7cstvvbmekwpstbsnjfaotum9nqkzwwoz_uygf4rzgaatiqwawbgioqzaaaticwaajgiyqyaweqimwaajkkyaqawecimaicjegyaaeyemamayckegqaaeyhmaacycgegambecdmaaczcmaeambhcdacairbmaabmhdadagaihbkaabmhzaaamahhbgdaragzaaamqpgbadarwgwagikqzgaatiqwawbgioqzaaaticwaajgiyqyaweqimwaajkkyaqawecimaicjegyaaeyemamayckegqaaeyhmaacycgegambecdmaaczcmaeambhcdacairbmaabmhdadagaihbkaabmhzaaamahhbgdaragzaaamqpgbadarwgwagikqzgaatiqwawbgioqzaaaticwaajgiyqyawesifubw1lbv1dxj6xtk4xawgawggzfkh9ppvf1dnvpbw_mt5rq6uri_cqwgg8fgmhhu1dx1b5irq6s9p7y2tlytls1hhqaaainje3u7wlpavf9f7_ljdxv1yn_fpzc7z8rhjh0jyaaadnpe3q5jx46fnxooomytra2evwsimgaa_rw0thh6gco154jd7j4t19bwruo4aqaytgpra0oenucczvfqa5flfy1jbgbg0hlpmp1oz9cvjtjm7ml5e3t7fa4zaidbq7293dpnypoczgaaebxhbgdaragzaaamqpgbadarwgwagikqzgaatiqwawbgiomuzofapbnnpbjaax_ltldceq9cevcog8fgmbjbx3vlrjv2vxotoxhwaet_grrh7ug03rj9lfh_b2uwgazg4bz7k43wdhtgngkdp8wnzhp_2ct7h4zbydayq2psrtdaeysdnszn2qs_vpv8w3yflp5_t3rodwnzy1jukxtjm9j3n2ywgawgi_i48rmjhctenlry9htgw7r35i9vstnfpsddfopcz_vgoz4y3sabn5hw7pleoch9wie5zktdxvh98qcaqayry2jhp3vgs9bumtry0otga7zb81650arognbhpunq_vflurekbvukvz403kwaakljdd5oziitrno6d_hkfb_gokdcfopcz1nyspcl_zsegqaqe67zrnowvdxz9hytmfoacfo5nt_t19v3g9ca3jjy55cgaaxrny3sqx8ap6lve1g66rlj3pai8bfxpzs_prs3dhon2r7f97r2nk45d5gwey_02vgr8ya8e7tplwsagijqgqunb4e_igzd2z0d_e5ro0xem_e_vpx92azeme_c9t1dsoxlzsoagmi8dciyfye7wvumz4zv9fbgqanj3o3q661upg9zr6fvfcrr3jlo7wmaek5xp_z77vsvfuj7mvz3fbee7a3o2yykpg_z92x5x0fgijgwegeawvxwoejd6_w9c3adn9rkfuq7l7nm04fze5vnh143lqsdabcomsbitl8hoq3tfc35lc8xkll7tb8y8mm1dzjptfnu6hxjm8ywyv7nmps8w99_a4ifcbz6dr_ltzbqyd85_s4ic3odnxrlvunypcu0tr1m79pyt79n7l4sl7m3ryrfd8eaq4wb86hpjdzkt_7o6xmd0_wnpt7vpwteu8tovv9pz5s6zgw1vqex47ksmzajhiqzmi9if3x5r9ntwzdrel0i9szb39pzzbwrha_pw_x9fxnzy8a_pbhiohjcxytp9vp5woxwegbapb56ptprlnp_3uovx_rcp3w_t05fep3z1gh2vk0qtyi215e3_fynwoyoicyaedz2ynsi3h22_n2njdd2c52_tpmv_7apsjg6zn5bcn74tphpidq1e49yb1ul3ntwacx9j6mxsukfh3bo1_49kqtgxiztewgn9n9y1unr3n_3yc_l1nz2gtajliqzmi_uq7exb_15rtiskltxz7t1drmt8t6imxkdosyoi8c9_3vlczv18qgh3zc3tv3wzjgbg5v00lrnntnzrt17piehqkwyafpwdvppemo11un6rv329_v9ivkqdhnft2ufrzypxcvxega_oybz_tfj_viaq1te2emyerbcdjih_1t2gy_x_hzco86rrhlinsru6_iv78b6z5i3vlbtkhhuj_51gznmrb1hbszdvfhr8daej4k6xd_od_y7_x5fscgpycvffb1d6pfffnlmy1te2kldu_eosbfjk_5_7pnryo96wrzlhz1avhynjlee5boz_owwa_bhfbvub38f2vnluki8jg_xyomrdfsegtcp7humbitzqfeekhummglltskmcbbmwfy6b8nzw5zdifkq3jjt4iewgjgim2au_h5i0t3o4ur5yd7equkxjxiycdngpv4e_9jbayqcjsh92meott_bpta9ztyugjazwgyyu6t7zve24esymrtuld_bpdo6iz9g04dz8p01u2_diucdlqb_eowjmdc8dsiyzzpf9izvtfkywur9i1rfz8vsaamzjp2lyveutvsmbgaawlxtgn4zmje87xtnwbq0_zx3key_vpx92azmmm_1_w7rux2_8yywcwyarkqm0tg1_ddrxi5enz1jjntend726oc9gywz7cktmlrkvqvnpcuxvq2ymevsqxo_pwt2fgscqrc_w4iwaedsuc4bzvn2su9m_d2jrqoiyucfwzjounzfcpecsavbjoxqbboaeg2u80zjfmzxxejlhidd0ftzay7mkvfxifdpbffs_ahxjru81_4ytjn8wme8mee_lqoamhr1drnt_ltoamnaxuzbhnq95yz5vflozztdbmsyjem8vvecmo8dwp5_z3gdl71sxao4mylvdwwgg8eymupgz4x2lhvzamnt7_nu6ow90csa15s7g7bhdjtx1vc_zwadwwawyjn2vvt9lqhabnyyjeng7hnnfbfvzdaydayjmmn_pdgavmweeopbewzv59qmn66s1ngt91b0vb7nydaydezv471yox37k42wndgbm1pwvrl0yqyaycajzaaamahhbgdaragzaaamqpgbadarwgwagikqzgaatktfwtze3h6n4wuayfclezidtqccdodawlqicbwaaaxalpdldoddtqcz6ndghoa6ujo5ha7v1tzg4zababi8qqqq5ha4vfdxf_rriw5za2urz1rorbkaap9awlo8vwxtbq369rghwbo0az527bhxbgcgg_8ohzjblvoyzkmqrq72_nd6_nocdqay0trb29xs0ql6_npph6urq0p_j6hwbo0c2ywgawgg_e7qp0przxmknhnua6uzrnam8fgmbimotqctqfq6upcuqycszadaic_8xvmw4cpx_u4aaaykg4fptwzzoxl5ers7iz3sqeamkr0dnaqvly8z5hrampyxq0aqd9rawlrtu1nzza3nzehtg0yaacihqftqebm5p5hds_agxoa4n2maaamcq0ndz7zst8wd3r0qlkykjgdabbjdq0nqqys9gmw3zc7z85op1mtls0scamaieo6ozvv0tiip9ppm1mogmb3neeamhqvl5fr8ohdontoeipbydayjajh4cohvv5erpqags815e7j_wfestyb_a4xbwaaaabjru5erkjggg_nolink_29"/><text:bookmark-start text:name="dataimage_pngbase64_ivborw0kggoaaaansuheugaaaeyaaafpcayaaabjdyvcaaagaeleqvr4no3df3hu9yh3_t73du_du3222u2pu1ufzaaghasijipghiqcys9uqzqkbgsvobbyq8va7snacdcnvikjiqsvg9okvgnud13r4natgg0tapusccbhceligegy5achjpk8fxxnmekm8yszmzpk_bqu77u1pyynw7xxo99zvud7vtdr0sf_o6amrk6nuy0tlers7bqaaoi7zs5otbs0yol0qqampkd_v_avypwvlwpoaij3sqmamkg1ndsosriycjhramqimgaa_ashocfn5uwt5ubmzjmdzngfiwaaq4rt6vrzc3ppmnfu1kilpsxexwcawjds0tlimtx7hlm8vjyfxgaa9lpozk6vl5f3dpphw4fjfwwaaaxjhw8f7hnmq4coxfu4aaaykg4doksyaqawc8imaicjegyaaeyemamayckegqaaeyhmaacycgegambecdmaaczcmaeambhcdacairbmaabmhdadagaihbkaabmhzaaamahhbgdaragzaaamqpgbadarwgwagikqzgaatiqwawbgioqzaaaticwaajgiyqyaweqimwaajhkzmde1nneh8hq9_9er7fnawfh8vp_rer0qr1fty_ko_pmbaaabmis5qew83v_oia4eq1dnoxheo_jmuw4eq9f7hx0hzgcahmis5kplnuq5ypi0yqvd5tvr_mceaawwmqnz_x8duewz9rjhz8yj8ky73v_osjt_gqeag0vmwrzna0fmgna6_bodl75dxfbh0ozvm2p02yfrfpedol3_sui_y54phfh6zwqadbydksynyz8xzzd9btquobnmaeb3cqvz48_u1n2rhtonj5pcdvp54jsubbdek2qve4yp7bphutdu84dqhcbnx71vaqo1ptbrlpxal71e5z6ex9_9eytpwhbfelupo9vrns_gzadami2ogbmntnyge2x4umocfdgbvi2ecoltzecwe_49h0hthuf23wp8b_dyxwh2b37eofx36_e2vp1kvdc_pz3630_aybmaibwdagzc6_nj_sdl0la28e7b9c7spv7fgfjb7ybx_uhqup_ekff_zw9_7efpxaimwagxam_zl3nmevtuutnnhlswbmuvzbfajl_tnl_mosdl0lv_lz38bnmaeaebnay3def3benzrbt73u8t2w7v9cdbe9t2e4_auodpf8gimwagcgy2gh2nxn2z6jbp_nd3bxovhb3xwt_yiwz_9f9gsyyaqaxmdjc3g3hlecasfcsunui_ytuj_tep7a7x90dy64xawcibgcguxs4vvdb9xzwfzpmjnyjpn4h7x5y7_h2_wmgwkpswgwaimsacrpp5ilep567z457u77c_t5n76_xd1909_pfu_z9_d1_xy3sweaijgg7mp22wde5imnrgaakrhqywzltgdaydegwuyomw_xaaamvjz2my6dxz4calqlszgpldfo4lh6uifpzopgsxodkq_j0j8jagcwiemym1ro609_drjnp6pytlsohqvx_x8duvpl_sj9mwiabouyhfky4nyovebvf3reez5wmd4f7390rifka4gyamcvmiuzaacejzadagaihbkaabmhzaaamahhbgdaragzaaamqpgbadarwgwagikqzgaatiqwawbgioqzaaaticwaajgiyqyaweqimwaajkkyaqawecimaicjegyaaeyemamayckegqaaeyhmaacycgegambecdmaaczcmaeambhcdacairbmaabmhdadijq2tjadoxngtbw1qqqqktpp1ngjr_vwoab9qkiougvlpwpqantq1ck1njbg_58daxrhbtanxv1dcrlcqqqqinscztaohj2qm2foqk2tld7_tbhacdoaidu0nojyswm_maqurlzdq4naw1t14cifdxz2xvsw_0vhr4cuxlig5uzm1dxvqakiwud9qamp0cwlf_n9mbgacdoaintv1xmiu15ervr6el24ccheh2uqtu1npmcsjh07ptbw1ngffkyomami2_hjxz2xqa_vzyyyrgnjo897xvvnbekyaytf_tsuxpn4n04a0zhr4donjzpee8aghrifugwkcimigq1ntweshdaojjnzpzxvieap4qzqeg_wzt1a6ojriftgdmvsphc4bwb_cdcaol8vlitkll6kjpqzg1dxv6urqivehwgqim4caojs7pbf_1nfxx_twbo2lfy_k4xdos88_i_ehwgqim4caghoapldeceo1uhwoh5xoz7wpayzdmaeevflzyww5rsrly_vwontu1btvq4gjegyavtp_rzn2jlbskbfqvonplulaw6egucv3lf2ndhxit6hmig1nzd7_vbherjccdoaxtxw1rizroy5f9a1t7fh_1bgeoqzqk_c_zyhe4tuw9sfpflliuxetsoztrywm6rhtmv3hj3yyyk1tcv2oxp37_lxgd43bdleevkll6_j6hetrq7mnjt4imwaeuv0ospe5csdqv2793g_5o7bivsfu2njdby6msxm7t_x_xn314caz_dzcby3hrthbtcro0epyufwhpzorneuvkpc2_cag5u04v7hfilxpbbur_e3ew0u5l2792jlczu15ywdnu_9_ibdu3bv8fta3wf47s91_7i_38vfcxx8wbhyhyhubwbnz54n_ruygggzgf6fu6fz8cqtemjd5l6d5b2syghu_vnuyq8wznemvf_bhdzjlse14v5hdbzyzi8zbm_hehutr_fm9tzfh19pbejwqdhbtcrcmmclejeqqwwzvest_v3u8mflmzen_p_uzjvbp3nbv2fo9qwf3za4fnhqtcegd0rzgc9imeyvu9dew93rmmns_dm3ju2_l6nsbfjd63bhhayw42yrjjre2eg0kt4nsp2xypujdnchoj6eicegd0rzgc9isbir48podyb9y5tkkeya82_oxxmaj3k9vf7hilfx_iomapovbrul3kflvyoypdfvu6wdv_85f06oyy7nddhyvfxolhdct0rzgc9iuygi92veuu_g3osup8x_eg9_t2c6r1xh_fnohvmf8fb_rr691xd_kq6y2adexrhmah0khzbcjqohpesjgzbcqinwgygvzzeirz4iax8icwaesvjh2olxz7ch8imikdkykpu54mr8vjyorwontvfz_9wda6egubadq0ncjgcki8v18wlf_n9oiokw_gq0_mm92hazagzgia6ozs9c5synufpxysx5xa49nlnn8x7ugayhblauc6xy3otmdt6oqompkbv1dus_kiphblasd777dnpnds6ouj9oanatu2nha4hlwbgf2egedj3umlddqyxug9bc2cpcgwthblawnxryrvj8hr0dojkyzoe9y6am7zgcchmamj2_phxt2dq6_s5jrtey2ojz3vw2ngy70ocirfmabgpq6vzhka8vfz19fwc3u6mqanjs9_4w_hqswphwdyhoagzgig1ndto2lfjpqe3q6ur1ddqonbwvl24cghilbtr6ojqhqsx1nzcrlq6os8tzu5ru1pdmqwehdad6jouri65xc6fmwh30renjy29vq7zx9gjr3xmzbm2m0vycdoaqglra9ozm2duw1vrezxhvvvvn17v6ngjcq9skkoiokkvlzwqqanrqvonui6mibfmadhhvgz9_vtpif_jxiktcjgconv2bbspdda3wgwg6lpbwz0zyugf0oc_z7ovyqcgisimiorc9_vw1tzg9p3ukpflndgwubfmafhv3nzsms2he2tqw1ub59p0ruvfji4qmdfcdccqip0tu1wuzy1grbldgwegedxnz58pe7bc2dmpu6doeb7v5mmtmt5kwnwim4cocqc21lg2nzersrjsdoddr44cyf9oqiqzqbs5dwfrbm4o_hwtra0_w3qeohgcttiazxfmafhjvkbcw5ibm5t9hh3j7vbat4qzqns4f365h2hx8ejfntt3tqdpn_zsfuleqvluqvpmkge_cdoaqdl37lzabsvly8t15swztbe3x_tqadmizaa8xc6x8hfcqpurcij_jxpnzqm2tlbhjh1truwfqqurvv9fr3pnzvf0jsaehbmig5ksepwvlcx7mhy4xc7lzjyh9jhdlhn9drwpbxiycdmqb5vsdtksvj2_0r7vq5f0kcqzjybrwize2sxwuvyueb8wmcqrziaoskpkzlnylzwepjzpu_m6e3a5xmqzplwzjyarvihb7dsslj2rrjkskrgdezcuewygdvavlspmsaq_kegf_rbzlfatx1py77nud5tnza7zrll9w4ik5o_q2ocl_vyabgimxahlpdlnotvzs1gcpeut1rwepkym8drx2lpvx2dvyi3b0vqkwwjypk_tv_oa4avwgzeic1i1d71iz4y1hclyl4osv9mz4gi3l4tqc7ncvxnbukemanxkjmts2_utuwrxqmbejunm0nze8bfzpa8s7hy2znjvtb_ri_f7t3su0dwnrmia8imxene_lmyl_ozzvdwz55h2gyqqqry_xoul0v7skv1dkmjht9o16r7crtwlrlaog_wmxjztta3v49vtgvxoswacfwgxqymbfy57rfklo3rzeacegygtlaukfbhvivgha9ssnswb1_u_m3f6ufrv8vssork9pjg_3kmt5vnotvnotvsyemku87fhxmw2rflnhjfozbljlwff3d_obxt387_sj2f_gxuevcpiztyznojmqd4qzijnndrtypwwponnt35agu2z9xv_8m7_rvy_7xdalvblthmvl8ktp4rfwxq_v_ppunfalpxh7v4p_ucb1zqd_ewygtnyufytvelriqd3_829rusqxljx69zrw6lfcdnikg_vmqp8jzeccuo9ldjewj_7z5fr7v_2_9ksl_xjzmk9zmksmusnegehhhbmik7kysojc3l4tqxsl_3e_zjjbtxn3nltv4qiqe4qzikpu9zlhezq8n6hn70ruvfng6edze_xudxn18jejorahudkzyvp65ykuoqmxrpiboeppttfnmn9bm6dm9jh6yyrl_t1r_6bfvfzvknygqfenpephn4_qgq0jmj0xwtkzzxbniiyimxbhetfn0pbl8q_z6s0jmpcwrf1vvnhjgc9evkgnnz6m0uk2vxsvrblthitn_ltidmqiyqbikh9bbkibffq45bw1uedeif6yn1ysqid_koax_rb_v3kgnelipynak7mmoxmuj44azfamie42ms3a8nmwjumuidzc4iewpik69jhasziji0cplztxqfo4x8eoy8f61uyvz9zln57992gx1truafj11ypbsssnxtisvix3nop7xiwtbbmii422e3kuz41adh3ru7umjejtpexp1pl8eoe7z_icoijxz6qzizrwnvrkt8huoqyrp_qoqotj0i65j_6c8anwttb79iuhrkcbuvfcxq7qggjmimxng_0ljnvio5ydq_fsx40toe9_b0_jodfy_q52sf1prrkvxbi_gfgr9_qooqkipcpu5nn9qkxxng6pwcrgwmsphl5ek0nhalhbmio012u7izam_l_cocfp36hrdder0dxcw6ekyypgnz1hbedwkq_emfwzr2m6zp1hspjco7y7g22e3azldh8hya6iywa3hi3mak0o1s1u8nagxqcliv_9tfp6_zmclqejh0md_cn6gtv3o2rj_zxuv_qfwbrnlmzrmjusl6fgd_ewygtnkmt1xb3malv95cnag7f84l_7uffuaneja_keqwv7k6ud_bpyvsn5n1tboo_tkynwdndneo4ukwxwoal8imxefruzhsu4yhxaz1m3ss9ed9q8j_ba2nmvmjnh_mk43xzs2ry5phwh9nid_cp9_9s_jeqxagnmz48m_vgc_cdmqbxljuvvkqfbovnhp8pule7p1ued07zxbygf_e6lfnzvxb2_nsvl0r8_9zta2to8h_vda_me_elqr4oqfvfcrqbmqr9paurhs8aa2eg_tmo4mjlzwreie0e_n_jupffhdzvcjntu2ywaxqed60wxplrxm0_eruxld_58yalzvfqltvnu_52j_9gctuh7mpuvk05jzbab0eweg_ln2hheh7_bl2jsoyeptg77m2c8_0_ynnlrra6vpx2_pvveld4z_ovvff5kog7lg6_z58z6v8_auxbjzrj6x9_n4hyor07zvjpz8f2g_rutv_1703ixgcclmqd_av1qq9nqryw0ecso1o_txxz7u9tw7uro0a_qmhrnzsxp0fae2_zc8_5rxft9jdy1a2opnzj87tzalvd_lv_s5d37_e925cj7ai0ervxi0xili1jxpk6l3hgfdegeg_thsrbchxyndfwxabnhqvff0_ppvvp6fprpz9_fu9xxu63ppae3c8h5e_7ye3ttvho5zcpvpz7l48ajefp4fn4_tl1yrjx7fpk6zb9v19qa_ffy62sxwvvvvrfena4yqwgz00y7i4pb3vcoylai3v4c3gz3zxilgpowi_p_xt8y7wtalvt_43vd9pv7cs89q_t_hh_b2bql6mc9jn82arj_t2_f3z37y8sdkgjbcn8ixxlrj5smywaxaeucilzwvhfs_alieman9lhxdrnksvi3mzdxoajf2bygssss3le_ud3j7v5_54swleuk3v_nx8cihcrtlrsgek3nxd5nauvyssddmavm_ive3r1bp_rqvfvvpd_8_klsx6sp_nvx_r7pbvevxn7ix7jzrfr_09uh_ehicrm0bmmsof8hdhaegyicsriyrx24ufnxtvr6wppw3vfq43ruuvgrcqce3n4z0fg6z4qewb8mrooam3ws9v1_pv_rquvf1b2zl9eepc9pfnkxdgvmv7rw0mwampjltur9sm699svaxljy8zov_frxwvsd2zupm1nzmdfp3v9ztz7yvz_oz29rrni9ixcqz_ruglpnhcxfsk9lu_6c3lb_p2awisxaljwulgjpnus8s2j3fb158_dg9oxl9zi7nuhzjqfi_tjpqzqon3ft0k0531vxc5u6pnhyf3_xqfztcfrw59_sf77wby2xwxr1yginsx2h8aotlzmwoslxjdgnwrm05eo0ffglx9rttz0vlfdk47pvyhgz2ifozwvlwr_muolpacq6bik3wqgfi8xajfrvvwnligjpokdlzqbcfzuucerzbh1_erl_z_lv6usaxzr_8venuibjkv33o_4flzr7egd_mjsvzmlzxj2qt02_ypvy7llvukdu_ehbx34of779ceq6_snbcvunpammwwq_ix5lknj9anyqzirkqqyjodlpgx2uks7mpjkmqldrumh378i5x_8y_e_5edx5x6ctmtslmsvv7_latt27fry1_sizlppmncnpkkn70o8h2hovu0ofx1tphpgnsqffamjurkpishhmj9iiwa_3ezrfqwmhr2ldl_vuu1fhbw6r75fvt_uxptgd_lrqtokojrmoulxmdhnpgtcqphg16po_65mzpihf_rmnzur82pplkeogyubbxhuf3f39fay94uvmso1qq8nddaegegnnotvu3_agnbmit6jo3sfus4e7px1ozs7izqurvu3anj2ti77yj8olsvzx738cr322mur_ppbtzpwlupksml2_sbar5ibfhls2cu9julr6qr7y8yp77xxxtogdrv017_nay_z_2pclnobqramif_kjmts1uwhxnm4thqag5vf619pav6o0qltmlhxxwegqiemanrsmlu187iyu0rle0xdhyx6_gnds2yolxxpvl1yepoce6sch_fcv6cxm_2nmuw_fa7d_ww1razxb9ywp3kqacegeijsriy5s_i9qmi93b_bm7ojzowzlhyydaf8fcuz183ubtlsrsvtftr1hqq_odyxjmzdb6wrw9brezs_vwforhbsu1c8co_axgatnmiadcdpstqqoq2szhzzgjybnydajblltvvvxawlskpyuxkh1mmmc2_xzr1h5fgwu7s0q06r4cz8_5qqrtta3v49vtpsm92yswfbgmif_tplupwhdlhwufawlslmsix3djrtdotnnywaxkiptsi1b8kntsj_up_3bf7nt3y3hsmszwpxytm3azldr7cofnjmkbdycgagz0i_c4xrujl2yj08m73nilpdlu0tktg6neun3rdyj7uotzm3t_sk1nmd39tt4b58oun4tn_fpnydbjjad_sxv_lwtnw0lkcxdz8m7zezezauvqqqqplpqvfcv_atbhe2li8n7elrnu7xsu5m4xq0eqzibflzvvax01jsqbp2kzfw2zwknafzwrslu_pi0sk9nb_hjvnjm3bcjowigd8imxefjsulic8eu7poz9mvnzjylruvfmthq4_gm_haxbfpx_y7s2nsrprptczarwgzeybohh1b2rllqltq7tou3_91rxkymtcuj_pcidwskzbnyw16gdf70iawnjrenjxaiwgzeuc6mgzr74siacb74xwvcf92zs7qwny8qcxa5xfq25icrnb4_f_qqsidkaowkgj4fbzbuegygjlwulyfogvzqd34a3qlpl8ulnjmzldnrdp9oh_8oltbkizoum3nw2jfvqdmkralxaeuvnor45wndewegtgdlvxcry_twgnecw10i5nk5ll8gvxlpv2qt_fgwwuq_7sp9tfpe16uplbqn07kvgqgfyqzmyuwkaqwpstark3ujc_fodvaff512d0mjsq_bqiy0k_xjgpv_h3dhcrn0p3379hzrvi3mzvp6mdrtstvdniv3xjinf31kldjtu4gyechcdjhiuzgxejlv6vbet22he1rbbv9pqc_2mdmzzmthbp4mt5zks6_3ujwfyqe57p0dknt_h3f_8_3fi_rcm2aoicyaybhcli1ddltsfqs2lrl4xrjw8e5idtvxr_wzdpwvaxdjitbz7dpduhlxdeiy93dowxenknv8ogwph8fmiuauegbapf7_j_qhkvslt5ymnbmw3rooithq_parqn9xl8ev1tjtf69qnbyfdytszuki_vyuzgla1fcmaetcblcwr_mubmjun0ehzmemki2i1v5u4f3vabdd4e_v3tijb8u1kl8m2szwlxy3ruzhqmxqpgbkygpkvhgqftnyuzskwwjnlpy9uujenn1ouzmjvcy1aqu4uasb8kytnw_9eclr_0ovc9yinahsj8_fuindpxo3r12_wt5qtksvk0ap1yr773bmzsgeduegqjrh_7wb5wulkizszpqr73jbpfnyg26f7z9uakutllqicwjyp9iudzyq1jtrqinxgxvvtdathgrmv79ra5ovgfxqu_k5aos7thkdttv_u92_ehlqq297589s2gbxars8eo0dnhtkioqulk_pk8zwcwegqjc6xrq8ssrtsbnspysnkhkjkteeumlqly2y_xsqhx3kh3kskd7zrtnzzaltcecsp_6aaj_fptfp7jbosnpxrh2jevpsvafu_le4c27azbybpqlpxcu0sa7xsuljzyebkyamanbtmkarz_sentz3xuf_qesbveoujryvdgse9ev6zv7ynliz2d_c3wi0kdaq_ra7uovgkrdmtrmd9x2w1_fegaxrjibaf577tut_6npt6_5_vfaflecrg_bllzmbizxyt3yvcgd7hwni1np1tlxxr8zt3bkmy3apqiq1atukcvbwuagclmqaa_vpmole3z7vdz9y_7sy8_qjfzwvsvfqkm8wqwnxlwfetmgvrnanhfu_3sxd9omwwq2zpta47zjuki_x4rrvelilhargqq4qzcgbcroqa6w76_dyfxho6_plldfjw4zbfb_w9dys9zbjexb36rle_kefzrjwihoop72bhdm5ouhrkcg2y24me877sumvpgkexqunkntjcweljyhivymmcgrghzeaav3zrqwe_9_9q_69ayzib1w4eqvmjtwglzcd2xi9es5t1pehe8uvlfdhz0_p6u5sp0vr_ri7zj7fo2w5ynk_47f89pju5n73dpafu_1zdlz9pmw5ubgwswgrb9hbgk44puxbf2agrvy9fzzzwf8mrkymtks1pbwxnsv1soyavxb3n6jhoyju52hn1n78wjp1y_zafe5hw7eeas2fhx5nj7ev1rqwzjw2zfvwz6ojdgpib2paejhmiea0lkgb_2ai_cb9u_xsbt2kxfrwfdh24vsgybxmtsh9p1ssffx8mznfzg2ovhu251wrvet_xdm_c09pstoq_ai28za7ngniwhwk2i7vpz3sg0bnhbgky990b1fdt_xqztxoh9ihz3jhep7_jblfetosakxtzttfdnn6nvxmmwalorjvexrzw79fv90e9upcorlg932p1yeoi7iumecrpdudmwgzeamegavj5z3_ufw_hnlx_sdvhtgcw272_7l9pav_nwbppgrmwvzoarupi_1iozfjxts8j3fwhllzlqun39u2mcbiddcdatw4ycf6rszjvn_zps5dvyuq_pars_yn_lbwrp4kd8vzxp_vcbt095xzhgzjolfo8pad7utsvqpnqtewxwdml9syfybzrtoipoimxdetvepvsvzez4f66wo9llu5t1mjfu6fi6yq6amjp_v2ws3k2_q8jdcvzdxojnxbr7g21f6x8i_w9ofl9v3z87slsnjwjl_rj_ibf9krmjubtu3gl4hzeaql730kpbfcwn3r67m6qdxwvhdf1tct7_ubdu2eb6vqqrkcw9xkagcm8gi_o8exjawspyrd5yoptvflpdlvvvvyrl_iuzkdgt5xzh3qc9k0mr5izq2dss3sqexrjibeeyfmqmdn_8a1nwqnksqvfgtb_i60xettzcaabedsurbvf_txpfxatu2berq6lleltdr6wxbsn_v3jwqdgv2_7bpf4l1clq788i5zu24skvfrz6pgxt036dze0eghoc3vydq8lxjyrl_cqevgrgjzeaidh48qg9_42tqqj0ycpjd4_v7vqyzgzfp7_ui5o26zqqfne5x5blxkrtydpznyyepy62nnfee_9slv10e4_pu_ocnzeucpx33vwjyps6xfemjie0sxiavipmqii2b9_ufnsvovpbsxfdm615_govr_i6cro_pulxhrbntfve42cnvwvmwpq7n8cnzh_9xats8emc7mu97sehzlny9dxdl26rqi9k0ksrjsdblfatvpdu9syg_hfhbslw5jnp6oqvf1m_f_ibecxzhb6ssvatnbc8zu57huo5ll0wf4qnzs79xsgvmi4pkvhotczzlfzlpboxhps6umsfluqezsaocdmqpu3bt_tl_vvvjj3jyjjfgcd8vzlyhfemjo8j0q545w1yvzy14jdlpf2lzzydrmim8imrkciokj5t9ysyvd8rrtvu1ynz_8_ycfzutlbs8zbtgsmrw896hud983vizo9waku4vatwrjm4yhnj1dgmneefhigcdpqb_64w3nqt_uz_a_nn_hvpbxoq_r4f98kedy8c7xfy5otgptslc1ivf53jm1f0kcae1wx_uzszdqc25uimzbwewygck6doqxnn39ed3w_v0nd_kn_95f_pyao_zpun3kz1tx6mz5z_i_afvfx9mq9x9emo76huzlx9hhqxn71xj7ve9cn_kt4wizezzkqfmmrv3eeluqcgqggmanrqjgbrathbmlg9onteuedd_srx_1kdzzwgbyvxqxbbrlf12vmymax6tbjtrcezvxflkc871iunr7em50l5lqumsqfoamdcgegyqyqqkqr7iuqzwlvnmykkdcx8tdunmtr2orhxbkyxagz0ef7sku1fk2hfubmatv9bdpzxkyqqiptlspszozrzbnyltctuu9bprahufntkpwemqlcn_5unkvwrtq9h31rojjgpfdgcwaaimxah2yy22wzwfxwvwxtxd5ohbdnagxqkmwwq7lsk7rlewlid60iffwbxaqli2737mc1o7g47di_usbtoycbgdadesork5pn0voab31rqlinmnsbe9cnavbevgvnumbv05z6eufhn7lvnwbwhbmi0ca7xfnt0_scyh9bzp_wljvfqk12e8b9qioj84eniupphafvk_7px3clqkgimxchtxa78qanrs3izs0jwpoz0nhwxiqckpep3ldaauxtnr_6dmehniqqkz1jotnn8iakwgqimxchoqii5wt1pcxvrr40q15655kihhxrvlamsakjq3owhvcp9zmzscqzppuv24cjegygqlvvvse_cnf7hjjiosmj0tvempkvj7k5inz_bfhxdnyvponsaczimxah_rmn6bcee4hu59xvhkerdlxp8hmsspn_rsor5aukytt1orrths2laxdwgrzjxudly1zooxzc5qxjlu2i9vn5fyfrwwlvq_hn9r9lkydeb2egeidhcxfmjwunwgetyxpvnzyq8aptdwjjzws0_u6lpdloddp0zzmywhf_zucy0tq97ag3cebq43p5u4xntmcmspvo7n1cog6wgz0uvbmenkxhbyq2r4oudktxsx8mfwul3kmt9psispdinm445wcrkwphkacgdfl5xkxiayiesim9ng_0tkqrzxxfyuoo2o4ntljfx_xy_vs3i03k2pk8kjcvx3o98lfckvyf9wa898jgaoimxafebfcrlypw0ok2d71xiyf_txdxlmiqompsxpzdwzi7p59bbyrc8iakcdmqbs4xc6lp6aefeo7o2o4ioqk_u343burphdxbokcd32q8q5p7dffcriscdmqje5t2qe8rmk_kff58_f2_gfe69zyggelqy8acn9cooegowimxbfm_x2pacmbb2ma1_uqlybzvx78blvpwp3xxbqme9pu970nmimrafhbqlmfu03ujxzpwzxyhufctk_l8ulnbk3ygaxavbevoxfkkqv8yzaumgybz2yqpfxgypqgrb6ogs9vz5r634wwmntr2ps6sg_b5icgdadmbfyryfsfqs2lk7uebov8yxkt02je8t2lzaqpkrem_x2bblbtftojcyitptm9dhcxn_ihj9oefpnqqioinulgcgizecm7cstvvbmekwpstbsnjfaotum9nqkzwwoz_uygf4rzgaatiqwawbgioqzaaaticwaajgiyqyaweqimwaajkkyaqawecimaicjegyaaeyemamayckegqaaeyhmaacycgegambecdmaaczcmaeambhcdacairbmaabmhdadagaihbkaabmhzaaamahhbgdaragzaaamqpgbadarwgwagikqzgaatiqwawbgioqzaaaticwaajgiyqyaweqimwaajkkyaqawecimaicjegyaaeyemamayckegqaaeyhmaacycgegambecdmaaczcmaeambhcdacairbmaabmhdadagaihbkaabmhzaaamahhbgdaragzaaamqpgbadarwgwagikqzgaatiqwawbgioqzaaaticwaajgiyqyawesifubw1lbv1dxj6xtk4xawgawggzfkh9ppvf1dnvpbw_mt5rq6uri_cqwgg8fgmhhu1dx1b5irq6s9p7y2tlytls1hhqaaainje3u7wlpavf9f7_ljdxv1yn_fpzc7z8rhjh0jyaaadnpe3q5jx46fnxooomytra2evwsimgaa_rw0thh6gco154jd7j4t19bwruo4aqaytgpra0oenucczvfqa5flfy1jbgbg0hlpmp1oz9cvjtjm7ml5e3t7fa4zaidbq7293dpnypoczgaaebxhbgdaragzaaamqpgbadarwgwagikqzgaatiqwawbgiomuzofapbnnpbjaax_ltldceq9cevcog8fgmbjbx3vlrjv2vxotoxhwaet_grrh7ug03rj9lfh_b2uwgazg4bz7k43wdhtgngkdp8wnzhp_2ct7h4zbydayq2psrtdaeysdnszn2qs_vpv8w3yflp5_t3rodwnzy1jukxtjm9j3n2ywgawgi_i48rmjhctenlry9htgw7r35i9vstnfpsddfopcz_vgoz4y3sabn5hw7pleoch9wie5zktdxvh98qcaqayry2jhp3vgs9bumtry0otga7zb81650arognbhpunq_vflurekbvukvz403kwaakljdd5oziitrno6d_hkfb_gokdcfopcz1nyspcl_zsegqaqe67zrnowvdxz9hytmfoacfo5nt_t19v3g9ca3jjy55cgaaxrny3sqx8ap6lve1g66rlj3pai8bfxpzs_prs3dhon2r7f97r2nk45d5gwey_02vgr8ya8e7tplwsagijqgqunb4e_igzd2z0d_e5ro0xem_e_vpx92azeme_c9t1dsoxlzsoagmi8dciyfye7wvumz4zv9fbgqanj3o3q661upg9zr6fvfcrr3jlo7wmaek5xp_z77vsvfuj7mvz3fbee7a3o2yykpg_z92x5x0fgijgwegeawvxwoejd6_w9c3adn9rkfuq7l7nm04fze5vnh143lqsdabcomsbitl8hoq3tfc35lc8xkll7tb8y8mm1dzjptfnu6hxjm8ywyv7nmps8w99_a4ifcbz6dr_ltzbqyd85_s4ic3odnxrlvunypcu0tr1m79pyt79n7l4sl7m3ryrfd8eaq4wb86hpjdzkt_7o6xmd0_wnpt7vpwteu8tovv9pz5s6zgw1vqex47ksmzajhiqzmi9if3x5r9ntwzdrel0i9szb39pzzbwrha_pw_x9fxnzy8a_pbhiohjcxytp9vp5woxwegbapb56ptprlnp_3uovx_rcp3w_t05fep3z1gh2vk0qtyi215e3_fynwoyoicyaedz2ynsi3h22_n2njdd2c52_tpmv_7apsjg6zn5bcn74tphpidq1e49yb1ul3ntwacx9j6mxsukfh3bo1_49kqtgxiztewgn9n9y1unr3n_3yc_l1nz2gtajliqzmi_uq7exb_15rtiskltxz7t1drmt8t6imxkdosyoi8c9_3vlczv18qgh3zc3tv3wzjgbg5v00lrnntnzrt17piehqkwyafpwdvppemo11un6rv329_v9ivkqdhnft2ufrzypxcvxega_oybz_tfj_viaq1te2emyerbcdjih_1t2gy_x_hzco86rrhlinsru6_iv78b6z5i3vlbtkhhuj_51gznmrb1hbszdvfhr8daej4k6xd_od_y7_x5fscgpycvffb1d6pfffnlmy1te2kldu_eosbfjk_5_7pnryo96wrzlhz1avhynjlee5boz_owwa_bhfbvub38f2vnluki8jg_xyomrdfsegtcp7humbitzqfeekhummglltskmcbbmwfy6b8nzw5zdifkq3jjt4iewgjgim2au_h5i0t3o4ur5yd7equkxjxiycdngpv4e_9jbayqcjsh92meott_bpta9ztyugjazwgyyu6t7zve24esymrtuld_bpdo6iz9g04dz8p01u2_diucdlqb_eowjmdc8dsiyzzpf9izvtfkywur9i1rfz8vsaamzjp2lyveutvsmbgaawlxtgn4zmje87xtnwbq0_zx3key_vpx92azmmm_1_w7rux2_8yywcwyarkqm0tg1_ddrxi5enz1jjntend726oc9gywz7cktmlrkvqvnpcuxvq2ymevsqxo_pwt2fgscqrc_w4iwaedsuc4bzvn2su9m_d2jrqoiyucfwzjounzfcpecsavbjoxqbboaeg2u80zjfmzxxejlhidd0ftzay7mkvfxifdpbffs_ahxjru81_4ytjn8wme8mee_lqoamhr1drnt_ltoamnaxuzbhnq95yz5vflozztdbmsyjem8vvecmo8dwp5_z3gdl71sxao4mylvdwwgg8eymupgz4x2lhvzamnt7_nu6ow90csa15s7g7bhdjtx1vc_zwadwwawyjn2vvt9lqhabnyyjeng7hnnfbfvzdaydayjmmn_pdgavmweeopbewzv59qmn66s1ngt91b0vb7nydaydezv471yox37k42wndgbm1pwvrl0yqyaycajzaaamahhbgdaragzaaamqpgbadarwgwagikqzgaatktfwtze3h6n4wuayfclezidtqccdodawlqicbwaaaxalpdldoddtqcz6ndghoa6ujo5ha7v1tzg4zababi8qqqq5ha4vfdxf_rriw5za2urz1rorbkaap9awlo8vwxtbq369rghwbo0az527bhxbgcgg_8ohzjblvoyzkmqrq72_nd6_nocdqay0trb29xs0ql6_npph6urq0p_j6hwbo0c2ywgawgg_e7qp0przxmknhnua6uzrnam8fgmbimotqctqfq6upcuqycszadaic_8xvmw4cpx_u4aaaykg4fptwzzoxl5ers7iz3sqeamkr0dnaqvly8z5hrampyxq0aqd9rawlrtu1nzza3nzehtg0yaacihqftqebm5p5hds_agxoa4n2maaamcq0ndz7zst8wd3r0qlkykjgdabbjdq0nqqys9gmw3zc7z85op1mtls0scamaieo6ozvv0tiip9ppm1mogmb3neeamhqvl5fr8ohdontoeipbydayjajh4cohvv5erpqags815e7j_wfestyb_a4xbwaaaabjru5erkjggg_nolink"/>data:image/png;base64,iVBORw0KGgoAAAANSUhEUgAAAeYAAAFpCAYAAABJdYvCAAAgAElEQVR4nO3df3hU9YH3/T73du/du3222u2Pu1ufZAaGhASIJIpghIQCys9UQZQkbGsVobByq8VA7SNaCdCnVikjiqsVg9oKVgNud13R4Natgg0tapUScCBhCElIgEgy5AchJPk8fxxnmEkm8yszmZPk/bqu77U1PyYnw7XXO99zvud7vtDR0SF/o6amRk6nUy0tLers7BQAAOi7zs5OtbS0yOl0qqampkd/v+AvypWVlWpoaIj3sQMAMKg1NDSosrIycJhramqIMgAA/aShocFn5uwT5ubmZjmdzngfIwAAQ4rT6VRzc3PPMNfU1KilpSXexwcAwJDS0tLimTX7hLm8vJyFXgAA9LPOzk6Vl5f3DPPhw4fjfWwAAAxJhw8f7hnmQ4cOxfu4AAAYkg4dOkSYAQAwC8IMAICJEGYAAEyEMAMAYCKEGQAAEyHMAACYCGEGAMBECDMAACZCmAEAMBHCDACAiRBmAABMhDADAGAihBkAABMhzAAAmAhhBgDARAgzAAAmQpgBADARwgwAgIkQZgAATIQwAwBgIoQZAAATIcwAAJgIYQYAwEQIMwAAJhKzMDe1nNeh8hq9/9ER7fnAwfh8vP/RER0qr1FTy/ko/PMBAAabmIS5qeW83v/oiA4eq1dNoxheo/JMuw4eq9f7Hx0hzgCAHmIS5kPlNUQ5yPi0yqVD5TVR+mcEAAwWMQnz+x8dUeWZ9rjHz8yj8ky73v/oSJT+GQEAg0VMwrznA0fMgna6/BOdL75DXfbh0oZvm2p02YfrfPEdOl3+SUi/y54PHFH6ZwQADBYDKsynyz8xZZD9BTqUOBNmAEB3cQvz48/u1N2rHtOnJ5pCDvP54jsuBbDeK2qVe4yP7bpHutDU84DqHcbnX71Vaqo1PtbRLpXaL71e5Z6eX9/9eyTpwHbfELuPo9vrnS++gzADAMI2oGbMntnyge2X4umOcfdgbvi2EcoLTZeCWe+49H0Hthuf23WP8b/dYXWH2B37eofx36/e2vP1Kvdc+pz3630+aybMAIBwDagZc6+nj+sdl0La28e7B9c7spV7fGfJB7YbX/uHQuP/ekff+zW9/7efPxAIMwAgXAM/zL3NmEvtUutnnhlswBmuvzBfaJL+tNl/mOsdl0Lv/lz38BNmAEAEBnaY3deF3bENZRbt73u8T2W7v9cdbe9T2e4/AuodPf8gIMwAgCgY2GH2NxN2z6JbP/Nd3BXoVHb3xWT+YiwZ/9f9GsyYAQAxMDjC3G3hlecasfcsunuI/YTUJ/Tep7a7x90dY64xAwCibGCGuXs4vVdb9xZWfzPmjnYjpN4h7x5Y7/h2/wMgwKpswgwAiMSACrPP5iLep567z457u77c/T5n76/xd1909+/pfu+z9/d1+xy3SwEAIjGg7mP22WDE5IMNRgAAkRhQYWZLTgDAYDegwuyOMw+xAAAMVjz2MY6Dxz4CALqLSZgPldfo4LH6uIfPzOPgsXodKq+J0j8jAGCwiEmYm1rO609/dRJnP6PyTLsOHqvX+x8dUVPL+Sj9MwIABouYhFky4nyovEbvf3REez5wMD4f7390RIfKa4gyAMCvmIUZAACEjzADAGAihBkAABMhzAAAmAhhBgDARAgzAAAmQpgBADARwgwAgIkQZgAATIQwAwBgIoQZAAATIcwAAJgIYQYAwEQIMwAAJkKYAQAwEcIMAICJEGYAAEyEMAMAYCKEGQAAEyHMAACYCGEGAMBECDMAACZCmAEAMBHCDACAiRBmAABMhDADiJq2tjadOXNGtbW1qqqqktPp1NGjR+VwOAb9qKioUGVlpWpqanTq1Ck1NjbG+58DAxRhBtAnXV1dcrlcqqqqinsczTaOHj2qM2fOqK2tLd7/TBhACDOAiDU0NOjYsWM+MaqurlZDQ4NaW1t14cIFdXZ2xvsw+0VHR4cuXLig5uZm1dXVqaKiwud9qamp0cWLF+N9mBgACDOAiNTV1XmiU15ervr6el24cCHeh2UqTU1NPmcSjh07ptbW1ngfFkyOMAMI2/Hjxz2xqa+vZyYYRGNjo897xvVnBEKYAYTF+/TsuXPn4n04A0ZHR4dOnjzpee8aGhrifUgwKcIMIGQ1NTWesHDaOjJnzpzxvIeAP4QZQEg+++wzT1A6OjrifTgDmvsPHC4BwB/CDCAol8vliTKLl6KjpqZG1dXV6urqivehwGQIM4CAOjs7Pbf+1NfXx/twBo2LFy/K4XDos88+i/ehwGQIM4CAGhoaPLdEceo1uhwOh5xOZ7wPAyZDmAEEVFlZyWw5RsrLy+VwONTU1BTvQ4GJEGYAvTp//rzn2jLbSkbfqVOnPLulAW6EGUCv3Lf2nDhxIt6HMig1Nzd7/vBhERjcCDOAXtXW1rIZRoy5F9a1t7fH+1BgEoQZQK/c+zyHe4tUW9sFPfLLIuXetsoztrywM6rHtmv3Hj3yyyK1tcV2oxP37/Lxgd43BDleeVKLl6+J6Hetrq7mNjT4IMwAeuV0OsPe5csdqV2793g+5o7bivsfU2NjdBY6mSXM7t/X/Xn314caZ/dZCbY3hRthBtCro0ePyuFwhPzoRneUvKPc2+caG5u04v7HfILXPbbur/E3Ew0U5l2792jLCzu15YWdnu/9+IBDu3bv8fta3Wf47s91/7i/38vfcXx8wBHyHyHuBWBnz54N+rUYGggzgF6Fu6fz8cqTemjd5l6D5B2sYGHu/vnuYQ8WZneMvf/bHdzjlSe14v5HdbzyZI8Zbm//HehUtr/fM9TZfH19PbejwQdhBtCrcMMcLEjeQQwWZvest/v3u8MfLMzen/P+uZJvbP3Nbv2FO9Qwf3zA4fNHQTCEGd0RZgC9imeYvU9Dew93RMMNs/dM3ju2/l6nsbFJD63bHHaYw42yRJjRE2EG0Kt4nsp2XyPujdnCHOj6eiCEGd0RZgC9isbir48PODyB9Y5tKKeyA82+oxXmaJ3K9vf7hILFX+iOMAPoVbRul3KflvYOYPdFVu6wdV/85f06oYY7nDDHYvFXOLhdCt0RZgC9iuYGI92vEUu+G3OsuP8x/eG9/T2C6r1xh/fnohVmf8fb/RR691Xd/kQ6Y2aDEXRHmAH0KhZbcjqOHPesjgZbcqInwgygVzzEIrZ4iAX8IcwAesVjH2OLxz7CH8IMIKDKykpu54mR8vJyORwONTVFZ/9wDA6EGUBADQ0NcjgcKi8v18WLF+N9OIOKw+GQ0+mM92HAZAgzgIA6Ozs9C5SYNUfPxYsX5XA49Nlnn8X7UGAyhBlAUC6Xy3Otmdt6oqOmpkbV1dUs+kIPhBlASD777DNPnDs6OuJ9OANaTU2NHA4HlwbgF2EGEDJ3UMLdDQyXuG9BC2cPcgwthBlAWNxRYRvJ8HR0dOjkyZOe9y6am7ZgcCHMAMJ2/PhxT2Dq6+s5JRtEY2Ojz3vW2NgY70OCiRFmABGpq6vzhKa8vFz19fWc3u6mqanJs9+4w+HQsWPHWDyHoAgzgIg1NDTo2LFjPqe3q6ur1dDQoNbWVl24cGHILBTr6OjQhQsX1NzcrLq6Os8tZu5RU1PDmQWEhDAD6JOuri65XC6fmWH30ReNjY29vq7Zx9GjR3XmzBm2M0VYCDOAqGlra9OZM2dUW1vreZxhVVVVn17v6NGjcQ9sKKOiokKVlZWqqanRqVOnuI6MiBFmADHhvgZ9+vTpiF/jxIkTcjgcOnv2bBSPDDA3wgwg6lpbWz0zyUgf0OC+Z7ovYQcGIsIMIOrc9+vW1tZG9P3uKPflNDgwUBFmAFHV3NzsmS2He2tQW1ub59p0RUVFjI4QMDfCDCCqIp0tu1wuzy1GRBlDGWEGEDXnz58Pe7bc2dmpU6dOeb7v5MmTMT5KwNwIM4CocQc21Lg2NzersrJSDodDR44cYf9oQIQZQBS5dwFrbm4O+HWtra0+W3qeOHGCTTiAzxFmAFHjvkbcW5ibm5t9Hh3J7VBAT4QZQNS4F365H2hx8eJFnTt3TqdPn/ZsFuLeqvLUqVPMkgE/CDOAqDl37lzAbSvLy8t15swZtbe3x/tQAdMizAA8XC6X8hfcqpUrCiJ+jXPnzqm2tlbHjh1TRUWFqqurVV9fr3PnzvF0JSAEhBmIg5KSEpWVlcX7MHy4XC7lzJyh9JHDlHN9drwPBxiyCDMQB5vsdtksVj2+0R7vQ5F0KcqzJybrwIZE2SxWuVyueB8WMCQRZiAOSkpKZLNYlZWepJzpU+M6e3a5XMqZPlWzJyarvihB7dsSlJ2RrJKSkrgdEzCUEWYgDvaVlspmsaq+KEGF+RbZLFatX1PY77NUd5TnZA7zRLl9W4IK5o/Q2ocL+/VYABgIMxAHLpdLNotVzs1GCPeuT1RWepKyM8drX2lpvx2Dvyi3b0vQKwWJypk+tV+OA4AvwgzEic1i1d71iZ4Y1hclyL4osV9mz4Gi3L4tQc7NCVxnBuKEMANxkjMtS2+uTuwRxQMbEjUnM0nZE8bFZPa8s7hY2ZnjVTB/RI+f7T3SU0dwnRmIA8IMxEne/LmyL+oZZvdwz55H2Gyqqqry+xoul0v7Skv1dkmJHt9o16r7CrTwlrlaOG+WMXJztTA3V49vtGvxosWacFWGxqYmBfy57rFklo3rzEAcEGYgTlauKFBhviVgHA9sSNSwb1+u//m3f6ufrV8vSSorK9PjG+3KmT5VNotVNotVsyemKu87FhXmW2RflNhjFOZblJLwFf3D//obXT387/Sj2f+gxuevCPiztyznOjMQD4QZiJNNdrtypwwPOnNt35agu2Z9XV/8m7/RVy+7XDaLVblThmvL8kTP4rFwxq/v+ppunfAlPXH7V4P+UcB1ZqD/EWYgTnYUFytvelrIQd3/829rUsqXlJX69zrw6LfCDnIkg+vMQP8jzECcuO9lDjeWj/7z5fr7v/2/9Ksl/xjzMK9ZmKSMUSnEGehHhBmIk7KysojC3L4tQXsL/3e/zJjbtxn3NLtv4QIQe4QZiKPu9zLHezQ8n6hn70rUvfNG6EdzE/XUDxN18JeJOrAhUdkZyVp65yKuOQMxRpiBOEpPTTFNmN9bm6DM9JH6yYrl+t1r/6bfvfZvKnygQFenpepHN4/QgQ0Jmj0xWTkzZxBnIIYIMxBHeTfN0pbl8Q/z6S0JmpCWrF1vvNHjGC9evKgnNz6m0Uk2vXSvRblThitn+lTiDMQIYQbiKH9BbkibffQ45bw1UedeiF6Yn1ySqId+/KOAx/rB/v3KGnelipYnak7mMOXMuJ44AzFAmIE42mS3a8nMwJuMuIdzc4IeWpik69JHaszIJI0cPlzTxqfo4X8eoY8f61uYvz9zlN57992gx1tRUaFJ11ypbSsSNXtisvIX3NoP7xIwtBBmII422e3Kuz41aDh3rU7UmJEjtPEXP1Pl8eOe7z/icOiJXz6qzIzRWnVrkt8HUoQyrp+QoqoTJ0I65j//6c8anWTTB79IUHrKcBUVFcXq7QGGJMIMxNG+0lJNvio5YDQ/fsx40tOe9/b0+jodFy/q52sf1pRrkvXBI+GfGr9+QooqKipCPu5nn9qkxXNG6pWCRGWMSpHL5eK0NhAlhBmIo012u7IzAm/L+cOcFP36hRdDer0dxcW6ekyyPgnz1HbeDWkq/eMfwzr2m6ZP1hsPJCo7Y7g22e3aZLdH8hYA6IYwA3Hi3mAk0O1S1U8naGxqcliv+9tfP6+ZmclqejH0MD+cn6gtv3o2rJ/zxuv/qfwbRnlmzRmjUsL6fgD+EWYgTnKmT1XB3MALv95cnag7F84L+7UffuAnejA/KeQwv7k6Ud+bPyvsn5N1TboO/tKYNWdnDNeO4uKwXwOAL8IMxEFRUZHSU4YHXaz1m3sS9eD9q8J+/ba2NmVmjNH+MK43Xzs2RY5PHWH9nId/cp9+9S+JeqXAGNmZ48M+VgC+CDMQBxljUvVKQfBovnhP8PuLe7P1ued07zxbyGF+/E6LfnzvXb2+nsvl0r8+9ZTa2to8H/vda/+me+elqr4oQfVFCRqbmqR9paURHS8AA2EG+tmO4mJlZwReie0e//n/JupffhDZvcJNTU2yWaxqeD60WXPLrxM0+erUXld/58yaLZvFqltvnu/52J//9GctuH7MpUVk05JZBAb0EWEG+ln2hHEh7/bl2JSoyePTg77m2c8+0+YnnlRra6vPx2/PvVElD4Z+Ovvff5KoG7LG6/z58z6v8+auXbJZrJ6x9/N4Hyor07zvjPZ8f2G+RUtv/1703ixgCCLMQD/aV1qq9NQRYW0EcsO1o/TxXz7u9TW7uro0a/qMHrNZSXp0faE2/zC8+5rXfT9Jdy1a2OPnzJ87TzaLVd/Lv/S5d37/e925cJ7ai0ervXi0XilI1Jxpk6L3hgFDEGEG+tHSRbcHXYndfWxabNHqVff0+ppvvP6fPrPZ9/fu9Xxu63PPae3C8H5e+7YE3TtvhO5ZcpvPz7l48aJefP4Fn4+tL1yrJx7fpK6zB9V19qA+ffY62SxWVVVVRfeNA4YQwgz00Y7i4pB3vcoYlaI3V4c3gz3zXILGpowI+P+Xt8y7WTaLVT/43vd9Pv7cs89q/T+HH+b2bQl6MC9JN82arj/t2+f3Z37y8SdKGjbcN8IXXLrj5smyWaxaeucilZWVhfS+ALiEMAN9lHXdRNksVi3MzdXOAJF2bygSSSS3LE/UD3J7v5/54sWLeuk3v+nx8cIHCrTlrsgeK3nxd5naUVysSddmavm//Ive3r1bp+rqVFVVpd+8+KLSx6Sp+NVX/R7PBVeVXn7ix7JZrFr/09Uh/eHicrm0bMmSoF8HDHaEGYiCsrIyrX24UFnXTVR6WppW3VfQ43RuUVGRcqcE3n4z0Fg6Z4QeWb8mrOOaM3WS9v1/PV/rqUVf1b2zL9eEpC9pfNKXdGvmV7Rw0mWamPJlTUr9sm699svaXLjY8zov/frXWvSD2zUpM1NZmdfp3v9ztz7Yvz/oz29rrNI9ixcqZ/rUgLPnHcXFSk9LU/6C3LB+P2AwIsxAlJWUlGjpnUs8s2j3fb158+dG9Oxl9zi7NUHzJqfI/tjPQzqON3ft0k0531VXc5U6PnhYF3+XqfZtCfrw59/SF77wBY2xWXR1ygiNSx2h8aOTlZmWoslXjdGNWRM05eo0ffGLX9RTTz0Vlfdk47pVyhgz2ifOZWVlWr+mUOlpacq6biK3WQGfI8xAjFRVVWnligJPoKdlZQbcFzuUcerZBH1/erL+z+Lv6USAxzR+8vEnuibjKv33O+/4fLzr7EGd+/MjSvzmlzXj2qt02+ypvY7LLvuKdu/eHbX34oF779CEq6/SnbcvUnpammwWq/IX5LKNJ9ANYQZirKqqyjODLpgX2UKs7mPjkmQlDRumh378I5X+8Y+e+5edx5x6ctMTslmsvV7/laTt27fry1/+siZlpPmNcnpKkn70o8h2HOvu0OfX1tPHpGnsqFFamJurkpISHhMJ9IIwA/3EZrFqwmhr2LdL+VuU1fHBw6r75FVt/uXPtGD+LRqTOkojrMOUlXmdHnpgtcqPHg16PO+++65mzpihf/rmNzUr82pPlKeOGyubbXhUf3f39fay94uVMSo1qq8NDDaEGegnNotVu3+aGNbmIt6jo3SFus4e7PX1Ozs7IzqurVu3anJ2ti77yj8oLSVZX738cr322muR/ppBTZpwlUpKSmL2+sBAR5iBfhLs2cu9juLR6qr7Y8yP77XXXtOGDRv017/+NaY/Z+2PclnoBQRAmIF+kjMtS1uWhxnm4tHqag5vF619paV6O0qLtmLhxXWEGQiEMANRsMlu187iYu0rLe0xdhYX6/GNds2YOlXXpVl1YEPoce6sCH/Fcv6CXM/2nMuW/FA7d+ww1RaZxb9YwP3KQACEGeijsrIy5S/I9Qmi93B/bm7OjZowZlhYYdaF8FcuZ183UbtLSrSvtFTr1hQq+/OdyXJmzdb6wrW9brEZS+vWFOrHBSu1c8cO/axgATNmIADCDPSTqqoq2SzhzZgjYbNYdajbLltVVVXaWlSkpYuXKH1Mmmc2/XzR1h5fGwu7S0q06r4Cz8++5qqrtTA3V49vtPsM92YswFBGmIF+tPLupWHdLhWufaWlslmsIX3dJrtdOTNnyWaxKiPtSi1b8kNtsj+uP+3bF7NT3y3HSmSzWPXytm3aZLdr7cOFnjMKbDYCGAgz0I/c4XRujl2YJ08M73nILpdLu0tKtG6NEUn3rDYj7UotzM3T+sK1nmD39TT4b58oUN4tN/fpNYDBjjAD/Sxv/lwtnW0LKcxdZ8M7zezeZauvqqqqPLPqVfcV+ATbHe2li8N7ElRnU7XSU5M4XQ0EQZiBflZVVaX01JSQbp2KZFW2zWKNafzWrSlU+pi0sK9Nb/hJvnJm3BCjowIGD8IMxEFJSUlIC8Eu7poZ9mvnzJylrUVFMThq4/GM/haXBfPX/y7S2NSRprptCzArwgzEyboHH1B2RlLQLTq7ToU3+91RXKyMtCuj/pCIdWsKZbNYw16gdf70IaWnJrENJxAiwgzEUc6MGzR74siAcb74XwvCf92Zs7QwNy8qcXa5XFq25IcRnb4+f/qQsidkaOWKgj4fBzBUEGYgjlwulyfOgVZqd34a3qlpl8ulnJmzlDNrdp9OH+8oLtbkiZOUM3NW2JFvqDmkrAlXaeuvnor45wNDEWEGTGDlvXcrY+TwgNecw10I5nK5lL8gVxlpV2qT/fGwwuq+7Sp9TFpE16uPlBqn07kvGQgfYQZMYuWKAqWPStarK3uJc/FodVaFf512d0mJsq+bqIy0K/XjgpV+H3Dhcrn0p3379HzRVi3MzVP6mDRtstvDniV3Xjinf31kldJTU4gyECHCDJhIUZGxejlv6vBeT22He1rbbV9pqc+2mDmzZmthbp4mT5zks6/3ujWFYQe57P0dKnt/h3F/8+3fi/rCM2AoIcyAybhcLi1ddLtsFqs2LrL4XRjW8e5idTVXR/wzDpWVaXdJiTbZ7dpdUhLxdeiy93dowXenKnv8OGWPH8fmIUAUEGbApF7/j//QhKvSlT5ymNbmW3rOoItHq/PARqn9XL8eV1tjtf69qNBYFDYtSzuKi+VyuZglA1FCmAETcblcWr+mUBmjUn0eHZmeMkI2i1V5U4f3vAbdD4E+V3tIJb8u1KL8m2SzWLXy3ruZHQMxQpgBkygpKVHGqFTNyUzSKwWJnlPY9UUJenN1ouZmjVCy1aqU4Uasb8kyTnW/9eClr+0ovc9YINaHSJ8/fUinDpXo3R12/WT5QtksVk0aP1Yr773bMzsGEDuEGQjRH/7wB5WUlKizszPqr73JbpfNYg26f7Z9UaKuTLLqicWJyp9iUdZYq1JtRqinXGXVvTdatHGRMV79Ra5OvGfXqU+K5aos7THKdttV+u92/eHlQq297589s2Gbxars8eO0dNHtKioqUlk/PK8ZwCWEGQjC6XRq8sSrtSBnspYsnKHkJKteeumlqLy2y+XSqhX3KH3ksKD7ZrtnzzaLtceCsP/6aaJ+fptFP7jBosnpxrh2jEVpSVafU+Le4c27aZbybpqlpXcu0Sa7XSUlJZyeBkyAMANBTMkarz/seNTz3xUf/qeSbVeoujryVdGSe9ev6zV7YnLIz2d+c3Wi0kdaQ/ra7uOVgkRdmTRMd9x2W1/fEgAxRJiBAF577TUt+/6NPT6+5/VfafLEcRG/bllZmbIzxyt3yvCgD7Hwni1np1tlXxR8Zt3bKMy3aPQIq1atuKcvbwuAGCLMQAA/vPMOle3Z7vdz9y+7SY8++qjfzwVSVFQkm8WqwnxLWFEtmGvRnAnhfU/3sXd9omwWq2ZPTA47zjuKi/X4RrveLilhARgQQ4QZCGBcRoqa6w76/dyFxhO6/PLLdfjw4ZBfb+W9dys9ZbjeXB36rLe+KEFzrjWiHOop72Bhdm5OUHrKcG2y24Me877SUmVPGKexqUnKnTJcWelJyhiVymMcgRghzEAAV3zrqwE//9//9q+69aYZIb1W4eqVmjTWGlZcD2xI9ES5t1PeHe8uVlfdHz0/p6u5Sp0Vr+ri7zJ7fO2W5YnK+47F89pjU5N73dPafU+1zdLz9PmW5UbgWSwGRB9hBgK44puXBf2agrvy9fzzzwf8mrKyMtks1pBWXnsv1soYaVXB3N6jHOyJU52Hn1N78WjP1y+ZafE5hW7EeaS2FhX5nJ7eV1rqWZjW2zFvWZ6ojDGpIb2PAEJHmIEA0lKGB/2ai+cb9U//+xsBT2kXFRWFdH24vsgYBXMtSh9p1SsFfX8MZNfZg2ovHu251Wrvet/XdM+c09PStOq+Ai28Za7nGniwhWk2i7VPz3sG0BNhBgKY990b1FDt/xqztxOH9ihz3JheP7/JblfetOSAkXtztTFDnn6NVXMmWALOrjveXRzW79FV90e9UpCorLG932p1YEOi7IuMEcrpdudmwgzEAmEGAvj5z3+ufW+/HNLX/sdvHtGCW272+7l9paV+NwbpPgrmWvzOaruPi/+1IOzfJXts8J3FwhlLZlqUN39u2McBIDDCDATw4Ycf6rszJvn/ZPs5dVYUq/PARs+YN+lbWrp4kd8vzxp/VcBT095xzhgZJOLFo8PaD7utsVqpNqteWxWdML9SYFybZrtOIPoIMxDEtVePVsvZEz4f66wo9llU5T1mjfu6Fi6Yq6amJp/v2WS3K2/q8JDCVzDXojnXBr7G21F6X8i/w9ofL9V3Z87SlSnJWjl/RJ+ibF9krMjubTU3gL4hzEAQL730kpbfcWn3r67m6qDxWvHdf1TCt7+ubdu2eb6vqqrKcw9xKAGcM8Gi/O8EXjAWSpyrD5YoPTVFLpdLVVVVyrl+iuZkDgt5xzH3qC9K0Mr5IzQ2dSS3SQExRJiBEEyfmqmDn+8A1nWqNKSQvfGTb+i60XETTZcAABEDSURBVF/TxPFXatu2berq6lLeLTdr6WxbSN/v3JwQdGV2+7bPF4L1clq788I5ZU24SkVFRZ6PGXt036DZE0eGHOc3Vydq8lXJyrl+CqevgRgjzEAIDh48qG9+42tqqj0Ycpjd4+V7vqYZGZfp7//ui5o26ZqQFne5x5blxkrtYDPZnyyepY62nnFee/9SLV10e4+Pu+OcnZEUcPX33vWJyps6XFemJIe0SxiAviPMQIi2b9+uFNsVOvPBsxFdm615+goVr/i6crO+pUlXhrbntfve42CnvwvmWpQ7N8cnzh+9XaTs8eMC7mu97sEHZLNY9dxdl26Rqi9K0KsrjSDbLFatvPdu9sYG+hFhBsLw5JNP6oqvf1m/f+ibEcXZHb6ssVatnBc8zu57hUO5Ll0wf4Qnzs79xSGvmi4pKVHOtCzZLFZlpBoxHps6UmsfLuQeZSAOCDMQpu3bt+tL/+vvVJj3jYjjfGCD8VzlYHFeMjO8J0q545w1YVzY14JdLpf2lZZyDRmIM8IMRKCiokJ5t9ysYVd8RRtvu1yNz/8/YcfZuTlBs8ZbtGSmRW896Hud983ViZo9waKU4VatWRjm4yHnj1DGmNEEFhigCDPQB++++64W3nqT/uZ//A/Nn/hVPbXoq/r4F98KedY8c7xFY5OtGptslc1iVf53jM1F0kcae1WX/uzSzDqc25uIMzBwEWYgCk6dOqXnn39ed3w/V0nD/kn/95f+pyaO+Zpun3KZ1tx6mZ5Z/I/afvfX9Mq9X9emO76huZlX9HhQxN71xj7Ve9cn+kT4wIZEzZkQfMMRv3EelUqcgQGGMANRQJgBRAthBmLg9OnTeuedd/SrX/1KDzzwgBYvXqxbbrlF12Vmymax6tbJtrCezVxflKC871iUnR7eM50L5lqUMSqFOAMDCGEGYqyqqkqr7iuQzWLVnMykkDcX8TdunmTR2ORhxBkYxAgz0Ef7Sku1fk2hFubmatV9BdpZXKyqqiptLSpSzozrZbNYlTctuU9BPrAhUfnTkpWemqLCn/5UNkvwrTq9h31RojJGpfDgCWAAIMxAH2yy22WzWFXwvWxtXD5OhbdnaGxqkmwWq7LSk7RleWLID60IFFWbxaqli2737MC1o7g47Di/UsBToYCBgDADESorK5PN0vOab31RQlinmnsbe9cnavbEVGVNuMbv05z6EufHN7LvNWBWhBmI0Ca7XfnT0/scYH9Bzp+WLJvFqk12e8B9qiOJ84ENiUpPHaFVK+7px3cLQKgIMxChTXa78qanRS3Izs0JWpoz0nhwxIqCkPep3ldaauxtnR/6DmEHNiQqKz1JOTNn8IAKwGQIMxChoqIi5WT1Pcxvrr40Q15655KIHhxRVlamsakjQ3owhvcp9zmZScqZPpUV24CJEGYgQlVVVSE/+cnf7HjjIosmj0tVempKVJ7k5Inz/BFhxdnYvpONSACzIMxAH+RMn6bCEE4hu59xvHKeRdlXp8hmsSpn+rSor5AuKytT1oRrtHS2LaxdwgrzjXudly1ZooXzc5QxJlU2i9Vn5FyfrWWLvq/HN9r9LkYDEB2EGeiDHcXFmjwuNWgEtyxPVNZYq8aPTdWjjzwS0+u6LpdLOddP0ZzMYWHF+ZUCY0tQ97ag3cebq43P5U4xntmcMSpVO7n1Cog6wgz0UVbmeNkXhbYq2r4oUdkTxsX8mFwul3KmT9PsiSPDinM445WCRKWPHKacGdfL5XKxiAyIEsIM9NG+0tKQrzXXFyUoO2O4Ntljfx+xy+VS3i03K2Pk8KjcVx3o98lfcKvyF9wa898JGAoIMxAFebfcrLypw0OK2d71xiYf/TXDXLmiQOmpSXpzdWzi7P59bBYrC8iAKCDMQBS4XC6lp6aEfEo7O2O4ioqK+u343BuRPHdXbOKcd32q8q5P7dffCRisCDMQJe5T2qE8rMK+KFF58+f2+/GFe69zyGGelqy8acn9cooeGOwIMxBFm+x2pacmBb2ma1+UqLybZvX78blvpwp3xXbQME9PU970NMIMRAFhBqLMfU03UJxzpwzXyhUFcTk+l8ulnBk3yGaxavbEVOXfkKqV8yzauMgYbz2YqPfXGyPQgrb6ogS9vz5R634wWmNTR2ps6sg+b5ICgDADMbFyRYFsFqs2Lk7uEbOV8yxKT02Je8T2lZaqpKREm+x2bbLbtfTOJcYitptm9dhcxN/IHj9OefPnqqioiNulgCgizECM7CstVVbmeKWPStbSnJFaOtum9NQkZWWOZ/UygF4RZgAATIQwAwBgIoQZAAATIcwAAJgIYQYAwEQIMwAAJkKYAQAwEcIMAICJEGYAAEyEMAMAYCKEGQAAEyHMAACYCGEGAMBECDMAACZCmAEAMBHCDACAiRBmAABMhDADAGAihBkAABMhzAAAmAhhBgDARAgzAAAmQpgBADARwgwAgIkQZgAATIQwAwBgIoQZAAATIcwAAJgIYQYAwEQIMwAAJkKYAQAwEcIMAICJEGYAAEyEMAMAYCKEGQAAEyHMAACYCGEGAMBECDMAACZCmAEAMBHCDACAiRBmAABMhDADAGAihBkAABMhzAAAmAhhBgDARAgzAAAmQpgBADARwgwAgIkQZgAATIQwAwBgIoQZAAATIcwAAJgIYQYAwESiFubW1lbV1dXJ6XTK4XAwGAwGgzFkh9PpVF1dnVpbW+MT5rq6uri/CQwGg8FgmHHU1dX1b5irq6s9P7y2tlYtLS1hHQAAAINJe3u7WlpaVF9f7+ljdXV1yN/fpzC7Z8rHjh0jyAAAdNPe3q5jx46FNXOOOMytra2evwSIMgAA/rW0tHh6Gco154jD7J4t19bWRuO4AQAYtGpra0OeNUccZvfqa5fLFY1jBgBg0HLPmp1OZ9CvjTjM7ml5e3t7FA4ZAIDBq7293dPNYPocZgAAEBxhBgDARAgzAAAmQpgBADARwgwAgIkQZgAATIQwAwBgIoMuzOfapBNnpbJaaX+ltLdCeq9cevcog8FgMBjBx3vlRjv2VxotOXHWaEt/GRRh7ug03rj9lfH/B2UwGAzG4Bz7K43WdHTGNGkDP8wnzhp/2cT7H4zBYDAYQ2PsrTDaEysDNszn2qS/VPV8w3Yflp5+T3rodWnZy1JukXTjM9J3n2YwGAwGI/i48RmjHcteNlry9HtGW7r35i9VsTnFPSDDfOpcz+vGOz4y3sAbn5HW7pLeOCh9Wie5zktdXVH98QCAQayry2jHp3VGS9buMtry0OtGa7zb81650aRoGnBhPunq+VfLurekBVukVz403kwAAKLJdd5ozIItRnO6d+hkFB+gOKDCfOpcz1nyspcl+zsEGQAQe67zRnOWvdxz9hytmfOACfO5Nt/T19v3G9cA3jjY55cGAAxRNY3Sqx8ap6lve1G66Rlj3Pai8bFXPzS+prs3DhoN2r7f97R2NK45D5gwey/02vGR8Ya8e7TPLwsAGIJqGqUNb4e+IGzD2z0D/e5Ro0XeM+e/VPX92AZEmE+c9T1dsOxlZsoAgMi8dciYFYe7WvumZ4zv9fbGQaNJ3o3q661Upg9zR6fvfcrr3jLO7wMAEK5XP+z77VSvfuj7mvZ3fBeE7a3o2yYkpg+z92x5x0fGijgWegEAwvXWoejd6+w9c3adN9rkfUq7L7Nm04fZe5vNh143lqsDABCOmsbITl8HOq3tfc35lc8XkLl7tb8y8mM1dZjPtfnu6HXjM8yWYV7nmps8w99/A4ifcBZ6dR+Ltzbqyd85/S4Ic3OdNxrlvUNYpCu0TR1m79PYT79n7L4SL7m3rYrfD8eAQ4wB86hpjDzKT/7O6Xmd0/WNPT7vPWteu8toVV9PZ5s6zGW1vqex47kSmzAjHIQZMI9IF3x5R9ntwZdrel0I9sZB39PZZbWRHa+pw+x9fXnZy8a+pbHiOHJcxytP9vp5woxwEGbAPB56PTpRlnp+3UOvX/rcp3W+t05Fep3Z1GH2vk0qtyi215e3/fYNwoyoIcyAedz2YnSi3H22/N2njdd2c52/tPmV+7apSJg6zN5bcN74TPhPidq1e49yb1ul3NtWacX9j6mxsUkfH3Bo1+49kqTGxiZteWGn9n9Y1uNr3N/3yC+L1NZ2gTAjLIQZMI/uq7EXb+15rTiSKLtXZ7t1dRmt8t6iMxKDOsyOI8c9/3vLCzv18QGH3zC3tV3wzJgbG5v00LrNntnzrt17PIEHQkWYAfPwDvPpemO11un6Rv329+V9ivKQDHNfT2UfrzypxcvXeGa/oYbZ/TFJ+viAQ1te2EmYERbCDJiH+1T2gy/X+HzcO86RRHlInsru6+Iv78B6z5i3vLBTkhHuJ/51GzNmRB1hBszDvfhr8daej4k6Xd+od/Y7/X5fsCgPycVffb1d6pFfFnlmy1te2Kldu/eosbFJK+5/7PNryo96wrzlhZ1avHyNjlee5Boz+owwA+bhfbvUb38f2vnlUKI8JG+XYoMRDFSEGTCP7huMBItzqFEekhuMmGlLTsKMcBBmwFy6b8nZW5zDifKQ3JJT4iEWGJgIM2Au/h5i0T3O4UR5yD7EQuKxjxiYCDNgPv4e+9jbAyqCjSH92MeOTt/bpta9ZTyUGjAzwgyYU6T7Zve24EsymrTuLd/bpDo6Iz9G04dZ8p01u2+diucDLQB/eOwjMDC8dSiyZzPf9IzvTFkyWuR9i1RfZ8vSAAmzJP2lyveUtvsmbgAAwlXTGN4zmje87XtNWbq0+ZX3Key/VPX92AZMmM+1+W7RuX2/8YYwcwYARKqm0Tg1/dDrxi5eNz1jjNteND726oc9gywZ7cktMlrkvQVnpCuxvQ2YMEvSqXO+pwt2fGScQrC/w4IwAEDsuc4bzVn2su9M+d2jRqOiYUCFWZJOunzfCPeCsAVbjOXqBBoAEG2u80ZjFmzxXejlHidd0ftZAy7MkvFXifdpbffs+aHXjRu81+4yTjN8Wme8meE+lQoAMHR1dRnt+LTOaMnaXUZbHnq95yz5vfLozZTdBmSYJeM8vveCMO8dwp5+z3gDl71sXAO4MYLVdwwGg8EYmuPGZ4x2LHvZaMnT7/nu6OW90Csa15S7G7Bhdjtx1vc+ZwaDwWAwYjn2VvT9lqhABnyYJeNG7hNnfbfvZDAYDAYjmmN/pdGavmweEopBEWZv59qMN66s1ngT91b0vB7NYDAYDEZv471yox37K42WnDgbm1PWvRl0YQYAYCAjzAAAmAhhBgDARAgzAAAmQpgBADARwgwAgIkQZgAATKTfwtze3h6N4wUAYFCLeZidTqccDodaWlqicbwAAAxaLpdLDodDTqcz6NdGHOa6ujo5HA7V1tZG4ZABABi8qqqq5HA4VFdXF/RrIw5za2urZ1rOrBkAAP9aWlo8vWxtbQ369RGHWbo0az527BhxBgCgG+8ohzJblvoYZkmqrq72/ND6+noCDQAY0trb29XS0qL6+npPH6urq0P+/j6HWbo0c2YwGAwGg+E7Qp0pRzXMknHNua6uzrNam8FgMBiMoTqcTqfq6upCuqYcszADAIC+8xvmw4cPx/u4AAAYkg4fPtwzzOXl5ers7Iz3sQEAMKR0dnaqvLy8Z5hrampYXQ0AQD9raWlRTU1NzzA3NzeHtG0YAACIHqfTqebm5p5hds+aGxoa4n2MAAAMCQ0NDZ7Zst8wd3R0qLKykjgDABBjDQ0Nqqys9Gmw3zC7Z85Op1MtLS0sCAMAIEo6OzvV0tIip9PpM1MOGmb3NeeamhqVl5fr8OHDOnToEIPBYDAYjAjH4cOHVV5erpqaGs815e7j/wfEStYb/A4xBwAAAABJRU5ErkJggg==?nolink&amp;<text:bookmark-end text:name="__RefHeading___dataimage_pngbase64_ivborw0kggoaaaansuheugaaaeyaaafpcayaaabjdyvcaaagaeleqvr4no3df3hu9yh3_t73du_du3222u2pu1ufzaaghasijipghiqcys9uqzqkbgsvobbyq8va7snacdcnvikjiqsvg9okvgnud13r4natgg0tapusccbhceligegy5achjpk8fxxnmekm8yszmzpk_bqu77u1pyynw7xxo99zvud7vtdr0sf_o6amrk6nuy0tlers7bqaaoi7zs5otbs0yol0qqampkd_v_avypwvlwpoaij3sqmamkg1ndsosriycjhramqimgaa_ashocfn5uwt5ubmzjmdzngfiwaaq4rt6vrzc3ppmnfu1kilpsxexwcawjds0tlimtx7hlm8vjyfxgaa9lpozk6vl5f3dpphw4fjfwwaaaxjhw8f7hnmq4coxfu4aaaykg4doksyaqawc8imaicjegyaaeyemamayckegqaaeyhmaacycgegambecdmaaczcmaeambhcdacairbmaabmhdadagaihbkaabmhzaaamahhbgdaragzaaamqpgbadarwgwagikqzgaatiqwawbgioqzaaaticwaajgiyqyaweqimwaajhkzmde1nneh8hq9_9er7fnawfh8vp_rer0qr1fty_ko_pmbaaabmis5qew83v_oia4eq1dnoxheo_jmuw4eq9f7hx0hzgcahmis5kplnuq5ypi0yqvd5tvr_mceaawwmqnz_x8duewz9rjhz8yj8ky73v_osjt_gqeag0vmwrzna0fmgna6_bodl75dxfbh0ozvm2p02yfrfpedol3_sui_y54phfh6zwqadbydksynyz8xzzd9btquobnmaeb3cqvz48_u1n2rhtonj5pcdvp54jsubbdek2qve4yp7bphutdu84dqhcbnx71vaqo1ptbrlpxal71e5z6ex9_9eytpwhbfelupo9vrns_gzadami2ogbmntnyge2x4umocfdgbvi2ecoltzecwe_49h0hthuf23wp8b_dyxwh2b37eofx36_e2vp1kvdc_pz3630_aybmaibwdagzc6_nj_sdl0la28e7b9c7spv7fgfjb7ybx_uhqup_ekff_zw9_7efpxaimwagxam_zl3nmevtuutnnhlswbmuvzbfajl_tnl_mosdl0lv_lz38bnmaeaebnay3def3benzrbt73u8t2w7v9cdbe9t2e4_auodpf8gimwagcgy2gh2nxn2z6jbp_nd3bxovhb3xwt_yiwz_9f9gsyyaqaxmdjc3g3hlecasfcsunui_ytuj_tep7a7x90dy64xawcibgcguxs4vvdb9xzwfzpmjnyjpn4h7x5y7_h2_wmgwkpswgwaimsacrpp5ilep567z457u77c_t5n76_xd1909_pfu_z9_d1_xy3sweaijgg7mp22wde5imnrgaakrhqywzltgdaydegwuyomw_xaaamvjz2my6dxz4calqlszgpldfo4lh6uifpzopgsxodkq_j0j8jagcwiemym1ro609_drjnp6pytlsohqvx_x8duvpl_sj9mwiabouyhfky4nyovebvf3reez5wmd4f7390rifka4gyamcvmiuzaacejzadagaihbkaabmhzaaamahhbgdaragzaaamqpgbadarwgwagikqzgaatiqwawbgioqzaaaticwaajgiyqyaweqimwaajkkyaqawecimaicjegyaaeyemamayckegqaaeyhmaacycgegambecdmaaczcmaeambhcdacairbmaabmhdadijq2tjadoxngtbw1qqqqktpp1ngjr_vwoab9qkiougvlpwpqantq1ck1njbg_58daxrhbtanxv1dcrlcqqqqinscztaohj2qm2foqk2tld7_tbhacdoaidu0nojyswm_maqurlzdq4naw1t14cifdxz2xvsw_0vhr4cuxlig5uzm1dxvqakiwud9qamp0cwlf_n9mbgacdoaintv1xmiu15ervr6el24ccheh2uqtu1npmcsjh07ptbw1ngffkyomami2_hjxz2xqa_vzyyyrgnjo897xvvnbekyaytf_tsuxpn4n04a0zhr4donjzpee8aghrifugwkcimigq1ntweshdaojjnzpzxvieap4qzqeg_wzt1a6ojriftgdmvsphc4bwb_cdcaol8vlitkll6kjpqzg1dxv6urqivehwgqim4caojs7pbf_1nfxx_twbo2lfy_k4xdos88_i_ehwgqim4caghoapldeceo1uhwoh5xoz7wpayzdmaeevflzyww5rsrly_vwontu1btvq4gjegyavtp_rzn2jlbskbfqvonplulaw6egucv3lf2ndhxit6hmig1nzd7_vbherjccdoaxtxw1rizroy5f9a1t7fh_1bgeoqzqk_c_zyhe4tuw9sfpflliuxetsoztrywm6rhtmv3hj3yyyk1tcv2oxp37_lxgd43bdleevkll6_j6hetrq7mnjt4imwaeuv0ospe5csdqv2793g_5o7bivsfu2njdby6msxm7t_x_xn314caz_dzcby3hrthbtcro0epyufwhpzorneuvkpc2_cag5u04v7hfilxpbbur_e3ew0u5l2792jlczu15ywdnu_9_ibdu3bv8fta3wf47s91_7i_38vfcxx8wbhyhyhubwbnz54n_ruygggzgf6fu6fz8cqtemjd5l6d5b2syghu_vnuyq8wznemvf_bhdzjlse14v5hdbzyzi8zbm_hehutr_fm9tzfh19pbejwqdhbtcrcmmclejeqqwwzvest_v3u8mflmzen_p_uzjvbp3nbv2fo9qwf3za4fnhqtcegd0rzgc9imeyvu9dew93rmmns_dm3ju2_l6nsbfjd63bhhayw42yrjjre2eg0kt4nsp2xypujdnchoj6eicegd0rzgc9isbir48podyb9y5tkkeya82_oxxmaj3k9vf7hilfx_iomapovbrul3kflvyoypdfvu6wdv_85f06oyy7nddhyvfxolhdct0rzgc9iuygi92veuu_g3osup8x_eg9_t2c6r1xh_fnohvmf8fb_rr691xd_kq6y2adexrhmah0khzbcjqohpesjgzbcqinwgygvzzeirz4iax8icwaesvjh2olxz7ch8imikdkykpu54mr8vjyorwontvfz_9wda6egubadq0ncjgcki8v18wlf_n9oiokw_gq0_mm92hazagzgia6ozs9c5synufpxysx5xa49nlnn8x7ugayhblauc6xy3otmdt6oqompkbv1dus_kiphblasd777dnpnds6ouj9oanatu2nha4hlwbgf2egedj3umlddqyxug9bc2cpcgwthblawnxryrvj8hr0dojkyzoe9y6am7zgcchmamj2_phxt2dq6_s5jrtey2ojz3vw2ngy70ocirfmabgpq6vzhka8vfz19fwc3u6mqanjs9_4w_hqswphwdyhoagzgig1ndto2lfjpqe3q6ur1ddqonbwvl24cghilbtr6ojqhqsx1nzcrlq6os8tzu5ru1pdmqwehdad6jouri65xc6fmwh30renjy29vq7zx9gjr3xmzbm2m0vycdoaqglra9ozm2duw1vrezxhvvvvn17v6ngjcq9skkoiokkvlzwqqanrqvonui6mibfmadhhvgz9_vtpif_jxiktcjgconv2bbspdda3wgwg6lpbwz0zyugf0oc_z7ovyqcgisimiorc9_vw1tzg9p3ukpflndgwubfmafhv3nzsms2he2tqw1ub59p0ruvfji4qmdfcdccqip0tu1wuzy1grbldgwegedxnz58pe7bc2dmpu6doeb7v5mmtmt5kwnwim4cocqc21lg2nzersrjsdoddr44cyf9oqiqzqbs5dwfrbm4o_hwtra0_w3qeohgcttiazxfmafhjvkbcw5ibm5t9hh3j7vbat4qzqns4f365h2hx8ejfntt3tqdpn_zsfuleqvluqvpmkge_cdoaqdl37lzabsvly8t15swztbe3x_tqadmizaa8xc6x8hfcqpurcij_jxpnzqm2tlbhjh1truwfqqurvv9fr3pnzvf0jsaehbmig5ksepwvlcx7mhy4xc7lzjyh9jhdlhn9drwpbxiycdmqb5vsdtksvj2_0r7vq5f0kcqzjybrwize2sxwuvyueb8wmcqrziaoskpkzlnylzwepjzpu_m6e3a5xmqzplwzjyarvihb7dsslj2rrjkskrgdezcuewygdvavlspmsaq_kegf_rbzlfatx1py77nud5tnza7zrll9w4ik5o_q2ocl_vyabgimxahlpdlnotvzs1gcpeut1rwepkym8drx2lpvx2dvyi3b0vqkwwjypk_tv_oa4avwgzeic1i1d71iz4y1hclyl4osv9mz4gi3l4tqc7ncvxnbukemanxkjmts2_utuwrxqmbejunm0nze8bfzpa8s7hy2znjvtb_ri_f7t3su0dwnrmia8imxene_lmyl_ozzvdwz55h2gyqqqry_xoul0v7skv1dkmjht9o16r7crtwlrlaog_wmxjztta3v49vtgvxoswacfwgxqymbfy57rfklo3rzeacegygtlaukfbhvivgha9ssnswb1_u_m3f6ufrv8vssork9pjg_3kmt5vnotvnotvsyemku87fhxmw2rflnhjfozbljlwff3d_obxt387_sj2f_gxuevcpiztyznojmqd4qzijnndrtypwwponnt35agu2z9xv_8m7_rvy_7xdalvblthmvl8ktp4rfwxq_v_ppunfalpxh7v4p_ucb1zqd_ewygtnyufytvelriqd3_829rusqxljx69zrw6lfcdnikg_vmqp8jzeccuo9ldjewj_7z5fr7v_2_9ksl_xjzmk9zmksmusnegehhhbmik7kysojc3l4tqxsl_3e_zjjbtxn3nltv4qiqe4qzikpu9zlhezq8n6hn70ruvfng6edze_xudxn18jejorahudkzyvp65ykuoqmxrpiboeppttfnmn9bm6dm9jh6yyrl_t1r_6bfvfzvknygqfenpephn4_qgq0jmj0xwtkzzxbniiyimxbhetfn0pbl8q_z6s0jmpcwrf1vvnhjgc9evkgnnz6m0uk2vxsvrblthitn_ltidmqiyqbikh9bbkibffq45bw1uedeif6yn1ysqid_koax_rb_v3kgnelipynak7mmoxmuj44azfamie42ms3a8nmwjumuidzc4iewpik69jhasziji0cplztxqfo4x8eoy8f61uyvz9zln57992gx1truafj11ypbsssnxtisvix3nop7xiwtbbmii422e3kuz41adh3ru7umjejtpexp1pl8eoe7z_icoijxz6qzizrwnvrkt8huoqyrp_qoqotj0i65j_6c8anwttb79iuhrkcbuvfcxq7qggjmimxng_0ljnvio5ydq_fsx40toe9_b0_jodfy_q52sf1prrkvxbi_gfgr9_qooqkipcpu5nn9qkxxng6pwcrgwmsphl5ek0nhalhbmio012u7izam_l_cocfp36hrdder0dxcw6ekyypgnz1hbedwkq_emfwzr2m6zp1hspjco7y7g22e3azldh8hya6iywa3hi3mak0o1s1u8nagxqcliv_9tfp6_zmclqejh0md_cn6gtv3o2rj_zxuv_qfwbrnlmzrmjusl6fgd_ewygtnkmt1xb3malv95cnag7f84l_7uffuaneja_keqwv7k6ud_bpyvsn5n1tboo_tkynwdndneo4ukwxwoal8imxefruzhsu4yhxaz1m3ss9ed9q8j_ba2nmvmjnh_mk43xzs2ry5phwh9nid_cp9_9s_jeqxagnmz48m_vgc_cdmqbxljuvvkqfbovnhp8pule7p1ued07zxbygf_e6lfnzvxb2_nsvl0r8_9zta2to8h_vda_me_elqr4oqfvfcrqbmqr9paurhs8aa2eg_tmo4mjlzwreie0e_n_jupffhdzvcjntu2ywaxqed60wxplrxm0_eruxld_58yalzvfqltvnu_52j_9gctuh7mpuvk05jzbab0eweg_ln2hheh7_bl2jsoyeptg77m2c8_0_ynnlrra6vpx2_pvveld4z_ovvff5kog7lg6_z58z6v8_auxbjzrj6x9_n4hyor07zvjpz8f2g_rutv_1703ixgcclmqd_av1qq9nqryw0ecso1o_txxz7u9tw7uro0a_qmhrnzsxp0fae2_zc8_5rxft9jdy1a2opnzj87tzalvd_lv_s5d37_e925cj7ai0ervxi0xili1jxpk6l3hgfdegeg_thsrbchxyndfwxabnhqvff0_ppvvp6fprpz9_fu9xxu63ppae3c8h5e_7ye3ttvho5zcpvpz7l48ajefp4fn4_tl1yrjx7fpk6zb9v19qa_ffy62sxwvvvvrfena4yqwgz00y7i4pb3vcoylai3v4c3gz3zxilgpowi_p_xt8y7wtalvt_43vd9pv7cs89q_t_hh_b2bql6mc9jn82arj_t2_f3z37y8sdkgjbcn8ixxlrj5smywaxaeucilzwvhfs_alieman9lhxdrnksvi3mzdxoajf2bygssss3le_ud3j7v5_54swleuk3v_nx8cihcrtlrsgek3nxd5nauvyssddmavm_ive3r1bp_rqvfvvpd_8_klsx6sp_nvx_r7pbvevxn7ix7jzrfr_09uh_ehicrm0bmmsof8hdhaegyicsriyrx24ufnxtvr6wppw3vfq43ruuvgrcqce3n4z0fg6z4qewb8mrooam3ws9v1_pv_rquvf1b2zl9eepc9pfnkxdgvmv7rw0mwampjltur9sm699svaxljy8zov_frxwvsd2zupm1nzmdfp3v9ztz7yvz_oz29rrni9ixcqz_ruglpnhcxfsk9lu_6c3lb_p2awisxaljwulgjpnus8s2j3fb158_dg9oxl9zi7nuhzjqfi_tjpqzqon3ft0k0531vxc5u6pnhyf3_xqfztcfrw59_sf77wby2xwxr1yginsx2h8aotlzmwoslxjdgnwrm05eo0ffglx9rttz0vlfdk47pvyhgz2ifozwvlwr_muolpacq6bik3wqgfi8xajfrvvwnligjpokdlzqbcfzuucerzbh1_erl_z_lv6usaxzr_8venuibjkv33o_4flzr7egd_mjsvzmlzxj2qt02_ypvy7llvukdu_ehbx34of779ceq6_snbcvunpammwwq_ix5lknj9anyqzirkqqyjodlpgx2uks7mpjkmqldrumh378i5x_8y_e_5edx5x6ctmtslmsvv7_latt27fry1_sizlppmncnpkkn70o8h2hovu0ofx1tphpgnsqffamjurkpishhmj9iiwa_3ezrfqwmhr2ldl_vuu1fhbw6r75fvt_uxptgd_lrqtokojrmoulxmdhnpgtcqphg16po_65mzpihf_rmnzur82pplkeogyubbxhuf3f39fay94uvmso1qq8nddaegegnnotvu3_agnbmit6jo3sfus4e7px1ozs7izqurvu3anj2ti77yj8olsvzx738cr322mur_ppbtzpwlupksml2_sbar5ibfhls2cu9julr6qr7y8yp77xxxtogdrv017_nay_z_2pclnobqramif_kjmts1uwhxnm4thqag5vf619pav6o0qltmlhxxwegqiemanrsmlu187iyu0rle0xdhyx6_gnds2yolxxpvl1yepoce6sch_fcv6cxm_2nmuw_fa7d_ww1razxb9ywp3kqacegeijsriy5s_i9qmi93b_bm7ojzowzlhyydaf8fcuz183ubtlsrsvtftr1hqq_odyxjmzdb6wrw9brezs_vwforhbsu1c8co_axgatnmiadcdpstqqoq2szhzzgjybnydajblltvvvxawlskpyuxkh1mmmc2_xzr1h5fgwu7s0q06r4cz8_5qqrtta3v49vtpsm92yswfbgmif_tplupwhdlhwufawlslmsix3djrtdotnnywaxkiptsi1b8kntsj_up_3bf7nt3y3hsmszwpxytm3azldr7cofnjmkbdycgagz0i_c4xrujl2yj08m73nilpdlu0tktg6neun3rdyj7uotzm3t_sk1nmd39tt4b58oun4tn_fpnydbjjad_sxv_lwtnw0lkcxdz8m7zezezauvqqqqplpqvfcv_atbhe2li8n7elrnu7xsu5m4xq0eqzibflzvvax01jsqbp2kzfw2zwknafzwrslu_pi0sk9nb_hjvnjm3bcjowigd8imxefjsulic8eu7poz9mvnzjylruvfmthq4_gm_haxbfpx_y7s2nsrprptczarwgzeybohh1b2rllqltq7tou3_91rxkymtcuj_pcidwskzbnyw16gdf70iawnjrenjxaiwgzeuc6mgzr74siacb74xwvcf92zs7qwny8qcxa5xfq25icrnb4_f_qqsidkaowkgj4fbzbuegygjlwulyfogvzqd34a3qlpl8ulnjmzldnrdp9oh_8oltbkizoum3nw2jfvqdmkralxaeuvnor45wndewegtgdlvxcry_twgnecw10i5nk5ll8gvxlpv2qt_fgwwuq_7sp9tfpe16uplbqn07kvgqgfyqzmyuwkaqwpstark3ujc_fodvaff512d0mjsq_bqiy0k_xjgpv_h3dhcrn0p3379hzrvi3mzvp6mdrtstvdniv3xjinf31kldjtu4gyechcdjhiuzgxejlv6vbet22he1rbbv9pqc_2mdmzzmthbp4mt5zks6_3ujwfyqe57p0dknt_h3f_8_3fi_rcm2aoicyaybhcli1ddltsfqs2lrl4xrjw8e5idtvxr_wzdpwvaxdjitbz7dpduhlxdeiy93dowxenknv8ogwph8fmiuauegbapf7_j_qhkvslt5ymnbmw3rooithq_parqn9xl8ev1tjtf69qnbyfdytszuki_vyuzgla1fcmaetcblcwr_mubmjun0ehzmemki2i1v5u4f3vabdd4e_v3tijb8u1kl8m2szwlxy3ruzhqmxqpgbkygpkvhgqftnyuzskwwjnlpy9uujenn1ouzmjvcy1aqu4uasb8kytnw_9eclr_0ovc9yinahsj8_fuindpxo3r12_wt5qtksvk0ap1yr773bmzsgeduegqjrh_7wb5wulkizszpqr73jbpfnyg26f7z9uakutllqicwjyp9iudzyq1jtrqinxgxvvtdathgrmv79ra5ovgfxqu_k5aos7thkdttv_u92_ehlqq297589s2gbxars8eo0dnhtkioqulk_pk8zwcwegqjc6xrq8ssrtsbnspysnkhkjkteeumlqly2y_xsqhx3kh3kskd7zrtnzzaltcecsp_6aaj_fptfp7jbosnpxrh2jevpsvafu_le4c27azbybpqlpxcu0sa7xsuljzyebkyamanbtmkarz_sentz3xuf_qesbveoujryvdgse9ev6zv7ynliz2d_c3wi0kdaq_ra7uovgkrdmtrmd9x2w1_fegaxrjibaf577tut_6npt6_5_vfaflecrg_bllzmbizxyt3yvcgd7hwni1np1tlxxr8zt3bkmy3apqiq1atukcvbwuagclmqaa_vpmole3z7vdz9y_7sy8_qjfzwvsvfqkm8wqwnxlwfetmgvrnanhfu_3sxd9omwwq2zpta47zjuki_x4rrvelilhargqq4qzcgbcroqa6w76_dyfxho6_plldfjw4zbfb_w9dys9zbjexb36rle_kefzrjwihoop72bhdm5ouhrkcg2y24me877sumvpgkexqunkntjcweljyhivymmcgrghzeaav3zrqwe_9_9q_69ayzib1w4eqvmjtwglzcd2xi9es5t1pehe8uvlfdhz0_p6u5sp0vr_ri7zj7fo2w5ynk_47f89pju5n73dpafu_1zdlz9pmw5ubgwswgrb9hbgk44puxbf2agrvy9fzzzwf8mrkymtks1pbwxnsv1soyavxb3n6jhoyju52hn1n78wjp1y_zafe5hw7eeas2fhx5nj7ev1rqwzjw2zfvwz6ojdgpib2paejhmiea0lkgb_2ai_cb9u_xsbt2kxfrwfdh24vsgybxmtsh9p1ssffx8mznfzg2ovhu251wrvet_xdm_c09pstoq_ai28za7ngniwhwk2i7vpz3sg0bnhbgky990b1fdt_xqztxoh9ihz3jhep7_jblfetosakxtzttfdnn6nvxmmwalorjvexrzw79fv90e9upcorlg932p1yeoi7iumecrpdudmwgzeamegavj5z3_ufw_hnlx_sdvhtgcw272_7l9pav_nwbppgrmwvzoarupi_1iozfjxts8j3fwhllzlqun39u2mcbiddcdatw4ycf6rszjvn_zps5dvyuq_pars_yn_lbwrp4kd8vzxp_vcbt095xzhgzjolfo8pad7utsvqpnqtewxwdml9syfybzrtoipoimxdetvepvsvzez4f66wo9llu5t1mjfu6fi6yq6amjp_v2ws3k2_q8jdcvzdxojnxbr7g21f6x8i_w9ofl9v3z87slsnjwjl_rj_ibf9krmjubtu3gl4hzeaql730kpbfcwn3r67m6qdxwvhdf1tct7_ubdu2eb6vqqrkcw9xkagcm8gi_o8exjawspyrd5yoptvflpdlvvvvyrl_iuzkdgt5xzh3qc9k0mr5izq2dss3sqexrjibeeyfmqmdn_8a1nwqnksqvfgtb_i60xettzcaabedsurbvf_txpfxatu2berq6lleltdr6wxbsn_v3jwqdgv2_7bpf4l1clq788i5zu24skvfrz6pgxt036dze0eghoc3vydq8lxjyrl_cqevgrgjzeaidh48qg9_42tqqj0ycpjd4_v7vqyzgzfp7_ui5o26zqqfne5x5blxkrtydpznyyepy62nnfee_9slv10e4_pu_ocnzeucpx33vwjyps6xfemjie0sxiavipmqii2b9_ufnsvovpbsxfdm615_govr_i6cro_pulxhrbntfve42cnvwvmwpq7n8cnzh_9xats8emc7mu97sehzlny9dxdl26rqi9k0ksrjsdblfatvpdu9syg_hfhbslw5jnp6oqvf1m_f_ibecxzhb6ssvatnbc8zu57huo5ll0wf4qnzs79xsgvmi4pkvhotczzlfzlpboxhps6umsfluqezsaocdmqpu3bt_tl_vvvjj3jyjjfgcd8vzlyhfemjo8j0q545w1yvzy14jdlpf2lzzydrmim8imrkciokj5t9ysyvd8rrtvu1ynz_8_ycfzutlbs8zbtgsmrw896hud983vizo9waku4vatwrjm4yhnj1dgmneefhigcdpqb_64w3nqt_uz_a_nn_hvpbxoq_r4f98kedy8c7xfy5otgptslc1ivf53jm1f0kcae1wx_uzszdqc25uimzbwewygck6doqxnn39ed3w_v0nd_kn_95f_pyao_zpun3kz1tx6mz5z_i_afvfx9mq9x9emo76huzlx9hhqxn71xj7ve9cn_kt4wizezzkqfmmrv3eeluqcgqggmanrqjgbrathbmlg9onteuedd_srx_1kdzzwgbyvxqxbbrlf12vmymax6tbjtrcezvxflkc871iunr7em50l5lqumsqfoamdcgegyqyqqkqr7iuqzwlvnmykkdcx8tdunmtr2orhxbkyxagz0ef7sku1fk2hfubmatv9bdpzxkyqqiptlspszozrzbnyltctuu9bprahufntkpwemqlcn_5unkvwrtq9h31rojjgpfdgcwaaimxah2yy22wzwfxwvwxtxd5ohbdnagxqkmwwq7lsk7rlewlid60iffwbxaqli2737mc1o7g47di_usbtoycbgdadesork5pn0voab31rqlinmnsbe9cnavbevgvnumbv05z6eufhn7lvnwbwhbmi0ca7xfnt0_scyh9bzp_wljvfqk12e8b9qioj84eniupphafvk_7px3clqkgimxchtxa78qanrs3izs0jwpoz0nhwxiqckpep3ldaauxtnr_6dmehniqqkz1jotnn8iakwgqimxchoqii5wt1pcxvrr40q15655kihhxrvlamsakjq3owhvcp9zmzscqzppuv24cjegygqlvvvse_cnf7hjjiosmj0tvempkvj7k5inz_bfhxdnyvponsaczimxah_rmn6bcee4hu59xvhkerdlxp8hmsspn_rsor5aukytt1orrths2laxdwgrzjxudly1zooxzc5qxjlu2i9vn5fyfrwwlvq_hn9r9lkydeb2egeidhcxfmjwunwgetyxpvnzyq8aptdwjjzws0_u6lpdloddp0zzmywhf_zucy0tq97ag3cebq43p5u4xntmcmspvo7n1cog6wgz0uvbmenkxhbyq2r4oudktxsx8mfwul3kmt9psispdinm445wcrkwphkacgdfl5xkxiayiesim9ng_0tkqrzxxfyuoo2o4ntljfx_xy_vs3i03k2pk8kjcvx3o98lfckvyf9wa898jgaoimxafebfcrlypw0ok2d71xiyf_txdxlmiqompsxpzdwzi7p59bbyrc8iakcdmqbs4xc6lp6aefeo7o2o4ioqk_u343burphdxbokcd32q8q5p7dffcriscdmqje5t2qe8rmk_kff58_f2_gfe69zyggelqy8acn9cooegowimxbfm_x2pacmbb2ma1_uqlybzvx78blvpwp3xxbqme9pu970nmimrafhbqlmfu03ujxzpwzxyhufctk_l8ulnbk3ygaxavbevoxfkkqv8yzaumgybz2yqpfxgypqgrb6ogs9vz5r634wwmntr2ps6sg_b5icgdadmbfyryfsfqs2lk7uebov8yxkt02je8t2lzaqpkrem_x2bblbtftojcyitptm9dhcxn_ihj9oefpnqqioinulgcgizecm7cstvvbmekwpstbsnjfaotum9nqkzwwoz_uygf4rzgaatiqwawbgioqzaaaticwaajgiyqyaweqimwaajkkyaqawecimaicjegyaaeyemamayckegqaaeyhmaacycgegambecdmaaczcmaeambhcdacairbmaabmhdadagaihbkaabmhzaaamahhbgdaragzaaamqpgbadarwgwagikqzgaatiqwawbgioqzaaaticwaajgiyqyaweqimwaajkkyaqawecimaicjegyaaeyemamayckegqaaeyhmaacycgegambecdmaaczcmaeambhcdacairbmaabmhdadagaihbkaabmhzaaamahhbgdaragzaaamqpgbadarwgwagikqzgaatiqwawbgioqzaaaticwaajgiyqyawesifubw1lbv1dxj6xtk4xawgawggzfkh9ppvf1dnvpbw_mt5rq6uri_cqwgg8fgmhhu1dx1b5irq6s9p7y2tlytls1hhqaaainje3u7wlpavf9f7_ljdxv1yn_fpzc7z8rhjh0jyaaadnpe3q5jx46fnxooomytra2evwsimgaa_rw0thh6gco154jd7j4t19bwruo4aqaytgpra0oenucczvfqa5flfy1jbgbg0hlpmp1oz9cvjtjm7ml5e3t7fa4zaidbq7293dpnypoczgaaebxhbgdaragzaaamqpgbadarwgwagikqzgaatiqwawbgiomuzofapbnnpbjaax_ltldceq9cevcog8fgmbjbx3vlrjv2vxotoxhwaet_grrh7ug03rj9lfh_b2uwgazg4bz7k43wdhtgngkdp8wnzhp_2ct7h4zbydayq2psrtdaeysdnszn2qs_vpv8w3yflp5_t3rodwnzy1jukxtjm9j3n2ywgawgi_i48rmjhctenlry9htgw7r35i9vstnfpsddfopcz_vgoz4y3sabn5hw7pleoch9wie5zktdxvh98qcaqayry2jhp3vgs9bumtry0otga7zb81650arognbhpunq_vflurekbvukvz403kwaakljdd5oziitrno6d_hkfb_gokdcfopcz1nyspcl_zsegqaqe67zrnowvdxz9hytmfoacfo5nt_t19v3g9ca3jjy55cgaaxrny3sqx8ap6lve1g66rlj3pai8bfxpzs_prs3dhon2r7f97r2nk45d5gwey_02vgr8ya8e7tplwsagijqgqunb4e_igzd2z0d_e5ro0xem_e_vpx92azeme_c9t1dsoxlzsoagmi8dciyfye7wvumz4zv9fbgqanj3o3q661upg9zr6fvfcrr3jlo7wmaek5xp_z77vsvfuj7mvz3fbee7a3o2yykpg_z92x5x0fgijgwegeawvxwoejd6_w9c3adn9rkfuq7l7nm04fze5vnh143lqsdabcomsbitl8hoq3tfc35lc8xkll7tb8y8mm1dzjptfnu6hxjm8ywyv7nmps8w99_a4ifcbz6dr_ltzbqyd85_s4ic3odnxrlvunypcu0tr1m79pyt79n7l4sl7m3ryrfd8eaq4wb86hpjdzkt_7o6xmd0_wnpt7vpwteu8tovv9pz5s6zgw1vqex47ksmzajhiqzmi9if3x5r9ntwzdrel0i9szb39pzzbwrha_pw_x9fxnzy8a_pbhiohjcxytp9vp5woxwegbapb56ptprlnp_3uovx_rcp3w_t05fep3z1gh2vk0qtyi215e3_fynwoyoicyaedz2ynsi3h22_n2njdd2c52_tpmv_7apsjg6zn5bcn74tphpidq1e49yb1ul3ntwacx9j6mxsukfh3bo1_49kqtgxiztewgn9n9y1unr3n_3yc_l1nz2gtajliqzmi_uq7exb_15rtiskltxz7t1drmt8t6imxkdosyoi8c9_3vlczv18qgh3zc3tv3wzjgbg5v00lrnntnzrt17piehqkwyafpwdvppemo11un6rv329_v9ivkqdhnft2ufrzypxcvxega_oybz_tfj_viaq1te2emyerbcdjih_1t2gy_x_hzco86rrhlinsru6_iv78b6z5i3vlbtkhhuj_51gznmrb1hbszdvfhr8daej4k6xd_od_y7_x5fscgpycvffb1d6pfffnlmy1te2kldu_eosbfjk_5_7pnryo96wrzlhz1avhynjlee5boz_owwa_bhfbvub38f2vnluki8jg_xyomrdfsegtcp7humbitzqfeekhummglltskmcbbmwfy6b8nzw5zdifkq3jjt4iewgjgim2au_h5i0t3o4ur5yd7equkxjxiycdngpv4e_9jbayqcjsh92meott_bpta9ztyugjazwgyyu6t7zve24esymrtuld_bpdo6iz9g04dz8p01u2_diucdlqb_eowjmdc8dsiyzzpf9izvtfkywur9i1rfz8vsaamzjp2lyveutvsmbgaawlxtgn4zmje87xtnwbq0_zx3key_vpx92azmmm_1_w7rux2_8yywcwyarkqm0tg1_ddrxi5enz1jjntend726oc9gywz7cktmlrkvqvnpcuxvq2ymevsqxo_pwt2fgscqrc_w4iwaedsuc4bzvn2su9m_d2jrqoiyucfwzjounzfcpecsavbjoxqbboaeg2u80zjfmzxxejlhidd0ftzay7mkvfxifdpbffs_ahxjru81_4ytjn8wme8mee_lqoamhr1drnt_ltoamnaxuzbhnq95yz5vflozztdbmsyjem8vvecmo8dwp5_z3gdl71sxao4mylvdwwgg8eymupgz4x2lhvzamnt7_nu6ow90csa15s7g7bhdjtx1vc_zwadwwawyjn2vvt9lqhabnyyjeng7hnnfbfvzdaydayjmmn_pdgavmweeopbewzv59qmn66s1ngt91b0vb7nydaydezv471yox37k42wndgbm1pwvrl0yqyaycajzaaamahhbgdaragzaaamqpgbadarwgwagikqzgaatktfwtze3h6n4wuayfclezidtqccdodawlqicbwaaaxalpdldoddtqcz6ndghoa6ujo5ha7v1tzg4zababi8qqqq5ha4vfdxf_rriw5za2urz1rorbkaap9awlo8vwxtbq369rghwbo0az527bhxbgcgg_8ohzjblvoyzkmqrq72_nd6_nocdqay0trb29xs0ql6_npph6urq0p_j6hwbo0c2ywgawgg_e7qp0przxmknhnua6uzrnam8fgmbimotqctqfq6upcuqycszadaic_8xvmw4cpx_u4aaaykg4fptwzzoxl5ers7iz3sqeamkr0dnaqvly8z5hrampyxq0aqd9rawlrtu1nzza3nzehtg0yaacihqftqebm5p5hds_agxoa4n2maaamcq0ndz7zst8wd3r0qlkykjgdabbjdq0nqqys9gmw3zc7z85op1mtls0scamaieo6ozvv0tiip9ppm1mogmb3neeamhqvl5fr8ohdontoeipbydayjajh4cohvv5erpqags815e7j_wfestyb_a4xbwaaaabjru5erkjggg_nolink_29"/><text:bookmark-end text:name="dataimage_pngbase64_ivborw0kggoaaaansuheugaaaeyaaafpcayaaabjdyvcaaagaeleqvr4no3df3hu9yh3_t73du_du3222u2pu1ufzaaghasijipghiqcys9uqzqkbgsvobbyq8va7snacdcnvikjiqsvg9okvgnud13r4natgg0tapusccbhceligegy5achjpk8fxxnmekm8yszmzpk_bqu77u1pyynw7xxo99zvud7vtdr0sf_o6amrk6nuy0tlers7bqaaoi7zs5otbs0yol0qqampkd_v_avypwvlwpoaij3sqmamkg1ndsosriycjhramqimgaa_ashocfn5uwt5ubmzjmdzngfiwaaq4rt6vrzc3ppmnfu1kilpsxexwcawjds0tlimtx7hlm8vjyfxgaa9lpozk6vl5f3dpphw4fjfwwaaaxjhw8f7hnmq4coxfu4aaaykg4doksyaqawc8imaicjegyaaeyemamayckegqaaeyhmaacycgegambecdmaaczcmaeambhcdacairbmaabmhdadagaihbkaabmhzaaamahhbgdaragzaaamqpgbadarwgwagikqzgaatiqwawbgioqzaaaticwaajgiyqyaweqimwaajhkzmde1nneh8hq9_9er7fnawfh8vp_rer0qr1fty_ko_pmbaaabmis5qew83v_oia4eq1dnoxheo_jmuw4eq9f7hx0hzgcahmis5kplnuq5ypi0yqvd5tvr_mceaawwmqnz_x8duewz9rjhz8yj8ky73v_osjt_gqeag0vmwrzna0fmgna6_bodl75dxfbh0ozvm2p02yfrfpedol3_sui_y54phfh6zwqadbydksynyz8xzzd9btquobnmaeb3cqvz48_u1n2rhtonj5pcdvp54jsubbdek2qve4yp7bphutdu84dqhcbnx71vaqo1ptbrlpxal71e5z6ex9_9eytpwhbfelupo9vrns_gzadami2ogbmntnyge2x4umocfdgbvi2ecoltzecwe_49h0hthuf23wp8b_dyxwh2b37eofx36_e2vp1kvdc_pz3630_aybmaibwdagzc6_nj_sdl0la28e7b9c7spv7fgfjb7ybx_uhqup_ekff_zw9_7efpxaimwagxam_zl3nmevtuutnnhlswbmuvzbfajl_tnl_mosdl0lv_lz38bnmaeaebnay3def3benzrbt73u8t2w7v9cdbe9t2e4_auodpf8gimwagcgy2gh2nxn2z6jbp_nd3bxovhb3xwt_yiwz_9f9gsyyaqaxmdjc3g3hlecasfcsunui_ytuj_tep7a7x90dy64xawcibgcguxs4vvdb9xzwfzpmjnyjpn4h7x5y7_h2_wmgwkpswgwaimsacrpp5ilep567z457u77c_t5n76_xd1909_pfu_z9_d1_xy3sweaijgg7mp22wde5imnrgaakrhqywzltgdaydegwuyomw_xaaamvjz2my6dxz4calqlszgpldfo4lh6uifpzopgsxodkq_j0j8jagcwiemym1ro609_drjnp6pytlsohqvx_x8duvpl_sj9mwiabouyhfky4nyovebvf3reez5wmd4f7390rifka4gyamcvmiuzaacejzadagaihbkaabmhzaaamahhbgdaragzaaamqpgbadarwgwagikqzgaatiqwawbgioqzaaaticwaajgiyqyaweqimwaajkkyaqawecimaicjegyaaeyemamayckegqaaeyhmaacycgegambecdmaaczcmaeambhcdacairbmaabmhdadijq2tjadoxngtbw1qqqqktpp1ngjr_vwoab9qkiougvlpwpqantq1ck1njbg_58daxrhbtanxv1dcrlcqqqqinscztaohj2qm2foqk2tld7_tbhacdoaidu0nojyswm_maqurlzdq4naw1t14cifdxz2xvsw_0vhr4cuxlig5uzm1dxvqakiwud9qamp0cwlf_n9mbgacdoaintv1xmiu15ervr6el24ccheh2uqtu1npmcsjh07ptbw1ngffkyomami2_hjxz2xqa_vzyyyrgnjo897xvvnbekyaytf_tsuxpn4n04a0zhr4donjzpee8aghrifugwkcimigq1ntweshdaojjnzpzxvieap4qzqeg_wzt1a6ojriftgdmvsphc4bwb_cdcaol8vlitkll6kjpqzg1dxv6urqivehwgqim4caojs7pbf_1nfxx_twbo2lfy_k4xdos88_i_ehwgqim4caghoapldeceo1uhwoh5xoz7wpayzdmaeevflzyww5rsrly_vwontu1btvq4gjegyavtp_rzn2jlbskbfqvonplulaw6egucv3lf2ndhxit6hmig1nzd7_vbherjccdoaxtxw1rizroy5f9a1t7fh_1bgeoqzqk_c_zyhe4tuw9sfpflliuxetsoztrywm6rhtmv3hj3yyyk1tcv2oxp37_lxgd43bdleevkll6_j6hetrq7mnjt4imwaeuv0ospe5csdqv2793g_5o7bivsfu2njdby6msxm7t_x_xn314caz_dzcby3hrthbtcro0epyufwhpzorneuvkpc2_cag5u04v7hfilxpbbur_e3ew0u5l2792jlczu15ywdnu_9_ibdu3bv8fta3wf47s91_7i_38vfcxx8wbhyhyhubwbnz54n_ruygggzgf6fu6fz8cqtemjd5l6d5b2syghu_vnuyq8wznemvf_bhdzjlse14v5hdbzyzi8zbm_hehutr_fm9tzfh19pbejwqdhbtcrcmmclejeqqwwzvest_v3u8mflmzen_p_uzjvbp3nbv2fo9qwf3za4fnhqtcegd0rzgc9imeyvu9dew93rmmns_dm3ju2_l6nsbfjd63bhhayw42yrjjre2eg0kt4nsp2xypujdnchoj6eicegd0rzgc9isbir48podyb9y5tkkeya82_oxxmaj3k9vf7hilfx_iomapovbrul3kflvyoypdfvu6wdv_85f06oyy7nddhyvfxolhdct0rzgc9iuygi92veuu_g3osup8x_eg9_t2c6r1xh_fnohvmf8fb_rr691xd_kq6y2adexrhmah0khzbcjqohpesjgzbcqinwgygvzzeirz4iax8icwaesvjh2olxz7ch8imikdkykpu54mr8vjyorwontvfz_9wda6egubadq0ncjgcki8v18wlf_n9oiokw_gq0_mm92hazagzgia6ozs9c5synufpxysx5xa49nlnn8x7ugayhblauc6xy3otmdt6oqompkbv1dus_kiphblasd777dnpnds6ouj9oanatu2nha4hlwbgf2egedj3umlddqyxug9bc2cpcgwthblawnxryrvj8hr0dojkyzoe9y6am7zgcchmamj2_phxt2dq6_s5jrtey2ojz3vw2ngy70ocirfmabgpq6vzhka8vfz19fwc3u6mqanjs9_4w_hqswphwdyhoagzgig1ndto2lfjpqe3q6ur1ddqonbwvl24cghilbtr6ojqhqsx1nzcrlq6os8tzu5ru1pdmqwehdad6jouri65xc6fmwh30renjy29vq7zx9gjr3xmzbm2m0vycdoaqglra9ozm2duw1vrezxhvvvvn17v6ngjcq9skkoiokkvlzwqqanrqvonui6mibfmadhhvgz9_vtpif_jxiktcjgconv2bbspdda3wgwg6lpbwz0zyugf0oc_z7ovyqcgisimiorc9_vw1tzg9p3ukpflndgwubfmafhv3nzsms2he2tqw1ub59p0ruvfji4qmdfcdccqip0tu1wuzy1grbldgwegedxnz58pe7bc2dmpu6doeb7v5mmtmt5kwnwim4cocqc21lg2nzersrjsdoddr44cyf9oqiqzqbs5dwfrbm4o_hwtra0_w3qeohgcttiazxfmafhjvkbcw5ibm5t9hh3j7vbat4qzqns4f365h2hx8ejfntt3tqdpn_zsfuleqvluqvpmkge_cdoaqdl37lzabsvly8t15swztbe3x_tqadmizaa8xc6x8hfcqpurcij_jxpnzqm2tlbhjh1truwfqqurvv9fr3pnzvf0jsaehbmig5ksepwvlcx7mhy4xc7lzjyh9jhdlhn9drwpbxiycdmqb5vsdtksvj2_0r7vq5f0kcqzjybrwize2sxwuvyueb8wmcqrziaoskpkzlnylzwepjzpu_m6e3a5xmqzplwzjyarvihb7dsslj2rrjkskrgdezcuewygdvavlspmsaq_kegf_rbzlfatx1py77nud5tnza7zrll9w4ik5o_q2ocl_vyabgimxahlpdlnotvzs1gcpeut1rwepkym8drx2lpvx2dvyi3b0vqkwwjypk_tv_oa4avwgzeic1i1d71iz4y1hclyl4osv9mz4gi3l4tqc7ncvxnbukemanxkjmts2_utuwrxqmbejunm0nze8bfzpa8s7hy2znjvtb_ri_f7t3su0dwnrmia8imxene_lmyl_ozzvdwz55h2gyqqqry_xoul0v7skv1dkmjht9o16r7crtwlrlaog_wmxjztta3v49vtgvxoswacfwgxqymbfy57rfklo3rzeacegygtlaukfbhvivgha9ssnswb1_u_m3f6ufrv8vssork9pjg_3kmt5vnotvnotvsyemku87fhxmw2rflnhjfozbljlwff3d_obxt387_sj2f_gxuevcpiztyznojmqd4qzijnndrtypwwponnt35agu2z9xv_8m7_rvy_7xdalvblthmvl8ktp4rfwxq_v_ppunfalpxh7v4p_ucb1zqd_ewygtnyufytvelriqd3_829rusqxljx69zrw6lfcdnikg_vmqp8jzeccuo9ldjewj_7z5fr7v_2_9ksl_xjzmk9zmksmusnegehhhbmik7kysojc3l4tqxsl_3e_zjjbtxn3nltv4qiqe4qzikpu9zlhezq8n6hn70ruvfng6edze_xudxn18jejorahudkzyvp65ykuoqmxrpiboeppttfnmn9bm6dm9jh6yyrl_t1r_6bfvfzvknygqfenpephn4_qgq0jmj0xwtkzzxbniiyimxbhetfn0pbl8q_z6s0jmpcwrf1vvnhjgc9evkgnnz6m0uk2vxsvrblthitn_ltidmqiyqbikh9bbkibffq45bw1uedeif6yn1ysqid_koax_rb_v3kgnelipynak7mmoxmuj44azfamie42ms3a8nmwjumuidzc4iewpik69jhasziji0cplztxqfo4x8eoy8f61uyvz9zln57992gx1truafj11ypbsssnxtisvix3nop7xiwtbbmii422e3kuz41adh3ru7umjejtpexp1pl8eoe7z_icoijxz6qzizrwnvrkt8huoqyrp_qoqotj0i65j_6c8anwttb79iuhrkcbuvfcxq7qggjmimxng_0ljnvio5ydq_fsx40toe9_b0_jodfy_q52sf1prrkvxbi_gfgr9_qooqkipcpu5nn9qkxxng6pwcrgwmsphl5ek0nhalhbmio012u7izam_l_cocfp36hrdder0dxcw6ekyypgnz1hbedwkq_emfwzr2m6zp1hspjco7y7g22e3azldh8hya6iywa3hi3mak0o1s1u8nagxqcliv_9tfp6_zmclqejh0md_cn6gtv3o2rj_zxuv_qfwbrnlmzrmjusl6fgd_ewygtnkmt1xb3malv95cnag7f84l_7uffuaneja_keqwv7k6ud_bpyvsn5n1tboo_tkynwdndneo4ukwxwoal8imxefruzhsu4yhxaz1m3ss9ed9q8j_ba2nmvmjnh_mk43xzs2ry5phwh9nid_cp9_9s_jeqxagnmz48m_vgc_cdmqbxljuvvkqfbovnhp8pule7p1ued07zxbygf_e6lfnzvxb2_nsvl0r8_9zta2to8h_vda_me_elqr4oqfvfcrqbmqr9paurhs8aa2eg_tmo4mjlzwreie0e_n_jupffhdzvcjntu2ywaxqed60wxplrxm0_eruxld_58yalzvfqltvnu_52j_9gctuh7mpuvk05jzbab0eweg_ln2hheh7_bl2jsoyeptg77m2c8_0_ynnlrra6vpx2_pvveld4z_ovvff5kog7lg6_z58z6v8_auxbjzrj6x9_n4hyor07zvjpz8f2g_rutv_1703ixgcclmqd_av1qq9nqryw0ecso1o_txxz7u9tw7uro0a_qmhrnzsxp0fae2_zc8_5rxft9jdy1a2opnzj87tzalvd_lv_s5d37_e925cj7ai0ervxi0xili1jxpk6l3hgfdegeg_thsrbchxyndfwxabnhqvff0_ppvvp6fprpz9_fu9xxu63ppae3c8h5e_7ye3ttvho5zcpvpz7l48ajefp4fn4_tl1yrjx7fpk6zb9v19qa_ffy62sxwvvvvrfena4yqwgz00y7i4pb3vcoylai3v4c3gz3zxilgpowi_p_xt8y7wtalvt_43vd9pv7cs89q_t_hh_b2bql6mc9jn82arj_t2_f3z37y8sdkgjbcn8ixxlrj5smywaxaeucilzwvhfs_alieman9lhxdrnksvi3mzdxoajf2bygssss3le_ud3j7v5_54swleuk3v_nx8cihcrtlrsgek3nxd5nauvyssddmavm_ive3r1bp_rqvfvvpd_8_klsx6sp_nvx_r7pbvevxn7ix7jzrfr_09uh_ehicrm0bmmsof8hdhaegyicsriyrx24ufnxtvr6wppw3vfq43ruuvgrcqce3n4z0fg6z4qewb8mrooam3ws9v1_pv_rquvf1b2zl9eepc9pfnkxdgvmv7rw0mwampjltur9sm699svaxljy8zov_frxwvsd2zupm1nzmdfp3v9ztz7yvz_oz29rrni9ixcqz_ruglpnhcxfsk9lu_6c3lb_p2awisxaljwulgjpnus8s2j3fb158_dg9oxl9zi7nuhzjqfi_tjpqzqon3ft0k0531vxc5u6pnhyf3_xqfztcfrw59_sf77wby2xwxr1yginsx2h8aotlzmwoslxjdgnwrm05eo0ffglx9rttz0vlfdk47pvyhgz2ifozwvlwr_muolpacq6bik3wqgfi8xajfrvvwnligjpokdlzqbcfzuucerzbh1_erl_z_lv6usaxzr_8venuibjkv33o_4flzr7egd_mjsvzmlzxj2qt02_ypvy7llvukdu_ehbx34of779ceq6_snbcvunpammwwq_ix5lknj9anyqzirkqqyjodlpgx2uks7mpjkmqldrumh378i5x_8y_e_5edx5x6ctmtslmsvv7_latt27fry1_sizlppmncnpkkn70o8h2hovu0ofx1tphpgnsqffamjurkpishhmj9iiwa_3ezrfqwmhr2ldl_vuu1fhbw6r75fvt_uxptgd_lrqtokojrmoulxmdhnpgtcqphg16po_65mzpihf_rmnzur82pplkeogyubbxhuf3f39fay94uvmso1qq8nddaegegnnotvu3_agnbmit6jo3sfus4e7px1ozs7izqurvu3anj2ti77yj8olsvzx738cr322mur_ppbtzpwlupksml2_sbar5ibfhls2cu9julr6qr7y8yp77xxxtogdrv017_nay_z_2pclnobqramif_kjmts1uwhxnm4thqag5vf619pav6o0qltmlhxxwegqiemanrsmlu187iyu0rle0xdhyx6_gnds2yolxxpvl1yepoce6sch_fcv6cxm_2nmuw_fa7d_ww1razxb9ywp3kqacegeijsriy5s_i9qmi93b_bm7ojzowzlhyydaf8fcuz183ubtlsrsvtftr1hqq_odyxjmzdb6wrw9brezs_vwforhbsu1c8co_axgatnmiadcdpstqqoq2szhzzgjybnydajblltvvvxawlskpyuxkh1mmmc2_xzr1h5fgwu7s0q06r4cz8_5qqrtta3v49vtpsm92yswfbgmif_tplupwhdlhwufawlslmsix3djrtdotnnywaxkiptsi1b8kntsj_up_3bf7nt3y3hsmszwpxytm3azldr7cofnjmkbdycgagz0i_c4xrujl2yj08m73nilpdlu0tktg6neun3rdyj7uotzm3t_sk1nmd39tt4b58oun4tn_fpnydbjjad_sxv_lwtnw0lkcxdz8m7zezezauvqqqqplpqvfcv_atbhe2li8n7elrnu7xsu5m4xq0eqzibflzvvax01jsqbp2kzfw2zwknafzwrslu_pi0sk9nb_hjvnjm3bcjowigd8imxefjsulic8eu7poz9mvnzjylruvfmthq4_gm_haxbfpx_y7s2nsrprptczarwgzeybohh1b2rllqltq7tou3_91rxkymtcuj_pcidwskzbnyw16gdf70iawnjrenjxaiwgzeuc6mgzr74siacb74xwvcf92zs7qwny8qcxa5xfq25icrnb4_f_qqsidkaowkgj4fbzbuegygjlwulyfogvzqd34a3qlpl8ulnjmzldnrdp9oh_8oltbkizoum3nw2jfvqdmkralxaeuvnor45wndewegtgdlvxcry_twgnecw10i5nk5ll8gvxlpv2qt_fgwwuq_7sp9tfpe16uplbqn07kvgqgfyqzmyuwkaqwpstark3ujc_fodvaff512d0mjsq_bqiy0k_xjgpv_h3dhcrn0p3379hzrvi3mzvp6mdrtstvdniv3xjinf31kldjtu4gyechcdjhiuzgxejlv6vbet22he1rbbv9pqc_2mdmzzmthbp4mt5zks6_3ujwfyqe57p0dknt_h3f_8_3fi_rcm2aoicyaybhcli1ddltsfqs2lrl4xrjw8e5idtvxr_wzdpwvaxdjitbz7dpduhlxdeiy93dowxenknv8ogwph8fmiuauegbapf7_j_qhkvslt5ymnbmw3rooithq_parqn9xl8ev1tjtf69qnbyfdytszuki_vyuzgla1fcmaetcblcwr_mubmjun0ehzmemki2i1v5u4f3vabdd4e_v3tijb8u1kl8m2szwlxy3ruzhqmxqpgbkygpkvhgqftnyuzskwwjnlpy9uujenn1ouzmjvcy1aqu4uasb8kytnw_9eclr_0ovc9yinahsj8_fuindpxo3r12_wt5qtksvk0ap1yr773bmzsgeduegqjrh_7wb5wulkizszpqr73jbpfnyg26f7z9uakutllqicwjyp9iudzyq1jtrqinxgxvvtdathgrmv79ra5ovgfxqu_k5aos7thkdttv_u92_ehlqq297589s2gbxars8eo0dnhtkioqulk_pk8zwcwegqjc6xrq8ssrtsbnspysnkhkjkteeumlqly2y_xsqhx3kh3kskd7zrtnzzaltcecsp_6aaj_fptfp7jbosnpxrh2jevpsvafu_le4c27azbybpqlpxcu0sa7xsuljzyebkyamanbtmkarz_sentz3xuf_qesbveoujryvdgse9ev6zv7ynliz2d_c3wi0kdaq_ra7uovgkrdmtrmd9x2w1_fegaxrjibaf577tut_6npt6_5_vfaflecrg_bllzmbizxyt3yvcgd7hwni1np1tlxxr8zt3bkmy3apqiq1atukcvbwuagclmqaa_vpmole3z7vdz9y_7sy8_qjfzwvsvfqkm8wqwnxlwfetmgvrnanhfu_3sxd9omwwq2zpta47zjuki_x4rrvelilhargqq4qzcgbcroqa6w76_dyfxho6_plldfjw4zbfb_w9dys9zbjexb36rle_kefzrjwihoop72bhdm5ouhrkcg2y24me877sumvpgkexqunkntjcweljyhivymmcgrghzeaav3zrqwe_9_9q_69ayzib1w4eqvmjtwglzcd2xi9es5t1pehe8uvlfdhz0_p6u5sp0vr_ri7zj7fo2w5ynk_47f89pju5n73dpafu_1zdlz9pmw5ubgwswgrb9hbgk44puxbf2agrvy9fzzzwf8mrkymtks1pbwxnsv1soyavxb3n6jhoyju52hn1n78wjp1y_zafe5hw7eeas2fhx5nj7ev1rqwzjw2zfvwz6ojdgpib2paejhmiea0lkgb_2ai_cb9u_xsbt2kxfrwfdh24vsgybxmtsh9p1ssffx8mznfzg2ovhu251wrvet_xdm_c09pstoq_ai28za7ngniwhwk2i7vpz3sg0bnhbgky990b1fdt_xqztxoh9ihz3jhep7_jblfetosakxtzttfdnn6nvxmmwalorjvexrzw79fv90e9upcorlg932p1yeoi7iumecrpdudmwgzeamegavj5z3_ufw_hnlx_sdvhtgcw272_7l9pav_nwbppgrmwvzoarupi_1iozfjxts8j3fwhllzlqun39u2mcbiddcdatw4ycf6rszjvn_zps5dvyuq_pars_yn_lbwrp4kd8vzxp_vcbt095xzhgzjolfo8pad7utsvqpnqtewxwdml9syfybzrtoipoimxdetvepvsvzez4f66wo9llu5t1mjfu6fi6yq6amjp_v2ws3k2_q8jdcvzdxojnxbr7g21f6x8i_w9ofl9v3z87slsnjwjl_rj_ibf9krmjubtu3gl4hzeaql730kpbfcwn3r67m6qdxwvhdf1tct7_ubdu2eb6vqqrkcw9xkagcm8gi_o8exjawspyrd5yoptvflpdlvvvvyrl_iuzkdgt5xzh3qc9k0mr5izq2dss3sqexrjibeeyfmqmdn_8a1nwqnksqvfgtb_i60xettzcaabedsurbvf_txpfxatu2berq6lleltdr6wxbsn_v3jwqdgv2_7bpf4l1clq788i5zu24skvfrz6pgxt036dze0eghoc3vydq8lxjyrl_cqevgrgjzeaidh48qg9_42tqqj0ycpjd4_v7vqyzgzfp7_ui5o26zqqfne5x5blxkrtydpznyyepy62nnfee_9slv10e4_pu_ocnzeucpx33vwjyps6xfemjie0sxiavipmqii2b9_ufnsvovpbsxfdm615_govr_i6cro_pulxhrbntfve42cnvwvmwpq7n8cnzh_9xats8emc7mu97sehzlny9dxdl26rqi9k0ksrjsdblfatvpdu9syg_hfhbslw5jnp6oqvf1m_f_ibecxzhb6ssvatnbc8zu57huo5ll0wf4qnzs79xsgvmi4pkvhotczzlfzlpboxhps6umsfluqezsaocdmqpu3bt_tl_vvvjj3jyjjfgcd8vzlyhfemjo8j0q545w1yvzy14jdlpf2lzzydrmim8imrkciokj5t9ysyvd8rrtvu1ynz_8_ycfzutlbs8zbtgsmrw896hud983vizo9waku4vatwrjm4yhnj1dgmneefhigcdpqb_64w3nqt_uz_a_nn_hvpbxoq_r4f98kedy8c7xfy5otgptslc1ivf53jm1f0kcae1wx_uzszdqc25uimzbwewygck6doqxnn39ed3w_v0nd_kn_95f_pyao_zpun3kz1tx6mz5z_i_afvfx9mq9x9emo76huzlx9hhqxn71xj7ve9cn_kt4wizezzkqfmmrv3eeluqcgqggmanrqjgbrathbmlg9onteuedd_srx_1kdzzwgbyvxqxbbrlf12vmymax6tbjtrcezvxflkc871iunr7em50l5lqumsqfoamdcgegyqyqqkqr7iuqzwlvnmykkdcx8tdunmtr2orhxbkyxagz0ef7sku1fk2hfubmatv9bdpzxkyqqiptlspszozrzbnyltctuu9bprahufntkpwemqlcn_5unkvwrtq9h31rojjgpfdgcwaaimxah2yy22wzwfxwvwxtxd5ohbdnagxqkmwwq7lsk7rlewlid60iffwbxaqli2737mc1o7g47di_usbtoycbgdadesork5pn0voab31rqlinmnsbe9cnavbevgvnumbv05z6eufhn7lvnwbwhbmi0ca7xfnt0_scyh9bzp_wljvfqk12e8b9qioj84eniupphafvk_7px3clqkgimxchtxa78qanrs3izs0jwpoz0nhwxiqckpep3ldaauxtnr_6dmehniqqkz1jotnn8iakwgqimxchoqii5wt1pcxvrr40q15655kihhxrvlamsakjq3owhvcp9zmzscqzppuv24cjegygqlvvvse_cnf7hjjiosmj0tvempkvj7k5inz_bfhxdnyvponsaczimxah_rmn6bcee4hu59xvhkerdlxp8hmsspn_rsor5aukytt1orrths2laxdwgrzjxudly1zooxzc5qxjlu2i9vn5fyfrwwlvq_hn9r9lkydeb2egeidhcxfmjwunwgetyxpvnzyq8aptdwjjzws0_u6lpdloddp0zzmywhf_zucy0tq97ag3cebq43p5u4xntmcmspvo7n1cog6wgz0uvbmenkxhbyq2r4oudktxsx8mfwul3kmt9psispdinm445wcrkwphkacgdfl5xkxiayiesim9ng_0tkqrzxxfyuoo2o4ntljfx_xy_vs3i03k2pk8kjcvx3o98lfckvyf9wa898jgaoimxafebfcrlypw0ok2d71xiyf_txdxlmiqompsxpzdwzi7p59bbyrc8iakcdmqbs4xc6lp6aefeo7o2o4ioqk_u343burphdxbokcd32q8q5p7dffcriscdmqje5t2qe8rmk_kff58_f2_gfe69zyggelqy8acn9cooegowimxbfm_x2pacmbb2ma1_uqlybzvx78blvpwp3xxbqme9pu970nmimrafhbqlmfu03ujxzpwzxyhufctk_l8ulnbk3ygaxavbevoxfkkqv8yzaumgybz2yqpfxgypqgrb6ogs9vz5r634wwmntr2ps6sg_b5icgdadmbfyryfsfqs2lk7uebov8yxkt02je8t2lzaqpkrem_x2bblbtftojcyitptm9dhcxn_ihj9oefpnqqioinulgcgizecm7cstvvbmekwpstbsnjfaotum9nqkzwwoz_uygf4rzgaatiqwawbgioqzaaaticwaajgiyqyaweqimwaajkkyaqawecimaicjegyaaeyemamayckegqaaeyhmaacycgegambecdmaaczcmaeambhcdacairbmaabmhdadagaihbkaabmhzaaamahhbgdaragzaaamqpgbadarwgwagikqzgaatiqwawbgioqzaaaticwaajgiyqyaweqimwaajkkyaqawecimaicjegyaaeyemamayckegqaaeyhmaacycgegambecdmaaczcmaeambhcdacairbmaabmhdadagaihbkaabmhzaaamahhbgdaragzaaamqpgbadarwgwagikqzgaatiqwawbgioqzaaaticwaajgiyqyawesifubw1lbv1dxj6xtk4xawgawggzfkh9ppvf1dnvpbw_mt5rq6uri_cqwgg8fgmhhu1dx1b5irq6s9p7y2tlytls1hhqaaainje3u7wlpavf9f7_ljdxv1yn_fpzc7z8rhjh0jyaaadnpe3q5jx46fnxooomytra2evwsimgaa_rw0thh6gco154jd7j4t19bwruo4aqaytgpra0oenucczvfqa5flfy1jbgbg0hlpmp1oz9cvjtjm7ml5e3t7fa4zaidbq7293dpnypoczgaaebxhbgdaragzaaamqpgbadarwgwagikqzgaatiqwawbgiomuzofapbnnpbjaax_ltldceq9cevcog8fgmbjbx3vlrjv2vxotoxhwaet_grrh7ug03rj9lfh_b2uwgazg4bz7k43wdhtgngkdp8wnzhp_2ct7h4zbydayq2psrtdaeysdnszn2qs_vpv8w3yflp5_t3rodwnzy1jukxtjm9j3n2ywgawgi_i48rmjhctenlry9htgw7r35i9vstnfpsddfopcz_vgoz4y3sabn5hw7pleoch9wie5zktdxvh98qcaqayry2jhp3vgs9bumtry0otga7zb81650arognbhpunq_vflurekbvukvz403kwaakljdd5oziitrno6d_hkfb_gokdcfopcz1nyspcl_zsegqaqe67zrnowvdxz9hytmfoacfo5nt_t19v3g9ca3jjy55cgaaxrny3sqx8ap6lve1g66rlj3pai8bfxpzs_prs3dhon2r7f97r2nk45d5gwey_02vgr8ya8e7tplwsagijqgqunb4e_igzd2z0d_e5ro0xem_e_vpx92azeme_c9t1dsoxlzsoagmi8dciyfye7wvumz4zv9fbgqanj3o3q661upg9zr6fvfcrr3jlo7wmaek5xp_z77vsvfuj7mvz3fbee7a3o2yykpg_z92x5x0fgijgwegeawvxwoejd6_w9c3adn9rkfuq7l7nm04fze5vnh143lqsdabcomsbitl8hoq3tfc35lc8xkll7tb8y8mm1dzjptfnu6hxjm8ywyv7nmps8w99_a4ifcbz6dr_ltzbqyd85_s4ic3odnxrlvunypcu0tr1m79pyt79n7l4sl7m3ryrfd8eaq4wb86hpjdzkt_7o6xmd0_wnpt7vpwteu8tovv9pz5s6zgw1vqex47ksmzajhiqzmi9if3x5r9ntwzdrel0i9szb39pzzbwrha_pw_x9fxnzy8a_pbhiohjcxytp9vp5woxwegbapb56ptprlnp_3uovx_rcp3w_t05fep3z1gh2vk0qtyi215e3_fynwoyoicyaedz2ynsi3h22_n2njdd2c52_tpmv_7apsjg6zn5bcn74tphpidq1e49yb1ul3ntwacx9j6mxsukfh3bo1_49kqtgxiztewgn9n9y1unr3n_3yc_l1nz2gtajliqzmi_uq7exb_15rtiskltxz7t1drmt8t6imxkdosyoi8c9_3vlczv18qgh3zc3tv3wzjgbg5v00lrnntnzrt17piehqkwyafpwdvppemo11un6rv329_v9ivkqdhnft2ufrzypxcvxega_oybz_tfj_viaq1te2emyerbcdjih_1t2gy_x_hzco86rrhlinsru6_iv78b6z5i3vlbtkhhuj_51gznmrb1hbszdvfhr8daej4k6xd_od_y7_x5fscgpycvffb1d6pfffnlmy1te2kldu_eosbfjk_5_7pnryo96wrzlhz1avhynjlee5boz_owwa_bhfbvub38f2vnluki8jg_xyomrdfsegtcp7humbitzqfeekhummglltskmcbbmwfy6b8nzw5zdifkq3jjt4iewgjgim2au_h5i0t3o4ur5yd7equkxjxiycdngpv4e_9jbayqcjsh92meott_bpta9ztyugjazwgyyu6t7zve24esymrtuld_bpdo6iz9g04dz8p01u2_diucdlqb_eowjmdc8dsiyzzpf9izvtfkywur9i1rfz8vsaamzjp2lyveutvsmbgaawlxtgn4zmje87xtnwbq0_zx3key_vpx92azmmm_1_w7rux2_8yywcwyarkqm0tg1_ddrxi5enz1jjntend726oc9gywz7cktmlrkvqvnpcuxvq2ymevsqxo_pwt2fgscqrc_w4iwaedsuc4bzvn2su9m_d2jrqoiyucfwzjounzfcpecsavbjoxqbboaeg2u80zjfmzxxejlhidd0ftzay7mkvfxifdpbffs_ahxjru81_4ytjn8wme8mee_lqoamhr1drnt_ltoamnaxuzbhnq95yz5vflozztdbmsyjem8vvecmo8dwp5_z3gdl71sxao4mylvdwwgg8eymupgz4x2lhvzamnt7_nu6ow90csa15s7g7bhdjtx1vc_zwadwwawyjn2vvt9lqhabnyyjeng7hnnfbfvzdaydayjmmn_pdgavmweeopbewzv59qmn66s1ngt91b0vb7nydaydezv471yox37k42wndgbm1pwvrl0yqyaycajzaaamahhbgdaragzaaamqpgbadarwgwagikqzgaatktfwtze3h6n4wuayfclezidtqccdodawlqicbwaaaxalpdldoddtqcz6ndghoa6ujo5ha7v1tzg4zababi8qqqq5ha4vfdxf_rriw5za2urz1rorbkaap9awlo8vwxtbq369rghwbo0az527bhxbgcgg_8ohzjblvoyzkmqrq72_nd6_nocdqay0trb29xs0ql6_npph6urq0p_j6hwbo0c2ywgawgg_e7qp0przxmknhnua6uzrnam8fgmbimotqctqfq6upcuqycszadaic_8xvmw4cpx_u4aaaykg4fptwzzoxl5ers7iz3sqeamkr0dnaqvly8z5hrampyxq0aqd9rawlrtu1nzza3nzehtg0yaacihqftqebm5p5hds_agxoa4n2maaamcq0ndz7zst8wd3r0qlkykjgdabbjdq0nqqys9gmw3zc7z85op1mtls0scamaieo6ozvv0tiip9ppm1mogmb3neeamhqvl5fr8ohdontoeipbydayjajh4cohvv5erpqags815e7j_wfestyb_a4xbwaaaabjru5erkjggg_nolink"/></text:h>
      <text:p text:style-name="Text_20_body">https://scratch.mit.edu/projects/96810311/</text:p>
      <text:h text:style-name="Heading_20_2" text:outline-level="2"><text:bookmark-start text:name="__RefHeading___papier_cailloux_ciseaux_automatique_30"/><text:bookmark-start text:name="papier_cailloux_ciseaux_automatique"/>Papier cailloux ciseaux automatique<text:bookmark-end text:name="__RefHeading___papier_cailloux_ciseaux_automatique_30"/><text:bookmark-end text:name="papier_cailloux_ciseaux_automatique"/></text:h>
      <text:p text:style-name="Text_20_body"><draw:frame draw:style-name="media" draw:name="27" text:anchor-type="as-char" draw:z-index="27" svg:width="12.85875cm" svg:height="9.604375cm"><draw:image xlink:href="Pictures/b42e41c864bcf3704cc8fb4b63dea65c.png" xlink:type="simple" xlink:show="embed" xlink:actuate="onLoad"/></draw:frame></text:p>
      <text:p text:style-name="Text_20_body">https://scratch.mit.edu/projects/86218967/</text:p>
      <text:h text:style-name="Heading_20_2" text:outline-level="2"><text:bookmark-start text:name="__RefHeading___nombres_premiers_de_0_a_100_31"/><text:bookmark-start text:name="nombres_premiers_de_0_a_100"/>Nombres premiers de 0 à 100<text:bookmark-end text:name="__RefHeading___nombres_premiers_de_0_a_100_31"/><text:bookmark-end text:name="nombres_premiers_de_0_a_100"/></text:h>
      <text:p text:style-name="Text_20_body"><draw:frame draw:style-name="media" draw:name="28" text:anchor-type="as-char" draw:z-index="28" svg:width="12.805833333333cm" svg:height="9.6308333333333cm"><draw:image xlink:href="Pictures/e2273463a4215bd43971d405b31777a2.png" xlink:type="simple" xlink:show="embed" xlink:actuate="onLoad"/></draw:frame></text:p>
      <text:p text:style-name="Text_20_body">https://scratch.mit.edu/projects/78563678/</text:p>
      <text:h text:style-name="Heading_20_2" text:outline-level="2"><text:bookmark-start text:name="__RefHeading___calculer_pi_32"/><text:bookmark-start text:name="calculer_pi"/>Calculer PI<text:bookmark-end text:name="__RefHeading___calculer_pi_32"/><text:bookmark-end text:name="calculer_pi"/></text:h>
      <text:p text:style-name="Text_20_body"><draw:frame draw:style-name="media" draw:name="29" text:anchor-type="as-char" draw:z-index="29" svg:width="12.85875cm" svg:height="9.7102083333333cm"><draw:image xlink:href="Pictures/6d091a83c4ad893e3fa8a130348a0b6d.png" xlink:type="simple" xlink:show="embed" xlink:actuate="onLoad"/></draw:frame></text:p>
      <text:p text:style-name="Text_20_body">https://scratch.mit.edu/projects/78562594/</text:p>
      <text:h text:style-name="Heading_20_2" text:outline-level="2"><text:bookmark-start text:name="__RefHeading___voiture_automate_33"/><text:bookmark-start text:name="voiture_automate"/>Voiture automate<text:bookmark-end text:name="__RefHeading___voiture_automate_33"/><text:bookmark-end text:name="voiture_automate"/></text:h>
      <text:p text:style-name="Text_20_body"><draw:frame draw:style-name="media" draw:name="30" text:anchor-type="as-char" draw:z-index="30" svg:width="12.779375cm" svg:height="9.5514583333333cm"><draw:image xlink:href="Pictures/2f53b2dd0e18690b4227f53788c0c086.png" xlink:type="simple" xlink:show="embed" xlink:actuate="onLoad"/></draw:frame></text:p>
      <text:p text:style-name="Text_20_body">https://scratch.mit.edu/projects/169249897/</text:p>
      <text:h text:style-name="Heading_20_2" text:outline-level="2"><text:bookmark-start text:name="__RefHeading___calcul_mental_34"/><text:bookmark-start text:name="calcul_mental"/>Calcul mental<text:bookmark-end text:name="__RefHeading___calcul_mental_34"/><text:bookmark-end text:name="calcul_mental"/></text:h>
      <text:p text:style-name="Text_20_body"><draw:frame draw:style-name="media" draw:name="31" text:anchor-type="as-char" draw:z-index="31" svg:width="12.779375cm" svg:height="9.5514583333333cm"><draw:image xlink:href="Pictures/504d30f0247b47f2cd003b2833030d4e.png" xlink:type="simple" xlink:show="embed" xlink:actuate="onLoad"/></draw:frame></text:p>
      <text:p text:style-name="Text_20_body">https://scratch.mit.edu/projects/148477139/</text:p>
      <text:h text:style-name="Heading_20_2" text:outline-level="2"><text:bookmark-start text:name="__RefHeading___cycle_de_l_eau_35"/><text:bookmark-start text:name="cycle_de_l_eau"/>Cycle de l'eau<text:bookmark-end text:name="__RefHeading___cycle_de_l_eau_35"/><text:bookmark-end text:name="cycle_de_l_eau"/></text:h>
      <text:p text:style-name="Text_20_body"><draw:frame draw:style-name="media" draw:name="32" text:anchor-type="as-char" draw:z-index="32" svg:width="12.752916666667cm" svg:height="9.68375cm"><draw:image xlink:href="Pictures/83f0e36a21aa79a16009a41f386bc80b.png" xlink:type="simple" xlink:show="embed" xlink:actuate="onLoad"/></draw:frame></text:p>
      <text:p text:style-name="Text_20_body">https://scratch.mit.edu/projects/148478006/</text:p>
      <text:h text:style-name="Heading_20_2" text:outline-level="2"><text:bookmark-start text:name="__RefHeading___simulation_aspirateur_36"/><text:bookmark-start text:name="simulation_aspirateur"/>Simulation aspirateur<text:bookmark-end text:name="__RefHeading___simulation_aspirateur_36"/><text:bookmark-end text:name="simulation_aspirateur"/></text:h>
      <text:p text:style-name="Text_20_body"><draw:frame draw:style-name="media" draw:name="33" text:anchor-type="as-char" draw:z-index="33" svg:width="12.805833333333cm" svg:height="9.5514583333333cm"><draw:image xlink:href="Pictures/76cb2e0f9c738229817b68c12bbeb0fb.png" xlink:type="simple" xlink:show="embed" xlink:actuate="onLoad"/></draw:frame></text:p>
      <text:p text:style-name="Text_20_body">https://scratch.mit.edu/projects/144786094/</text:p>
      <text:h text:style-name="Heading_20_2" text:outline-level="2"><text:bookmark-start text:name="__RefHeading___simulation_centrale_hydroelectrique_37"/><text:bookmark-start text:name="simulation_centrale_hydroelectrique"/>Simulation centrale hydroélectrique<text:bookmark-end text:name="__RefHeading___simulation_centrale_hydroelectrique_37"/><text:bookmark-end text:name="simulation_centrale_hydroelectrique"/></text:h>
      <text:p text:style-name="Text_20_body"><draw:frame draw:style-name="media" draw:name="34" text:anchor-type="as-char" draw:z-index="34" svg:width="12.832291666667cm" svg:height="9.6572916666667cm"><draw:image xlink:href="Pictures/45cc902b95e992742901f70d212a95e9.png" xlink:type="simple" xlink:show="embed" xlink:actuate="onLoad"/></draw:frame></text:p>
      <text:p text:style-name="Text_20_body">https://scratch.mit.edu/projects/317482626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31:07</meta:creation-date>
    <dc:creator>Generated</dc:creator>
    <dc:date>2026-09-02T11::31:07</dc:date>
    <dc:language>en-US</dc:language>
    <meta:editing-cycles>1</meta:editing-cycles>
    <meta:editing-duration>PT0S</meta:editing-duration>
    <dc:title>scratc:animations_en_sciences_physiques</dc:title>
  </office:meta>
</office:document-meta>
</file>