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comment_s_inscrire"/><text:bookmark-start text:name="__RefHeading___s_inscrire_sur_scratch_1"/><text:bookmark-start text:name="s_inscrire_sur_scratch"/>S'inscrire sur Scratch<text:bookmark-end text:name="__RefHeading___s_inscrire_sur_scratch_1"/><text:bookmark-end text:name="s_inscrire_sur_scratch"/></text:h>
      <text:p text:style-name="Text_20_body">Taper https://scratch.mit.edu/ dans la barre d'adresse.</text:p>
      <text:p text:style-name="Text_20_body">Puis</text:p>
      <text:p text:style-name="Text_20_body"><draw:frame draw:style-name="media" draw:name="0" text:anchor-type="as-char" draw:z-index="0" svg:width="" svg:rel-width="100%" svg:height="0cm"><draw:image xlink:href="/home/physix/www/dokuwiki/data/media/scratch/28569c1b708920120b9f3bac403faac1.png" xlink:type="simple" xlink:show="embed" xlink:actuate="onLoad"/></draw:frame></text:p>
      <text:p text:style-name="Text_20_body">Choisir un nom d'utilisateur libre :</text:p>
      <text:p text:style-name="Text_20_body"><draw:frame draw:style-name="media" draw:name="1" text:anchor-type="as-char" draw:z-index="1" svg:width="" svg:rel-width="100%" svg:height="0cm"><draw:image xlink:href="/home/physix/www/dokuwiki/data/media/scratch/7b8dd6580ca3c79ddfe27303757da200.png" xlink:type="simple" xlink:show="embed" xlink:actuate="onLoad"/></draw:frame></text:p>
      <text:p text:style-name="Text_20_body">Puis choisir un mot de passe et retaper le même mot de passe au dessous.</text:p>
      <text:p text:style-name="Text_20_body"><text:span text:style-name="Strong_20_Emphasis">Le mot de passe est à envoyer par mail à votre professeur alors choisissez un mot de passe non confidentiel.</text:span></text:p>
      <text:p text:style-name="Text_20_body"><draw:frame draw:style-name="media" draw:name="2" text:anchor-type="as-char" draw:z-index="2" svg:width="" svg:rel-width="100%" svg:height="0cm"><draw:image xlink:href="/home/physix/www/dokuwiki/data/media/scratch/4ad721335e475f6bb2120e4776863414.png" xlink:type="simple" xlink:show="embed" xlink:actuate="onLoad"/></draw:frame></text:p>
      <text:p text:style-name="Text_20_body">Cliquer sur **Suivant **: <draw:frame draw:style-name="media" draw:name="3" text:anchor-type="as-char" draw:z-index="3" svg:width="" svg:rel-width="100%" svg:height="0cm"><draw:image xlink:href="/home/physix/www/dokuwiki/data/media/scratch/1cacb62e13f78d42edf54fea7edeab09.png" xlink:type="simple" xlink:show="embed" xlink:actuate="onLoad"/></draw:frame><draw:frame draw:style-name="media" draw:name="4" text:anchor-type="as-char" draw:z-index="4" svg:width="" svg:rel-width="100%" svg:height="0cm"><draw:image xlink:href="/home/physix/www/dokuwiki/data/media/scratch/1cacb62e13f78d42edf54fea7edeab09.png" xlink:type="simple" xlink:show="embed" xlink:actuate="onLoad"/></draw:frame></text:p>
      <text:p text:style-name="Text_20_body">Compléter :</text:p>
      <text:p text:style-name="Text_20_body"><draw:frame draw:style-name="media" draw:name="5" text:anchor-type="as-char" draw:z-index="5" svg:width="" svg:rel-width="100%" svg:height="0cm"><draw:image xlink:href="/home/physix/www/dokuwiki/data/media/scratch/b855d176d187daf74d384cc777daef16.png" xlink:type="simple" xlink:show="embed" xlink:actuate="onLoad"/></draw:frame></text:p>
      <text:p text:style-name="Text_20_body">Puis cliquer sur <text:span text:style-name="Strong_20_Emphasis">Suivant</text:span>.</text:p>
      <text:p text:style-name="Text_20_body">Indiquer une adresse mail si vous en avez une sinon entrez une adresse factice.</text:p>
      <text:p text:style-name="Text_20_body">Elle ne sert que pour publier des projets et pour récupérer son mot de passe.</text:p>
      <text:p text:style-name="Text_20_body"><draw:frame draw:style-name="media" draw:name="6" text:anchor-type="as-char" draw:z-index="6" svg:width="" svg:rel-width="100%" svg:height="0cm"><draw:image xlink:href="/home/physix/www/dokuwiki/data/media/scratch/4dec3862f59090f323ba30ae8cf9ab37.png" xlink:type="simple" xlink:show="embed" xlink:actuate="onLoad"/></draw:frame></text:p>
      <text:p text:style-name="Text_20_body">Cliquer sur <text:span text:style-name="Strong_20_Emphasis">Suivant</text:span>.</text:p>
      <text:p text:style-name="Text_20_body">C'est fini !</text:p>
      <text:p text:style-name="Text_20_body"><draw:frame draw:style-name="media" draw:name="7" text:anchor-type="as-char" draw:z-index="7" svg:width="" svg:rel-width="100%" svg:height="0cm"><draw:image xlink:href="/home/physix/www/dokuwiki/data/media/scratch/2e98d3e827d202ab6a14a79ffb8778e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7:11</meta:creation-date>
    <dc:creator>Generated</dc:creator>
    <dc:date>2026-09-01T21::17:11</dc:date>
    <dc:language>en-US</dc:language>
    <meta:editing-cycles>1</meta:editing-cycles>
    <meta:editing-duration>PT0S</meta:editing-duration>
    <dc:title>scratch:comment_s_inscrire</dc:title>
  </office:meta>
</office:document-meta>
</file>