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ratch:les_bases:creer_un_dessin_anime"/><text:bookmark-start text:name="__RefHeading___creer_un_dessin_anime_1"/><text:bookmark-start text:name="creer_un_dessin_anime"/>Créer un dessin animé<text:bookmark-end text:name="__RefHeading___creer_un_dessin_anime_1"/><text:bookmark-end text:name="creer_un_dessin_anime"/></text:h>
      <text:p text:style-name="Text_20_body">base64_ivborw0kggoaaaansuheugaaafuaaabbcaiaaacnnv59aaapnkleqvr4no2ce1rtv7ra7dzownfnunn7x7ldzqo32vkrqrassuusj0irsrkctxtuicjyrohyb1gzwlxdrb0h9vgdpjs2dgngk0oelzghergescidjotaykj1foqpisazlrbtqydn_wpr8xisiaqc9mq3vuwkj_uw929_3_72t78dz8ha3btiz9fa3bvppy5wdg4inv3owchnuxf0dwwgnv39awpppy5woj1iz5fd6xw_dqhs2fu8q1f73_jrv2tpzzf0sxv6q_x97tf7z91wfre_jv9ktz1p0usqvb2gob_nv_zy_ptpby2qvj73lvzzm7hhflp6pzzj181ffjnr_gpa3pdo3hrhq4c7pkq_oto763itvz7xaxx2_8dat999d_bgyf8lp47v_n0fo42o_7b5p4hbwr_hr34z0f6zh1psirsvi3cdwwojo2nuvwul8v1hl9q8zxo8ien7sjg934cw81lifsvibex2wxwq9vqtdpsnm9tpn5lnjr0er3zbj74xd5ebkjoazs_a_lka7gg_clnb9y0o6dlr0zgxi_lcx_az304smab9mb_ysfvvpvttvov1v06d07y2tpqtvonck_v6o6xhd_47u9bwlqnzo_v5ck_wik4oo11oj3fff_9cynp_p_pozvuq33dub_xtp0qcuku_1ei5r947m9snvn4rwra2pg5qyatmuym8r3barw2tryepvquhbmqfecrskstcpxnymctxza_uu5lh9m5_vchb_4bfv4dnjfnv3jtgw_gk8gpogqeba68utnf8y5arpaygo1wp2xm5edaiyebey4kc0pbw9vn0z_nqvbo4dd6xq9ly_4l1k8edb3pid6rff_un_7u3jly382m_3kftezkeaebm4winqeqvta2tra1nqsl8uvxbgfof5_vwfsvhy_fixozj3sjoji0icbj_dla3v6qarh0f85x9t8lcn7sbmjycitcylcggcehbghirohmff4mulx1n8xz_mro1bs_k1udig0siaeq7igptyb_89iuilwyrfkf_0j8igj169qp5pfoft6dhjx_ev_okgt_6usmvueksos4bugxwlcxp_5rcv_gl9qpd1xakcf6jmq4serixmq4vgf3vlccuxbz8_dczgne5jfjgq_4ucbybfl9n1eetprvbhx62rftzhhbesavf_vsbail3irkmcqkoscfsrkubxgozggex_19kvjs6_srrvnp5awlq3btlanekcnxzhnv02nylojwmsgzdcvosef14wmuwzx7_o_jrobe79oia2w4vab5sffj1ol56wjuufehckm4lqo3ke_pk5rc6h43k5hoeh62pravrq2ipq4bnzxunwgonyl_z85vjj_znxphstvlvwp4kuwicuahof5lpzzsul_ww2gzdq0ibqsixqkhtoskoqk8mafbjmrautm2asnq38caoorz0c_qd_r_vpbpearxkzljvoss5wx7zv5nhsguy0s6hh4djwqg4l2ane_tqa7ejg2thz_68tra2menfvh0dqzd8izdfofgnjvztip5xyh4qop0ulzcvogrg2bc2dblcsowcrgfy_ujmiisrc9umrrawdejrkvfkpxkke8gk_ahidf0czbda2t3_asdkr0ehtczbvixyti_i5a_qrmr1nesn83oechbkqoru7oazw8rkgh4ehrgwooi_xuorj_wteavv2t7ebjkz4ihpadr9zd2int7otna7nualkhukpukrnybvlksnq8vhrexz7xyyilgtiznbmxukjxykjusofuq3m81fvgnfvgpvvaeuspvclk9ltupzwxfb2u32vcztqvaydqy0qgj3gvqms6621mgwslkyuplmhbg2bexoekzsy2mjnojm5majwklx6yc_c37kt1gsf0uxk_ijzebkwptw7n_mvhx_ftax0cqw2hyvlodtzaoeerieriulhstlv3pbkbsmmpmptcyrkwtomcvlqqqstkqnxrhqc_jqkdsu1dciik_doj3xfcgp_dabzwqyqdxqskfvzs6cvsvdkescczkfdgqgbwfss9vty7flb3zvwkr6j5s10emjcetfv6uurnz5kpiokdig0ajlu1nsz5w_m1fsd6wjo8nsnmu12nncirmqsmep1yewj67ji91t63k5mjiyfvnii4sw_ltgrsa9e_c88hsnhlqms4h3tk1wt7e3tyoe_jffadrevvzffbfylbzxvlaraql7whkrekyulvvp79ewvxz3d9vtduwvm83w3nzskryvqsrkqg5xq9wazeaojo65wq_raobghsouvxvyvyzrnylop1gpzecc0q43fx6fy_hks9kz6rmhdh4uls0zgaxzhd9oncmvkrfylbalrakl9hujupg_5ttjeiudksvlstvtdbw1_ww2xnswqvyqfb6no7u7oyyqalvo2oqyn_nxx_l0k6ir_h39o9le3s6v4acfbgjdwj2frquodw9jr8c54hi4quwmoh04_qcawpmxapqqvutly6qyopnjt9lsgo0mlzeprgfofhho_qjxkysrc5cr41btmuycf6qymaxsllar9wfu_uk32wxms1mn02m1ojqmw61wlerqxnc3msjbb7nn_gc0gghuqtfgcicvkymhuany3chlcuwz2tsyd6jvat_ogv7i1_v1vvxvgekz72vsp_n5szgfm0wmjuztx1_zoz3abtwac_sj_jpwbfyjuehpyyqqqykbcqxw4mjikqi07hwdrudlzwvnpauul31_sdsjx9sbmx3frpzxhnbfl96tvkhqkutxc9iksvldfunbz8_9f7g9gmffpsf_66tevigjsdahrlcsp1etgvgloa8spgh341pdxcvlkykjr0_v7fbb8opz379_v67vto79go9n0_03oijpo9plyt5msgyxwwe4mpsqcqldoc08ysglcaosfxm7l3d0ek0qfip_nxhuamry1razgpnxqplgc8cjvcpsfvltlo79clmdu2oxdtxvwb8cgpvr7ywmmcecjgogqaivfwxhrxa4ha_mykhjwvta7gza8erg58d2nh_z_k1gsbm3vtmvjqhf_0dfrmw1rf2x0nv8ikwk3kkpbeehe4q3m2ckjohlhbzlbx32knaqiiyr_4iocw4ep1dc0ygqypvlv0tjqmbqnxvyah_u3afzl86kgs_4zi8wi8tksrdlfzv5ifyrzqvpogufbdiguvc_4qoi_oagyaa0u_tv67tdfpbqqc8_nbi_tp_ofu9o6x_umyrhmy_0nvnaclrk6xerqmhkqgkeg0euur_xskt4vlujrxmqaam_vt5_8b75bwygjlxwcvkfvvnlzbikov3hdqhkjopfmb3znfc4a2cowucyvw1c_ewnb9_osnelxaiyib0_fgra1vne_f_xjx9f9tw7j_70nv_tvkdhruk_wyblr4nfsiziy83j8ytplmdzkjaw9tvfbjz_6fvbzebkiqwfho40pu2zcp_y2ni1a91vz6_znd9onfx8mz8ce4ctc0ahaljso0naee9y_oo4bc0edxc02_3szci7mbg9fbtyitfong1t_vb29mlfc972v4zdw33nt9lstu3nobty0npekida2ukem1x83jqs0jj8ledprdg_n6u3ncdar6qscvwtuzotnw3p7rxpjhxtamqexudvjf_fsor7_v_farvaluvbf9veclr0ahaoybt7spskoa4kxlpnzcdk0kmc_gt3tyclicqnemkz1mjapsrp27jnw89y0fiu_8er2evzfncaeyagicd0oskbuqscegjragt4fq1xejhxuyzeby_wroxxrklfo9nb8c4bf_q1fv8avj0iqnjra8grq08vuiypka6bcqnfdo5mmibymxalfzw191oveazwsrvyzl5xdxxsu3nzfpdx6zrdeo4empt5nhycctg5e_sl9hx5za4znfd2t38gg0clgvupk6lbhbowskcdxedny6nnz7kv8skzabcd3bomjljkv_dviiqyne27xx8_b4zvhh6c0nujyeffr_wumdrj6kxrkjuqwavg179vjfymzc437sqto8umgvz8_cuyiw787ny4q_9cwnogr8cusox5mff_flpvjsss_pitlcat_hihoeppafha48xnairu2vvcrxxmzhs6ndagknamou1ezvbjdd_hkfimxfkorqoi6bdehvrsegk3n5sud0belsqdrgnor1_mnfxbjteiz6pvllv3jet_wtls1jiqzunjouifl1cjhoolqqe4vfeolurlbotfqr1wqxwkrs6rsrkbjtcxqi2jo3p61n71d4xe_8rqoptksurnmu8gynaoympsztfvav129hbse9fbxti1jfdrzljp52fsrp_dd_zw7ahbqqsaak9yz1jy1yi8xi3tjgnh74xwdwt_tpflbt6zalsjw9od6j_iufqrclxalrabrlcpmsczxnelartampow93hjb48xoiqqgbruxhjvukyzfxf_ebu7b7tynpkc0jxi9mlgqlf0s4_9kbfuc_kveahawn2_vxu_fedgn_jhhu7d_f1rwglgxinar0xy_5zgo_ffp8jc4ucqxgq1ajsaoqjjqqgbjhdgj2zfxeyqp4ignptnr9crvsqjroqpbn9d5hb_zms8_zz_pp88_zz_pl8f_fl8qdq2dkh8vucz7svsadq2darb4l_jydmbjc8zwy_coj8luulkb_qocej9gxwumebhxytkyu3cxcf_hveihgqbi48t_zpgrxcexdqfsxxweeciwf5bp8nbsdpiyu3crqcfbz92uo5ineiup5drczngja_vu8jf_scpjgcw4r877ut4ubfhyc_ah1opo2kct2ovwdye_r_bgpvtfiaxmx7xk8_echj7_3_h05ny8ojdlqe1nb71xcnk4rzxw_zd8ioy9eie_6boz278c_taofzkmc77h_y29cb2lmle_9rtmflmvc3fcltdhfr1lw67w_nshxhax37yfl_l5w7a9j3l1_ttuzkzrx6dbufffrko_vreph7h4_e_da4noasa_4f9ib_two93_h0_39_oehpl_d6txp6sofvthri55gpwnpc0zw_u9qlt139jb1rnd9oetdn6imntwa_vxnvmfk53nn_ef55_nn_1xzppp88_zz7z_h7do_fhzxfjdaaaaaelftksuqmcc</text:p>
      <text:p text:style-name="Text_20_body">base64_ivborw0kggoaaaansuheugaaan4aaajucaiaaad1sq93aaagaeleqvr4no29avqu17rwf7_6673_hnnc_5jthkvrk_8aisiaiikiqbcjmeriyrgaeeujbhrqyggzp5bfaljaefeksgicorq3uadtq8mryjiyylvcenizels9p9dmtrlrqgrx6pqdq3fcrxfrqd21f71s6u7avf_tyglegjhif_gea0geel_buiplmnl_gecqwaqwwb5n5lc3iev6rlxgaqgmxgqmdvhejyggdeaejyc1yswfbop2s_6xv6owtaqkwvilfsesr472vtcwyne4un9n_myujrzxzpcwk8q1jn_piamxihqdnq_kleuyruy_kppdefsfafv6erb3pxq3jmyttn5s0esy0eiq0fcrjje8faiepuohi0diq4dsy6dszs7k506u7z2pmztktrewxkuru1rckcszo7b1byudsjv5ksqz_depsjo39gvtq0zzwthkmnhwizrnj0w1lyyyy2ixivgwbvhwbzhwtaiyllasxjewwli1gn5nkk_rsjothrv35gwqspjstn5s2f6jz2lwdlgnp6uzszpjcsw6kvmqpdd6e3k3qkvxjmfdkvt60x2euui30yqbduezdkwsbrt4krdseqvstfwwhjrf8ma6ncr6trz3smfoi7xcwoxclqqqeit38uxfb0xz37slerskeqoircx8m0epkv2siu2i6smqimleavboz5_zwrseisn9lack90rzpzkqvrbazx7oxqln_ndwe7i9b2dyvte8fbcgov2qi_bij4yny5umlokytb96ejg3mtnpdbrbqkfmvj7bzl8l8szn3slonckbblybdt5awzdxxs2la4v8m1fcrs6mz7rkt87kbeyfroh9kglprzxkit_c3gga2eykyhugyb6ral7bd0d_ag96mnbzdrkqrt72y8u7bwmn3qihtsokw_81pvtuxgga2fyfmhseghpihudt9asaoty3c5bi4hzj4y17f72mlqhe1au0fmscfg_h_eckkqpalslkt4hznbdpgznregmlkrjtdn9p_regw6nj4tps3aucigag9lovvlt3zk7o1o2iulsojspkvjvhmkhilysxdl1jm3usnxpsttudfkcrfh20jt52jbqpyhnpgioprzxus_lxv1p20tx9ojok5z_yjguomhhpvhbyex642mrif7bhvvxx_mv_ztwjgcq2zpt0zxqioyxbo_0yfodkklipxbxc4silzjee324e7q8qy6h8yznp6ca4gxxubw9oz99e_h_yhc_92l0e4zxrb9ubf_90hcj4w3pfka1u9k2c2pxm95_hnjfz8xcuucrtixn93qf8yznp5xr82l0e4caqkd4lv5i9husfbc8ygmc53umnzz74byafdbez6jmjfbtwy_hmlwhhlyg1wsbmuz80teeqcdbvuxuu4fe3dyunvl7q8yeqzjpmmq1wq1wk8qdzeln5kd0v1orngnmqzi_1qsjpg69oynqtqumylzuqc0zi9mq6cx_c1nquh8lvnoqaqpfxxtlqyryiltpwrqfltatmklacdiclczzwyl3jw31myiwpsdktosrf5tuudf5r0kd4rrcdagarletodeizxrvxodcwpkemcnurc40vfh_wx61xhs5fllvqboabx_2vnoqkubnbpwqmj9k6tdcacj8gsinozrguhn7ijwqcsqkspkemcnuplh1xhs5loiukuy1uzowk9fdxi7ydxgql34n2yzqtsoqssdr0peymcazmob9khkfnx_u1afqop2yxgjaguonozogvpmwf1insmkvgvmryuoif5ogvxndcg0dlhnxgrgfxmk2hgoauu3aueppoiyf6a8n_e0q3kita9u0ezwrc00dpj4m1eqkzh_vsq2b74zdnwe6mqy9g66nmly8ewjkigxx0_xa1otoixemdijtm9vfggvlepuzkw_cvpt4fxc7711jpbkzcwkq2zhoiiyxzrwjzzihysvqt3_yfwrr2kdv69_kzg_ozndpshuujeotah4gxub7linwecc38ijjdc9_ch69q1x08vtvllchlbt2yml5amj1wgv1ir_ep_ffreerqfvitujym6f_xkeuzazs4v9b9pffer7vxinwzrzvoqhxbx41x_bpo7y45ed7cz7vaar7vv_ou6q25mmhyarqihmiyg9j6sh34_a_iw8ya4nd927yp2_dfkmvmq23lvedljepd136ahagy2cw7xb_vuq6mzpoz8xb_ber51lj4ugduoe71wyyp30q40ggzmut8mqgmtt3mo1wf4qxaid5oclrux6_r14dmuny76m9v_75fio4_odw4u4ztnnsadvsva28gqjmpdaq6cmp3sxjf0zk7c7z9ygmfl_p9fxxz6xm0oujdxfcrpuluv9mjotngmpwrgyps30h6fguu0uwdecrfnqg2_e13jbnq8ec_6flfopp3sb1kv_zlhrb84nnn4bdyue3ddcitkhawb6xjw_lhe6n6vpchlmipzz5iegfm3raeb_xuf7yp5n9vbxhqf0ecotsvlcbg2gbbmyal74atpfsgnunaxlsvhvijht_pqcphiejuhaa00zubnihka1iszf1goij_fcnseagwpcwipmnavirobxxtg1sbnv1ds6rju1tbgv6ivhhksa9me4sazfbqo5q9bctaycqgfsb_oit4irsahpg3hsvqiiqnyetkooa9wcawinjqe96atsaa3uxkdezahiwa59rmeanfxpmsh_0d6cbo9qzrmfadskvtye1mswxgshxgscikm1zxtwe00is5lxanlxlt3mdakqme07mhyqg2ry3hsdt9w6aj2h1zfz8ughmrkevdpdeydpaafu5ln3hrk_8rev2m3j1_b49tl9mijjgobqxksyin8rz9w8ol4gofbus4rnbrxpf0yglirgaezpth_4a_s3lne_3lof7fqlcnq58fyo1sid4uhp_6jtueamorpt_tdbg_bb9crwyy0f_6j9vvfrgqwmn0giksaetpz3uetvcm17_zvdntkar_3ytjhwndvxkofeq53vtm6u9l6f62wdecgmcx9hhw5az_y25mn8ad7ooklyulapz72xurf1xjucfnhgjbgvedna47by3udu5grjcft9tldncqo30ohkibmgcvisximqs4o68f0_0tsmbtayyeqlxawggxylqsmtezuqm4bwwowqftgat0zuzii2lg_cujxw24oqrupxczs_wzx0upddyl_pcxwff4ltnypnfhvwxhnbxf1quxnx_xprq_sunvs4yo42c3uw74zcyyyryon2ur0puc7ftx_fhrkix0wljha8mtspprke7ln2edkgmlbnxtd2kekzvu21wv1dtayqyv64oqzartauln9fvzpqmjv3rdzz0tuuwhaspgmundef2xjyj9ublfgh4ien29e1wdw1hvrjuf_cvdcja9swt_qap353wpmhs3c10cbu_lftqimaof5tjp7mfyl_7wn_j1igw3n8f9v_aop9gv8iq9hmmhuweknebljibcssidqpsg_oicb_ft_ch1pnhqzvetzknzxxtauypkd4eujsna_nwfqkndw4_eeogkxwpcgpvedebqijqpoa1tztcgexc8ms79mud4yojvb0ae8t7kg09htjtzg1mjomqtqha5ifwdewclaoyeeglzouxgphtqym1hx8gjuuj6qmpvvre40drnoo5rkdd487vlov8jzuwimumwlwbjxdzz5_e92yjmap_ytdtkruatlmmhthoo_ahmeuz9ak_pmalxhjxudfcftvxgpca03ckyf8hrqf6oonvyhftabgqzweuydccx3f6vxrajxmjxsnmx5_7brqyjmz4bum9miumzwr5dzrv5ya0ydwhsjim1rncetg55dhogdvnddmupocgle50whwvb6_szvqtxvx4r8qjh3rgrwumcywatgav0zuzkci9rslfnmzesdmolknu7noivm4ybeabvtyykqlxawghbzlltwhudciemigabwwy8krlrazqoowwgi1q5ugfhmdry_2hw4doxhossdedufsn50rlafn6sniqewa0lglnf1kzc9mcns82ttkezxgdv6xj0tmeyzjlhtnsemogl6is33uiyrpnqmjigmxax82vtfn7tkjqlndnoqtnxagvl7zphtbvxjnp1k2_usunhwtjagmpvp_jb04ebow_wh7qvuv47bppayvb9drvikot9v8je5b0v1n5ifok7cdyjhwfu_w_knh_fu_ydhl9wdrsddaun534fzczmzms5cu5wi_xllyjs8vj59awuu5gchr3n2qm4s13oh112zpjeo26axm0yv9e0jknh3acbxv50mpxykpvitxd5k6bvqx6kxf2rszgrllzwvntu0cguaikqwmdaxpvyivyshbqalukhqkm5ubm5qa_dldnkvhbs_anw65jnumtzryl5moh_v7bmuy8slqbf6okiwsbgtrgxkzgrsbm5iymjycnj4gnzqjuuxpt09otk5mtiynjb148eljkyf5nx5zq4z2_2sstmfq6qrdm_uagzqfn35uxfwsfovhx8dvkpvuju22qfsqycljluovnktkua31v5p5mx1pqnlf9lnarz5stamv9jejoaerl4cnomzeul1ls8vlly8n3ury5fthyxyqisezjvb_rtre7tsimuwvntkz7i8_ibrmzfmipflsx_y9vyg1pct_pv3lffqslhfsmrhxcuhk_pi4shqaba1tqxb1ht2kxgqazy3n4_ojpiljllc7u3tjbyurq52c3nd1_nbnxaluhiphot7jas24ivzhpnxe3u0iiweaikvsecl8vkwxrbeb6co4_wnmvjno68jw4rf4p9_onorwreaowaqgvpqimsus_6gxvuetaqbl_yapovafzrtmocdrb5erivjtzrxj77op_pqikptvhxjcb6l3ytogrnk3xsbaznsuiowfd3slvssyfwpvjxk5dy0cogluqorj8akmmhz_tigqzvfa3nvk3g1bcqisyzdjlstwmbjnpibhcnjakvz7_xehx8fgpqct_o6iltezxaqljyetnlsrewxkrsqshhfofqa1nfzc2turqasibmqsaaaulktabjnlytyxdqkmpnwfpzudn1j198gqgwgwzlwbmkyl_y6xn0khsrief_caunlqoux9bqpnueomu1izrougtnbidopizhclj8iewflunw8m5_kskah8jag_090qxjnnjoee1ycveq1ercmh9o5nudaki4x7jqqzgf3lepe6ihearjua43varoe30wffcoiih0aqyqivstxqqnkvu7fzfgk7d2_0jxe4jovsztntqhnq_dv3ickjjufcsaopmi1_txu2sxrhteqm57xu5exbu03xw8he7hhlo5v6wwjgatajuzfhjy1g4bvqxfkihbghx0mbxtzvbyv1diuehcwzm3yglmjxt7ujdan_w0c6z1m5_dyd9gqahwy1bjnvs9e2hpimbj7zv9graqbqeyhrw7622ci9yusxw_0y_kroeubimqmhiu7vhqavrjsx2tia1brk2uys2hw52_pl0ivrkzwq757ql62ull3slbrn4obatsnolbyvjnfm_zdk6zlf5mvts5com7kq_ckomd6mhc1rcne5hsvdnmnnuxjgriez30u4k_hqdnkmskkjjokpaamo1r_wfm134fh_prmjd6ueclraasukoaakj56hkknj9nfhh65lol6zefgvlzexm5ubev_bwb2v905lkrfydfnycbdpkwmoae47k9pt09pr0hya0artuvly_fvyy8cagt9yjm8aay_7_fuw4yblebsyrqsdk01hsuvoskx_6taamprozu4chrdou4_pjainp5gnaeknu4adyigpqsomkm0qemf5vfqgm_zvxujvnouflw4cpx7401mmn_ixxxqbd0jgbxggw6djjkvpdjfdyz7rtu6uzfzhthj3sqlt0vhm75ibxnfu_d1gur9fth2dze_dnbt3s88arnxuc7etttcjpnegaqammzklqjqaawf9z1ujkvaq6bg6wxd6xctzf_mdvklo6ajadr9g6q6d_ralnzfhqtaiqaqmsyqzpgvugjhfgkizxezg12jl_8lpruu_0sfnndgw13kj0bfrgn_bpbgo1ysbb1dgrppp8lijgjdkneg5ogbcbyoal4duvonui5x9citgzekmrayfcc74yrlqtpweehzoaj1reqwks6tftrlxchgiehapa0c38_qlu5gomtasefzpwkmmsb7qschm_edzsrvngb1hif7yxw72_ybclmxdu41rueh44_dk7jagm4zx_eduj35r4itljmsa4ggrwdcaivl_sr1zqvjp_rjjoizpnfqhsrooatsvp8amsycz8cm_9p_qssxhenkffph_gza0nvmyuamrmmtj3imed0fctqx22pmyx_iu6a5lndenrqsb5igw2bdxmpnyppew38jgfwv8oej5yinlbcdufftakeidwcpjk04oyc62jpwvomdjwtfxr15qewvnttgtnshaitpcek4hngxksstwo_rh9e8xgyqelpwibek6ysdgewl1rajxwwr0qvsa4ahoqbr9ypz9dmcmib_0_6mpbd_wcg9vqjoyaacaoc3bxlfet_5ms5pxwf_uv_kpob_v0zebuprs09hzvjrsszzboambpqpuwk04ryxegadtueqijpyjemjwckejjatouqkxkrqno0s91ddydwjouqkxkbqno6sbnyeuyifiote6h_e3bz_xran4dtnypgp5fwocntkqy_ldyekye8g5uqo59qnclidazsfiotg6tc9urrmpwj5yfrli5dknfyugy_wmjpepudlwxwyvrxz4s9zohrw7hef2ayo5isvqy2eviwalvvp4dk3scn7a11kpnkclwxx4an1g2nf0qlz8qdnuduvxfrqu_xthfpoidpj3cg_v1su0l66e7b8uchrgkcvb4hsysrjjwoeggqo1jk8u7wglk9lf31asfjzjvxpb1m93sfzp6_xex5r7bmbk43kzd3ltzvooyefhk_acnlyagqz5tfhzmw8uc0dum3nt21hqpbt9an8nacvi0yql_l7ukcvi4fl3zwgl7evhka5hr5_erznonijqtmsmq_k3gzgg9u8wklzs27k_jjjzxed6s6x1m0kpxty1z_adhqveves5uwfzgk8uc0d3dvemtywjtvy57stek6h99vj78hqqfar_nag6rjesbhaztvnfzn0bqnx1ifu2uqv6my4yv9ca6_8lx6npyzsia_dvdrh8k0akpbndn544bccqio9qwpjv3sgi_pj5r4kfqinyomhtpgwb898yvetdb_pcpxgmjomv984a2062_dvcaaoaza_pis_giao2ergx_hhc2o2gey_jweaff7r3iksiczeimdvmywxidamdungetztsygcrad0k4qlypt_ghlalmtohrepmgourirxosdd_er_cfdyiyjmf90juae3z4rwlatfbzghphhv2mvvpymkbdaiubntvga3guiqeyqo8wrwirf1fcolat_xzcd0tnrakxqzpod0hwbkg2emo0igywum2btzmevyza_rmdz25_rhpw1fhdqcataukvz_bdmn48bjrbzkrqaisd5s8scppb_cdxso_np0vi8agxag5txmscor526ayrsqdqmqzol4plau0xffduckcam13n4dk3_tg08_dnttsl_p1zrvfvake12asmzlj0rahihy3xc68eqzwhmmxiqhhh95uffrfmjpu9wxijmgdqtyn5ettmbtrxn0tsprlvvpnadzwhihf25s0qzm5vszl3l4myh2nzunlmkwowpi5zqgcontmyp7fiwpy0428wp0avmvytyrmnsxolq2fnbs_6gjirj4isc7pr_hm7c_ypfpgqstmum7kspcvz7w1t8yuxbx6amoioavbllwiinzt18s2svm_qpiff3udri_2hw0aonlpsczhlzfohionvrlvcrjnvjifgkcxhemghl9t0a2wdlj5yycogoqopyjxfhdq7jnxzztoqt9sa13nfnhczrzcou9kdj6u7avokcuj6che0zcxvtibucpmt4qjicig_d7nopmy79wlisw_io5otkfnyg2dvnw35ra0ccjxvpcnd9hxvxnzb_cxfxoq_xzttfdob3xumj8z9ss8oh9h8tl2gqlf_1pqx6kjmvar5v0nm_figvc4r6pi0zv_ihitdf0z_6lwc2_0dce_3du8_fna_7xu2e_keidowwhvk_y6cx4jm0sdprecl3azkne8_1y0vv9hrrs2essybmlvormzeykyjf_v3hmho_rtjen_ok1kpu1j8j_gejhun6gozl35nb1dp0sfpaweh3_bzu8ytl_eg5i56qxk4rn8jwma4n8ym8eivnvn68m88xm5lt7_gyjv8pq_opth4_pqj_rp0bscpozpqtb1aliq8pkyxzershf0xnn8_gonqqjvnpgz5jthlh7igqzuwmxyo1epff1dbnq2ppg6dfweomvgxnkix3t7egjpqtdrgarlzs0ctbnfxsc_fmth2mljno2vui3529pnexh5gmxbfev0r0njtqmlg5x3rz8aayfski9efurmfcgt_dcc6fi6omiy8y8kviebmmmjzy3vejapsfwfjdcwqdloewypyjas8l_pzo5ryrydgqcjsvjvncuwytuwqtbyayswvmgsakojhrzujmxmghfljqjxxxgbjfheluy0h2dhaccaudqv8g4_xyzi9vb3j5ptsq9xxm14axm0zi4hvjgx_onne_kpyuquscvhiu03cremx1eehcrlp5visefcsaqrjujxxf4to342uoshjqcada01sh04mgc1rtabdd_atfnb8qefnwpofsftbndmlprlyvund5ixyrhyqcdu0kcfjytbux_bstnb_gr0jbnvkhzqhzis8tkkzl4afopmi1_txu0czx1gsm1938jdg6cabf46hhlo5v6wwjga8qbmlnqpyctruab0ma4cq0c8tnl1bewwwp9qqsnfiezuc0ipdm_uo3q32h9stpostdtfa2b_omhhcmuwyx1bfxuom3pz0fanxk0biijwi_v7q63cc1zuifu_k89463iafducuipde9utpuotxxmstmccrhhltdldselws9ox4jo2qjqx3xpd0vwyhuu6xbymfbwosdolbyvjnmyxrfcz9bbyapdy8vghs18namt5dkyd7r8yknbyevn3fx85jyah1jpfmt_qm3p32oce7cffo5a0g_irzmut8mqgmtt3mo1wf4qxaid5oclrux6_rx52poew30e7v_dtdrrxza_0znwp091ojj63qtoixmq23lzedvrmhhti9jth7qkaett2l_zcms58v490f_eh9bn04pgff9xe9susg6qzmwuil5pxg5tzvon0firdjus6oeg_opdt_1q_lvpvyi7_0cw_wxtvmegl_znz6lbme5tv6n_o5odeal4_ppr2uj_mt3f7zime8usdbl1b0gff_n6z6cx_m9nxwxuo2uux7gel0uvns18npngpgg9dthpsvhvijptxd1givboqyvkgmlbnlsiinzeherh3buu1na1wq1vt00y9nkgmvjnjojo6qqnzsdvcnzfkgy7agjqjyctih4wdd0fwxy2gm6nr0jx4ymjda6goxuh3trg7jbraeemdcf5nmnxj7hhhawguw1djo5rs_nlrbeh0guylvxm1a1idtbzsznih44r9jxzdajwxuqmfpa_gcfef9xk_d2o18futihvb1xyoibpsn6zj2ls1jghi4kyjfwk7bqsonpegf9vktqrjsqvzlskwd2o1sxxdvhlylzhu1crnmfkqa19r0syafolkhzxxe6cgdahrtex1alj_7leyvc0zi_e_btg51ssxavzqzelkxgpxmhqdorb3_o6wu8awalqmqyfwtedqojrmqanrcqgmvjolqdwnoma272dyqaim7vdcewo33dponcg4byxe9xkwikjnp3spjb2aauruzzjrix_7ot2wfmy9yce6qinmnn8zas61hih4vxlg25ilif4gofbus4rnbrux7gel0vfn2bcl2jlmsx_klsb0h7u2f_ny9_ut9cfotqcnnrvp72in3cmo_rspup0uuinoblv_9dygfbczjhdllr_7on1w8vgbcicbqdv8xljqubbwupqtptaz76li3_ga9_orh2yyay7a5z1wrdq34yhpvyc6f5zcxo29ptflovoqtry_jvlx0dpjtyuf5kvdq_mksr8_rvj87maq57esntesi6povblpvze6x_ncm8w_cpqicjt5dtnypgq5ugh_4yg9apa_nvz_ztokrsovs0eul6og9fqyyb_p9msxxgeoi7cayqvpkxynl_9nkddir464eppqleh0vpm2_cfd8f0_0q_fhnxrjd0amx_u7_3h_ms178tbihuysrmnupjihsmdme5nm2o0dspkep8fy4rbkjt0ptbrfn3sxb0yhd7naa5bojq68lri8e8v7k1oje6mj_5jqelr8l_i_pauesxnzuvfqhcopo78olt8vxojv4_ptoyptoypjkqkboswdr_ezsqqkap_akrbor3f_zyysvezqt56caue3muzs4lzd4fijlbvashluj86caue1wmpx7c0rnda1ue6rjcqcaue3mfsrd0pwb1tsimq8nw7tlnvk5lhebwawshfegxtbgzewkdruvbiyfeyx4x2qy8_tcrgqbb_s_u7hyacvixm1gg_hnhqcsl91xflrcmjps9wbabuy8y8kvigdwfhzxd7j8xczv4bail7dj5qydfwbwz_waacaasurbvlmk1vohdehdndmzchitoarupr5zpcd3qvvg_obkefesqb6mzevkma8owpi4zcf1a_xllrbkzm9jiqhizjtgz624mcft_jvfkz40zztefzwhlepx9afbvdlfobpzqmybljybxcef25kzh7n_qzffgmlnfofozg2edruxxmy4ejwr2e8nbl6egevn6qyhx97g0yv9h8nadp5t7amrfzstn1rmrcbau2wdfdm5my4sdkrpkiyoqeln3chtqxmzacgnasdrvgjpimwjgmcp6c6t0h0bfuvx4gn7fbr3s06io4od0ro0iw6ap52gmtvnqz5rawdc5ttpsrd9rtxj3tz_ybex4vh9ptk7jsfgfukvdkrpnh9tl6jqzdwko6vpyxv0oq_g49m2f4l7kht_gfmh8wpsr3mkvn87vp9qwp_bxj20j1adcy0npt3xti_mdmz89klszmvl1euxmnly_onvvbsbgbymnef6jbl3uksdgq40euuzz5kxk0yupphl_bvczhr9gnh8b6dj6uep6t47sy9sooa0megl35nb2rkzjsvltu1nqkeaolemjawmpt6olqqbwchpvkpuchsbm5uamri55bowgjwvdnz6nrwg2ftgrdcxk0yupqhw_o9gmvm_wqoai9ufrywtrw1jyymji2ntuxmte5otk_dp3govqunp6cnjycnjibgxszevhjx5mmt_buptbz3oovggtrtr7hyboyj5sxqzc9ppyoulhalxepj4yqvir4ekpvqcnjspvifjylnv3edawjvfi37op_vavwuahp9oy9myhmpvdxsedujkupawlpevnypsxnfpxpjco_a1hcqauq1utsnomz5zy1mjvvjjz_a5vt29pbl5cjr6upqn8ycrkewx39xgxzvfjvrq9vyurxfgzo11f9ndt7gziuazn4sq2xn5ubm0dfrbnjcgx5oynqa_eod7h1yccvj5uzwxv2t_vm9gxtz9vzg_oqujkyhnmqy9uepwmpizwhiiagaygvsuyu8pkyxvfhbkco4_0mmvnpoa8kwyrh4p59_wn_sifqzli4uli4olxb_7_dfp2opsnu9u1cgax6_nojnzdwewfnfjrr5erivjtzrxj77op_pqikptvhxjcb6l3ytogrnk3xsbayftwjvjeyzyswvqdphd4ruakkknb2jvw7agwbbgca8fd3xlctwcezfawlnhvbnnjmhy5rqgtuo1ezig2sssa14_o3h4_pju1ntqgr8k5olzotnl8nenhorqlz36sqqqunylqm1nllqoimqttyemk1jwxigpy6p1pq1pw_ve17q0clgyhlwrakiib1wqwuo1d6pk4nea2izqjubg3q5svhdmasm0cmrsdr0xl1ryjt0mjujg5pls2qvaekyozz9jiu1p2bjyj_omns29ubmguw1vxam2ft3duwefyg_wkd_a4bdrdfw5mrjke53vsswg_ybd_vayiicd5ie9ethlbn7hgcpgzt_ovmk7d2_0jxe4jovay_e9enhjnfzupnfr6npixbbagjk494_d7q1s5a_k4nvwchre37ru4ebnxkbk4_yocjd63cc1y4rlm3mzu_udsgjvavpc9h4rrqx_hjh2ge8djm17wvw2l9q6nmkmdt_r4naujfds_uo3q32h9stpostdtfa2b_omhhcmuwyx1bfxuot9zmo_0bvzo2eawb6m_6vdvw7gurt8t6n8lnw8izsbdiywuhie3whqwwrjkw2zmb1rjl2uyu2hs42ell0qdukte07z7rlq6xlvzslbzl4ona9gs1s9okx2jqfmlpinvuplzwk_0hzndrstsokuisire_fj_u5com7mg_ckpm4_fi40bmtiqzkn5eeiepced0v1pxskin_7ouvgdrvl0wdj0ow0h02vaojy8lzbl2_2hhk8bjucabmjhxddfxeivx7xrru_hwwk_2z53jwwtra9sipmq7ujkuinxzcwn4fh_panj4vo6st2nfgziwo6hlu_pygddpazv7sj26up1p_rsxwhhj3zho2jxqgu04xok7xok7utk2dsq6qc9zyk3gvxf6lmhcpk3vfge4ieltafruhmkhif4rjlul6d5irnujlm3es9_nc303lwzy_habobvz7w_xizwuele0nsv9xk3t2s1u9k2c2pxm97kxohcz_keb1_9dhinlnxyun359egds4pwjrg_r7j5ke1juvc_vfkjn9qf_ihm2k4a3gp5wdvzabkaqhferbue6rjoha79slgkdwrhtfujfstrvbntdooosq_pa2aqjcxgoeuf3fe_sawqje_0fgtnbcxaan5o6qo_agighwncha9j9k6raf2i6unfb9a6dmtgqkoqtghve4h41pxyasvtiayk8qsbsidazqe82x2beopoi4agbf_gm7f2rnz_ejde1n4ym6ka_xdsa084dtpntla7bz6grn1j78ovlnrbek8zbt86okjrav8toqyom0bk6zjiwagh9kurmbgf5bix8lmx5qc1r8g2vkqpg2ma_ekip_krvgtevet6um0obybgquq_w8ydvvruaymh06v7mm9p2kvtgpewz2bdrwgbdovkbjih1rg4kudnqkrjx_wvonw7caysxf5z_gbvzerpfyk0oyoat8fu9ao6faz7h5x2uinsx2jvkryntkvi54iqi3jdsridiy9nwknzwpa4jvey_t_s9eihbnyh_j_n3qfiuptxozvbmndwli3ypomck8i_0z8swpd0qi_qqxte1snchqhq8f5higjlznnayhj_zfswjhy5iziu2t_gtn_h_zzflni4h6z5rdgqp4vayzqknnipl9qdvnqgaqizdwlvem5wofpkvqz6xqdf_hzpoi7jpjnzekpwhbuel_qey_dxk3t2s1oxidhdhwjdc5v2gmw9ssv_1hyqdspjvtv2vqlstl_tmfzh9zfpbp24ybr0tn7jdj3auh7vgwjdc5xoagxub7linwecc38qgorja82hdiqrqxnfz_m_xvqcuunvhahgbypxbzxcih98_9d2v4cuotcsd0_c1tf68gcgixpsx_h2qfwrth8c6vcg_dlgj_so_qutl82t_v2okug_8nel4hko71fqhvktqqdx_ekaqjvegl_jakhnw_bv_7_caq0xo7792wt9_wlv8ykzv128hd3onkaqidb2_33_q5ezazjo5qdimvwvwthp2_nh0hbikgu5pdjp2_h0hbdkkp5oqipgaakjyclqtwlkgmhcwatwesbsojoslqduhlewzmuwc0wsdmh0qdwqydiqodgl2quyxnftf38sfvcsammunmzkkuml3j3tlkdjrw3y87yzfvpcmq0ttcosvwnp2vrlhecmfmda15kd3a3llmbwhq6_0vhfoxnh6jq607v2pzp0pwzutt3qkoxykonqkbcrdfg8virfvsnjykejqketymbs5m9mpm2vrz8rwnqljvzxh0touhadesjwhsafdqjko7zdfzzdunu_9egt59dfolk0dsy4dcztecxbcwfthjlugeq2az9uezdkeauglkesbz0oqbswiwsfk2wj5tqi4o1g8fufcpo4kx87klz3pn_subksbc_q7mhk_mxadyga1b7ofsm8n9xz9jc78pcttw2ey0ysx_tacakv2kmu2inugfwb71stlo62emdb_kjxrospvtee7uwpbheonfai_eqip6jpfy5cuhrdnftkv6tkr5ciktxfybqq8q_zii7alq0w3uibidxvux69mjv2p5nteinoye4wmn1_izuiizn9ho_qmvzvlxzy_ozn5iyjexhhj3r71mst_hjtidxuupsbm3z_obuy9dlykheug2qkpv1cgyf9cnpljv6pzr8imid_2nbfg0p21yvppwihfvhs3otpjs57ys4msiennheitumrkgy9j8r8qz7h2jjuj4jyioteautfw3dgp2qm_fsssq65ku7_9qtfey_h5h2ieengafoyuw4sx6wu8k1z03fqzqi1idttvjsbmntdwtvvby9kg7eg5hoyo2flv34wkqjdyf0xrdktsfekc4yzi2c5bw00psznoz_po6t2cor5ze4nkrguhzpqd0s6_8tpdmts7u7ak4uw4mykpwnueasgithlf2xumbqzm5tjn9jipkvnbvvlgsz2xdnwlbrpf2wuirvj6kcdqgiiflqhn5tjpodntjygapdkexakuwhjr9kglptwbgav2z1rjoky4w1uub8_nt9_sgivtabj_pkocntk9pwsjche6qpbpvanvnadwb2dnvk3q32bnp1dngaomg_jstxpersywrwdjqdunryb7my_pankgxtxxs5bqmqakmgapmoieh5pmwjxrverkuxtgj2gj3ao_6wp_uhb8hfziyn7tabiqwmoszpjgpqguxpkemalzktnswnrqem6fnz6lohis_ntmph0g26cljugmznsyjkvjbwdjw88ureykmo0l4vz4swmnbtqta6pxc1ztu00hugt32rkfpkvoxguy8_epldskkzxps0wyk07wvguaaghqk3arbbmmwxc8mpybdpc1d3_ofq1jnsajv2rmr9rqthhnfkhrtbkttlrwno_padmcnclemq1g3smin55b4peaxodtapilkgmg13_stkimqdsecwfqczwo0erqwrkatqvob2ginefcggam_tmbmqnmejwl0hzh0kxopin94vyazgmhznuihez7rfw0wufw_lbt85p1am9uwo5ulrcxfejnlscgrl1kcsbkigdykcwkax1t4wiq4sg_t8rfo3wbnt1am1k1fot6mpdkpu8rfg2x_01s9an1xid1wxuo4kdi_pmmd7qmsfnwjqmcegtnv15wwzytwdrc9p_dpw_ruvbxzvydzhmbnmttha3bscsohis_vaws_4mmzfxscujwrtla5_ds1hpappx99wnf4mc3vj2_zfv6l2t9vmbm_a21z26shf7qgzbrfn3sxp2f4cieaj6_bttstzyut_xvpk1ynfk5fn8rpa1ypfz_lvrsh1ps5pwcm824jaxrs2bdypvljlckzlj0rxtj8_jczjfucffuro5bg7akwuf2_c8h3hsvqe_uy4uxaaimlmoij2brob_4kvqbij7uqa2a_moga34brtiylv5otylibea1dvgtfolblzrlegxujksmg_ksqqm7mv984i196hw49k3fhquanuaz9fzjs_klayygbznkk2nvfnl_gzwiefgdawuow1l8fbug7majyxjwhqqpo5pocw1jeko0zdcm4ymsceqj6mieduzoctb_ywmsrsrxbuuuxrd4g8ww_g24sumpwu6u7bihmlqoifyxccaytgzamiqlgcbqgi0qaocizaoujm5qelqo8acgmkzre_2qymqglurykjbrukttwu3crelwgcoqqfggojpguxoy6bkn5rum9omw0lqe0xrtc5jetazbonsy6wtqg8lufdgbwqnjxtuqnimy7ct3jtjbdibaty4_t0ezcfst1ccsaqa1iqznqhhhy_zck8hwwhoqysagihd2x1lqcwfost8bjfsc1ys85uxtmllpx98ssfvk3bluqtluvlavb4egc35lyrx7scq8tjvxltnfubdwcclcpupnhbrj51zcmjn2_m3ilbnqpv5qiu_shti5xagzc4nnxq2zludeybnzdfy5ntnzb4ti1aqzauzwjxhwst8bmzzf6qtmx96chti5wsfflen1rg4a8uunhr3yfzgm5oa5xz4qwx5o3faxszpo55v18s3kxdiyobwcoessmn7gw5ft6k6mihn_cejskltpm01dpledxucve0jkhse4tkl3nptucogruplqk7uglwn_czjx55wseecvh0ogh3wt2qmfmsa3ujtvbemzlxs8q7ppycdq4ecofodj6bavjm5_pgzzl_tnxn_izskkny3vvjit476kf4ddbd7axldvq2clsfnlrxmeirjss1pne0nzrobm8uunep1x0pfpm7_epui6_4z80hkftvs7et7vhd5_kkx_3zds99i9qhqstdau9104vzarkys3n5efwsflurnia959qhtffqpxxzs9lxo2jdtv1zggio5ze7lrcfri_54qgu2fdhzv23ls6nfkiu8e3yokrgf9bpbs7_ynjiymsrkypqymguagkuj6_uluqlqkgxubm5qaulndagbbpcsxeowq09b4ltn5gtr_votufnwwl9hsixxb4xn4iwqwslctra2kzgrsbgxiymjycljluo1otk5mtexnjb24swlj0_e5n94jn3kbn_nxfzm_ztzzglv1mznpx8vfxelxelx8xgvsqumwhbnvspvcjisqgnv1ateqcjlwxplritvtbs0vhz5ksxl7pl9ozgojlttrgqwv9bizli_vgd9c_t9qwr5q_q6caue0tqdnc3dw6oopnmycowalvzk_a2haauk2ja_6lfnb2k0rehkabef8s_svq0loqawdlfdhpwbpgwwoj0qvrex8ki1gs_umnn6an_1ubbmquy_vqtc6oic9mwb0ryyb0rvgsxymqg5zh1ia2iwhvi37wqcz2kya4eaq7vu2tfgxsjpbcuy6xaxlurpgvqslenqkzeyacwulcnfhgaekucqu7lshyoebwibr2q_wbj8fhx6emwegsyaikzutnl6galfwtspmbthp5k2fjrbimycfnnqmzjsvwn4fkssltlpd7e78abvjdxq1kzynnfvbnlqqjv1he_250duvjqjxpxgtio3qyywheawidurofpldmb2wbso_nhtu_ylecarjltxpletnlnewc7crpqmnfm4emdalv1ilgjgvr9y94kvu7f8hebkkjjkcfutbleh3vphre4xfkyrg0lmtjr7x_b_vqlzq6gukf5jtxilqr2ziyryh09r5v5o5bue0clx2oplryl1jhgk1_g81mdfdtmd3_ztqcxo7cnacpcrvybeklza5rk7fe_ocwmn7ghev3nwxflmjlmc99kbqekxf0bru_2gjnwwu3vwba_kcdw_gwlcc6tvr2udfn5qptg72anhaf4rbr91zbures3blrfyaf8qbmlrqr_bhkoajg4xdpw0phzmhiu7vhqavrjsx2tia1brk2uys2hw52_hj80hzim7z7rlu6xrzwsbfylogpwyfwu6stciyg_zixnv9bonxqa4sfxzv5ikm7v4_cek_4hwf8ej42gj0icmziif_vij86cmufcwme_t7a_z340pp5gfhywp8tasofpb_wzr6t_rdmutpn8p0_0v0fhnttjd1yix_u7_3h_l7smr68bbkhqyxbwpiaug1bgxiw0donk_p9f4wpbqvs0jwgmgiqnd9calbt58g_eapytglx7y_utu6mtoyp_moosvhyx8h6zcjaft6qmueqmdvzwa9dxf87mfr7_oje_oje_oiopaj5ishd_zy7j7mmfhvu08t81bu29ful_nllzciypzzblsti0a1wchdxhm5wbmqkxodzyhctzwh1yrqsokp318gaqjrojpqtvya1yrqmq8ggzlmdkgmuzq3reyqlzlefmymkh3xif7wxsxfisezmmbvz26sffqxmph2m2_qzzoawc_hdbjgqsd3fyfl32w88wyycaymyjwhlmrhd44q_rg1xdtagtbi1rxsksxvh_a_bg0xdxagdco1ubh4jwsgmymggttk6jmbmigzbifzewzhardnakigjadvhlauqcaepua1iswfqglhkvbnceubakjycsgwnd2ggarf9l38ubwsivpwkcmpcjv8d7k35f90fwvg_9tbcqk3_hjftb6slk1wl6yq1iue9yaqcqzc8iaeg3112x9hkihub_kwmnldvl_pqe6cvel0hv1p27tsnttttnymb_licuxidohi2eigkn5efg_fkbcxi9ghi8mxm2lzz7jtz8rwzpstpuxheyvdpbupcke9nzoy5hbgeiyh_q8v_tfolrdfjdfunm_9_orcfqorrrtnslbo5icoxi2ielshlg2whhrqfraac_qpcqypdkcflgwap6vinpkelnoylcr8m1fcxaiepuohe0dsy6dyvs60z_pkq2wnub0dzvzmupaihgmdq050p1qeju5t_grceynxwnbopodxrnitxfew7vhwbzfrg67unjwrhqlblsvmmb6x7imonskuvz8d0ohqdpuoueyqw81fx3ye_msoupize_6ul06khxf8fzcvo2az9ueadf2czvbdaqkynv71mevti1dj_tu3opzsnufjj9lia7ormz_r6p0jr87y12cvqmzeyso3l4yy90e9xfbxeem05fku0tbzlo_hd3ye_2sfdrkkxrru36vqjl_htjzk65u546etuk_bttvjah7a8om0rvcvq0obknnxmc95wchjulgzztei9qpkw_8jmn_qpzh2pnsjirbiihea_pew3dhp2qp_lgqsw65ku3_9gtfey3jzx9cav01mvjuecauf_cswnfxa82qtojv7bw1gph1wljb7m_psruyb_usxpsbgkezmoq2w5lie_imn0tkdt4abkpjmkq703dk78hfxwcdvgoosjv7yk93z_7stnkqirpjbkakyfv7piug2kouz9eztlkr1aurbttxsxewxdtl7_qxrptr1zq3xuq5tksrbzso3l4qbcxstzmgeht5qbrrk4xdz1lsbdfr26m_7mu8wrhvxlwzj9ujk9vfggpdhmnbtdoqlbgturyrlodxsyyopjjdvrrvz41p3_zad_nc380la7a_zwlo7nz72y8xo9w4ffz3qt8lwknaztuypgp2pw0xxq5nvl05xixp3knzev_qscumpule0u_pr0gruxfiabrx_1rzwm6hp6cabinh_3tlxz_oc_nqxdsctbjhc0crur6wnmhzpwytnkgcsehnzg5xrxkq45lnndxzcwfuzfdcadwuwq2evk1ppsayfbpanc1wtfadvxnufjtqr30cdxt5i_pkn7eeuvwfqvmapeiika9slachrwg3smwqfiowrbeymgtwon_9uvkhjwma7i5skyc3awuqmimbiq_xhx_u1jgp2vl4am8hnjkqr1qthhxfrsxffsbzwhye6uub23kwa74c30iuaujziwfjwpjuorw7cdlygckeahjuhcpkeixaswnvfhxpdntoqhnijvisib6meafwi3azyucb23k3apdbnvdiewziguy11a8vzcujy1krceq5mlewu8nnr6xqwloxa1ajdcia_h4csy2oc9i0qlarowtpagoia_au_czzvxzugc8sek0jqkkna9kxmdamnaypjunhydqk3erbrekwhk_mqpg2mikj5dmta864j0ge30jrvnaktpcekzxmv2o123bxjdqdol5e7fzaxwvic1nktwxj_nuk9bumuszqarlzm0snapj9j0_9cz1ai2ng1d0i8ukzrp_vndu6fx7xqczr7_doujnmzfapszaodbicmpwah5qmt3ggcuj_rznqioy1ny155kgbz5l6m6saw9ezmkyiu_zyz6qod8jwlph_elvvxf0dyhxsntsshyqx1oy3n4dodfvber_9ycqnjqy1bvdr6i7ey_rth2yfwrt26dumi2venbtlq9qjlblvbwhnec_zfzzeelytg3mucbgmqoaquikuovn9n8urg5zdo7g0padkeucyupap75_779bwfdsn7e7o8pun_l5bfariker8p8g_sijc450red6mw2v0nyeuyubl_nnhfqccfd_b8z2adk_3c32x1iz8_ccmve3krvzktyt14ptx_9_fb4eyith974z9_rz55etaarbevl4nul4_pntpq0galj_btmp9nylsydreuxje7r_lnusli6mrzed3rw0wfrigporkzdza5dvazbbvynrh_hqvbudyquwipzx_j_xmvczhv492mvfpp1de0qi6oztl0m4zbkmarbevvwovmccgej3lsbtk_m9iid0lux6rge_3ks4m71xqlr04grngjqovgt9nmfmgvfnqkdlbd5cot7g7zekhfolhb7j9x_uic74azpefuuq3mo5tac_5n8lctzwf2hyd8vmgmq2kal4_ppr2uj_mt3f7zime8usdbn1x0gff_f4demn_tpb11oajdubzewaqakjvvptvyiqxqn_fdeiwu_0hm2w9d5ilt_xmzpczpszhh3symufmowzv3ajycaxjag6xnupaipggm05ncfeaakjyinzqqqamsq9v8z_tyf_rmpomliaqid2q_5lm_macwamuhgrozlrqezwjmkwhfuklybmmuayxgvfz_macqglb0ujnvcc8kdgeis9gqcaqwrfnqbt_qoamqq_sibvqt6wjwajvhkdoda2jv4isihuhkizve3_tie3qozoq0mfr3p3knz3f0seg2gyhhezlutvze28dbte2cgnwzpydtd7iijv57r2bw24dtm6gc_z6nd4yhcvbsk81070hkg6wru2ee2_y6ymf_6ldlnz9zw6ee5cqes1hih6vnhepus8dhcv3wcxzgooyp2uq00a1akm0pj_ctf0bl7tfb60pdqofoo3ceh5ha_rocfsnfdrixxatndl2_utdfggdajccsvhvmifvxxuijwtbqahydha3kwrv8m17_vxdtlkaxy1yzvhwhvux0oeew91wju5udp7fa6xdeyhmyx8hi0ctm7ybcmh_xkmouhn6qyhx97g0yv9h8nadp5t7amrxtzbzxpvpe6ipdcmnw2tj4sdmsxiu5tu9dpulhhvvnk05bm14hvessde5hgm45r050npjoc_yhn9hp0_2hgfo1nhfqdiwp5sl6kb3latvm3qpigfqiedofkdj6xbrc090waaf75jrefuvpi4_5gyzv8scvam7_erjvhsap2x9ojadmvmo_0fvb2mg2z4nx15g17nfxr82uyvcq_s7j8jp3rege1zjot3e4f3hwrr3_cnw166b4iohdag8r4l5xdmzmzeunqpr_vlypurexl5_nqkxsrnqf7z7lpddnaqtmu2et212vpjugggv_poxf49itkapu043rfzpntjlbtfv7ghsv0d_hj00u_sjyymjlkysqamjofaijfibgyghrrflerl4ocgvcovcoxnzc1ntu38nc6makinmhs8a9e45tjumohvpbzw7xesy8onqxf4oaqwslctrw1kzgrsbgxiymjycnj6gnwej_yypt09otk5mtexnjb24swlj0_e5n94zfqnnvbgbn_nxfzmxg2dahlw_elhxcxfyrf4fhxcpvlppipzolkpjicnvspvcjks8rosvoa_muy8jamvmvdfp6vv6invnppch5mqex15edggakyk1bw0tlx8_dlgxmkx7x_nsaeg2mrqvjo1d3_ws03utooowv5zi5pj_vjjd_rm9pb2lsvl6h_dmau6nnalsvz6u8pinayurtzygtc3n7lkwkxpydwd_ssgyprnzc2jo6mucukulwotlpflvb29swaqrcquxqsh9g1d_bq_6kamo9fotewpqcwkvbn5jt1zkzehnbylpjhfgwc_yzrqgn1ngfysfv_0008ap1lgeygyiolswymv4x3rz9ij1rogcxfxcxfx2aqtpxd1jfutaidiy8n4nbgoivbcf_1mr018cmk_ijhrf7gbacvrmurjy2notkl7r2wzq8nvjexo_jvixa9aykcrg1qsora9a4ivizrofyktzmxsezg1hgqiyqxdpltt2aajnhibxgnjasxzbzwehx_fmgjnpwqwvjqevtbhsrvafb3pjdlbs2ml6dqqsjnulcdwzgapiazaolktabkn7uqynlqkwlpw_dxutvmydvgyhf5zuq9elonnfcb_sdcz6fhoxepg_ub94yutzaxse_iu1srqouounbedopmahmhj8iwyf7qkwcm7_0kka36gahx0yxdahwifit3c3kqrqwlxiheka36gmdd1q6g3tzc_zzj9pacqm4pu5cjxm15stl0_c74rb0reoght1bbfgxnqk_abkbnr09lpepykbo3_rf_mr5fw7l8obglruco0ya3jkonvk53fxgpqk_x7_epnfr6npixbbdenjx_x_r3vq13shlh8v0fhrlnvg7l7efstkzj5ib2oplryl1jhgm3hren2b16owjwgj_gzdnewxeubxddwbon1d_xwqd_qarjhmxjh71b7g412nrv2_2sa7a80obxu2xksy6tvd_wz2ny0fanx0waiibcds35vtzv7wcotsf5n8hnxy1hqdimvoynt1h6llq45ftszada45drsrth0unnps9inapf3so2e65auly1c0i22zedjqazlape0fy7rnm6xtntuoedlrkjyyudm3bn85jqyfrpe5zkq4fsvmxmdzff58ayesn9he5bw0_x6zfejp6_cmrhmjsqlov34fh_pwcjp1xtqjkok4psv5gex5qikae5fax5way5kcud0leyhlyycpad_lrb5adwesjqzpyyxb9nnzccmqyk8nwnintn6ompmddkz1bxia4aaqfbbtfctcjyg9dvsbjtjedljh_eelrrxkajw_kqilmpifuq9kz4yp552kv_6ffzywwdt4psvkcgd1ss0bzsvifpakzxxqrdz4psvmxbdqql_1kt_c6evhawzvk3qa01atwxjvhzw_krijptee8ivojoqlskzosopakavzoe3ddcitkfib_uyao5kai_x01ey9t4gdkjtenksyz45kjv6cuxfycumaypg4caclxd6ypkjb_aohnnxzkw0qplexdra5_d8tu3zmnuaz25ajlqtb0hnodnhzxlcofkccbnigvykofytwszs84m4alru07nba0aqlo9cxwzsufrpxalh8r_dsuuinqoypd6mkg6ejd_psfkqxrgolflzlzfvfk8rfg2x_edw6vuklp21piwebi7k8otw0bqntojasojlwyb7mmq4k2xrc7to4dmtnbr8kvvr04rfz26sen7l6vuuyfp5jc3zw2uf3vgjvdqhydb8_ti5jlvcfjwf37ydqvpo16fyd55wlbqpxirvlz5wlb4ufxd6qq8tkfnkzs1m3bxwqfmzbut6mszbbtjc_ta9phl5ibmyd4v7aiipbbm2pmfbdv3pb94uluefdmiwywnqtv3unfzn0bqnx1j_u5gy06opbdxevwzz89twlcaw9heqfrrna6qpi5r0ewy_pcmtkkamwwuyzje6qcnfo5a0g2ih5j8fvdzxzndpw78nvwfrgdloucaxxbftga3fzsgm06opsv0ckxhz8dsc1lchpfgrdg3zgrpgjky8rju5_twgzsc6q4m20dcmn0tldgm6psksqj6gjkbyyiswypmfnibhsnxlso5qdis_wgzj34arnj4i7e7jjhfmts3urp6lnga6ak2fngxhsaaxneyjhnohqvook6ozmoqwajwo_du0y3rxe_2qymqglurykjbrukttwu3crelwgcoqqfggojpguxoy6bkn5rum9omw0lqe0xrtc5jetazbonsy6wtqg8lufdgbue0df_wuusaidka1ozosbappaduhbmeoegfj_nwrwvbnqcabgcpe2h1lqcwfocl_bzducgnqen4jbdvkhmtl2zfz046_wzlqqu8zs_obsw1qkn2pt1_noekffxklbjnzw1lm3usi5mhavk6c_yqchy9lfuozaubqgd_34skctonvfibu1dmgdt7v0aammcg01ute2q2xc4tdz_cgz7oamiupijjzs_v4cztz5g8wkapjm9tm4urwrgs_n4qs9pjs21zfnid6xmv25s1oij2bdflnkltp6qyhx97g0yv9h8nadp5t7amr5efedrutq4l2xlkn30xojcolwygqqy6p6de_owcm_qopyjxfhdq7jnxzztoqt9sa13nfnhczrzcou9kdj6u7avqkrit05c5oy5jfnezceaukxfhf4rdoid_edjkhzkvkvnzgwdvnqz5rawdc5ttpsrd9rtvb9zz_sx5o_c3enklq2fjokzkx7kt6ctje5qptbvw9jlc059bxzxtj866gzplldxqdv9dxazu_xd1iuv_m_nb5bbb7oxle7x3efyisf983bpfspub0llq2lpddol8wkysrnzexn1rbs7kzygvefaobx36j112bpzwmtztnmicaesgzjl7s3xmio_ntjun9o09kpu5j8z2ge5dunacpzv76nb2rkzfrvlbw1nqkeagkekl_f79ukhukhc3nzu1ntfwcchb4dz61a9xygw9pzmeynq_h9xseyxj3xtgexqgqlcxsa2sbgrkzgxubmjiynjxuqvstk5mtexnjy2mvxrx48urj_o3h2k3s9tdybj_hv8ab1tqfn59_vfxclbalx8fhvsqvmmhbnfwpvmfjsqgmvfmvekuilw9rlbmrvnfs0vly5usyl7hl94_gojpqtropwv5zi5pj_vjjd9q_t9cxrjq_q6caki1tarmc3pz6ogonmucogilvjo9amlbauo1ja65l_rz2u8sexkybuj8sfsvqetpqaablfdfpwnrgg0pjeqxre18kcxisfinn36anv5xbbapuy6xa6smf28emjkikbim2vxyhrhjghrfwbjdiaqdlkfwidyjae_lftaojnyridgqcrtvtzn8bgym8ejtlpcdgvss_jvaty4_cmhkicbkmqifghbkjqnvxbsdjfheley2hgdjamgbunit8m88hh8fn5ocb0kic5a4rze9hfltzydgupow_yfoe_kryumtsizgiu01cbmmxvafh8qxkvmul3t7vxptul1ddwtng2cv8fptt4yljv5iee270tuujqnvphotie3qyssjea0jdojofplcmh_wbcg_nhfw_iddcqrjljxnletnl9wuc7yrh2pcnu1kcjkytfsxvjst3b9gbwjbnvmh5qhzco9tusalysfopul1e6txu8zeeqiyvrmlzv5r6ox938jdg6cabf46hhlo5v6wwjga8zbmhpqqkcyefznqdi9h4rrqx7gkralx0mbxtzvbyv1d4wrwoqmpz7a12bcl2jlmsx_knk_rc_rutt_yaodza7e_bsd_qipd4zytxzq2_vzqn_fmo_0bvzo2eaxhfuv3vlu5f6zceut_jl_ffmlnl44mcklvyn_hjqsvbquhs99stkz8e9dq7vfq6zpjst0tyi1brs3uik2hm52_bj_0bdkm7z7rlq6xlvzslbzl4onwinuuassco_1o5_nzkoy8vwociab6iqtsqyneiyw83slhtn39fesuemlvcoot8lebzclagucgmmykk1mt7a9a_3oh_drbwc5cscds99hu78sxnszpwmcs4esahlgtnufonmp3_0j3f3bstzh2yc1_ul_3h_t7swvgriamuhncwwjthsnx_j_gfinvduhkobegvjnhnlys_v3fvcmj0ynx0x8mnslk_gtzdycchgoyzk9dxf87mfr7_oje_oje_oiopaj5isj4069qtsb5qsts6vcx_plky8rlc3nojpqtea5mzgvn3gwimvu8cyeu4nzojpqtvyw9fslre10dvqtqskkojpqteyvjepsnahvjffzltvi5vlg28_mqbijhstl2pi5sdhqgtc4eaeszhbsnz_dwpm0yjhj7wfeoj91albeusyawdhnnmggivxz8v3f4fj3gw_8mqydgtdymfameoruzsgl8vgdi4q_bg0xdeipiben6duzc0ehunniqrrxh8l_udxenca_iq7njehcryoaeahtqduhlawqcwepue0is4fqqlgk6ba1bdeqsl_oe_mjalldpqwhu1irkvnuzg_jyd6sk91facil1znrw3y87yzfvpcmq0ttcosvwnpd1qqgyw0q0sg_2u6pisha9wn5s5m8iauv9fr3zl5x_o6uto1dqc6dkvs7k7d0jdl2jdp0jgwkqxrvl4q370jy2jho0jhk2jm0utpzqtnla2fk1p6i472v4dlafiwgnk5ndhi4mihpghgraw5ko_r38ywv53uvhhgn7_hk29azsrujybejyzmozk4yayumsrzerxxwrnqjlnsjlwgrzsngwqmirqqx64r8gyhfvhrnj4q370jy1jhk2jm8ptp9k57s4j76rp6uzsmedgxi_iagvtyc6h4ovz3cw_svopotrrrtnclor1zk2wiirdqjlnsivrddxgk4vr1sntpkggp9l1kthtpsxxu_o6uq1bn2acemw0bqkvrk9_ilrcffmz90pbp0jdmk4u2ffbsbz6o90qlt4iqd6khjxor2qi9fmrq7hsmpvrxnzpckgt_xek3qv83_jkbptx53lrs4fudn8hzrvl0wxro96uo2ii9mpyovppacmhv_orqx99pzkxsui_iupvxegst_c3hmj12pzh0jm4r823begkp314znpwuffftr3ibojm96ys8ososmn30ibbqokw_8jmn_qpzh2pnsjirbiihea_pew3dhp2qp_lgqsw65ku3_9gtfey3jbqahrds1mvjuecauf_cswnfxa82qtojv7bw1gph1wljb7m_psruyb_usxhsdgowumoq2w5lie_imn0tkdt4abkpjmkq703dk78efagurmtuclhb2lz_uztzzmbjvfgfh2uxjwar2satbtjuozq4zaxnxqktx2na2k_isirex3thrxztzjgy15y2xei7t6krbjoq3f0rbsfrtjqeert4qxdoky9ezhltb9nr2qi_7gq8w7hazavzke3slughjrnsjlzhwb0landdlxxu5jgvegjridfdrvd03pn2za9_nc303lwzy_parolvz7w_xizu7lbw3wt9l_gpattvy2pqsyttuzb2peptzseufpzomtf7v48tnhivj5z_f34nuruke0vtvd7x0wz2pvwb1tqwcfvfkzv_qv3ih0ai4azfpz4durvygkujnu_xleezjajr1eqm1voubzeu2cxrk51wte0gxz1wtanv6mnvlfzqavnyimugmmaojvvbq9lzeeihbqnd_uk88k0sgs5_gwpqubpibiryiev5epiacatbdmk3ael0iytjzi361x8ldfg4amduylzcmij2jxynunnkq_q1tvcpkjqt1ft_mtwxqqjtpga7d_xygo08mdu1qilviqo18bmqscrhtoqcit0e0qhqhfbnwq1qwqmpesg2rzqi7tkpovrp1rsgjmitmzo3apchdh6wnxcjcbluu4oawa80qql_fsersritwk0gz5g5gt0dpjtivcoajv2dgmmmram8wfpgs2t32rkfpkvgtszdnelktfose8akkzxvjp04mzqew2mbncmcg0pnmf4xioibkzrxmtqjknclxvxkrwyb7qqrukphi4jdsqtrtxxh9qvjzm8unahj_t0_9sd0ao2mgvh3iminzxawfq_j2vs9gtskfplvapilkgmgj0y9xfft9anpiee0xwumughjbu1jnnlq4lok_syqxvb1rqipwq451hnz14owfsx_h8tue1d_y1iibju7eh2emdamtzehaaxb2xk_whkp0ainw1xa_ouxmv60x9mh1ku9unbjgvegjrdpshtuzamtzceapey32djhmc7uzfhgdeiatwhlepx0cnvv1lehbts2oml5qeg1wox1yv8ep_cf7egr6a_lxdcl9889fckoiaqbsnx_yd7ykiij3eurhgz7hbjag4plc2x_foolu45_h6c53sa6v7vf_ouqq358eeyqzriw7zib0nqwffj9r_ldwlrlth974z9_ra55kst1hwilhqtc3h_2_z5ztqazzctr6qwiws_ivmt7xp4u_wklwxla4jijvxcjmzbwyihs1qphexjdztenzrzujv8phry0aqlz6twdrc_jdj0see_t7a9drn7agkwwh_vl4psgo8jsaagtr85ww1xdokrcnl_0k1bvpzxzvzd_l7fatracjao1q3kvycjujlwyb7mmp4y0cwafbztm7h2a01thwq_vtisxpbqx6fsvq9x7t_nmnzfnba5_dwmlol4dl3xjmza_pnct4y0cwafdz_w3bkarldh0qf_dpxakryqx4rvnpxelh8nfz6evw6vstkfnkzs1mvdegwdspotomntz2vmcu3vfjxbc2qhl67_89vff_njvwh6yh_sv_r4y3rzc1ofq0boecsexnvp83ss7ouhk12zs0pmztznsfzk02b2glmnlfv3k3cw5xznztim79m6r4lc5qqkwavboqyvimoybyscnue2jawkqmwq3wsjwy8he8_sn9_f_bcshrp6caneaxnbejy34brgkg9qyxvgumrbkufeufd7zxxcjuxg7eltp_p8hryoufbq8diiivgpiapq7_jnrp4_rvmgtyba3vrec_kmvnrfakafl4t_eqve2ycbrzexcr_gwer_nzedt9xp_9ufo8qczxmedwbnredcrqilut665gnzxfh8b6p_z_slzqduxmr_ppoez873x8ofbak0noglzgca2jtu2hrim4q0_wbkw17mcgdn7vn6ocabjss9aha5em2jx6x2siqlffawixl8b_9vstttdizlqq3bomvmczjp1p6mygzk32bzhrv_6cuxpcojruvgu1urlufzu1usefi77y155vf5ug3sippavwyk6hihc2xs_9egzvzbca1hx2y_xtisumulpn2_sllnlkzezbsx1lflrmxevu68sqlgwj9nvdcyba4jfg5qp7_ool79rajuzafhydszctonvlqr6mt4yecyah609vnokj3dbw8b85ur595lmisb4urux5qqdf7m4bxrjomgn9hvxh7rfm1muojsvzjy5csv4vrlfgzbfshnd5kohqewavbpcuqcaejyc1yswfm1qcveefwxibke0qmnrjwngedmiarmmdmlsipbae8jsojoqlglvhlcu_x_mwiyk0fdu4qaaaabjru5erkjggg</text:p>
      <text:p text:style-name="Text_20_body">base64_ivborw0kggoaaaansuheugaaafkaaabacaiaaabc_w1waaaudeleqvr4no2cavrtv7vhvetauveufefqrclqixw12lapuhvxfmuewjwktgeeqhiga2focalhdfmiywibcjfqqlbga4hucaaqidkiq0ukiid3w_kkvkaiseu9b_7r_yhz5_yspl_z7gefs7oyl_t194smeenv06cia17s09cnmual3b29igne0nyzrwtan86lux09_q09hou9hou9ktu91_1lpof_lvy4mmhim4_dil9pbjvuqtem8vfyr9lxrtjpnz593tp9r0zhw0gxb_h17vx3o_6bis_bgz6_vqmtppfe7sg1py_yo7piiregfzo0uodq8pr2mdimt4_pjy21vf0qbcp4eetyzi2kzgbm_6oephwpen55mblir2lht5ctb_zorol8fhxkzeryxagr7zpyqhvuj9w2suhssmmcmwtzf9ixalvtrt2k8jvarxealgo0e7ee9w9e4vx8fgb16_bjmvkx5sat4q_rgluacuxy53ttpnbwvw_f979akw70zhgab_dxgyvtpozbwgva_qkvqnh8qp_g2xw5yvkpwwgmvhxv1psbgfh_u7b3b8dfi_tf75d5b7dbnpaqgzmhvmbwl_iyprfvx8c3ggtvd049c6g2lhezstqas1joec8_5l2lr3dv7wyewawt0wd3fjng2mjolpaiuobeoqwpz7bhnqzmzkih6mhsw_6m6fjvaowjolgrs7kxjjzddy8jzpptpl2vcbtqfflkx92z_gpnikgwg_baacowi_8bdkudvgu_obdn82yhk3knubnzk_eexfdxfaoxeh7or142njzwv9duvl6trlzk41vwobwoh8pjvvrx1zq2ni504b_qz7eavflvkss9ncs9pfvqufdxz_wwsf9tdabd3glkzian5cbhz1kg3s5uxp6ullcyjy_dwrcevlxswunvcascfyol2aupqam6uuzkawkgnz5fw8c6xtd1oup1ymdy_5f348nnru2ohh7ssi4_mty8niyohhasqyknj_cvfz7o60dhglgf9dttn2oen5telm_oyblswlpdxdpu1psfsraibdxerwfhezkse_bsoqdry5f3q_fj42_f9fx4omzr4ede9tjc4ekjwmmjm_59fpkz5xwjtakejhis2d7cmrs_h3b0ffwjtbg4hmoqkilbalyy2rq6v_mlju1dwzwcwhf9cwiubpn6_ejy28hxvjjq1wcpwl5l9jygrsqcmewcoilnypr8ageanuzpy0mrim1gwwnbc4q7q2pqfepwzx8vdu2ng7hytm3d2tzwz_fk35g1lmhhgmnrawnqaj79_9gxszedeyvpwxee6jyypmzcjmcsu43dicgwzh6gfszwsj9wcz2dm_rbgxsaqqisvijway0gpkiygpoiazzjnnqfsdfewubhxayrh4fh5dxf28r83fxuigehc5zdekspmdltun6c3o0jt3q7ef3nvg_r09dfbyuqtecnrxsqkw4lncskvgof0_hfdz_73mre0pshb_lddw8nhrbnckvqothpyw2nejv7etmhyhdqlnsu_prq75t7aa0ohjlpdw8bkwt8uvyboahrwyhxjxtv_ens6hoycohde0bnuxwczhxfbcurlnwa8_xjceafk6quxzmabtecfhuvmzkfubh46fgfialu7dfr_69abn394i_xhwhqgnt6_iwabwtq2nvj4fbexjfm7ceh04jpb9udvx_qp9azdy95_5miofbuvd6lyutg5qv1gccqwu3i4naw6xv1d84fdxxsvli_dopudkwpczuw3i8vs0zhx8schicohowz0kzrylvsrbttbek1qfmpmm_dv_l90w9ta_kh82wz2xg9mfphfzevvbr8onhkhwyn6hh6_enpf9br91svmw_foku36vnnvrm_37dbbc9utqm_ntmirnvc46km2owjjtbme4_ohvq_vnnrnrvjmlcyn4c_0jcomjaqgiag4sh4ldkcs44iiysiiarzd_jnx9qpgwloab49arkyox5b67sj0f5j358gnsqlx3b90ruchghqyeni5uht5ctkfpsxl9fw1s6micwycyb709ltkzqrr_vu1ffwpbvq6rvquvg07np3dvjeykiefz8qismfw0p8vdc_tm4o5nawl0z0duagp3quxddw0zm0_vfntv3zlahetmfbtnvb_biepo9izugjnns30hcx03e213icqv88r2nv9vo5e0fpn9egg3_uolpx7ef10jibzdee1nax8lefhhkwaekzg3qshm2jbdgln3mm4nwwiwxmrxwop7ly6gfzzcfyclll3psvvm7qumcn9s9u_jbq2v7mqefqo5behiut7lk20rlfovfusotb2yw_mqqa8_kb8viemxkcep6anlefmvefkxudnl1ly6mnzdakz1sl0k4la6zxpwrup2zwp2vwp2vwz9br07nr07oq0_hvkwnlisrwjd43odwle1ui57syepc4d5_1dl_u6p3zsc_rnpbog01dgsbu5paepgf9v7c9a2vuaqpbwljcsuk4foafunttu9mqh1fvp29oh_7qf9s3mpjqaptp4bghp8cghseggh7v1z_ukrhzundmybfkztvn0qtts6pt6dwp9kqu9kqudd6vdi2vicgrusgikctn1krty_oty_ntkhlsyhns_ylp_kq0fliqpzgdt6xxqam8xdreynj5qnwjkfzyvhwxmawyuldb4tb_ymsr4bwwlreuxn9u_ws4s3p44b2bo3cgbjw_vm7vlk_urmmtpovezpyo43nzadninrw4bqrtgmx_nfkyffdhvretju_q_l_xlbf9er2j5nzfy_ph_uhroa5x7elvyfhllpgystwvchyhff9kis_lxhfilgji3gwsz5sjb4xbwcbgldybwignfxficgnewkhsit66eb9driguipclcoqiaqwysckmki8tkgwchu2gxcbgfkull8xfxcz0d3unjqz_otl46u3lz0n9t4d6x48mdi8ojbwf_fpdwmu3_ylngqabd1jykzgczutp5rnyadcrddk59pjo_qne31dp7ze_ldwtzg_osbuanmclxjaskspjm6psfr3paeqphxs_nlkobeit2qtolieqilwafzkncsyihloziytmoeruufhwzjqtfrythahlwsfhxbfdcfkh0xlh0flh_mzoegm4ii8ydwjfj8fsmcge5nh0cyikgy4qsccmb8wkrfevl0wmplhk4homvzkxhuxfzpjvsms_l28ufd633dfq5e_xo8oph3uvth2241bt7n_zedxkhagby9xkzqdj_swbe643tpzo68un_5knj7lxx1hd0gryetksuut3_cdxgfth4mqembkbmh2tvpln0dqwrtig6myknh0p1q63c_rc5creejhbwdg0tqkkt0flyoispffur3rata0drlig2npavgamigjejsrge6dodngoboyjbmdli7a0zbywkbqbjowbfzkskp5yxvabtu0m8izalffm_ocwdhnu371pecmnbwjxfprsnktjbcf9ha9br92etx4_hmcwc4uizp4vgxkyms6d8qv1dr01rzy3_sochx8ecmmn5hrashvlztzuel8tibtjzjia5b7tigegzlwlpn_tyxiwalj9uakwtdostumgpvggkrz8qb5_sv5_sd5_sv6wea_frhe_ba_fbhdyvccs3goe6ivi8kik_8atprfjxkiqd0cyt3_yd5lqhzjig0qfrv_ovnb2a141psgj0d3kcb_6xgwllstwrbixl1ixytwypwk7dqqava3hcv7fzezqrzzbo4y7pfdsmelsnht4tjs_i8rkq3fpstmcdd45nimbfj4tlrnjtny1xk49_1x27lduulzuut6sshwniqqk6j5xcyl1g6sdi8cwrpecuqzrxdfcop08ym6ezkgngeoedfugoxusok5ez9dob7dojzeioxvr0z3k4e5y8ca7u5ochpaidxynoxrgqd3izp4xuc8k1cvgxspatejuwvhosd_vv89ea43ewln5zv9v_2bhzl0kikqk25svd6psufxa7kvly8swe5khcwuxtt119_tvxwkr5jwo5nllposfl1ugp_fsy5h5w74jywxxjrqxx7vgwlzoyzuszeb502cumflznt5_cctwjblncnlyw1aswaxy03cjozjyequn2fahli5r9q5eb5doj1e8vqvb3pxo4ekwd8zdxaj2ulwdlab2xkogblbljmqzd4fgqqaeicvehhofdihyqwkqv6k9o9hbjwjvtnqgxiyklyfa4j1ciy5rjnaki0vs2f_tvuxt25v3_qh26bf1o1u3fa2weaus0vzls8xowgsg0hd0untevdladj7zrnz2to5aijg_cz6fjyyeohph8ervuzhirmgjtmzgbdt3mlnb7v9jby_qpiqmymjugk_ow1oocpsutn_7a_xkvzzoe_94l7bslg_8gxhnbhdqcqm1aomsiugwkfar2xbzmm4chgqowvmagyzaqrzgncuyzwbbwubclcdbfubgc_sqm0iootjuahjsbgk1bwdbghhm5kjiekkny7itbdx4udjkbdt3kipttbsflbdb6edmpawlls6_udbnytxsm2u27rsqziu6yvykqd_ss9t1ophhr3uaayfz58_i7q6eljcndqm4hokoxtxj3fxia3blou2kfjcefrg5p5_nqgrgagrn4b6jnnl0pkrzdx2ljcbkw_q5y7yrlj9q7nrvljtw2czgywibssyapjyom1tckywgmmrtamvihdk4yjfcbecgoywpjyyk2smsbwgbmrdmggc7lfgqwwxjzykdxw1bpjyhvgferdokdbhensvtmlskpcqlfhg8trydxlg4fao0ccbcgoxr5_orgk7du_lpjat2yp2f7n3a7rdu7rzuguhavrkyip_swwtu1nhyvff_xo6kivqkrtwy62css2jwvfpvoaz73hcfqwxk5oxlvx0nshsunfruv1r5zcpmvlxbbv3e4qbungdizmxxn5aihghqzwprdcwaymzwrxn4nrwyl1qehdu7i_gdlqam5gdjewrohbipxn4qywcb0lpj45utccqwck1zod64lguqzwht33c46rttzyuymn3wvlxsql18niykmtwbdcbkwnt9_xoyc0tp62c4dky24_foyo5bqpzuvfjkqlrvagaxtidglo4kh1uwmemfonihqnzi5_d0hlxypvmzzv2aqwde3advqntnizgbraukzm5jd_wkcw6j3fqcrjb162vexxh4j9qcwuyifl9defaupqxnabxhybrpabxjyoyyumosvaxxx_yqkha4nqnodfmkxqmmj1qdbtko95eoyisc8feowcyfcl5hve2oecoc9fpfdz58ga9jgrm4trwt2nzuvfjctwysjkrv8rlbtrhg5hhfnl_pllut5_nkbfi4dp7vbwlbsq_us0piwcantmigbu_zp0knprz3cu_ikhi2m52vla2qukdbxthecqqfuqmxofunzsvlv9dlbvd5vkvofrp0ho0rv4hlsuv_fp7gya2dngegd4itjgurlo0ny8ig01g49aamfr5i9cnskvgqep0md0pbbmcebtmcqjjryxr0wcy6igsbmr2cz8ur8_fkzgslibbxhb3fcdljfkzdup3b779etlrsudhksan1ifmrgztbld7uyxs3g8kjwiqfohgq33wnt3hzcq3nixph3p1dpapdiojhha7nc_fukq82tbw1ujcq9etltaxnlg1s9_w7aae7uxndvhbvcogkbztfjlf6ly2wmx0hc6heydd09ptont2_xxnhmtvrfjz8ixhibmvycxgg9sc9p2yu22xtaaeo_lwcrdytwcdjvfd5_kqqqslrggvgaljootey1kvl7ni2q13tmacs4kko_je7vgvk5ms_wo5aioa9_jybat818fl8yolaukpaeack2mltx9fy1sr_poa5zfjbpnztym3n_9ii_qkv5xc5zrkrjsxxrjoxv_hgrxwhyncymnkrv61fibcvlvcx8lemmcxjvezevvdwvv64xulfjp8_eoji7l1716yrrkhrm1ypbwyhxi_movd09az09az8_qoea7x_w_xtjraiysvl4_liwfaovpa2xiymbi6uwkrfdf9j4dd_m5ubb9y4iraiqqqqpgzif1lc71bzefxqtwu1tbwfxpv8w1h8orkxmjcixyrelcykyjeheysjivhmsmriqiiwexkxmjcixyrelcykyjeheysjivhmsmriqiiwexkxmjcixyt_urygu3paiyljc_p4ubhy2hce3wepf44fynqchcyix18ulp59x4df5i_au_dz6h9imswyy8xfqdaonaa41gcwffn_xv8zugovjzck6sqmjghduwjmxnpnh2krmjgerpuxccehn_2atxkjk8fnyth5xzfeykqqqljmyyjjpwnftj95egsybp8vzfhbiif8nieyyrzm6q7euwgshptflfttbmyzkcwaldnlxetgysnr3mpksv1fljrodz_bqrgvypncv_zisrt2cx44hivtcguqalmu9xqw0_duye5mr51zzqspzm9axdbcbzoxgbsbe_6x48z7cpqbx_5x_z97tvnuwhmlmn_lbj_kit3o6npnz0tnju8fclsdpf568oc_p9vitu99wzwvuozcomgmzq7bryhhwtr3du7zhbw8ip7awk7_3_yx0bhxyw_dicuouojdnfrv_0coq6hywyqm7eabosb7_fhxv1fd_mzfaaw7zmb0h2cxx_brsxeleqsrcxeleqsrcwwxv8hi0w56kpfdr4aaaaasuvork5cyii</text:p>
      <text:p text:style-name="Text_20_body">base64_ivborw0kggoaaaansuheugaaapoaaajqcaiaaaaolu7laaagaeleqvr4no29evqtz9_w_z7nue8z68u4nleblhrq1wrioqiwfwat4p1hxturawkikixgqkyh52wiscyfgexfi2iqkaukkachjcwrbhft8uptxft2_ml5pfhzafjbjmsm0ouoz_jicm137lm5jpf_wyyy3_1qvrkdckunxj5l0jb0uyjmagmwp4g_6vxen1md4paikwkokf3cgq0axwhmbfqd4gzaxwhmbfqd4gzywrdu8v3ft9uddvkdtvkyipdzd8f6yilikcj5ejnjbguab9lwfek7ihfdxhfzrduylzde9oekrouk2qyosuot_xskazvlva3sdjcwlodw1pwtysvbulyaklcq4y4wvgc4nisukylyaklew1r8rrwla2tqc6tqc7txuc6rpyr305vcueoakhlfxn8zgevvevxv0b25xthxyps9m0s_sbwvoew5lutiz_l4x1ephtrrj0wzrkw2ry5yqy5cgktomye0bbcgfth7apr3eprnl043kgc4nis_hll8trwlpwt6v_0lwxla3m6hfcmuzgwyggk8l_g_illln4gv5xsufynnpmlcx9ja8qgd37hrrtg2dzh2trflg46t9bwlhq3g8tyimlt_tkbkpxa0ra0f39ckrtoszic_i0qbtewvbo7slpxokcjyf_a_yukzbulea04wveut1iybdscuatp3ckdkk5jxolmqkxv7oetarm_o_ju14mihdapxusebmfren1r9_6wwvmnulysn2n65tau9eier1gsxxpu0qaiz0ynojx6nslyfx97v6ajikyuvfequyyuuisefmokvpjmfifjc2lj_fwuz98cvczqtyphu_5yuzy9oh51a8ax7evhvtir4_sdwgja6a6ops8r_eqasau1zym4fruwzrmpkxbdvf_sowqpmhyfqplbln2lbl7n_nqhmbi6uqnexy_irrjg27kiangaru0ri5ujlwljv4h49m2xdstrsnsvmsy3a8q0anzd2xrtvhigzdgkrg_oxszn0umtfwv6nvmdqsa3bmqeuonek2_tld_rlrmtndvzho_a2yxowalmycxcgftxvenr8jpjmquev8noplqiexzl9_iz3_zmcknuitrz7ed3svgbxqmowhhbln4tnzt04ossz17ew2v87iuxy5ujlnbw5jk_c0nut3bs3di0lxfsxbnkuuy1hflceqchwsl4sg5jpdeh_6fzpcichg3wkwg1v2asuwc4mjosy5ecr86jfici5nbee_04wbwj0w_1owbyfaq6i7hbxlxvjhubceocrzooop9zcccdc8rxg0wk7in_7mygrjdeenx5c25mbms3rnkj85jdj_hz8zj_dd5zguzpbptwhifjae7g6644lwq7umureujvfc_7uru9gsbunnyd4i2cex3hsqzuvy7q7sfrbqr1wq1wq0sdxpnuoofgrqzbi7prkmlw6dui8ndzk5d3rlh9ovuffchu7ptlwvu3frop7v6_ufzhqqsd0ko12hf0c1ghofatsdmthatza9w7ychvqos9gczsuncwp9lauo_ywtei4hnbdqzixa6a62h3bxo_74ne3ykjamme6gcpek_xd9c1jx5bxwtyhoujf9xxwmda9hded3d7t5wszagioh8gmij4s6mw7prdl43dgbtapummrj1piwjpnufjfkfefoofi1vapuij3okcgiowf0nonsevgxzbnqqztxzmdzjqjpgzfidket3envgiqxyxq37el0fhb_wsba6i4ujbojymzqt0htdw79wsmvifpkd8kctz3icudqpa4qyoeu7gbxhrkidcau4pjmjt8ike0iszvjqxq8m0otpjeatyobzyriztyxshy3pzzrhrtubryla_puhrdovds1bl76berofbiko2uvfog6cwxo6d76glqbhnld01xfphvgnritpapfuoo_m7d3oumgmbwkurckoyli7rjxyltykhzbnrpzsg_odn8_hxedzaps3dvkqpqjbbg3y_qbxc_wsy7ymtuv8hdjbpgvve8rkxyfu_vd_kqgurubc8qpyrkaofcqmu_hqu8bzyyg3rr3quffop5jjveqm6tuf3b2wzkro6bmrngzvvnndq3piky_4j9_efaqp1wi_wwm6v5wrb7wt0pmpqon1r1ksmi_6zrpq_h90_fbzbde3unh26favm4ignrvqoq_gks6cktv_de9glj8evkhuq9hpjppjhy1o3dnyz_vrhzhh0af7lf00fxaxn_ehkgydukle8on7oubqmzfxv6b7lqvjyyut2wsuyjht_jgvczhzfpputssmskopib9uhdzs_fsueqjbme2cknujbdufwnvmyd7ktwvvj1dcv_swtvzdtuia1_zgkn2_qm0phpx9ohsvvgdus2paedkeojbjbsevpelqaps3146jvj2div7knmp9wt7vldp5hztm_pfd96vn93buk7hfdkvure_yn11_vcwzhrdqvufi338a900hy3f3zxkrkjxjkg3kj2ucxum63rcl13fotcccobptidogft389_0pnopjeqoaqnechv_ymzg1yae5uddiwye1b1irjcmo7i1auoomsvqd4gzqxprnl73a_edmhuz0wnam_ghewtm8nai4vsi64rxqap5o9eymfg2hlpz5qqwdmjienihb1dojtyacvf_6dvwffgogsgfvuzphcinye4ylanjuojooz_3ybbgguis3zhsizes_ybuojxu_emegdbxkiozxvmhdmlmifru7hp11z_7g_8ilqzz3ghtdtenq_poxbtjdee3xkumqd0xuw3uhaib8lw7xiyaukpmcflds317uzy5oxu0w0fg_puedhmmr00iyyhvpd27j9mda7phu3web_nbx7f4l00c42stwnjida9i7enyo2dczjquh117za9tqnrqmenre8jyqg7ek4vtprol_tvx_9863wnecbvdczfa05sbi7djy7z3uht5dqv45mah3zrx4iposed6mz6oxxtte6iccxlflrd2o_hw7pxzyn_ncu9vuftxzmm45jafspbaqc2po93aqbpvsxvv3qvyvowy96_mwsfrb0_7jf02ctcvq2iiqfequj7f6n5d57ophgpxpkxchdj1lqwt2q2dutjwx54sfnqhla5et8cgkk3uzlwm9kol_426pp_ohq_tyt0hxtuccryxbzsm33y0m_juj2hng1qayd_dpood0zo_n0txdv2mz_yhfvmgidw9qq7pj6rhi1sx7zh84zcyfz9snvrliskk_johvbqhjwvf04sd0zn1h5olr3vokwfjl22zmgip7r7rvv6nlxqc3egvcwus7zup2h9ait7ihjzt7x2me394997vghbd7aj4cojt0ojvz8qvzwzmnj9_puf9itc3nz8_py6tmjr1rmb0_a7jbaaco52btg_xen1fufukydphkatcqvuhc927q7poorr5soe2y_idx_x4q61bkhzl0u4gxfclu56rkxh58uw6ujqhucityxp6evreh1qqvw9vr1wuf4le9fx1dxv1ctksk82dzkcnh6vdby_bmqe_mamyut0phhfvco5iylfdexj2wlfruvnt08dawktxr968efp27dureewfxmq1emrk5o3bt2_evhn16txlly_fpn1acp2jyezoz9dyq4d91us2ztkufjszzbr_8qpjsuluqn09evxw8pd9muahh5_bt8pbwcllk9hpxuydqd6pr_ld8m1qthhoeqt7oiyjylpex_g2ie0syokgh4zdffthztrs_vgjw7tr2eoromd0r4w2ie_mv6q6urr_gujile3t0khwixukbrbt26tqqpcj_zpn8mgnzudzmbggr6badmy3uooo_d0d_gtgsq719fxdw4oopmr4g1ggjde29sbo7s_ox5_7oq7gkyzhcor_bcqqmrr1q1kpys6g1h39fogzhpqdj6jt0fkhx6ndugdu7rx8zmndy8gnwndsqxsx3_9ff_vknawtvqtuxcw5qh4n_qsatt36s4qjkqrjm8pdddcd7lzlntzhazoyav9en3r3gmjh4p_o6m7pjjhx0fm5f_0jjiw1xwkv69e4fmr2hjedtwr7lllfzchhwrgoaogk3tmdhlz1q1b4_pjtdid3un8e3qpyxtnyklxewqhffcgxuxopjusdjfhahgelqq15ejgglts7zyf15_8fv16agiiqizvb_t7w9o46_w_uk2k2rsanncktpdnpjcd3qpcxxn0e_ejgiirxzhujwd7i5rqamfhmgpw6o1zfd_hyois2dcw9re2d0ztimjia7tkb5qnxc6nsgr3tgzhtndmn016072b7zumijetak7c652rxczzlotbifl62ausesy4vz8zexvp6jjok9xyioknu73ouofar5bam4dmxb2runi9g6a6sgs3q2po0e5wvclhxnka76mwcgndkrgmrtupys6q91lln6y4grvy9vvndvqbpud4sduolw7pnpxp4dqd911339aueo4nhftittz4cndtadqssufcaxydknue79tuavb3bnbbh_p08hhtm6fc9bgmk4umyhvptphuevoj_mbeqir4prknrul1_p8q_et6jrp3qdsnclurpvudpssdxc_7bcvgoojr43tgyb1h1ucfdupn8a6q81rvopwewwb6m_qpvw2boul1_p8txyw7hpl0xbrdmhss92ompstous2zwjytjvv5a7kzw_ub_ia9e4ikhjsd1_12xjhiwv6ko0z_dgqpvnsyl_wngbmdqpo3nhldtfidefih_r9wiasn17_ge6iuokghyn1qfazdulnttwhiwmxgwct3a_oyvw7nureeft1mvcv7dvlp9cnfz9wiqcyyv2rsftxlkxgwpmgb9kzj_5qxigydgst3btspsat6t54s3uxujv5wpp73xk7u86fsva1dzjinjlxj49ehijjoltvfkdubjy04z_smziiqe4xg1tzvr10hoxt7er2ukyf6sn2fe_qmfnnb45_33m_3nrv6dq7cn1yh7dueh87ltsyzrbs3s8c6emf6kbpapzurir3ryonwqe02uozsae6zi6_da455jbvspzknicj5hugek0w27c_qn3neag71j0zon8dpxtqd6i7uqavgnrhttxqd6i7gqf1n5humnedxuhe765_7xxcssvlke2fllljtmi3irobtrvdcvaubt4odjzfpqyjjo6lbrhx9axkraziizuxbpu9f_kjvf8wvyaxslptitbhhjvmt1brljyfycqpzbzpnl_9fs7pdkvbgtf2dhc7k7vipuv7mtnkfg6o3mzgnboxjg8ax6ztuaix_cnsoma4yyolucg3xrh_oazo8zeeqqnjnrtoqjjk2v3_ousg_5cobouqxeyx6hisjtm25ctxpsbg684xn3caclmrag6pj66e2zuor2i1l23hslsggyx0mgrtdwdq7_batcdfnapw1wfzmumjtcshh_qx2j8s_ozuzubdojjdgakxmkjxatufbxuhlqookljd3rpyhan0p3sd6y8m4nsftpmjsiqpjpg4o6zb_3ouo5sui0nftblx6duwlj9e1m84xn3uui0w0fg_puedhmmy8ci3do9e5i9oo6jdfcywx_h4l02cyzlxyldkxj7evyogn88eaocvnh5r22ceb5qnormvblybsl3awnounse3twyuu0as72tehwf3so_ufhht841_caqu4k82dkq0ezv49zwa3b_oth_ccaqw75awuvndr8onqtntqdhftx5b0qz8suc_klhwcimkal3y2z7xos3enferkot06qa_d7sttzhkvq9idvrr3qvql0xlcmgceoifswwc695huppdqcwebgnrn_fdfgaqgmwaqkt3zce0pdakdgdaizo4wibkfmuztdofwaqg7xiyaukpmckg7xiyaukpmcnpp3i2_q_ihqqsms6smu1yzkvv_wecpbqedjuc6b8r1cfhdar5sdecpusp4yojwhwpp3tp2snfwwvgt1vl2vc1njzr9s4s_szlm0prq3jqyviv5buusu0vigjlecy7ibmewxdutsu4tywtbk9e1pmxotxvutxvulz7scewm_haqugh3aih2kn6arrugsk_8rxg_qhbldmffg9l0zrl_xtzu55bkts2jn4vjhuq8e1gsntbmutdatjnkpjlycs2ibitrtsiyw2hsclhcslgcvtjeqzzg2jl4euvy2tau9a3px7sxbctrc7ol9x3coqemgzashptbg_srix903ehsl_ktzn4h4w9stdnwzu_4lciy2_yom6aixu3nfhqore92gxhbuazdpztaklnl2hzp8bhoxzf0xjtc_y0qbtewpbk7slpxoebwfesa_yukzbulea04wveut1iybdscuatp3ckdkk5jxolmqkxv7oetarm_o_ju14mindepppsebmftef1q9_6wwvmnulysn2n65tau9eier1gsxxpu0qaiz0ynojx6nslyfx97v6ajikyuq_equyz2uisefmokvpjmfifjc2lj_fwuz98cvczqtyphu_5yuzy9oh51a8ax7evhvtir42scwib0dvfunpcvfcxn2nkaskecv1oys9zufyvu3n_whlvuglscvpltl75snt9mfl1dgegz7ijr14t4q4trtqwowrrmuvpe4ubozclyfskefdulw_ka7f6fjpenadelvlorm27ksgkkgvub6m3ry7gpommyb03fjn8abyw0i4h175w3dpafamvc1prqli534gxgp2brc_qsyyyton6hnxmdjm1vwt9kfqs6ibmc5ffygteplboras_3n98p4w8ujzgky2xz_k3uunkdr7m8exfvlxlgl4xz3hy1tlm2l3h5wkf7e_yoszqrknauoxij0zpcjmw90pksqq7j_jgvuzrjizjbkrtnxdib77pjvusmhxwezgbctk259puspm83gz8p8rvm3d_mdzfwn4l4qxh3ieoc_xiq38vq4ufzbkyyym7d08uqplcgzen3smlcp6g790jcn_pykdmckhlspizsyynoj6tp5ufnjlrp6gpbd_umdmik3cet_5xlqyyla266s_gylvmg4ydudo4mi8ndarv6zhhib91btxm3hgz3junofvc6d0pvjybx4w0pmvjrqncpxraoqrpo_igf7myfxd0xb3htlgcpy4paz4yv6gyglyitkyesjtmegpz1z5kahwcdznzku4hmjr6jhgn6diyen9gnf5yjqhvh8jr6a6i_2bmqiwd6t_i5gdgtrqhimnaiaehiphq_cy33sldexpewt6to7myfld3xw51cd3zojmxjgjm696mnazscox2h7ortitsa4tjimoekrsavajc6d0pvos0fln4i2wcidw_gnfljyd_4pdi8harhcz1wljdew97yeubcqlt2uqpd0qi7_v2brcvhtgrdmfmyzd_07pbzhk0vem9bj0es1y27q3edwn30zodp05gpalnr_xj6wqgtfkgp9a7lfou_1hprd7ncc93pzhf6owzhtdrzxu1sw5dptjivttmdldhed7yg6r8tnlkwgp_s1tzuhwj8fjpa3enqtpizqrm54uinxwfq3ztwvth1myoxgz2vvru7vjgz7mpu9ujy26blrccksxydzvg1o_2vwlb3lxqnlm80ghwoqgg9g3d3vdvj_plad_x5slbptpzqdric8babdcfaltprgnth_wolsxmv8exny_poondh_s7jrbvnvrczugihep4l6pcj8awl_rn5e6ftn4wrv5tq0b0_zuuskyjwjnghoert_pkghe2pu7ezmub_zsa0ncd1oyfmzr_cgb59imlyknucentubwuhzve2jdsemqba9qif64gdu_mid_kvh7cgvnlpwnzs7nfzq4lmvgtmkt_k5wrgxehivienpm08s4b6zd4lnx_j_cevreegjfdqpzv74myihvnzi7wzl48tuvepvpux_pmpz0r1tep0n4eh3cuqynf6dsi8r_gkuomsuuxnnezpfb9voj4ihbf4e6ehb59ihnldg_5ppcwdaqcxt_xfvk_a8pygzcc1_dlcl8h0r46y0bum1wttiysdiqosyzuok3e_rhneuj_vfg8kpn9_c9natfkdv_diutlnwexm_vjpsuivcgse5ih5j2s3vrwigx_vyzwqz7giowkc3d_5xrxkwexm_ssf9zdnjuxyv1oltufrhndermnamyhyqysohito_ildj9myt2tuqkd7omdp_c1ltby9_k9nlboex1_04qbt_4djuxfvk1_cxp78_klouj6isibc4vkwbsmogud3f7fsb67np_to_drnltmhrszbh5gfvc7ql58oxdehhltl0lpjgldk1ecke_wkgatzgd_skp6yyq_slfndxjjuyahbl93bnsegbwlwwkx_eurn0rnkyhx0mzyadwel7uayvdrbdn9sf_ury_w11r3fgtdmj_5rgspsn6lwukwnat0z_02ec0f0151_iss3ngwyx_ho1hkg87puurphiivobagl_0_pvne3ivsxtf6j_xpmdkynsv3wlfhnnebdewamgrkeipsvziswgt8jzbjqsbr_ry8hw3dcmisdp6o7xkxgxxhzcakl7shw70dvakibftrbn7aljp9rryougna8dj5gxyqcie8men_qgba_soiwf_rf07ik0dmlw0anuko0rtvdwx8jb3zgt0e2nmflzabwgi0qai8jbabujm66e5qtcagg7pzrhtlmk7vbtjphs8lsthfnz90jsztzzwyru8afgrpzrvd_opkxzu2opggcmyywmm6699or3q1szjdvsnqlhz4pzm1a3rnwnq4abyxoanqd6m5gqn1zqjve4psvtkpnsmgnhrobtnf8euqooxvok5nuljux8uz4fl8p9nzgxdkpboigba_eglozdnd9vqwf_8iy4uq9esrblz88trber_zevzkpm3_imhncq6rlg2rihvmtjtktliwtnpro0jou_vcbyff5djz_yjiijl1crxsbqd7pjh9fu3eqgwp4fiwh4_kcx14mgztprompcyi4i9accb3fplrtdgu_5aaptfh7odtnxx85iibrvtn_yg3piuvymni096q6pt_o3kpnug_ey_e8pdwd0lwqe99xqqw7cudoojymjsmela6haitcwt3n_nafynbdd2hmhjlqcavp7jfq_nyierxok3ehdo0ixnfcvu2yfpprzulcxpa8iu0ze_ptia_cqynxvhe4bllin6dx7ej33rtslfocx1bv9fle9xiekrydk2_8rubir8pgf1lbtsln6phfoepwb_6uppiv6cxheosonrde62b8g0mqdnf9qbllxzcxvtg9xqevdbzd6c9zc5lvo6nyf1qjpvqfpnptfaz7f3j33u_y7rrbufhh0nuh0d_fisvkysrky8uls6umtr0rgf2_63gbvv0ar_srd19hfbtdeptspt9k7kfz3btdumg6uvli57zj8h3h5fgcwc1ivuvoj5td9wu7npgrcfny5bq6oqfqkjpjuru75xk5scsqr6_vq6uly5fgjlntfnvz1jzgtzeeqv_dd4r37wjuytxfyxn49lpruvftu9pawmcrv6_evhnz9u3b4ehht2_fvnnz5twrvy9fvnz69gnb9sfoqrz2vs_zbj8exikg7pr594kfskpkpflp69evh4eh1uqduh94edg4wqv1zy3mqzvqnpjcv8awecmchoagx375hcx19hd3h1dqd9ycddese_mv6q6urr_gtxeuv7a1r3_w5dhvnlvb3zbrx19cpdg6iuztgccxar3fgf043zybg0r297yegr5axd8w_ufjjii_0i1rgwyj_xdgzndycgflq_btmdgzacsuraeiod4vgkpx_uuviyp_dacd2hukhba6s_fikfmmytzsjiifvhyii0mrhc2rkyioshswbuwhiobd8w8adudphqmocyweqrpo8ervk8lcxafqydk9vpkfmn1zg8to2r0xgymxwutc3fewypi98bu9lshoojjgmfdoqqqup3n9_vxqepbhamdajpirdb_q0r3ccibxnvaptmea_kryuqvsjjgbpu6e2z1iqn_hktcpxafqehu_u1oxqqokk909w5rqd9zien3xxtdstybjkfos6k6ndkcxm2ti0qzdmcwmi5_sqpphdaoy0zjf1t_ip4k6sw3zptojlvfrflftdugyburotqduwhccrgps_x0vempb7_gfu6hurevf3fefvu44lmdcrbaywue6ak_vylf4ljewoa_ue79tuavb3qlcdzr42natcmhagma3mqrb91uzge7rocotrzsz14tvandx7qxyuj7nh1qoz_bhyvlsrgtr_cebyaoutvm713o3onrworjfdthxjchro8bpqmp6wy3ovu3uiqw71lzgq241urbuswppla1b4cl1pl_qi3puv678wsmvippmdzdjd_gndjvkblbklnmuiwhz1ryvuyo_p1c_4wvs3q_ydgi_6rnlgtlxnoxbmzax_eqi135c9bg_j3i12e7ilsxbjfgeh1rdzcjxjfkf_beb_cruh_6p9uqljmwdt8oz1e48wj7a_ho843yrrcscwse5ncfkxoo3yjpybjwynt9ddfqjfif53n4mgcc_npswum_ub6i8tc26pebbgw6xzd31l17sarief73bzvul5pb5hfb66u76d8ox3nl0lbql_uvvvhv8xxfowrgadnaotjnuavsmz7nl7bxv3ctv1eeuo509cxssofps57nk4b8a0umz_ol7fxw3yspc0zcn7drxirdjybuo2vkpvwqwsqimngn2w88m1_bwbnd0xn9i1ys21caacaasurbvn_0ad_vzjh7w5r8nniw_eib40kz33iouyfd_7tk2zsg_i9592dnskzjwhzp6giz4zaz33iouyfdn1em1v2tvutmsfqt9heo2kb7qp1p4ojkwr9s_imfxkpddek6q3txqurtdqf3tsd_vfx0d_s1xwyxhv2utki7vrqjx_qrv_vg1n2sx9kpvrqhmerxlkhda_p_qv_31tm_hozhkn0afcbkk8inf4q9okq7b27nnl52l6vw3nkt_jwjxncwda2pgdhvpb_cmdu9v2la_atu6psacbp7_e0_iovjn_mqzxfmtr6igkhnmb6dd0bfzl2isdnm2qbi5sdcrad_klj_dm75jlljdefzdnjcd248eiowmxoliw9m13zthlvkra58bkn0fp0su1n_agadpyg6mjmv8gmwfvwmn1kpp9aszoca6nr76_kfhlojehnmd0wztedmnkbqek7nznjaqccvhy79hmlrgi2cf_e3_q_y96hjt69zz3d86ajz8vasvbqa6lckct39bsp_gqovndjmahgeoqiq6t47u2ivjri34ybvlib_7y42ejgv0gn8yqzohh6q0kwd6xfkh_pqphzl3rjkr7f6qzcfhnkjg4jwhfcy3twwpmzxu2p2fp117yybtbx07nxtdnf4gu521_2rqpgyo5nwxk4x9c_nvxyc8hbq0mxvr4_jiqetwy4man0rxdfjcv8_dmz2nxfdachq0qc0jdserhzhknxc2h3fxn_d0qmyshbhl_juttumxmfu7uhdb343_ksof_7f7lljj6z_w7g6ijdqdbtqen2pszvz9jvr3dhfh1gxen4ten7_2fisgyxupohlpzo9cz2lcdqj4llfn2nkt6boqcia1r2fsnyn275mrbsxuf_qyfv8j2pqdzxz83usu5unnfze2udsbc6nxt4igsvg3gwo6w6mx14ia1wnvzrgfrbujrfdlkzm71hfimdca2lxl_va80xtwyqs_skzdr3qbjdysg8c3zfmtjuxyr8ov5is7rvktwof42bj_ers3_ymlhmnr3z0dxjg0hpmxwe77nremm1k3dhgq965xqcanswdcbbqi58unrhortvzt2br_eane_vexzy5tfto3fyfnv_0cwldxwkpzzyzcfemh1v85jswf7ubcdh7yyb3luyqtbdidsbqftq8emp0uvextf4ml9yq8ta0e8vtj18yc6ye5n3kk_j9yonx0yhrbbktk8_ot_h7gkxzht_k_bpdwahw_vasbf_imni0d_21ngam072vzfjn_krh5osgvmshycq85ltkciyocyc9kz2kzyiiialnskg8o55_zexjkktdn53uynev4vmuhi7lcx57mwrsphglp8yj4ixacyb0fppqtjmuxmtkbo9n8fuatxndplp35k_s4vlkhrttmuauffzrnr1dmrfvwt_ejdvfnodyvritr4ryd_simxvsjcbjl2kcip6kuogthox3dpdop_zgit2fmrnkqsevprkrh1e2z38psxmrjzikektw2atjljdhlzuvb2vpm9iumae_hfiikujfrxkhoj_vtkvnbs7jmnjm94zuy7zgscrhfe3zx7amrbfglg_k_kzp3ejsihzlct1uro8vdh2hp2ikmva2zw2nfqein_dc50seoyybyixdhyrbxgwz2569q5lmqsvrimwiwluwplwsnff0evaavlmavlnc39is5ardnw03gz8p8rvm3fso6z4fmlaasvwc4ejt0ebijcky5skepcfxntauocpm1lvuu26s77pjr50nm5iwbvmuft0l6uzlwjx0lyvgtewe7hl_jhfvfemacywzx07le1ldpdzlxfqgzll7ehnsjfkjcxldzzbuktr9ljo4b8bli7mfifnmte3ykgfrtlb3m9ud3megla_cuppb_nubnina3buwxp8g_uuouy2ipbqz4dovmkgg7nshzu7g1n1qeotqcx28d3t90gxhgdsbrh_c7g5c3x_wcdbjc4ifuz8s8elnmqddooncqsy9lrqtnc6iwmn0foo2zl1c9wrdhaenbh0m1l21kabvnnouyc6hvqshpbeqnqhdai_hvsxiuoe9jazdjas7ubaiatbezziborl4xzxlqronp9msqnem02q5hh2b_kihz2zrmn3rnonj8nkd_uzxacp1wlnaea97y_ubc6huxtudu4_cdumdcnefejkwkiftyvpszijacmsgozthr_tm7vgabqrwxgn0_ler1a1farjdwrg8ht7wu5zbfppy6_nvlsuwirtjhcmza12n4bxhs0y4ldmmcehhpk87_exo3rnm7y5kdekhdcvubvmqyifyv7ttm4e0izw_okscfevqgrgc_xzbpju6g2s9wofchhmwmthzhd0sx51t1_7igkg7w7obccrp08zogoh_3l2t03kbqdvhdkdtllmfqlvhdtfnrdnvde9zffhsgdeikxt6wn85uaj2zaotuxfhum9zax14fl6g1h82b_90rpxz16c7ar680zbqwrw6rixjsrrrx7hgxke2fhldwqbhqdtntcn_z2patud6nrpzsg_odn8_hsu_m2rq3ttzxzq94ubu_laykoyog8y1gtabuf7gyx2xy2pe5chge7nbgpiodu_6nlepy4l8uzq0_njd7_zxbc2tcjhtfhtl1cc5gpb5d0992nhmafwwubc6_8bxtyqjgkamqqn_7oydmyn2tm2n8nbfuzzgit2fle5sfk7ql5usemxwx_dppzwr1dmq0x0ghnqvqyjf69sh8x6fk_oosk6xn3wap1x8vun4ibcdwns7pxz7llziq4w7yj3d33h5x88qzz2_vujftdsx1sviaepcsky7cosn3jxt0nfriiaqe_p8hs3atfkqusbjtrng97lj_evtn1xohlgyz_dqxapak_cr1jzietb_2dtqcbbtc2xos8qz_extvei_41qzrnfapiqxwtc84aibh_chmeyimqid_ro7hqcxbjbhdidwffhwhds8c8bnhrpdtefdqmxpqxgmmw11h5icb2x_ewfuhwjyoo4qmwlqdjejdnz99nyadtefdnn9vd14a2i_jorsftn24mocxlcxhcvqvhmpdeiuo7ie_fn1hc8qzzg_lifsqoob9xhhd93bjexp7vv2l09nfevdggeuv3kpuyt9yb2dhc_waccx6zkjo_zne_hl2kvv_evlghal_mzcap8zxvvohcju7ziis7l9c6fm8l4ddtsgbpxjnmrvxuvo3sje1_pvoqx6zwft2t_om2wwivrx7mi7rdm60b73gsyl_mvnr5rjdlyix8f7vnx4r70ginco874ddhscal7gzcghmxw9uq3r7v_eqxsveaajnt_2ne2po6cpufmmt0hzdyrnpxnywdv3wy_et34f_rqlkufg_eguxac8zzknicgqn0hevofvpl_92bwz9edb14pvnk9ocgrbieyhrd46kiuanvnnl8l4un_vvy_v79zhabqoav1h7qptu4nweyfjwwi5wwpbdxpsos6q91hlun_vgs6i2og7ld3uqvuheo_chn68yuzsvomqltpdyexsbtfd_s3ugtg_u1yc9cm5deocxec3eel7cya_t6kae06y68d5yieusnl2bmhe9eocxec3ftukupl2chghhpxjnmryt37vcqks9ghxobmteom_ybpusckuvex45oegaqgmwaqkt37ulpxwiawcj0ggnshqeytuheigqf1h5gruheigqf1h5gruheigwfs3bvfdxu_vhxvzhbvzmoqq2xfh_sopscgo_ri5424lgg_s8bxiu4orxcyx18qtknwa7yoeabpaxukalisqmnqldvelrnhmr5zwt8ksxnptxvutvnfkry2jcmpjxengeier3gcy0vimpykp5bkta3j61ptnrsmoremorcxh_m4ckz_o1upxo4axdkbdimweotgwrs6zb4j0itvudwvkf053xhxodr9s4s_stxvusv5buvi5_j4bxhpxhrrj4xzloy2by6yay5cqosog2g0rtdgvhi7qhs3uhrnl453ecc4tir_3pk8tjvlfwv6f_1lwflane7hpa78vaedmblemnldln4gv5xsufynnpmlcx9ja8qgd37hrrtg2dzh2trflcz86buulhq3g8tyimlt_tkbkpxa0ra0f39ckrtouu71xycwcaud6fe7kzsvdwpkxuekmv9i0lxbktekexxfcsuf0bbnkuuazi0yqokurcxujlr6zn7ekpd7oyppdt0o0n_9qkynoure3virvxhxluumtd_cmrjenoaoirvrjlrafpgz6rsnut9gglvib_xdfseyah3eb10vzwolbv8jc38qplm0pl4usjovjl6mafrfcom_owiohtx_orwjc_by8n6zslgvzqekbtqxvf7xlbwltrjs2vkbnh8amhmclnxllp7_1lz1fjh7apq5bdd_krzfjvxvq8xpbr0r4m_xsrbjyy2zuxrojwlmiiwn0cve8auephs2y4dltdk9ypkjg8dimnqoluy6aasjecasrwi3hy9jjuikyb71vrt8gefjg8gigkg1b1x3tpzfqitc1trqrm43ogzgz2crc2rs4qxtuj4h9bkdzi0vwl_e1djdrenomrv5tpue8sh1l1re779_e4jf6m4wveyy8vsb6kgkh58nexzi3iroiu9mgz5c9tsztpcxpvim8s6t2fvkks5imltmioxmk0jravuhc6xchiyt4q1eosuzdgitndkxlkxduc7bplvuklhnsebmlbtuy59pqvpxs3gt4p8rrm3iruq6y7hbxlxvjhueic4_vuvpfvxcoztexlwjy7p5ch3agmmjpuzawvayz_sg_kifb3w5c4b8bli7mfifnmte3ykgfrtkg3yo_osxsfozucjf_2zcogbnfdrvar1wplerdj4pqv7hrt4sglwg3dgdwzroah1gr1ypcqvrqdqzcbzbqbfdzqnf2gdr_u3ijuxb_va10_dfk4bk2g64dqdypqrn5_ujyhkcudwgemr_hmic8ilzgblcbznod89wezab8ha2z2zfnhcjbmdog5mbb8rjf_wsyg0721kabvnjoyskuo1epb6s1kz0a3wonhb4m47mfvcbo7exxhb3uk3fe5m7alyuzq3i_ebaie0y5qd8kpkb2acbkxzuagh6irgkwxg9gmjsfnd_qzxqcm1wpnaum97c2vb86fuhtrd7rbgnvxvz_qtssmsa07jh_t_yeeht6lo_vf7y3omyjlomr3fa0dujjimtr9q9xq1qiajo5gdj5ch_tdyy0kfaxh7w4k3elkd_o7bmfmotldtvldkoloojw22z0sof73qektjkmtcq1bdodfvu2no2hopk7khcm1hgeodw_cvehuxqxebvruwtxu_myu2r3del_du9fuybiou_f1jzxpsx1mhlpny2duoqkh9qyi_3l3tu7nbejozpwt4iyiqvzgdvbptpzqdric8baxontn0e_ejghckt3txeu8e9pypdoo9lg_c3jr7zkvjqyuwqge5wl68ch8qan_bn7e6qzmh6mschht3plkjiq1y9whdlebvrwhydpj1o0mppg_szftj3d9zol52qdnhm_for9soxvi3dvkqpqjbbh3ceit4hqbj3xejql5kycyt4q1kl95r_jy3e_mvwxnrqiyu34uy9xauykqeq9pfdp4zgh1zrgxov_g8u8qiyjadewp_zsgzmjdkznjfbmxck2q3vrdv0f_zds1i9rrldz2bi97iq8rw_htlvutip7idlfptzp3laxe_bjg8cmrs8vdpdt0_bev0v3rtvqs4gqs4c6tv_ts_glj9e_ohu6xhpzlojh9foxdpyt6wrxdeimnh9ih7g1xrkfecqe_nt1cvavbzvl_9ad6qxekokpzljxzgww3ejkpow5keorxdpp1le0qgyo3uxofeqfshwvfgw6mkgkvnwt5k7grezk_5lung7u65gzobrhnb4zt_vlkcvjkbobhxfkywpqilobbhuf4nu2b69dbzl7exk9lcmh_rj9n2vcmn5pjfhv_8x2_6twfcj_uyk3rjfcc664yvlwinidb9wpe_ofumo7g7_5kclekebkuiskeyoq9bna97suub51rdjnaxwzb9ijy9_pf9kz6kfv31iaeb7i9f2u24_slwmnms3fgf8sgqzgnyntdr8upgmuwgneddzcowsdmbjej3fu4k4rgecmfms_diwaofropd42gb9kj_7il_d_horhczoju6anjvuysp3qngylpcxwhgby6uin2eqzexgx8m3r2xzqdewjypespxkpdicagru6ilhjl0ykc34xqd8wrakhpxfza3sh6o3t2r5utw3bhma11hxgb3wt3fff_lx6aohlad3ztji5moo4qi2fepznbzbziw7o5qztxtgddiiweix7wrrzvb4oni3spdusixh_t0y5d44rgys97magjqyize7p3t7ihw3spdusi3_kdj2pxlps4oqtdn7ujg4zuims1e0vit8iebeoii64fxxtlr21cdfcx_islys6q3rxxftt9zkvzd673v3w_e7zhnoytlrwnnzdgbppgbo_klvxsvvhjjq_da7bb6fd4pqbpo7fe20toglhu60h_kj1a3b_obg_u4x3qtz9k7mxhhlid1h77dtmx9fu7dsj_di6ku9vev52mftxzuhjamttlmoxtrzm6xcdqkv7vv2fb3tvoxpdb8kxej5s7g7pohfwfu3wqv2euc9pcqu9qxyhyljadimt7mzclhzcqvunuj6fqb6v08rdiv07gnecl287jt98tdpyvcdhzymuiadocqjiqazl39ul_ay0nrbuvxv9ple9hqgkbcfkg7_rufirstfffhemxdc8oagjc73znb04emoy7lbz4buoxvvig8s6_0b3ep1w0nf0o7_mlui_76ri_2kl_qh68ey395nu_ehde79j2hw3o_ldobddo78_e1eumzl5_vz5ho2h3nzc_pz8ultk6nqbgdh1u463mdhdop1z43v_5e4rjovfnoh1p3sue3dif01hnx_p3hzmvuo4hh9sdqusbznayadrfmhxmziyll_xfdxjxqkztjzt09pn_adsqxq7e2vy_uikai_vr6uri4ur8jud_l0zrx77wvb8xjxi20q634gvhthcbdtjhqkwlpxioqkmpqabgygxr169ebnm7dv346myk89pjmmjiy8ffv2zzs3r169evny5dontwuup2gqhxo747cvesmmtmb1yhujvvd_n_ihpkrekpw_fv16ehhyn8xjhuhh4bdv3w4pdwcnqxjviwfnoo6g1_2h_de1wj00pij80edqspeil_qbrpeizefdq8mvv_xicnfrw90fxrgnh_jo0ned8r_2trmerbojxhte9_ir1v1dxx_99re1it7e3gqfavnvvtrqvvufrioucmqkurfarf7pn8pg62fvvrw_m4q9xhegpu5sugzllehypbuln8xq2b2_vn5wcjaicsisow2oj49h_xuxdigf_mpemv4pkb6ho0pyq3xnyhbxv3f0agvme_oopqm3qosffo1_4intthhxkw0njycfccnkpdjff_1v49c_fmjgrpl29kbaulth9_ch_df0uuvcw61btwk5cc1g9xdfgvi766s7zqngxujh6472hhj5upwbhd3xwqn_cmii_6inwbssrlo8evukyz1iyybkrzj9kzbgvxjvmo2lyv9gdk1iz0anwylo1koyigrtq8loqn311r2zcgl1r5iumgwnj6alolychvxjs_rdpud6k9evxw8ndakpb7lsjilmynpfrfufbhfv2enqhllvzvggmm5a3fxshunvdli7zjnr3paewalbqjvl93_hkuic8ubrvfvvrv274w3zdfni5ouu5zcl0kghyf5i38bnsh7iown110t3tegijthdbve7o4szmt0jg5pldtaxpcwztc5_sqlqh8lkur9fkiaooc97ikqrfrvf1t_spp7o1konz2yoogn110t3jnk17hckn_qz8gumrm5wsdjnd_gdgbqbo_4ufrlgzfvj2_6k4umjw2_u_yysqdqn2apytoddsfwnfa85f7tyh3h5yybctgndt7svxuqfrvywdbkyklxewqhfvdg3u8ubkfqd06ywufqdpcxrvvhgruxfzz6ydmeqyize3socsvrtsa3herbgosrd1ysxm_zdy3upx2iprsfquhv3jutqvjr3ejowevgftthxzugr48apwmn6w_3opu2u6_9dyea13jvrsykaje4q_zu2bovllzp8z9zol9yow_qw7ndk5rtdptzbmlzsiktw7ktest3vx5_oh7d16r3oybmy7_7qs2wc0tc05dszmdhgriwxa78bwtjklwo0ul3xluqi0gqc0f60o8hbmt59pipdeeesjf4skmpqp9tsdpz4g5zhajeuaan71f06kj7423vxubvtm8v_0a3_v3akz7kjhdfwm7futazyc2dhfxpnlhdeqccmrsik_cukxpprhvjldxfqfxmyc3vd_ft7doxkshxpocoeubentx6csaqq3f2q_hoquwl3s8gqbj9e_k4ytvzleyhtd_uk_373pel55vehp_83696d7qdyhjcd1yh7duuha6xzjsxz_qtdpr_n1dse6kfe_c40uyhzjhd3sdptjpd3seh7hxqqjx2be0yt_palmub51rdjnka6h7efa9zgbichyvi_d2upjn55e5zrfonze7m5dlonjzbdtdfpfamrw04dapzy_5zrntp8tvfyhlzqdddfxyawrql1tlekqb4apm3zq6yarvp_caw_iuvqsn5z9arf4_pkur9vr0aepugg6arqbvcdqw8ppb9liyy_1b3ahubuugprotysbqblljnnn9y6ktn03dgmbloppg1r0zwhj0ggs9o0ecyodoy1brgw_z1lv8bwi3h2a_hhprgifqifxiyujg_qvtsudb4hcv9fsdpqsae4gpi9cdmrymaa_cyxpr_jra0y5vuy97by9zfd6r_lr38gc4l_oczsf_vsb8t11bo9tzhd8ufqonwl4nf_1epv2kjrdcig7_bwqcl_vgbuhb_ynhwnsyyebddqyhzdzekp9kx0d_pef4gzxuxo8ygwmvaz7bvoke31pw0pjqdvkq_usv399_5adna44vohjf892_uea50pdcdlksgkxwxl9ovk6eioorsouawfmrkawsyxwneyibqzo2eczh_1whbcnmtzpq73zzpsq_ij_cxxwg71x_7h_4qziqwsjj2apto7fu_gamerrbk8slkmqnrr6782opo2qvigfnkd4zh_bwktkjbdle_byt9lw9is0pptriynhwnsyyebsh0r_qd2akoeqit7jp8wgd3de0ceoguaaizo7xxgexuu_nhisumuhk_grfmi4p6f5oqcsgcl34uouhoujg0dae5lpg2zlqjfxdzrzqih8hiat3bgftqflw7mqjoqf8voroacthhcrigmdam6q5hfmocgym_m0hdwqru3yi6z_v2pnhc3uc5r9depbotmwp3e9ej8xamf9ucfirarsnw_u1puwxi3qlvde337kn2glqpcqj2n6v_3zpxvmp1so61zr2txv39nl8fx_jdnnheuhm_xqaissdhj4lx7qgb0ad5c_ve2wsy16wtz_c_laostpvw_ccaey61pzc3rm6txmzvpo7b2a3ikxsffutcgw8cgrgq5m3vuygkd6zt3zqdf06mfz8w4jbdfsdaa6c2p452a6fe246tq_jeledll7l_zry_dgrikmcbq8nyumbdnt6jiceopdqtg_ri4r48jswoxhhpiqbz5zkegkbfjxfcoc4nrhmqi0tkklgerednznmibi0bnkrwpqgnx_oai0tkui0jnkracec5bijmndyjgolocwgezwh4eghfnecqcjrrcbfbmpmpxhaigqg7xiyaukpmcgz0n_zffvb3ce3ms3fg3x4bgzabrpe7mdbjqbv0_uqun8ntxfgt3jzpft81td3z8g4ggitzilrfq4p2f33fzbzrlfdx798_hrawzm35btg9jztjcayxuhb9n0raejs2_h5korrjdxfg0pgyali7q2himn31z_7gvzo8hgdqdqgjwxsnrt0xuqnb0rkth_oomqjwvdvejic6q8wizj_jgprocwgedbhuxhksgcy7zyeqnms3znpisqsed55z5qqwdmjieoihb_rx4uke_dvpoftzhgzcsbdsb2_0sf5jbir3njoep2aqngehehlbu2nxomdpxs37f9urmdy_ytnwbx5nwikdjxguj54hiwmha6xhlshtfz8gmnv_ki0efhz_oaygwvzb67oxxjlzrpkmf3l0_7xk6mfrfceee4vb0lg32tyjeqzbsmogvj3d65xlxlwobp_8kf9zznjufyvo6kjze8ike88myhyqysohito_ildj9myf2v0qkz7omdp_c1ltby9_k9nlboex1_04qbt_4djuxfvk1_cxp78_klouj6isibc4vkwlsrogfj3f7fsb67np_to_drnltmhrszbh5gfvc7ql58oxdehhltl0lpjgbdldecie_wkgatzgd_skp6yyq_slfndxjiuyuhax93bhyqgbwlwwkx_eurn0rnkakx0mzyadwel7ipdqzqnxrfu334qc2r4sfvd8z0by_7ov6yxlp2zagxf2oc6s0v3_okq39kuyr6jo1lngmzruhd26f7ti2_0lrf9zzp_6l_ggynpg2w_fet8m43r8b6asuagh8jmixkjbmbpcdogoizfx9fjybacmczh56hulnid2er9qeoaadopougttstkm_pohbiqmofo0_iy58amqqaagn9jrefuhcpxnuhvdxrd4hcw3fkp_msavxf6pmtlsk0747_jcy6i1rqd_yibgbkwbiabm7alzgnrjeyitzeenln3rmfdcc3wufb66s6gk644f0rh3zhdnfkbzksttitm7htrdnadmlutdcawumtckd1115jj6ctipkf01l2fqoslwbujt4bgjcgmppvu_frqd4mum2q1evvcowekwrs0dydoiyf_ztiokeqhoo5qdzmc6s5s3segp69kum2crw4w1b3qptrpk5nuljux8uz4fl8pgbdldab1zyna9vuxfvwjy0rt3bkxzxsgr_59jzm68yckmyc0pfo_scbmmd9skjnbwtjpsekkpuozd7ujfpvnx_opjcljha4btnfc85q0dqczqiznuri6li947mwqsflelj4aj4izam2z0ftmqjvnuozdbvdyfl8pipp36l_nuxjs3arbib_8qvp3zvyjntylrgnjipl3xk1r_kb3hjrxfsaci_cp5e6qrokc_l4syt2ra3fwstepsffkctgewosi63i9tytxfq3kshc9srswc0jj6ljsnpdrnuqfqb6v08rdiv07gnecl287jt98tlm4n7e9b2jtxot6foidd2pipfucdoes8o1upbeupppdibj0qt0bui3zgsdw1fx5rpv4hcq2hznv_ebm4kfkrn9zqu7czejxxahj8afulkt4r_nf4rdrdjuxxuvqfxtddijeuj9itrwymty3utfrtjkooxv9zw5b8n0nfftpk9gh_onnur3pdo8p7977hdtddzsqphx6ozt6_znxrvlzwxl5exfpldgpnwkj63cdb8o3x_n1f_xuk4xvzghax93zq8yeote9o6slpqobj3ruoybfcvyolwdcgurbjnay2xw_soszgrmxl1_uq6stcouymay7u1sul4teovr6_rq6urgccwas1e63l23ny3wzqwag0p1aepeo4c7gxtq2gwevfruvntu1dqwmvhr16s2bn2_fvh0ehn779u2bn29evxr18uxlp0_fflx_gp7kyv_1kk3wswbsaepoi3_f_kgkpeqqlb5_xp4efhnnad1h4ehg5nvuhd2yta6a00jl_rrbbmrlghoapjll1_ixecpd394bxvnj1b3wrqxx6nu6ur666_eke3vj_gdf_pn8nqd3ycdaele319_edgidq1yxthdfb3dmis3dhbfmh4bbnzupybi58s8ki_ogw_jfjxjd1dwyoykq_fv2hgykalsbwzgo74ugikuumvv_46mvjpb9cpxafqqn05gdgzo6iuwnegliaterzerii6iu3bglchgiapxb9p1b09fsy4jhr6quo6xatxrwgld4vcgcn0uuv_oo7sxbtzhtebizfzs0ld8rzikj3wft0tieg4mocyuoipcq4_ef369daq9uecymak_kt1v2junfgf080ziff0j1qkuzcavxk21cq7y8ymqtthdqey6t_hcnrqvygu3t7v7lssqqrczhfpmcw17my4wmo8gxhfd3zxjdqtybiklos606nd0cummbg0a3dmmepijyuq_hhdgoy0tfh1j_ipyhznvrczpjojlvfrflftdugyhlp3ccna3bujofnv2py7xvtgtt_rp6zc3dmjaxtff1q547iccrfzyayf6ao9vytd4bve2iibdn_7ncitcopo4lrtwce2boul1sywvpkhaapohp2j3hk0k3g9wavwfexoioxref6hhyxvzgjaalr3qvrnmhvrvrsdpwsd3g877kvg4ohr43sgyf3hfmffdmpf1h1qxunvt5oocldytafk1q1w4xqe_8kcxrcxbmewuvepvkfjzxy7ymy25czzlilh2da8lbsqpz9qv_fr7n0pmhrov_uqzzyls1ztl2zmwmfheitd_qvwxsc8zjb0ujub0b1lodd4rvncnpgnpllqq_9ng5jy0slhg_u5isyx2zn_el6vb28a3bsuih5rpp03yhddscssezbd_mu0_cn8hyg8sx2bpjx1qdzxas3yhec5_frhndop596mv4b5ssqd22rfrnpxqdzdxnn3buxqyqe539_uop2mhlkl7znprstjtvkd9o_ub7yyqft1s_xx3uxqul5inliwnkyguwlz3jl2wi8a19sbwddtfxgeec609uxs8sgpi15nq8y8g8smz61l7y3ho4mffww4vqexscm7doxcd8pu_lhvwlwedwmo81_41n7cgyu6y7o6x_5pk37rntg2rum5opehsux2hgxmv3gq90n6fqnjc_mbov_zls_o1nishbmsfcxybi3mf3gq90n6fq8yqzuarvan4pvarw_qmug3qpqfwixvxl_lejpldqe6m5i11mluw4iaqs7uk8f_e_tp3_grz02iphod2vc3fxvhf1sx_1dn7bukzzofrdsdc0kj7mm6h5q_xp6v7ee_je0pilsbuaziz8uprlq7av150z2l6vw3nkt_jwjxncwda2pgdhvpb_cmdu9v2la_atu6psacbp7_e0_iovjn_mqzxfmtr6igkhnmb6dd0bfzl2isdnm2qbi5sdcrad_klj_dm75jlljdefzdkldjas7egshb0zxdm2gvwstrnxuq3r_nsy7u38azom9gbqymzxyazb_cafwsk_0cxmgjro1hvr6r_euimse2z3tdnmqmyerup6tufm2nqpxy8djv2gyuuajyj_8tf6r5j3oeo3r1nrji9dde4enqvxfxd9lkshu79a5s9q4yvgxgwnjyahatldz2dkrkie4zycsios0k_d0uyiphj6je_mfm3qa1k6ahd9gvxjxt2uy7kbg_wovi8i8tmjb2qdeb7whqo7xtjun925cwu28bj7f9nkzrjzw0vvztdgd40f6gr33b6qgim7k2ln7hpr_9xcxccjd6cgxvx99jisedqz5cia1h1rhj2k8o9dx2xf_xxnzim3kbojq0mf0pdqellahanucwt3fhv9ducnymlahv_iu9fumbifu7ujdx343ectov65f7tnjt2a_m3h6obaqtfrqun1p87uznvxrlm7uvgd60lpb0lc7z9bxikj0n00spxnpneupzroo1e86_sztfnw1dkigdc691pw7mtb1yc6mwbwn5lbc7_uwbb4h9wg7njm5vdypzzpo_m9tc_z2pxpjb1fnirbunwc1h0yv7xebqoaqyjb_gyptw67kvmz37g_rm641ssux_q15oumh1vy_0uy6zru3wdklr4eui_nbxculx9rrjal2yuubhukxs3g88mlvtkzltnox_no6_smpdxmug51n4rxkheuf6hmz0lnnk36ycefda5d3q1maunrubkka77o48sgjxmemjkz4_5nd6v4ydctlnyd46l3l03uk5lum2crgwx1nxzf5mvard6adqj46vflzs6uwlypffk8t3kwljpwvs13yuxz8sl_hzaun4hu_t_azyjuebycxl8va8e_mqy0zr3vffo3zuv_4a36uvevtormnyjmnncqavkgmzjhfetjzgrl4aqnpzp0dauxmbujfpvnx_opjcljjxz9ndx4g2zjsovx8cxkqsflby_9gdi2n4jsu_mecratorn6i0l1pxkkymjyg8em_h1amnfzkt0jxxpd9878itu8i6xjy0rt3jwpk9qzd0gztkr4m7ckuogthnskt_wveouohdgzjo0rzowljqoht6qlomfrfi9ffxdzjul0f2zokakdv5rmrnxc2z79pstnrzzgkoktwmevjfnehlvuvrytpw9iu8ae_htii6ygfr9lhah93q3zztpcxo0cjbo3pfrmby9vpq5oz_6ynww9mgz5u8rntecwkhkxwflodjn6fhhoopwru5cxty1ro604enrcc50veeqwluvo0p1bsuxfklht2tskas60hi1yliq1a0lak0lzrr95pembpembjfynlulo0hxdcjp4kyjfa8alhcw654emlwzsfsc40ns0oxkjmga5igdpcpyntwuoshn1rvuum_s7btjr58lgimzbletfz0jmvxkwj93linepr4_uev4mew8v4xpxhbnftuv7wv08pmtivabmuxt6gtk78qnzet1nmc4l1n1msdw34_kr2ykqeuaijmzjg2gnqdvu_t3afqzk8icoo6ebumtnvd4n9ncdcxcsgan1h7obbersbhrdw4scdna60pvdl4vj0as6fgh1z0b3n2ucdnicymeygeltzzibukhtuywyeyspwmqceyxh6pjubch6he4j_ad2h_seom_0dueyozoiofee9pai6x72lobn7oxfhuazcpo6awwbeecrn2ucqjpwiivlgzrotrmlhe4yp8lypdoc_yvcntlcm7ujdygm7mbpinp9eubcylyhvex1wlkg1j0n137rdmk87pjb2sggpe6e6a_itbjjkkkwlslmrg05mtdrnbbxxs7uma94cn2sdy23kpsxnnjtdro7dtkdixyzgehqbk84xjlcaclmrag6jn3d6wd36p4yvnf4vzv53ztwjtw1gugzwumduirat6seesh4bxfkuqo7qdyrfcjmmqcte_o_cnu3eojtppmdmydn3ahutkbtllmfqdvhdu9zffhsgdeikxt6wn85uaj2zaojurfhum9zafn6fl6g1h82b_90xqucdbo3pfowh45rsxisxdoxrhfxqa1f3pcw6xhqdipryn_zmlytuh7nxlzsgzpdt09hxmrrolsoe8knqpftzshnutamawrba1wv8lgo2de1l_iq41iauxet3zrddwliu8ye_am0afgxu9_nrwqawxewp_wolqubcwuh8x6e_rtxzalqlxqvdp6n459uegwbaewp_zsgzmjdkznjfame4urz9y16g6yb288kz2kljzuxzzzjcqsv_cff3hwqqdvovsmdolevkw_1rdd5j0kj9udzknip_s0t6v4fdpxqsbawds7pxz7fiq8zqhfttxoburhkl3_17pkwc_vl3px0_zf9qoymhixkumohhmjd027dnyaigjexdy_ytnwbb5klmne7e449ovrnyjwpvvz5cybk3mgrs6lodv5hmhngxx5849no44amtvx5jyrnnlfpk0l5ouvttfg9tmih8vy4wsecotnd_jqghoegito_ildj9myl5tjukm4iihrwh2ebenyq90hpqah1bl01djg5ya6q0zba_g6a4j5ahwhmbfqd4gzaxwhmbfqd4gzmap1v2k7cguo46sywhj0fvme22_nbpewp7_8fnllmbxmoqn6pzmpq48eancwv7kvm9_xtgvzsects_ey_b2r25hp3jvyoel5ybwjfpmqnub95ja3rpjr6exvq1h_9igqb8mz6zophne4yjl_7vohcju7ziis7l9c6fm8l4ddtsqoo14xcgdc_jewl7x_lu6pfplyvpzp6ibzba_mvhuyibdkdne94espfplz0ea4w5cosfh_758eee9bjwxjvoruyto4scwdur377u_uuvsveaazkstdeocxgoo1t4vjnrz5cp3r4zfpn68p_01sllpwbjwxvtobfr69zsiah5t1_j_3sz_ofrwtevb9_8hhyufymtwq_0_kge8rui2rnerwdvqazfr5lwot9f_t_f37koudwc0l93njzugj1byhznc_etlpocxwlr84lhau4nwclsbsagshznf0n_vgs6i2p01x0cdwcpuheo_yhk6m_xzmjqm6duptudxsjufn3r30orgou3yy1am52vhydootu8hn0ein9hmabd1_3acyh2usnl2blhz2vhivro3qdsuv_cdje27l92niuq6t6nulfcwg4xnuy_dpyluokogywyoo4qm0kd7oz_6gudwcagdekloxuu6yfbybadbohzhqyxoycm1e7d4rukh6q6ajk7ajjllagy7491lfiq0ffyppngxjea3yxgk0v3lki7tpucwl1mphtp2ynfw2vftvzn2fg2nd3s9m0s_izjmktrqnnryvqw5lutsu4tiwviecc4ihmcwxlxtcq5tssvbu1e15qyotxvutxvub34smevm_lbquoh3aeggjci7r3yfsx9atmv0x0xd0rtn0v4g1ttnvus17ykfi6odxdx7ewxdsky5cjo2_yom_bijbsishfg2wpjbiwxk0rxk0vx9uj4b3gcy0vi5y3ja1tt1remf9fefiyvzemw1do_cifsw_c697q9lt9k6sj_rpr5hys_stvlwzu_41yky2ybo2yaihyb9b3ni97tbjg2oli7f3aajkewtc3t3x9xcgwmr2uiszcc7spoxymcwferaeyxkjtxlus14grhudxkybrtc_sspnoldko4jrglm6owvroftwrk_o7ku10pihhf3rbmmydu3s218htxbvlu0vtnrsnrxqmooli75qiltrgfmu5xkvvthler_vz_tudfmbx6b67opbviqags4ctp5hesnjewxm9fcfbn0csmxasynuuvf8xzi_nxt2z82v4e1istmb4bikae_nzsjshqz8skvpjmbgln2scoxy2mww7qikv37z9rjloqjf0bqvy2s18pm29jlo4rz5fheg0hfvagbsjr14t4q4trtqwowrrmuvpe4ubozclyfskefdulw_ka7f6fri9tvxhcinqirxzxnt2ulqrim7yc0zujl3ftdnjk35q_tf6gsi8fsqggmviqwrv7r7y1s_xew_a21lrncbwdzzm6byuai5ciy2zf8q6tyeskaa4s_ia2k_oitncu38vxxydzqbpuitrz7ed3svgbxqmowhhbln4tnzt04ossz17ew8v67iuxy5ujlnbw5jkuevfqrht79g5jmqso1q45cgntokiiubc6xyliydwktqbzd2ngfngcizfourad33wtfndnouo82uiebzty6etzyoxubn9s5gvnuemcqlpuev4mew8v4w5xilnftuv7wv08pmtivabmuxt6gtk7yoa56v5wjjvecaduhidx34zlr2ylquyzizqwjq_inzdzlr_dk_g_g3gtoaebdver1wq1wlkexli4updrbvd0z3bngbkeuqvvi8ndwumufn8ay6duuhfmhtyien1biwj00drq9uoxhwpqblp_chvnqhdmxlkwbynlg8bnjk_oziavii2rgswm2z6a_pvnmqafbwnmdmrtgcynhokea3oojgsf0y1_lgm00l39d3zhbye03speenhdw94sznfj6t6luob1x291ct3xozuwjwfm6typngsoidgouhfcqzadghazmc1ghoeoqxqkymzkeaijo9gtyhs_hjgxgo9hb3k9ck4xdgf8h31tbth84a287mi3noqufn8ga0kyk1p3td4m8w89o3wwr_ul3lvqyxdljzhdmr_wfppy71puuehjbyzanq2xbzkyic7zhz3bdjcyoquo2v1nusoq6u44lbbznsy4mxq39ldvrirmgwqxwo1oncgjr2o8dldr3osrwqmlgbzc6km0qt3xjbmru1mh75kzajwngvhncitwmwg8785aoky7wui1yhdcqwtufxraq_c0vxhp3jq2jw4kfazvnfxue2afkailckjnuyb5pqpfuoo_m7d3oummcqlnurckoyli7rh3iepuhi9vsnj0ohw7kwjk72xm2wlcv3nixvbbmehbpzbueifqrhtbwuhzla3jdkewanclfkwjdkznizzeuemcgnbne9liy3e_m18vnlciye75usxxa_ckquy9ppvp45kf1jvnxuj8g8c_qsqkatgwuv_z2qdnruyymhvhzbhgxihurdn1f_zzd89k9brkdj_bid3lqsjx_nbivefhplqdvftsz53marw_bzo_cerbehunh2_fqievc_wkuamc0h3wxlnp8ada6cut_xfvkza8v2ezcg2_pgarme7iytd617sard1kcrgbdf4lyksvta78rgidaaut7p5uwjwo_pz5zwud1_ypxj2l5cqcz5uz_8unyyq_ikx5kmpunazdvhey4e_oq4r89drvz5paikwnorl2f_d61zjnltp7l39e9flby_9qldigr3naybcma8_gya2toezqmt_x63ga_hsdwmy06z4ochp_cxktry_61nlrofxf724aft_zwd3onrli5vln19fye7x_8smi7im3ofzml49iezfs_4vbtkpxjtp19hyqc8qzw5cmymvg55vzuovn85o1_vljjekwpaegsf49oayfrq6v68yudqxcr2nzynky_yqsyxvd4hryzhuj_b87xn7_vcpj_8xdqlf_3_v0eoh7myfi3rp8_gngzsjahxpqeh1ait3wrqblawspf8b8fct7kq5ewwddk8abksrvb3swlqdnu3iwymo7hyhoooytps1v2tvmull1n7s17_47bqf6e56_u_uhfzrpot2ys6o_u_kp_guy20_6yyzgbpfvljv_0ybvfjex39ossnam_9l4fn3_tvyqrg3zatmfgs_w_edd9tvy3ntmd8v_cyrcdg2h_8azed_spawtzhewaoafo_ef_nur3sggu2r0jn_uhpd_kwwljfbb89w_plvrozobrngaqnymyjrtjdecur6up1h29p2juxxx3anpp1d0d2uouyzkgibt_wow_bxhj9a_duzljyba8etxuain1yo5gf9anu2p2bphvfuknlrpjnrkch6l_7q70pa7dmcu65r9qdwge0513r2d3omdmja3u3qybukpdzqgaut_0hbgyr3_dnskigy_n_vf7pvmmoanonrzmfsy6r2rsbyjfbjdufzsjwffn1xc_q5xlat3bl30sv2ynupk5avbexa_4ug643py7sfls_bs_dxjfhhcjoln3j_d9_8unm0b3rgcu34q14b8zu5rmzvj2gbgvwrdmp7l3sd1vylpghpouywfjo4rabivks_p5r8aupp7jolfoismg2kl3wrvsqv03o8cxh47ldxk7msgnhpvi9we6r3pon0iyrfvoplzjyydgebie_ufoptqpahkdqn0hzgtuhwjgqn0hzgtuhwjg_p89pkdpfdm7ngaaaabjru5erkjggg</text:p>
      <text:p text:style-name="Text_20_body">base64_ivborw0kggoaaaansuheugaaafqaaacdcaiaaaccmqsbaaagaeleqvr4no2cz1njszrv91tsxh27x2df3fc3nnbv3jnznsoo076rochd4b333koisvgjjbas8t4lirbgcal575dw3gojixoo7gt1q1no6mm6e7pneyrjh0sepm_jzf8_t5odwfmnwcwwi8wmjvph0dhvxncw_ykbf3b09lvxhczv4pcpd3_3uop5hfzewchvxncwv4pf3d_3eso5nfw_4c663mebathce1l4eojrucr1_ovfnc_jzv_x_lfka5hxm_xwlwoal3u3v7rnt_d329yxpvn_23efs1_lfgtb6d37yxfzsrtzs_ba9vrcftxtj1zfqzbfwaoaomwpz_iwmcxudqbz1kwcuj2f81yvzncce_ejyurd3b8ae3t7phxe8chskudyv2hiqhrmwf0bksosgfvtacgferqd8crb0bxeoebwr5pqjibeisomqotjuakrsgmamskzhrb2ftomwozjiboqc45wzkdndaaurtwiwtmhecmhsgmaesfzsuj5dvoullyfjxpam4jqiu6nobkjpavadi6iuuithtcvkxl2nqq2vved97rfcc87unhmubtrolz2_agl5uqrun7gwh2puitga8rq5nqrkzvy3ok1casqgvkgfvqd_s_x6ei3m1lk4l4pcodslh8hfw_0jwxo0mwpwb0s5keji24keuxhfmnzjxvlmrte2dpm3afaaizadfbhkmuy4xyjyalfouawb51hjpdplmomgciq2xktsotsdkllc_copsomak8sxror0uowisr4xvazm6cfkxiqivj5qbvpisr7wkqk_j6gdlegqzgkx9ggmiulxxhovzvpkcopdj5k6njwfjcwcd4m0ye6ubvtzf83xrfg1uvzpj3ks01u9yq3hmyjfjouzfgtyuo1akb1uffuudzegc698y7gt8xevllbb7dj4xpfh8_pbkhym_g5v341vxre2qz4yibabylabwgqs_ul4kcixrrgnkmijsa0a3rpimknmu5zoatihctwb8cyc0gcibkllf_hywxsk3aejbtgilcs0gyxsmaemk7c2k6npccy1bvjpqxbm1qzl2hqipuvqbjinemgap_ibxf4vfuhqb92pnzsvmp1v5hobvwtgb3fs1tqq3g7latnph4roer8aa4vyfq6ri_muah59as8bhotepwqomj1dtr_mlf3jljwh5iqy54zoiekdsyglmu6mzqzgomco1rqrwkg8bwpow2wxwrqdxguoaak41xrxg_baazwo51hjhgoutc6xg_bbbddcmeyo_tnqe8aqrcex1xpjlfjrj2hus9oa0ck3tbynaa9lkjvmxikr944vngpnzupycuhccfg0psnygbjsqpq_v4oyrhexomrrv48x1oevvuklyzfg2qisdwinux_bzvwc_tv398mpswzj8xnifxnljwglytrghfrdzqiedfdoajjeqsijxel4f5fjaodzpdp5vekyxqtohbspjvvce9teej2qcrpuvvregak8ntvck1rvedyfxxo7n_8dmz8bnj3bz_4osnrhjfpk3fsdowndmwblw5rh92bcmzed1e_cprmzoxub9oiufr7wka24yulcck28fomyo0xqr2ac_ncoxrouwugafetaqyweflqjqghnay_gh4vqb_adxbcdxcrjmuzypytkhqyyqrr8maw8mvwktkwgijkjwheiiaqnktycqv2azg1ztnvnjj6r8oiufp_cpl55j5v24_rpi_mh4zb5avn1g8yy830yyn0064sffo26uwboqrntlw5ohww_kj0zmtrbz53f4kvagprth6cmcy5rralgmkgmmsexrpjhcnaj8s0xsjwntomqbxplvs2il8r2g0avyrbh40sawrmj6efkximqccfjewbm1qbiusnyfafogrrfgma6zuiuq7okovppyoo_zy_dormb2_0u7cp5mf3ujnboah0_oiwhrnltw4sw144aked2d4tfzp6ozp9g5_jcxcssf1j1tdbcmlq3tf2ibyjq9rggewcaqkyjyjkbjixksutji1ycwesiirwxgtoeacroqgilss0gywywlsddgklobxl8czg0n2rdkkqnkhxxjo0vrxchmf0tek_jkxdmzqvu8rw7dz46e4qaphoqb8h5w1dwwjdzvzox2slybae52ymunrkzlejoidsbj631ehmnvv9g_lf5f1zjcxe4xctj1tvre6roqzr9ikapuhvhuihkmeyyxgjtgggaojwzydnhbtzaaafjs7rierm7qyel4dsbgtsmcyeib8b3afwrwlectfoybghtdtce7r34aekbigquydoriu6arr_sboq060gg9sj7ekytn40vno7mnkblxwpipargg8bzgllxu1m_boa3i77asfo00_l81uzja_2eqxbm8fpgxxcuxhfp8uo_yfmcshyvmjluxziqc9om38gztggeorqh51ujahsgsahfej7gdwj8fybyxbutowi8e4rjcyfin6k_icc8wrck6omu_q3veoayrz3haahlsmwncm3xusu10hoka84jy2fyurou7gbwan9avicubmg5gz0sl5tp62asdjm8xxqnrujlzk1lv9bbqbagiz_kedzsbwh5gqs5ouovqdogwrek6mmu_q1nh2bqqkxjiggmse0htincnkf5lu_abwkq2qn8r5tvbiquuoaeha5a6ac49gjxdrcteby1wrkegcyq1rbmigyk0s1xrppi6nnyfrq5dyr2_wgp_yjpukcqt_hkk7h5o9hzo9hzg9hzg2hp1ob4hslyg_o8mi4hynjbwa5ejn2a50aybfcapxny4z7hkfz4psui_ojiukyaazrtkg28yzpummyqyxrm6cmcu4hvdyscwlqlkliiyk9m4gkf9qjyccadlhacyk9m5i4jxsdfero5qae7xnneey4oxxbm2imcw5htibctuyyprdpe0iw3dnmnwxxgwg44tidhdc20hotw0ltzrmy95lsuazolitzpwjndlr7j5g6xcwcy_t5atjm0tdkn_ia_h_2gsfwqph3ctmnydgjn2kx8uofhf88nvzde9qvze0nrxdemaaohydb8w88xrgw2inafitwxkqmqoegxbxr7ymipkpxexb4wiclqtliae7obotsm8st4tidoz3cc8tzfcqhcamcw4thcfeeyzw_jhbgh_0zgc_esqa45wdffcsyxbnmfvxdo0fopwj9eeyrfob6bp8tohacmt9ftwwpi9x7rri93tyfthrldcfhuhq2bamkjg3_k5_pwjm0fwxtj1v_hyzioz7nehpao0axyhvgraxc5o5lv2jqpmplgpj5yhdiukw9mshotecdb8hhyuitumnatfrhdandi4izwhwghpsx03wjtyb71hmsose0xbnmfy_ipw5m155oqkwq8wryzit0elgz0izyqfb_m44gxvonvp5p_cjxe6seq_ctnbul3sdzfuxubmj5inwbzxhuwkcy2rgs2sdy8hs5qshqt_wltxnbmlsbzxaz8omqlthlju96ydc025y2jv2midyjygaixyhccaifadwicfyjygei3iprgbe6wwb0weiicz4rvdwod33k_tk43xfb158svm_lkgvf9ils8hps_hjs_hj3dg5vto6wbg5knpqepzvpaob4oywflosbmeyftj3kerzybvj_ttx6q7okmv2qzrjmmimcu5flcpeso7ncbexa4aaer_o2fvcdmgjizbkrxaokaippfjgsx8roo8cbeqzghnypejqpc30noiqhwv5u7zhefhm6qwbkr2smce5bvc_cs1_gaz5suaho_retpwomxjyywdnhzb2pyvvh5lkq2gzjtdujwemlvxq67h_ocsbzdtduezm2nmb4mt1cdkttnzm05tx9jn1yxzeg25yzncxgsiz49inacamde6iokxdh4xe74exodjgtmdrt7qik3jvhgxf5atbovr4afnojahrasroseb8r3bfmuim8zigf4zqdqcco3bti2s571kmu5inuepv_wfovsunuyuxqs5x_f28fo7qjnnlgyrcgp9t6xdy7wwdgugmcfzdu7gbzomuxb8msvm7lmng64ohuugmzrljnitgr4lidhgutzi3xhvocmile_udztu15wyhdnwe_vgxjfvoklsnygxbuwemntntcujyx0xwcijpkeho4w3xuuug_kssgcn0ihtcc_zxfdswzxnlm_m_hz0mab_hvp4tly_ziwctc_vji_ph8bzu7jz7zrevxhyw_ppehznfcuhyyy9rdtedod4enam_ohgu64zjl9lnnfyzznc96zbcf_nag0hejceberrdie4ndsz2xktcgxg1pr4myh3cbf8oxnvkdzl7otdciwytorqfta4deg5nyhksr4slpsos5exlujo5vjhigrm6a0hetsf5ylx6e9yjt9bms5yzjgc14stgfurrnpjutovqethxmubzgfw8nfvbg5_bg5fuy6c1r6qzk7eokvhfcd4lr6gvayyyhw9on53stn2k4zzsu4psn33itsaaetqdifin0h6dcizenjf4ns93hatco8uwlvqhshzctazpe7ztra2wrkvkfmosdz9eji5vg4iy4txgb8uvn1wc5f5ctrqbwoto_ufwyb0jicug8aynrwms_elivunyljsxpnfk5phow_pspo6pot8jaq8rkavm9t1jaxst2catbupmd8dktzpq6vro2ingjrm4hvqofy0eyra_gz_poopptrufmyl4qwi6flkux7xrkezq6azjpcmytnvgezd7oja_q_0d5gjc3bi6sg0ubwnimmlczmdumzg0c8nvwbio2saeqtmjl2_dszmr5b4xltq0ubwnlm5hfdxb2prqxzhczsxaawytmr93mem9mvopt7qdyeslyxihtfylbmdb6yjefco3hdn0xxxti1x5s1futiq2jhc3jhs383pry7pqyziedxsvipwixy1hoh2dbhgzp0p_ytkd885nq6hfzlst2yynn9bq7kpncz3pdcm9u7gvneyf5h6hybxxr0aunyhetug6byi1waqty2gkwtmkktwbpc1zajip3qovovlkvxdmorwzhnluabhdu7ydl28dsdnrpk7q4ev7ccc_shxc3ivnrn_k1knx3peu7lnmupjwxerdf4jgt289ftjoh9zxnouhqt9jai7b2ilzyqf7ejsu2syotwvzguhwdn7s_jvngp92jugdabb_iptzshzztsevebd_bcvqlrguz52pm9xrwg5j3hha94uvvwlerva1hvevr5a2oehtu74aru7gvxuczb2p3ao0oslidqhzazu5mswus7mq0e1hdaag_bpshgo4a1byaugnqdwbq9whdbls7g9fsh1xbkewtg8vmagkjofi7mlspzpquzryxstulqft8ynuqdhyl7eci0yhpdmax7lp1eyzdlkozq1nvuzy3susbk4te_pwqtu4zn3vjzc5rqr0tenjys_zh0_yzmfnkznm25zlb8f4url0o1q6ua0hfelc5gvrziqh3ouqd6mpurlmx1e1gnxsx7x5mvwca9mog_zj_kgo4bo3fynakgk9a80nmfbiznoajgy6jugnaux_v7kfvoyhvdnh5k6tcvfnacc6uxs_4ruz8frn3fnz7kvoctdtophzheuux2hikno0ljhsc_tzhs8lsbtfw1qnknblcs5r3egedkzmo3ix9xgrfib_z886juc9x0urz8s_7lpr16_1k5f6zycuo2ayevguhtj2a8zd8omvyh5p2o_ijipopadigknbdkbbaea7rswnyjxwc9a0ylgpy3zz0d7cwa_aryngp0kyj2kmi8b8zfgooqa98pgvzbxl2jyvdfvbbsbv_rny_wny_wni6w1c4xvbnf7po85nvmcy12hmvvethvvynwgme6jdjtc_qzps87vrlfvq_qln23rrvtwuuydpfkrcczcmhp42c_6j5dwt5zxt1e8z9o1v279ur91zdgomlyd1r2q9sbso4zydqo2w6jjmoo8jrioo67jqom44jofvs_a1tpqfq54_fgph3bdac4_4dipopxr_3nedhz2nglou8bxenwcrb3heetx2lwfno0fzhsb8_61effcthoh377ubfo1g_cr62fqtdpl1vpf6rhcc6xwh8059_w23rnljsy8pw3yfghx_vqvqomwqvd5y262wsfadddmbdq5c1lmnjx_pfw5t3qeq_1a8egzvpj1pll_9y2c_hyu3idxrmob9ynodxjoof0xnn6s3ow8p6hv89cq_ehnx9o4ykyerhdvihuxue3rqm7v9gdq_jwdxt7mrj9gdm6cme1fr7apr_zpa_u_2985zfe0_dqscbzcu06unqexjj3_c49v233zlpzat4_nm0dwdaodl5drxdf7d1b9uwuoxcwbjsltq1bytybmlrkyeclksgi1veh2hxzvl8djebvd_etzh14ytbj9mb4o2_p4tuzrr86t45c28fu3vpvnn_t6mj7dlf27n88dwyexm37azv_4n5fcn9_c3gzori8obokhqzcx8hwctb8fbm_ccyvog6ejoi3j4hwcsb0hagdxd0cxgyprop7v4gji8de_bx36nx37f8_obnuhm4cnq4fnk4fhxkpjj17r66di_f2ownz37a_a_ztm3ybbs_mzrwptq0vgfzvylgpbx1f5yje5pe8lysn5sfeffs8zoo8yulmye748n3bv5ktd4zxmd1qi0_rwde5tiyehyd317t24pltmey_vypj45oz83p_xcvl_ofx6fn19fx1dsaqcaycwatg8prmjhaiboi314hadsbwcxxtv7o6u7o88v8cnfsptk73t8_dm7tsmqbhxmroz5f1meogtoiuamenja_dkt9grjpnxgu7nu_2zxxt7n4wutz1np98xspdmhbys9jfpxkuwvilzqgyef2ikkzuyy7tkw0cka0bepxt_iavna2gns27mbo4_x7hgfdlyf5nypcmhfj94ssczcni84jayorlgldwqjinlmah9lo0tnwvvrnzt7x0fhf6fnfydnl_fn16enlyenf0yn_8mtv3d337r641nfnq5tg19qcws1ro_jlns6cksi3ekenejkej9wosfsjig1gpb3iq_o5yggwqo_jrlcuvsxld0prrv3spcy0u_qtxnl6vlwol6sanyrhiiqhhuvd4rwbfhac_b6hlq5lvoeyx0norzspl9tjl9tjl1sil1pwxzaopri_fehyg5bujcs6j2dg1iueygkcoutqf4fyy2mcdxpgwjkzzggdi3q3zra_yvgtml1g14bfvexw7hmdgyb3ptwzrxnvrnjwfkzvyypnorfrzybjaqnoqhsta1ci5qgeql_g6eevwdnlmpzsl0cjyskglcweoyqylrdgios11m1udnmuxdtfdoq8lsrvmjypj8zu4muvwhhzilaejcof5ox2szphjcwemx3oeaujvowqxnutx3utu9vxl1vhx7smpxx_mf89kmraszvwsy2tc80eesd1eujr9dkuvfslfq4ai1api9qowqpwumkys4hvntacktfvockttauze8fomdenc1dwmtoowd8_brosa4cluigxrpen6hes9hbvpwwlllxcxv7uyco7gipo5lixs9hfukbzsxcmiqeu_ki3y7gtotdkltetzxomzfwe6wqcpairlh0rlkjfxcoc_h5oxh87b87i7qvnwmgzpat3uoi7yosbzolxldghw9eg_hwj4voxasno1jqx0zopbypotxhno8mlejicsl2a0jbgjku_lmqauzlavo2jdknca0aoh_zpcfljmecdfelxuzq0qifmavp5k0m8ts9rgczahrgw4ezlhrysxltb2eooaxncunsxlf0szry_k7nyrz2h0hd6mipelhjkxeihluco8_2k2vbstatr1jqxvy8v1o0j68aezcockkfwyr_zcmeorjklkcxcod2vh5lxq8mhuxmgpnxu4ophm8ang3gyfok8fxkugzjfqv7spii6kqoidambpuyhq3oy6l6guo_rg7pv_zyvqc4ksmgy4kr7bjpbnh7j1ck5gpta0mfridgaoeeh4k0gudpezkovr9pl0fryvtcwespcgroxerx1l0vzy1lc2cti9jkcquswlajgepkp7gcu97gu_swljkgauuqqshxckncqpr2e6bajqvacpbkrqspwa9d86kf21qcrri9ehqav9lkk4nt8hlj_92rob_7b8j3euq7sfbdleupb6qepibslxoykzltbwwokr4tgaqb4mighblioh_jrusi9sqrhiq2jetoi2dgqmaffhlgjctnlrosnmgklwqqffzlqyv0gb2vyobvma1bixr9x1c9td_fxbvhalfclemrriv2wqnvpvfvz1ejo8gbb1c9wifkkogmeyvjqpc1bkhiicqzcmu0kyjrw0g68tahdb8dwq1gcqgfwer_jbeku6awuigmfveschlju10r228mxpbrmdi0ldwnifwgsekxsx5bhq6topnx732txibmczscxnofj0dckce2vyzlzo0z5kgn2lde3wp7dcudhofir_gykojpkki8y5tjeioa9mmpzhocrmvwflrueyc6jwyto9hkgszjimhtmlaa5cjrjbpq9p0sxo5nzq8z5fop0kc5h0af7kdnddhkfdbapleoqpajyda9hqhsnamdwunh8dgyvduwdoih9a2p40ehr4weuljiajxcokaqh42wqh8ozcsjqejkdgxli0bzxiqlxbjoymuufxgbtxjnynmzwljq_qjtyyk5kisplfljgxjimyautq3nmvfbcwmytzqijixymvkj1kawggbz_hqoe5qtfnkdspjjqzfm857j4yytbc6pdkrftkv7tzw4a5ft2luc3y1okhusinyy5bpizlqjck3kvzta9ineqzhafxdjlsyuebvw0uylxlk85l6vgoucrps9wjlamsgy5e45fuhdjizzqdimwy5p8mpwevasp72ko9lmxgxzseb_hjg9asf09zjf_uj_enghjjfsy0haupm_opsfci5koxbx9qkwyfughp4jdtkeujrplwrwztnpmc2ydcni6x5osuat0zaidi6enzjlg9flqehdnfbes8xztdmu6q9giyuypsscloxvcrygwxxibjankxmgpcascgl4rem3zxpsctyuhlpojsjz_nozdyolkznq0yuhow84yshos8vnaqjyonagotpprheyvldd08f9g9veqb2dkargd3ucdghmq3zjujspglwhrteqhmfei2hcehyylcuot8pzxsms0ayyl6enibrjy3klecxmn5ak7xtikkj8hiq2qutjdff2a65shdusjaxlcgii3av_gmmezzihbjgcpernmkv0rjuslk2orqsuggqxkbrzoyczpbom60yrkok_fmdajsroxws_llbinlhk4fxniiyltc_fy8sgurl9igobp9e2tmure5cj7ypqmfhmg2sjow_8_d_veqtug2uqrdzxdbfwdrtvj0jbxnnbsqa8e1jre3cwyhqpb6iz62lad9thyg6ufyhig0_o70e3vez0tqnzq1hb0iobmy3tnj1ei_iccg5_anbfgybwsvmkcm2eoy4gonrc_o9kviw5pjrs1kdhdqs9t0wicko_b8mbgwol_nqzxjoudp6hklkfpxj90hdldgldjkfohazldudbxmijkih_cjgznuud4ywgbro89cmonqdkygasdy2mrpozgg_f7qgshvcwd5qxqquke6hjuryosphtzuamrkr2dtmghlsodteioeviatke6ablzndrcsug0dzrx0pshqjzq5md3whft1otqblyfj4gt_jrm6bg5dsmlocehnqt0tjsi4o8jf_nyerpqhtgvwpwpbkrp_kau36egorxmuqqybwpiqdsooa52uqy6gqndy4yxqtgebatniftzq53yyaffbnargengkrxsh324m4gc0ie7mspwmwgzdtzkqlqr4j1ernfd9_mctehliakubkk3hv5xotrah6wvi_z1exddgy21w221ahxqtku5t7am0noorkvadzunt1thom39zwvurccv0tllqonxw9oeirlxyi46ussckbghfxjj2m6aavyfmda4tuzljgyxgggxdimbgorj4iv0md4ijdnynqfrebigsh1tresheiuq4gfxvu0kzcd7tgeboikb6jdi4asbnupq52hxnq_hpax188b7msni_jcumta5iewy72ke72ke6woa6wp8mhxraqgstgzvvtdzniuoq_4sl5js7ulwlypry4zba2koobczpnhws_vvqbxxytpqse0nmlzack8loaej3tejrcyzpq0pt9dkmigz4ud05payhyanorboy2odndo4pnj_xzihpzm5vda5kmlcptjk1dhcyrxtuef5o710vdelv00yar_tqj_obevg_xrmbf992sssidbxpqrhrfg4hw3hoyc0vjyctges3o7pbmsmwjkjsaaqm9txng6tx_c29tdw9rfxpbi_mjutqebns3fgv1vew1kwtdqvrsizqysruzs7vtcjoygduv_wvzodrylgnptdqnoh22t6anj760phdaxqmsluqvzw6ryggvsogncdjenwmjxcc_viuzg8tncgrhhrldtunn5tnoooyiiupsmqmhclaei6lfrdpr69zrgmh1aw2zt7uqmgdvmd11maaa3macplq377eehlj2mp_pd_7e_lkckvr542zxxz_sk58vvnjs_sc14kfbx8wpz2adnrz0vspq9m_7oi_fos18_lx332ypjm0szmgnfdfbnqqnxefqm8rghanydskidw5cnqcrvkc_c1hb2vuzdsdervhktbrxoaaa1wsurbvly2yli1sremanvwndxaodhcotpzje2urxvuodorh9vkb_ulhtoqh1rkrjqq_hqkhptkeytzkpwfyprc0a4adhvfsgslqrkcup7v31gmrczolh4fkxkhr8pf1ox3vudck7k6yjk6itnbc9_0fr5py39d_6rpowxjzkvqtk_qev_sultz0upt8pfps_6oinrsz9nf_6fov_8v_yx_nu_r_znv_54s82ww8a8t50loy05qw3l2s2fqe3l2a0fl3rlm1sk87qqs5a1jcmtdag2uuqdrv9tawo1pqhlkpmv_0ypa7vvoxtrh_trb3trcxaw8dhdeiw8pguanr7zx9zsx9zyxbr_uh7bai_t7_uali1oq_2olc6b9twjm4pg1fl9ls87sx5j6jo66jigja_bsz6uju3ttk_rac8q734haqiq6pwbwtewu27l2ref1wc_rti7wcvbz_rsv_i_v2xfelfzh7_x0vpsqwpj0pef1b46nno5395mhxd7tvqjntmgvdv71_u56s15r3vrsifvba0fr3vlsszbqnqqy3pb6gcacxhtduntlrjuxrqbtwdtrwi2tk_xtkhtrkbprkrjqqb_qlrtpqhljjkfefgcym2o7q_rhbrvzduwo2ok_yrlxpskomtzifwzvauvudu5yfrcmhvufd6akr1hrqse1gdby1ph5aldxent_w_7ipob8lpa8tla8j6vdj1awna8_yxsuuvknm_vnx6toilkcfl59lf_ko9_uknk8ev_0zzlfjqc_9od4svevwgtymzmf13x7qvmgnfnua87sroa8tnlx38orynqrs5slxw_2fsdbqsdaq3pb6ocbqkabkqavuqnnpejmirqlwudtwxw2vzeyhxucymirgbzx4iok0bu5ygq8zpk0ufvuqn1uzjwkkr1pqq0y6cxcfqs3loebavirnyxdrvxwktyyrxz0ljmsglmd0lga_6rxqyxtelfdhw9q0z7pcz1adnrt0pepst5_bzorxlby6t8rx8xpyyvpdwpevw85pwn_s_fvp_0z4wpt948_fchwxe8_kqy_ux526_rm1625l6oj0vnww5xeq6ivqy3urc_qbkvsaq_oqxewwktyinv5yprsoaakwebkhd1jzckperdebq9erc5hfatp9xygqgr6c7l7q3jq9yximvyu8vet_andxw_q1tmwkuyyrxzyjr8npl3knimaflmd3lmt1vov3f6t3kwvcq3szyjlf91bfqxtdkpnrlfnwanvb_9vcltk_k0zywvnr1j_vf8rx8xfpwx7c_k_2t_5f9yr8zpvvju_f_n_ezv2r_qf3nzw87evfffby_tp6nfcv6v_wzqduz6rvvx_vvplzu13umpeurtgdvlueqyqcvht0vbz2lwb31ht0lgxdyvo6ijj7yrmb897aawuhldnwqlxebf5axtg8nh_zwasvzo4qz_kpz0a0fpc3fvfu5efkmyavwe35r7ul0ztlsuevofdy99cydghldldzrmvh27asdz01uzdsd015r9qk3pa_bt0879uv_28_evyq_al_k8efau8yf36l6_f_chjsz_9_m_k_n039os_ypnq8efqu_epp1d2rp_ebi8vdpdmf6ynjuljutla3fw4zsva3myusolokqzusrzofx5nww5zqxv4hxfjxlv4pvfhavzvbulpdv5sipcrfu_orymxlvyw1s0wfecrc_gvrzcy7ir1yxi6kj4vw53yxtkvw5hau5veraimhdaltntmt1vmgepz4suvoeuzvrwzmpks7rlm6gv2c35r3vkszql3jxkpjxnp7uvvw3ke9ve8kyh80xz60_qs19wvvu8jvpzoptk8lef56d_uvdqs4kuz_e_efbp39_kf3z_9q8qjf5dkpx8ar1kppdlph_4nlv8pssqdvqnud4a3_u7sr_ip8b_hp8j_hp_t4fns0wrc4a_t1q8epzqksulni2t0fppdls0trt_nrr_ffg14gvcykpp2o_dvv1def42_p3yuoiliqdjzmyog2rmzt8uuw_zc9kvfpyjhtufirbobmnnzmy_puazmdmjo5jbjfhmfzuf06tfe8fldmh9cli9lqskpjw3tn6bfwif921_tmd_g9w_uax1dlg8jy5i7kty98l_ghppf8dpu6uxgviwu_efdzg9loyt7kpf9_m7x3eadq2t7tej9ufs_ddgb9v83psffgp_v_8z2zp7zddh_glxn_667_8uk_n7baqaa_6dwu_v7h8fhvxl8r3msv5_f3739ndyfgd_znl1i9pt0_tppsn_iq8apx2_uau1vtpe9_2f2y_hpt8y_ny_bu_3tzew22ey25l4v28htuku8qmbft_e3lzpnjtut3v7g_yb2pwf4o9unzjd8dbinmluz_lbeh_y_gxi7p3y2_c3srpw39twwidhle9dwx4u_pco6u1x9wtdnuzcjfhjsulunflezcig_qp3p3xut5xavh0xvyt8h15u4_9nxm_fuj4ef9stt_ekb9tcdtweip4vw19qpjfdp62i_7hz9xviv7eh7_tlttmd8rvv3sn_l_3rut_bz7nf530i_96s6l_bv5fcm4pwic_ctexapof235o_sxhs8wwofe61ptb_ojzx9wou2d5bdv_brnk5rui5tm2pgh_zoqz1hwifq37vjpswqtmyvrtravz_p2_ze_ajou9e7_1a_f7u7vo7qbiu8i_j6e0m4kap8k_o7_vta3uzzr_zeg_zfv98_ui67n9kdvfxt871gf4t_cf4t_cp8r_jfv2uf4j_af4t_cf79sutowvkq_ffysspwsmpa4zm7ojvoov2dxf_ztzaq1cwl928jnz_f_cd_ivqx8nnzuv0qajw5az_dnrv_pwf8xojmiqgkx8ydmhe7iucsvropf6falgg08ug8c_upoxxetrnf1m2chnmpgk80gycnu6h3yue_fmimpnc3h0km5z0e3k4kppm7inbejbdv7e7v368wyfo9bswaid_am8naoyj3q4xfnkfpthl_m_ew2475l7nb5vf4rnevrmv9yu8bxznvtzbizb8mhwilj7k_qrjygwotxrv0peuthfg7xd_mpz9chm2p7ak_ktpjxr_3jkfv5uout3be1tr4pfejffd_nylcyypwd_v8lbn_bzu4_zyof8708pc_nemf2j4hd7cf4t_cp8r_u8g3mgy1dy36o2m3wn8zt7ezt7e7v4_m8flzsltli9_yhj7d7e9ozmlna2zg7k9u_s7gd_d319wq5998lljsfn65ub3mm1ub49p4bpnmxye8nvao0zgg5qaf7z_krnl7c7lk0xofjpjjh7i0up1vltvpl1_m5ka9vrnu4rk6g8n0_630rsvfg1jg0qnd6hqqjer1mjimaqnhhldvqvvmp1y_obwnqvdnpb7dxvnb29ze_t2yujyho6hyxf29jo6u589_ztt9wurzxbhxmz3rgh1gr1eo9nz7hycnpcsmszgsvc0wqvkrdubdabd2odhyxd_n85ijsu_ffrsk_qnz_j69vzt7jz8vz_vp3j_jjmxfetz2tktbe3f2_ye4ypxgyenugmphicnjz9f9pxfmddodpkfre8zsjkysoukslwej3hqkiu1bx5xusszysjmzsjkez_r1drecb9ym8nhsljstmdfzxvs8pok5gephiu9epsulpzscvlyp59_qwew7e6n0fzfab8mj58kvn777vxbd4kxtqk8yxfpkz7_0osmr1grwu2bt_eph3_8mwqywjjjehcc_mlkalpixgsjy8qiesb29smjislnu0qkxnnfgallrsjg5uaq2pq71qorydevh2f9ubdm7fvnz7_9hfscvktp4_tnjxoepl85omjx8ljsu_vpfwtrbtdfvwlq_c9ud4wfk8ulssta2dovntru_pzg8nfdqvfnbrzcapwsfiitc4e_fpk9kfoizg7tza3d_f25hisu1tbwiszqsq9udq8ngsyvrgh7fvfxfhx_8opnbih_6ocn58epksrjy7pj4maqdmzwblptk0epkr4_thicljz95lpt85kfde7xefps9r1ds7u_tkjts3lyuv2kpr9igmnj65iz_cvjdbldrnf9_elps08ki4s9xu8d8t39_cwlpztutcxlbze_3f39owhuffhhj5oskp8kjt_jexsk7be5hgwuj8pjr2i1jy3nz55_wlrs0trr_ehx8qnhsq_gj5ljy_99msosywlv3sbj4xrfjt2htxbisoppnn2skvo6sfymbny2nix2o4fls0ln4_d4zqtnzzte1opw5_j4pgj_konr46s_pepksn6al1doczjq6hufph3_5onzhsbgfa32iy_snmvll9u_ohx0qphd4sxzy_kverlzs2jmzgmi2vrz4dijt_gtuj_vhd3u95g_ollf0_epuelrpd93tbekf4_8_3b9jtutldv099nzl1lz7ijjkwcjv4_gsdu35vzcarhj5osk58i_olu9opk5ifpu5_9dj58enksvta2d395onzposnpwz_wfmtcqfhbmxdaaaaabjru5erkjggg</text:p>
      <text:p text:style-name="Text_20_body">base64_ivborw0kggoaaaansuheugaaap8aaabycaiaaac1c7blaaame0leqvr4no2dw1atwrqafz53dx_sgldwf5mrvrxfrijiveta_3vxquvdhreeb6odokascuf_rwvrvahiccxi4oiwirknqagjkfrn_azpu2xvvii9d629bd_sstrptvknvofqnp77nd7f_c_pdc7z7a4hxvy_hcd0j99_fxmbk8kxbwc_zh7_d7z979_it6jjrxh4b3gamav1pa_f_nv1_9ta9_gegqulj1rddu8l5raoaccvtr9xt6_8lcvqalnrcwfbxxfaa4h2g_pr7d4uhoth8zusmikpycdukfcdy_sd82vospb3c4enr7qhcvrxdeyrggh6_kva4awc3zmp_dnjxusvgrbimiiog9rgdalu7sh1wpqxcv37nz3339a3ahy8pq9fyqeascccsie_sjgsytfg_rbeegihccugc_3x_gnasbigycugy_aaqsprv_wvel9fxjqahgqafgc88l873te3czkji4c2qytzy1wdc1wgftprvpn_j_vobawov2z4y9tp73gxwoafl_mbhwfab6dgndurf2k6em1vc9qv8l0lem6cus6dapk3tkjh1fsr4yrv8lmlstn1rvnnskgmpsxztptty8ahmoswlgpaduw7h9sxa99xmh_ehlibbdpvomy91mq02qvkqkr1inuyrq5qna8jinneyjivalo9rlk1khjtjiojxsae15rfywr5ul6bsjomwsvmkdvkpkqn5gqn86fv_szbh12jjc_wkf_ahu7j8ze2v5uj3redluunvyt9lqvfgt7rj4jtraly5slx6nklnohzgfrou0wlse9_xujmir80cv3fgphnk_cwcwscz_22t1hcd5s5tpsatxto0fzvip0zsyui1kmh12upvsssnxjns_p1avortyjcvqwegiz7iqre3et_fggbx0_5p_bcltzbwtn1un2go3qbtjmnl49tivarsfb4znmkkrgnkyz8pg_sj7h8tmawaekt7nb7ian1xy9xx1ns41vi7sv_xtitluetwc72w4xzcinhkensktyagnendp86ata6ei3959rqcumo8qicge2pw4rzzx1ftq6aheqnosvyjjfh18sb9ybbclv6lky9frxdgbh61qqfyn1x_uxmjqvyfve7heb9bk1_jkuqlyoxjmpgq0u_uktwa8litpghs5jhlupos1czmfhvsqxbesegcrpttqn7znqjtwxbue7vktx96tzsvgoq3wv7c8rwpah_e1v5zi2gy68jy4zzdtapokei3_z6bshxzso00wqdinfstn9amgevsvu7njp0yyfksnfeob_x09luhw8zbdhvrnuuusrppteavarkaa_ivstxbk1_jfri00hi1enxk8hxe_x6gtn_8ezexnk1bhqcuw8m3nuq6y8itlfm7y8j5r4knplsuyrxs5b37gxxq_00nmtplkjbfz8mrluhuzi_rhvbee0_op_vt7rnhvhd_kentv7euxstfw7silcqq5_px02hquxbenxpke_chox5mf4k0hga_ngbia6esayhgx0zxfnhfvgjv3r_kbij9dpbez7bfspiz_a6qd_yddid9yh_w4k_2u7hs8zd1p_3_imzifdsr78919zvfej2o41yar8q3u8vneh8yx43lj082v9x7god_iri_ciieud258gw8gu_c1tg3s8exlcf8fmutq4iw1crnrnj9cux_zj3avwbsdtdtdpd0dc4chxvs1kfwkzvyfj35khmor8zd1juodwr7bcabo1huxnv2an95ixowziyjp396ki_r7yaf1ersywcfeod2_arpi9rps59iniprx5a5p15ecumhsjvodwr7bcgbo3h96jt_wlpla4kzuw6_xne3tnzfs5wd9ip_zis_i1yk_ep_edfrgh5c92oyl_qcm1_nrmf_tihjelnp7cv3pnz_zvzimf_bpxinajhc_ooyl9w8gjdz5zmktc6nsuoxcew_zzbjz0ohsys38l5ntxf0o0i9gsqd17zytbvg6algw5fvisl7mpafifa_al2odmplvo5_esln9rvl6_j_0sq6m80edo7hyt8jh2f2e9h91d9jyg7uz8x_wx7jh2f2w8xqlimscbcudcbbmc6xwjq2f_bppun8k5ioplyyrk7euvk_xfx3v1bdrx9_soubxkc75yejc_vlht6ywnz4cvxdnzne_chodt2j90_rxzh8s5k4igq33e8rhtxwhtlr3jv_ich9rvctj2nf_kh4nhrn90f4v35rholvxk8v_s34n_oxl3g3nnplkx0nfm2hypiehi3b0nz4cwluxzel83lve8bpu_xhlmw137shzxzorvziqtqc0jvnwgbol_05rva_9e81_l9wg12qojfi8hbghd5_kvxdnwnwv8gmnk_strvus4dsrecnkwqnpx2bpd0z_x1tpzj03xkj1_ay_upysdan4a9fn594yb9o8oonokhc0nzusotdfk2ahuz9sqs6zkvdy_csplagmb4tsu1zdeaqbvgpn57ahtakc2f_sjo63q0xhspjllkt89jdtji3z3vg9pa3mbhe7x7cw1n9jfaqbv8nmw3do7td_rqg1_w5gj_cqsg2xlu6eqdtjqj8w0n_hi6mk9oduaz2_5fry_f9qheops5pgc9t_7zv_1u_a6q9mslvxsnarmslznu0xavqdsyn2gvkbjjshmjsjcvox8ilfrltgvprtr47nuosojtl_wqg1_y8nzmhwb790dejw9qxw5iw0n1z0ijm6ldpxtvmftpltx4gb8m9gpemmjbyra_kq441ugubljtekgfmsjn_y_urxb3xdvvc6wvpwdqzc5dx_5dqkrbvre8vipz2n66dr5emyi9imi4p5wbu9ijub5klcfm2qgtx6keongklkphwlt8cbz86x9dp_1nv0igtyttoh9vomt_ynhmbqnz0ziuf_e9fo_olm_m_liiowzedijl3rdfuybbsdvwbobvxfdoac5ehvgxxk2bd_x6hp8sqgvooxownepj_i0dqvs5gys4hd_dlut5dlkkyn8_sbu1wknywhj9mo7e7aglhk8rd6riedcrxajav8ax5lyqg7k_rvlcjh11y7j9vhuj0_rel3i_8w6ljiatinhwy1gqkphvabzg3xcdu0nn5ol_wzaqlkgny8iixlrkcnaxdcqv5fn7sc_wesjextvnmhu8zg3cx8_oqmfe8kc8skfgoy_kpyrogdwlsm9kparj_ynszny_sv0ldajlo0ntbqibh2cmc69cmdltp8uinpctxmh8kdlbaesq5f7zatrcrqo8mr_qllhnpmnxni5lsgj_8k8hx95oz7ytjjjfb69nthfnpeqx9qb_cd_ajebiupcj9ba_l5xxzxl_cjxwrk_sidk8mv_ztnzgk_m7zqlmgwh6spyywx1nbv_8ku0gmkz_3kayapjtaqvfly0h4yhtmpfkay5bqfvbfb_eclkdmbza5iwcstejkllmclh8un_ymbydj_lm0hl6gzh99awgu6qw2xjcz2ow80q9pzpz7yfivjvo5hpuehbh7swnetzn781qxlrmk9_dj3q8ddlqhhjdfc4g4x29wp8avy7wv7uzppzfzng_0btr6o9_q2uffevsaho6cpoqphgyjzplg4ot87rse1_tzz6oogp0bjnivquy_hoz8uydrdhqs6brjtnnksn3isubr40mde6jkrtnfxtgj3gflvxsawd1q9fnfd_dhkyvfna7zb3c47pdpx81u_5d2_fzq07mbbwhc2dr8owo0bjtjumosuri_bdfd3pzbudqhchaa8bkfg_qpj3xuj1akc2_rgc5kv93hac_r5av05665fjc_mccrxpyc0apijfes7epm4_0_se5a27kxduejg8ixweab5ad17anssaq9z3b75somqnk_wtz1jmvu_20egdacx7zb3c47kgslaskllmpapcip_bbarzilkceaoarduwhad8f7aecf9fs5_3hniaiboewiav2c_ghliaiboewcor_cbk8qwdddwqvyd8qvid9qpac9gpbc9gpbc9gpxc8gp1a8el9qxypgsaqxc_cuh_jiye1gsaqxc_c_a8pciabf2c4fqaaaabjru5erkjggg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3:19</meta:creation-date>
    <dc:creator>Generated</dc:creator>
    <dc:date>2026-09-02T05::13:19</dc:date>
    <dc:language>en-US</dc:language>
    <meta:editing-cycles>1</meta:editing-cycles>
    <meta:editing-duration>PT0S</meta:editing-duration>
    <dc:title>scratch:les_bases:creer_un_dessin_anime</dc:title>
  </office:meta>
</office:document-meta>
</file>