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d3b67fe56e9b7e3d8843c9ea4466002.png"/>
  <manifest:file-entry manifest:media-type="image/png" manifest:full-path="Pictures/a5064e3b0acff5de7a82b3d31c592b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ratch:les_bases:deplacer_haut_bas_gauche_droite_boucle"/><text:bookmark-start text:name="__RefHeading___deplacer_haut_bas_droite_gauche_un_personnage_avec_une_boucle_1"/><text:bookmark-start text:name="deplacer_haut_bas_droite_gauche_un_personnage_avec_une_boucle"/>Déplacer haut/bas droite/gauche un personnage avec une boucle<text:bookmark-end text:name="__RefHeading___deplacer_haut_bas_droite_gauche_un_personnage_avec_une_boucle_1"/><text:bookmark-end text:name="deplacer_haut_bas_droite_gauche_un_personnage_avec_une_boucle"/></text:h>
      <text:p text:style-name="Text_20_body">Les dimensions de l'écran :</text:p>
      <text:p text:style-name="Text_20_body"><draw:frame draw:style-name="media" draw:name="0" text:anchor-type="as-char" draw:z-index="0" svg:width="7.0379166666667cm" style:rel-width="100%" svg:height="5.1064583333333cm" style:rel-height="scale"><draw:image xlink:href="Pictures/8d3b67fe56e9b7e3d8843c9ea4466002.png" xlink:type="simple" xlink:show="embed" xlink:actuate="onLoad"/></draw:frame></text:p>
      <text:p text:style-name="Text_20_body">Monter = augmenter les y</text:p>
      <text:p text:style-name="Text_20_body">Descendre = diminuer les y</text:p>
      <text:p text:style-name="Text_20_body">Gauche = diminuer les x</text:p>
      <text:p text:style-name="Text_20_body">Droite = augmenter les x</text:p>
      <text:p text:style-name="Text_20_body"><draw:frame draw:style-name="media" draw:name="1" text:anchor-type="as-char" draw:z-index="1" svg:width="8.255cm" style:rel-width="100%" svg:height="12.3825cm" style:rel-height="scale"><draw:image xlink:href="Pictures/a5064e3b0acff5de7a82b3d31c592be1.png" xlink:type="simple" xlink:show="embed" xlink:actuate="onLoad"/></draw:frame></text:p>
      <text:p text:style-name="Text_20_body">https://scratch.mit.edu/projects/123103559/#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4::27:24</meta:creation-date>
    <dc:creator>Generated</dc:creator>
    <dc:date>2026-09-02T04::27:24</dc:date>
    <dc:language>en-US</dc:language>
    <meta:editing-cycles>1</meta:editing-cycles>
    <meta:editing-duration>PT0S</meta:editing-duration>
    <dc:title>scratch:les_bases:deplacer_haut_bas_gauche_droite_boucle</dc:title>
  </office:meta>
</office:document-meta>
</file>