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3b67fe56e9b7e3d8843c9ea4466002.png"/>
  <manifest:file-entry manifest:media-type="image/png" manifest:full-path="Pictures/419eff2342cacc95fd1ca4cc250ed2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deplacer_haut_bas_gauche_droite_evenements"/><text:bookmark-start text:name="__RefHeading___deplacer_haut_bas_droite_gauche_un_personnage_avec_les_evenements_1"/><text:bookmark-start text:name="deplacer_haut_bas_droite_gauche_un_personnage_avec_les_evenements"/>Déplacer haut/bas droite/gauche un personnage avec les événements<text:bookmark-end text:name="__RefHeading___deplacer_haut_bas_droite_gauche_un_personnage_avec_les_evenements_1"/><text:bookmark-end text:name="deplacer_haut_bas_droite_gauche_un_personnage_avec_les_evenements"/></text:h>
      <text:p text:style-name="Text_20_body">Les dimensions de l'écran :</text:p>
      <text:p text:style-name="Text_20_body"><draw:frame draw:style-name="media" draw:name="0" text:anchor-type="as-char" draw:z-index="0" svg:width="7.0379166666667cm" style:rel-width="100%" svg:height="5.1064583333333cm" style:rel-height="scale"><draw:image xlink:href="Pictures/8d3b67fe56e9b7e3d8843c9ea4466002.png" xlink:type="simple" xlink:show="embed" xlink:actuate="onLoad"/></draw:frame></text:p>
      <text:p text:style-name="Text_20_body">Monter = augmenter les y</text:p>
      <text:p text:style-name="Text_20_body">Descendre = diminuer les y</text:p>
      <text:p text:style-name="Text_20_body">Gauche = diminuer les x</text:p>
      <text:p text:style-name="Text_20_body">Droite = augmenter les x</text:p>
      <text:p text:style-name="Text_20_body"><draw:frame draw:style-name="media" draw:name="1" text:anchor-type="as-char" draw:z-index="1" svg:width="7.1172916666667cm" style:rel-width="100%" svg:height="10.16cm" style:rel-height="scale"><draw:image xlink:href="Pictures/419eff2342cacc95fd1ca4cc250ed242.png" xlink:type="simple" xlink:show="embed" xlink:actuate="onLoad"/></draw:frame></text:p>
      <text:p text:style-name="Text_20_body">Le problème de procéder ainsi est qu'on ne peut effectuer 2 déplacements en même temps. Par exemple, on ne peut pas aller en diagonale.</text:p>
      <text:p text:style-name="Text_20_body">https://scratch.mit.edu/projects/123102983/#edi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9:57</meta:creation-date>
    <dc:creator>Generated</dc:creator>
    <dc:date>2026-09-01T23::09:57</dc:date>
    <dc:language>en-US</dc:language>
    <meta:editing-cycles>1</meta:editing-cycles>
    <meta:editing-duration>PT0S</meta:editing-duration>
    <dc:title>scratch:les_bases:deplacer_haut_bas_gauche_droite_evenements</dc:title>
  </office:meta>
</office:document-meta>
</file>