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f531219653837086addb61b1944b89.png"/>
  <manifest:file-entry manifest:media-type="image/png" manifest:full-path="Pictures/2716dad5ee4eee35e0c5414c2286b9e3.png"/>
  <manifest:file-entry manifest:media-type="image/png" manifest:full-path="Pictures/cabed6866979aabfe999e3cc79696d67.png"/>
  <manifest:file-entry manifest:media-type="image/png" manifest:full-path="Pictures/b76af2e812ceef9ef9f04e375ac6acb1.png"/>
  <manifest:file-entry manifest:media-type="image/png" manifest:full-path="Pictures/c10b5faa9be819585da83b7c5bac57ea.png"/>
  <manifest:file-entry manifest:media-type="image/png" manifest:full-path="Pictures/d7db79eacf7c69169540d6ae3db7258f.png"/>
  <manifest:file-entry manifest:media-type="image/png" manifest:full-path="Pictures/62387a8310a68666a7517ab211035f3d.png"/>
  <manifest:file-entry manifest:media-type="image/png" manifest:full-path="Pictures/0394aafcebf58385c92028eef8665a5b.png"/>
  <manifest:file-entry manifest:media-type="image/png" manifest:full-path="Pictures/ea0aee85109ebaf1124f975671a7ab1a.png"/>
  <manifest:file-entry manifest:media-type="image/png" manifest:full-path="Pictures/8977a331c28e6527d78987767572cd46.png"/>
  <manifest:file-entry manifest:media-type="image/png" manifest:full-path="Pictures/16542012ec649d8af9bfb3165b4fb221.png"/>
  <manifest:file-entry manifest:media-type="image/png" manifest:full-path="Pictures/c8146b1c9fa64410360386fe38c87f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faire_sauter_un_personnage_version_simple"/><text:bookmark-start text:name="__RefHeading___personnage_qui_saute_-_version_simple_1"/><text:bookmark-start text:name="personnage_qui_saute_-_version_simple"/>Personnage qui saute - version simple<text:bookmark-end text:name="__RefHeading___personnage_qui_saute_-_version_simple_1"/><text:bookmark-end text:name="personnage_qui_saute_-_version_simple"/></text:h>
      <text:p text:style-name="Text_20_body"><draw:frame draw:style-name="media" draw:name="0" text:anchor-type="as-char" draw:z-index="0" svg:width="7.0379166666667cm" style:rel-width="100%" svg:height="5.1064583333333cm" style:rel-height="scale"><draw:image xlink:href="Pictures/3af531219653837086addb61b1944b89.png" xlink:type="simple" xlink:show="embed" xlink:actuate="onLoad"/></draw:frame></text:p>
      <text:p text:style-name="Text_20_body"><text:span text:style-name="Strong_20_Emphasis">Créer le sol et le personnage</text:span></text:p>
      <text:p text:style-name="Text_20_body"><draw:frame draw:style-name="media" draw:name="1" text:anchor-type="as-char" draw:z-index="1" svg:width="12.885208333333cm" svg:height="14.075833333333cm"><draw:image xlink:href="Pictures/2716dad5ee4eee35e0c5414c2286b9e3.png" xlink:type="simple" xlink:show="embed" xlink:actuate="onLoad"/></draw:frame></text:p>
      <text:p text:style-name="Text_20_body"><text:span text:style-name="Strong_20_Emphasis">Mouvement du personnage</text:span></text:p>
      <text:p text:style-name="Text_20_body">Si j'appuie sur [Espace], le personnage doit monter puis descendre.</text:p>
      <text:p text:style-name="Text_20_body">On place le personnage en haut puis on récupère ses coordonnées (x et y).</text:p>
      <text:p text:style-name="Text_20_body"><draw:frame draw:style-name="media" draw:name="2" text:anchor-type="as-char" draw:z-index="2" svg:width="20.055416666667cm" style:rel-width="100%" svg:height="9.4720833333333cm" style:rel-height="scale"><draw:image xlink:href="Pictures/cabed6866979aabfe999e3cc79696d67.png" xlink:type="simple" xlink:show="embed" xlink:actuate="onLoad"/></draw:frame></text:p>
      <text:p text:style-name="Text_20_body">On place le personnage en bas et on récupère ses coordonnées (x et y).</text:p>
      <text:p text:style-name="Text_20_body"><draw:frame draw:style-name="media" draw:name="3" text:anchor-type="as-char" draw:z-index="3" svg:width="19.870208333333cm" style:rel-width="100%" svg:height="9.286875cm" style:rel-height="scale"><draw:image xlink:href="Pictures/b76af2e812ceef9ef9f04e375ac6acb1.png" xlink:type="simple" xlink:show="embed" xlink:actuate="onLoad"/></draw:frame></text:p>
      <text:p text:style-name="Text_20_body"><text:span text:style-name="Strong_20_Emphasis">Un objet va se déplacer de gauche à droite et il va falloir sauter par dessus.</text:span></text:p>
      <text:p text:style-name="Text_20_body"><text:span text:style-name="Strong_20_Emphasis">Création de l'objet qui se déplace puis mise en mouvement</text:span></text:p>
      <text:p text:style-name="Text_20_body"><draw:frame draw:style-name="media" draw:name="4" text:anchor-type="as-char" draw:z-index="4" svg:width="6.6410416666667cm" style:rel-width="100%" svg:height="9.286875cm" style:rel-height="scale"><draw:image xlink:href="Pictures/c10b5faa9be819585da83b7c5bac57ea.png" xlink:type="simple" xlink:show="embed" xlink:actuate="onLoad"/></draw:frame></text:p>
      <text:p text:style-name="Text_20_body">L'objet est placé à droite puis il va glisser vers la gauche.</text:p>
      <text:p text:style-name="Text_20_body">Sprite 3 :</text:p>
      <text:p text:style-name="Text_20_body"><draw:frame draw:style-name="media" draw:name="5" text:anchor-type="as-char" draw:z-index="5" svg:width="7.5935416666667cm" style:rel-width="100%" svg:height="2.8839583333333cm" style:rel-height="scale"><draw:image xlink:href="Pictures/d7db79eacf7c69169540d6ae3db7258f.png" xlink:type="simple" xlink:show="embed" xlink:actuate="onLoad"/></draw:frame></text:p>
      <text:p text:style-name="Text_20_body">On répète ce mouvement.</text:p>
      <text:p text:style-name="Text_20_body">Sprite 3 :</text:p>
      <text:p text:style-name="Text_20_body"><draw:frame draw:style-name="media" draw:name="6" text:anchor-type="as-char" draw:z-index="6" svg:width="8.0697916666667cm" style:rel-width="100%" svg:height="3.7835416666667cm" style:rel-height="scale"><draw:image xlink:href="Pictures/62387a8310a68666a7517ab211035f3d.png" xlink:type="simple" xlink:show="embed" xlink:actuate="onLoad"/></draw:frame></text:p>
      <text:p text:style-name="Text_20_body"><text:span text:style-name="Strong_20_Emphasis">Si l'objet rouge touche le personnage, c'est perdu et le jeu s'arrête.</text:span></text:p>
      <text:p text:style-name="Text_20_body">Sprite 3 :</text:p>
      <text:p text:style-name="Text_20_body"><draw:frame draw:style-name="media" draw:name="7" text:anchor-type="as-char" draw:z-index="7" svg:width="7.77875cm" style:rel-width="100%" svg:height="5.6091666666667cm" style:rel-height="scale"><draw:image xlink:href="Pictures/0394aafcebf58385c92028eef8665a5b.png" xlink:type="simple" xlink:show="embed" xlink:actuate="onLoad"/></draw:frame></text:p>
      <text:p text:style-name="Text_20_body">On teste.</text:p>
      <text:p text:style-name="Text_20_body"><text:span text:style-name="Strong_20_Emphasis">Ça ne fonctionne pas, pourquoi ???</text:span></text:p>
      <text:p text:style-name="Text_20_body">L'obstacle glisse PUIS on regarde si l'obstacle touche le personnage.</text:p>
      <text:p text:style-name="Text_20_body">Il faut que l'obstacle se déplace ET EN MEME TEMPS, il faut tester s'il y a contact.</text:p>
      <text:p text:style-name="Text_20_body">Il faut mettre cette boucle sur Sprite 1 et pas Sprite 3.</text:p>
      <text:p text:style-name="Text_20_body">Sprite 3 :</text:p>
      <text:p text:style-name="Text_20_body"><draw:frame draw:style-name="media" draw:name="8" text:anchor-type="as-char" draw:z-index="8" svg:width="7.7522916666667cm" style:rel-width="100%" svg:height="3.9422916666667cm" style:rel-height="scale"><draw:image xlink:href="Pictures/ea0aee85109ebaf1124f975671a7ab1a.png" xlink:type="simple" xlink:show="embed" xlink:actuate="onLoad"/></draw:frame></text:p>
      <text:p text:style-name="Text_20_body">Sprite 1 :</text:p>
      <text:p text:style-name="Text_20_body"><draw:frame draw:style-name="media" draw:name="9" text:anchor-type="as-char" draw:z-index="9" svg:width="7.9639583333333cm" style:rel-width="100%" svg:height="6.9585416666667cm" style:rel-height="scale"><draw:image xlink:href="Pictures/8977a331c28e6527d78987767572cd46.png" xlink:type="simple" xlink:show="embed" xlink:actuate="onLoad"/></draw:frame></text:p>
      <text:p text:style-name="Text_20_body"><text:span text:style-name="Strong_20_Emphasis">Si le personnage saute correctement, le score est augmenté de 1 :</text:span></text:p>
      <text:p text:style-name="Text_20_body">On crée une variable « Score »</text:p>
      <text:p text:style-name="Text_20_body"><draw:frame draw:style-name="media" draw:name="10" text:anchor-type="as-char" draw:z-index="10" svg:width="8.9429166666667cm" style:rel-width="100%" svg:height="7.9110416666667cm" style:rel-height="scale"><draw:image xlink:href="Pictures/16542012ec649d8af9bfb3165b4fb221.png" xlink:type="simple" xlink:show="embed" xlink:actuate="onLoad"/></draw:frame></text:p>
      <text:p text:style-name="Text_20_body">Au début on met le score à 0. Puis à chaque boucle, on ajouter 1 si le personnage n'a pas touché obstacle.</text:p>
      <text:p text:style-name="Text_20_body"><draw:frame draw:style-name="media" draw:name="11" text:anchor-type="as-char" draw:z-index="11" svg:width="8.5725cm" style:rel-width="100%" svg:height="5.0270833333333cm" style:rel-height="scale"><draw:image xlink:href="Pictures/c8146b1c9fa64410360386fe38c87f30.png" xlink:type="simple" xlink:show="embed" xlink:actuate="onLoad"/></draw:frame></text:p>
      <text:p text:style-name="Text_20_body"><text:span text:style-name="Strong_20_Emphasis">A rajouter :</text:span></text:p>
      <text:p text:style-name="Text_20_body">- ajouter un message « game over »</text:p>
      <text:p text:style-name="Text_20_body">- corriger les bugs, en particulier le personnage qui reste en l'air quand on a perdu.</text:p>
      <text:p text:style-name="Text_20_body">- le personnage change de costume quand il saute</text:p>
      <text:p text:style-name="Text_20_body">- Il peut y avoir des obstacles sur le sol et en l'air. Dans le cas le personnage doit sauter ou se baisser.</text:p>
      <text:p text:style-name="Text_20_body">- l'obstacle peut aller de plus en plus vite</text:p>
      <text:p text:style-name="Text_20_body">- faire un vrai saut avec une vitesse qui diminue quand on monte et qui augmente quand on descendre</text:p>
      <text:p text:style-name="Text_20_body">-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9:21</meta:creation-date>
    <dc:creator>Generated</dc:creator>
    <dc:date>2026-09-01T21::49:21</dc:date>
    <dc:language>en-US</dc:language>
    <meta:editing-cycles>1</meta:editing-cycles>
    <meta:editing-duration>PT0S</meta:editing-duration>
    <dc:title>scratch:les_bases:faire_sauter_un_personnage_version_simple</dc:title>
  </office:meta>
</office:document-meta>
</file>