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41893456eaa79a5e86212e5572cd7e2.png"/>
  <manifest:file-entry manifest:media-type="image/png" manifest:full-path="Pictures/3403de5f37b70f981eee977fb22dc974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cratch:les_bases:gestion_simple_des_obstacles"/><text:bookmark-start text:name="__RefHeading___gestion_simple_des_obstacles_reculer_1"/><text:bookmark-start text:name="gestion_simple_des_obstacles_reculer"/>Gestion simple des obstacles (reculer)<text:bookmark-end text:name="__RefHeading___gestion_simple_des_obstacles_reculer_1"/><text:bookmark-end text:name="gestion_simple_des_obstacles_reculer"/></text:h>
      <text:p text:style-name="Text_20_body">Pour éviter que le personnage ne rentre dans un obstacle, il faut le faire reculer s'il touche l'obstacle.</text:p>
      <text:p text:style-name="Text_20_body"><draw:frame draw:style-name="media" draw:name="0" text:anchor-type="as-char" draw:z-index="0" svg:width="12.911666666667cm" svg:height="14.737291666667cm"><draw:image xlink:href="Pictures/441893456eaa79a5e86212e5572cd7e2.png" xlink:type="simple" xlink:show="embed" xlink:actuate="onLoad"/></draw:frame></text:p>
      <text:p text:style-name="Text_20_body"><draw:frame draw:style-name="media" draw:name="1" text:anchor-type="as-char" draw:z-index="1" svg:width="7.14375cm" style:rel-width="100%" svg:height="7.5141666666667cm" style:rel-height="scale"><draw:image xlink:href="Pictures/3403de5f37b70f981eee977fb22dc974.png" xlink:type="simple" xlink:show="embed" xlink:actuate="onLoad"/></draw:frame></text:p>
      <text:p text:style-name="Text_20_body">https://scratch.mit.edu/projects/126432293/editor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23::37:10</meta:creation-date>
    <dc:creator>Generated</dc:creator>
    <dc:date>2026-09-01T23::37:10</dc:date>
    <dc:language>en-US</dc:language>
    <meta:editing-cycles>1</meta:editing-cycles>
    <meta:editing-duration>PT0S</meta:editing-duration>
    <dc:title>scratch:les_bases:gestion_simple_des_obstacles</dc:title>
  </office:meta>
</office:document-meta>
</file>