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4dd3f369a9f893594cf4150f73ae23.png"/>
  <manifest:file-entry manifest:media-type="image/png" manifest:full-path="Pictures/d0c4eebce7fd4a3ed0dae35409ddad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jeu_de_plateforme"/><text:bookmark-start text:name="__RefHeading___jeu_de_plateforme_1"/><text:bookmark-start text:name="jeu_de_plateforme"/>Jeu de plateforme<text:bookmark-end text:name="__RefHeading___jeu_de_plateforme_1"/><text:bookmark-end text:name="jeu_de_plateforme"/></text:h>
      <text:p text:style-name="Text_20_body"><draw:frame draw:style-name="media" draw:name="0" text:anchor-type="as-char" draw:z-index="0" svg:width="12.911666666667cm" svg:height="15.266458333333cm"><draw:image xlink:href="Pictures/064dd3f369a9f893594cf4150f73ae23.png" xlink:type="simple" xlink:show="embed" xlink:actuate="onLoad"/></draw:frame></text:p>
      <text:p text:style-name="Text_20_body"><draw:frame draw:style-name="media" draw:name="1" text:anchor-type="as-char" draw:z-index="1" svg:width="17.727083333333cm" style:rel-width="100%" svg:height="20.32cm" style:rel-height="scale"><draw:image xlink:href="Pictures/d0c4eebce7fd4a3ed0dae35409ddad5d.png" xlink:type="simple" xlink:show="embed" xlink:actuate="onLoad"/></draw:frame></text:p>
      <text:p text:style-name="Text_20_body">https://scratch.mit.edu/projects/322845546/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9:36</meta:creation-date>
    <dc:creator>Generated</dc:creator>
    <dc:date>2026-09-01T23::09:36</dc:date>
    <dc:language>en-US</dc:language>
    <meta:editing-cycles>1</meta:editing-cycles>
    <meta:editing-duration>PT0S</meta:editing-duration>
    <dc:title>scratch:les_bases:jeu_de_plateforme</dc:title>
  </office:meta>
</office:document-meta>
</file>