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le_compte_a_rebours"/><text:bookmark-start text:name="__RefHeading___compte_a_rebours_2eme_version_1"/><text:bookmark-start text:name="compte_a_rebours_2eme_version"/>Compte à rebours (2ème version)<text:bookmark-end text:name="__RefHeading___compte_a_rebours_2eme_version_1"/><text:bookmark-end text:name="compte_a_rebours_2eme_version"/></text:h>
      <text:p text:style-name="Text_20_body">Créer un nouveau lutin :</text:p>
      <text:p text:style-name="Text_20_body"><draw:frame draw:style-name="media" draw:name="0" text:anchor-type="as-char" draw:z-index="0" svg:width="" svg:rel-width="100%" svg:height="0cm"><draw:image xlink:href="/home/physix/www/dokuwiki/data/media/681eeb232b14710f2e7b03b2be77f523.png" xlink:type="simple" xlink:show="embed" xlink:actuate="onLoad"/></draw:frame></text:p>
      <text:p text:style-name="Text_20_body">Mettre 6 costumes à ce lutin :</text:p>
      <text:p text:style-name="Text_20_body"><draw:frame draw:style-name="media" draw:name="1" text:anchor-type="as-char" draw:z-index="1" svg:width="" svg:rel-width="100%" svg:height="0cm"><draw:image xlink:href="/home/physix/www/dokuwiki/data/media/bd7401e8a0fc8683b8279e70381df723.png" xlink:type="simple" xlink:show="embed" xlink:actuate="onLoad"/></draw:frame></text:p>
      <text:p text:style-name="Text_20_body"><draw:frame draw:style-name="media" draw:name="2" text:anchor-type="as-char" draw:z-index="2" svg:width="" svg:rel-width="100%" svg:height="0cm"><draw:image xlink:href="/home/physix/www/dokuwiki/data/media/ae30a6336ecb20909aaf0dd249061176.png" xlink:type="simple" xlink:show="embed" xlink:actuate="onLoad"/></draw:frame></text:p>
      <text:p text:style-name="Text_20_body">Et on obtient :</text:p>
      <text:p text:style-name="Text_20_body"><draw:frame draw:style-name="media" draw:name="3" text:anchor-type="as-char" draw:z-index="3" svg:width="" svg:rel-width="100%" svg:height="0cm"><draw:image xlink:href="/home/physix/www/dokuwiki/data/media/6ae4d2445eb6b3622387bfb2a378f7c6.png" xlink:type="simple" xlink:show="embed" xlink:actuate="onLoad"/></draw:frame></text:p>
      <text:p text:style-name="Text_20_body">Il faut ensuite partir du premier costume et passer aux autres toutes les secondes :</text:p>
      <text:p text:style-name="Text_20_body"><draw:frame draw:style-name="media" draw:name="4" text:anchor-type="as-char" draw:z-index="4" svg:width="" svg:rel-width="100%" svg:height="0cm"><draw:image xlink:href="/home/physix/www/dokuwiki/data/media/c9808e4709e8118f6d85ab6da56456eb.png" xlink:type="simple" xlink:show="embed" xlink:actuate="onLoad"/></draw:frame></text:p>
      <text:p text:style-name="Text_20_body">On peut aussi faire une boucle :</text:p>
      <text:p text:style-name="Text_20_body"><draw:frame draw:style-name="media" draw:name="5" text:anchor-type="as-char" draw:z-index="5" svg:width="" svg:rel-width="100%" svg:height="0cm"><draw:image xlink:href="/home/physix/www/dokuwiki/data/media/8b7d011e28719012ac51cf81a50d65ea.png" xlink:type="simple" xlink:show="embed" xlink:actuate="onLoad"/></draw:frame></text:p>
      <text:p text:style-name="Text_20_body">Ce qui donne :</text:p>
      <text:p text:style-name="Text_20_body">https://scratch.mit.edu/projects/86952810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6:43</meta:creation-date>
    <dc:creator>Generated</dc:creator>
    <dc:date>2026-09-02T00::06:43</dc:date>
    <dc:language>en-US</dc:language>
    <meta:editing-cycles>1</meta:editing-cycles>
    <meta:editing-duration>PT0S</meta:editing-duration>
    <dc:title>scratch:les_bases:le_compte_a_rebours</dc:title>
  </office:meta>
</office:document-meta>
</file>