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2a368c8577e956f8115c388d20ce7b0.png"/>
  <manifest:file-entry manifest:media-type="image/png" manifest:full-path="Pictures/e32fb6950b4402da30c5fc7cee12fdb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cratch:les_bases:methode_simple"/><text:bookmark-start text:name="__RefHeading___faire_defiler_un_paysage_-_methode_simple_1"/><text:bookmark-start text:name="faire_defiler_un_paysage_-_methode_simple"/>Faire défiler un paysage - méthode simple<text:bookmark-end text:name="__RefHeading___faire_defiler_un_paysage_-_methode_simple_1"/><text:bookmark-end text:name="faire_defiler_un_paysage_-_methode_simple"/></text:h>
      <text:p text:style-name="Text_20_body">L'objet est au départ caché. On le place à droite de l'écran et on fait apparaitre l'objet.</text:p>
      <text:p text:style-name="Text_20_body"><draw:frame draw:style-name="media" draw:name="0" text:anchor-type="as-char" draw:z-index="0" svg:width="27.013958333333cm" style:rel-width="100%" svg:height="15.742708333333cm" style:rel-height="scale"><draw:image xlink:href="Pictures/72a368c8577e956f8115c388d20ce7b0.png" xlink:type="simple" xlink:show="embed" xlink:actuate="onLoad"/></draw:frame></text:p>
      <text:p text:style-name="Text_20_body"><draw:frame draw:style-name="media" draw:name="1" text:anchor-type="as-char" draw:z-index="1" svg:width="6.905625cm" style:rel-width="100%" svg:height="5.1858333333333cm" style:rel-height="scale"><draw:image xlink:href="Pictures/e32fb6950b4402da30c5fc7cee12fdb2.png" xlink:type="simple" xlink:show="embed" xlink:actuate="onLoad"/></draw:frame></text:p>
      <text:p text:style-name="Text_20_body">On déplace l'objet vers la gauche en rajoutant -10, ce qui revient à soustraire 10.</text:p>
      <text:p text:style-name="Text_20_body">base64_ivborw0kggoaaaansuheugaaahcaaaaecaiaaaczobzpaaaacxbiwxmaaa7eaaaoxwg_bl3yaaafzeleqvr4no1axuwcvrsenwf3ywgxvnapaqmiqucxkpzkk01de42kkq8aa8zywnsjxihvppjmje8mjqq2avestwolra22uszs1b_ktopuuiltslnaxfz35s74sxezzs7mzuwpypn5srm5c_fcc8_57rlndjpk_tmzw2xjjzgxxzxylgaz2xjceespyzhlqbnfmufltpqsjjav3zs_uszxgkiiwo6iujqmtnm5vbu2u5sm9kyajf8ais0_hm0lrlrey5y2l7u3vl_gicvxb0pnx8vwvixersjqbcvjimzj87wkmu11rhsb6nmuwcfhfjl99trpitf0lu7nuogshcqyl4lssounzvesa9nznkd7f3rojivbnprsshw7fv8kjuygh2o8wtiookivtwqgl_cnlxfbngwqb9hfbzeyjjzwze0olsileiruuqv9vk7wfau4jlmaoaxlspczdxqryxyv5lrlk_ah9ynjtsdw4y8_n2tu2k0at7cmhiodng41obq80gasprennhli34igir2vosxvo2_upz5xullidnskcwsddgeededryar2gd6uqqfqobwmxpfzjr0xjqyrbjkcohdhww_04wmwwqtyajruiacjhiquu0aol51ufdjyxd1yvlygisfvxhzgsbxshzjmhoa6eoluvcv2eash86e1shprr0huo55nvbzo8dgde54k19u9u1lzcyqn41cfbim1jokcaqftsqhpl_euzvw7or1eo4o12aas15t6y8vlarrnrlekbbzovlhvh5bllz6sq3v02ozob0u5wkuljfnozho66_x3rme6hfbtqzcotsnu7u7u7e2tqamhl1ntu_39_bq_mdagjwp7nnmyj2_rpsm2gnnx_crovkyai2ows2mqf5swfbuxf_pupxjqeiodi11dxa2trsmji_gpdq3jtwrz9xclrnmfl1ovm1uwypkgiawkhzff_1meobe8_eetx1quaras4ccshaavpcomiql7dpd5g12ycuqelmyk76xl5blb7qyposqpsozo6fcng2ladg4oyieu4wzg6btxrwxkyjvsejoxz8syrailqcmiklkdwbqgkbl0vyxcmvdr6lfmdepxohmp5hbtfruwvauuamqmweph6_x29ptotggnbn5n_h009vsbd2vyautsbiyu0o1llfbvdqidmwjqfsrhxias1uqykutxttrghy9gr0ygy_synq7jjqzcfpi5rs62jd2vqu8zjel0kuyrmzjl7bja0v_9rz_d0zvczpzjztwudckttkhbqvz2srt91wyqc0q99opgtzl3uxd9sjftt7wssb_9nileru5t3fvo_c0ksqhtjlalybpilumsjwgj6ptf76rmxv1zkpiltbim7dy4bpp3yfc5hfaxpake5kcfwjmnok7ajc0t6mvcn52dv7uy9prn1fng4rf1e5lunvzzmhktau2ju5m6c6skysjdkqqvuy934syco4a7doax3bv06zfo4fff_6bkvw4anjljfmvaagvqysklg7uo3y3xyzd3f_o90nzs8skz2rrb41extl1cwoc_wqkwf5_tkgmlyv0a3a9ay4mp2f_rwomiyqcjbl8tlcsled5iwyxd8grc1asxikxqj_pqcterma5ocoy9sc2zvmcuhwj3akv3tnyxkyvsld8xkfrtjb_gvr4mmi4rlj_smjza2cnz_zoljoargklkqwnihebt6evtio2axalkaug_kwpl1hovdrbr4_d56yczhuo_gfvhoagsp5djobs132qvdvovtwumztlc0gpyphnxgof75xot97_yaweaiqbtrusyoaozdh9z4gag7_vxi5b_0iznptfdb7iem95hofgm99nm6_tdi_fv8i6uklubm7_teew0ny4v_npbre4vpqveclux_vyybsengbz7ffsvb_ja2sziegq1lms69czvk863enlfsq4un8evqe_a_x0yzfoqsv0iaaaaasuvork5cyii</text:p>
      <text:p text:style-name="Text_20_body">On rajoute cette commande dans une boucle et on obtient :</text:p>
      <text:p text:style-name="Text_20_body">base64_ivborw0kggoaaaansuheugaaajoaaaczcaiaaad_ppk_aaaacxbiwxmaaa7daaaoxagilj6jaaazskleqvr4no1dc5acxxnu2dm93xtk6o6enuh1j51eslwkuwewkagihldagokkayrlo5stofaqykmacirylmolbiikckhrka6vqgjjsoqiaxivy8jiizbaianphb6n0_nod3t7uzuvnvyzrwvnzftmzmufn19d7c329vzd01_f_fm_vv_0a7dh1giakg01b0iesrcoqskiz1vhzdoqkjiz1xbbz2iknbu1phslxrsucfo6ytaggofdydcci3ekz3qmm8mlbndnjrba0crz2chu5gcvlwb6ipsmdcworkrhtercw3wgh03k5cevleqf8bwvzm4dujjnkdzs8rzq8rgcvvmqccequresapilduwol3nuc1xexaxgx8c4sgbfeabz3ojcultwh7c7gjzlodd8nm5lsikyk2qmu2xt38g_knj40r6fhcmykxfmsjwiocopeckoxyklitwgphdb4jdjz46dxzjvubros3tfhnbdfw73zq5wmupraraj071sn0f4v6dsvkyqkiqimuvgn8al6rgpyju2bn8k0kgeqmaoxqdpbltonohjr_hrxgury_1zq6zfk20uc3xjvusfnapzasthyndh8rji6osykxuimq5ojuwzqyrwqb0w9l_kcmfxfsjnsld2iwcpssefx8ir7mok29ur5mytdb9kfn4ovpppyyf_eju_inoizyflaorotqbqocmnfioya_g2dwo5tk_mu16k_vyncyuz2qmdkzazsdhb6_u6jso7vcobpehtqnaoirg5zxs_rglauojfv6eyzwnzg9rvaqfby62dnr2rozqx5w6iwweuzqlw28ojz6uuz0ai1iwkwjziatmux3jnmqkuvu2iloimtqjhnk71torn31ztkw91p0rcebqybwb0hgzvcrmzq4kptgq3gdbac2esijtjda_uuc8tbdm_pzohmu1u67kamrtzy635z72dc7tax48iz_xd78htzfhaumejntslgsibwbvdnxwvzzyiqc3c2e_lt44tx4vlxxkcuszind5z72qs7tqx88owyhhm9euhr3kvigw50arjsvpze2gfzwifvndempnhy_fpbjy9pjcmsiqbqmgwjjwbvozvi0trfnonx4nmlyktpgxawubyo4pahdwm5gwsqjnu5g0o52cjducuzmtbtz7vfferqvu_89cxfkielxuz3zixiztklsoa3apzzpb6ukd3jlg66i8g_x098rwmfgebdy1jymikgicoftb_iahk3ti0pxdkdtrcripggrstw17o1ngcvxbwqej2lqubeps9vwlj_eecsgxseeyxxflwcdku0txo9moq_olhwblohnzw6u64hshggxzd1q5k8ebbfkoyswiuqokojg_svvc5psrgkblkg2ljjdfpb01sl6yhpoguhsqktgngqnqgkokpkrcxqav448wlw1el0pjxrfnre_uboep3ixx_o3_9aqfssgmhfvf_ykmi2whz0okfllzyxpfaucsxlcrwzkxghitkvqdt29udmrxxamti4zhltqqggev7b1v4i5eag3lrqa6py_wddlwnn_wmpsugmrugmdboixp6bk2cozjd7yyiekhk3_6s5y6w_bi3sc_nw7s2_525zpjeh_lpteijhdohf2iym7wc0n5dts7cwzdppyknq_efhsucy_zintpn4pqv0hj6uaa43hobsolmcaa_ybwhk_ak_qt_ifbcukfqqmm42ctpn0k1ylt1jcwtgwobbhtbmzncrt_n51udqhzrmsc2uqanqn9ox84_rywhkgfspkrq5odlxrar4joedosnoamejnqytlzachoormexjfhxc4nfxkexkydtrpfrsfshfzirmnmk_mib0ifp89pf6xmfaxzycrjw2kzoulxzmmjxdvzxolaez2gouiqw_q15uffccalxfvzrx4umtkz8lzwogftgiafflegjqhpzppwizqnefmog9pqfunuv_fee2mbijxqp35fnbeormny0dfc_sko5y9zoavxtedfazidhp4db6b8i0pmeuisax9i0vabnypk4zyhvpaxnewdazqlvysqhtpa76vnilg1yo_ywq4yhu9fzfdomfngxrngjzntst2f0so7y6agowcwo2djdubwvavrf67o8u6yievqcaktpwcxaufjpuw04npxyknjznti5dmubw4bc5exhmtta9kzpdj1khsl0qsdzvrl_ljvxdn7x82iiqio5ggguz6rjuusnzeyr_1iy0o09f6ucvra8orstfqnwmccxgkxey5e9zvvpfcijtg3kg1l7klm5o4ptiszcrbi_dqe5cburcc1xvgeb_vladitewelvpqsydjcfchhvnwbdiknbb0sejfi5r4zongd2rculq6anqsrqd_lgyzuq_jtzhopvenueybmvr8hvur78ab7dywgzahpu56bspjpxzuefz2ndqadbyaxq_2s00wdmf_sqac_xr5zgemknjtbzgpvjs19qe2tspktf6shxb9fgkollg0zzq8gnaf2a1xmhxt4k0uyucut93181ayfarlvfwabtkzkthkp4tqqwygcvhj3uasmezmvz_nbzbamog_8qemlqw6o7f8es6yi13mj3sok6_ryjhp7velqxkxflgginh51u_c9l8_3jwuugeenrhnggx1xgjesybczssiz9zqw8mlbtbs_xaikrrgs_v1kgqvg_yim57ytzjhqzsrrp7co7i2iqoixl9s3ntwecviczizkildqtcgfpbntscpqeyfbwepf2h_uziqlv1bmizwnnwuyp7j8hfqenaj84lswjxcndp71v7dh_pobvzce65_dtd_c9vvf7jpgrvbye93kgfymvnfvuolzljxqpvgzrk8wwi0c0qmjt0jsjzi9bqrgu_cjbumjorou0sqeuvinucqzgnap8r_yorjcry1eokkz_qqnlx07roy4xjttqlljaxapbcihdiz66qeo6dzwxgr0cf5e2xiclibworxzuejzmvezkyzgmkf1oiqfokit6aef0ustliqw1bhy7ksxpcerneirwbqijw0gclovijsdpzhw0aaavj4watbg0mz6r2u4znpdut2ykyiqhmomiqo2ktgkdqurxpnn1vll_mimnbezzveph0c_4fkquxkxmzwgxj1yho9siice4zg5vgmd_aas1jnw2z_ugcj0llp6uv4trqlchtkuqqhjk7roda_i6v4_9atyrsgialjvphkridbwrov4sdrihqywyjauqzchzaweudov5ysocuglcdm_c_yt3y3bzyurduyd7aw3rlmiv_utxhhnbrsdfkn8vl5mtgnts22s0sqql1gszobmylzxvotct9uunflgvqqbc3ozcukqljcqf1w5vomo4wtmmfrkxoqgimffjlsxzra1kr2py9nxzumrnyhjsj9x3tkeoxqevkdosf_svvjixgabqkheazr5y_awiwoxfn5efxunzgg4k2dfvc1svvlb72x5pfor_pgg2sztizlr5bwzddmzwyutj4rb5eb_ua0sxuikuaxfmjilpstxmuorqtqwjdxgn_ldfrts4njq3wmgm0ymzpt1c0_xtr9yiceew_zq5x6s1c1dugcoz9d52nsq6kvddnzlyrvl59veob3vv5rdjqgdv5gqujlzunjzg822npxpqu_gelm1yzdneyapmgmrsarqnh5sunsam_mm431jkpnavhzzdslj67kueep_upcuunhqzoofl2s21gkhopksbfywizxcpmecqy_lkiyzpejy5gwh5k7obm5ubmlpra_vr6urg70_dfbee2f8yt17op3ozdkk0vfhobfv7o4vp0towsdyvsommowzhdmvymipb2dkhx2my8uyzh1_cpgmozkzf0_anakgtno8ymgjdqjcale5bxjwbdy7fbp4yav6_nz0cbqut3xqiyxl2lirziv50do4eomstefhvgntpshaodfia2ciyznu1ty2njyqinl7zp7tw0c_ozgpqpc8t_6dzgf_ffln4iawqdt2d5kd2_52n2dpv_3ndnjd8ktj2z9oerzc0t4_oxnyzkiehrg0ijidhky8yqxnoj13ywhr5ex6dcv9nwojd9w5zfv9n_ux1j5vgfvjp3b33heh_ftrrx9tb2_fsmxlpk2bdix07yedbx566kg77777hhtuoivxlgxez9l9m_zs1afevsvr8dmylrzuta_ceobg8amgqpgirwfblpbwzdu3ajhwclw9pzzz9_qa6kag2jmek4xik1pefd0j11ifjpp3bvjjjggbdz2lvhg_pywbdqnl7exfp_fcfohjpz6z3p43k_iu6bxty1ncxjcbrfakrigaha2ox5lj944onozvnjwqixmi7r1q1jxqohs9s_sm74j256mx66zn9pe7hzzksdg77cudlvik6mwaczcsh5d3f_knfm4eyvlljixu2x6u6z8altodgfmjenhikp2l59oy2hxdlffvlfic_pykuhcugsgc77vjwzlatsjwahoxumvginfzzdrpknwvjtylbc6wtqpxphaocp8e2obct2dczhitkedsclpwgmdkr5_oopi90crhzxapmpnxhxbwbzjvwohuyf6rwzht67xcw0t86eizpbidcwvbezerlfrsovj_9y6fc4via0aseeuazl2_abcpuqertiyaiwjfmy6vutqg0daizt6twr9vuhl97qm56e6wwxs1q1_xtjqp_m1s1wrofpnz1orip_xtqd_ibxqenzgavna2wdcicywczqc9xijmidrdt_dl_y69d7b7_u3f4g5rtwepo0vtuyzqxc9kppj_9_9fsps8yvdkhnylh9lzatlp2raeqnvetmokitomq_f4bcwh8ajpic0opznw3vpzjczdazz3wsx3_9rreulr_pki1xux4tq4def_0_d93_kcgtwwyuif0ivmyt3wkmrprcrxpv3jqj3sg13y1ecl87_c_oz9nvfrwr9x9o11kzjm4kc7zt24gwzftw67lypxpb2agpjloudv0d4emrq_xck5pmc5pjxgmbwzbqmzikofkbcal7i4japjswtctzacmxdml3bsdfksrxaus4m9mvtp8qum10agy_aty2oirp5_11lzymbfmkfpjerifczbx_oifiyz9usdtresyjkw2n7sdhjca8dagl4cl1_9_mlv37nmxig9ffrta2uklp_gjl5jgmqmtz6ej8cstfh6lhjxyfle5spzsbg6lat7tiiqhgf_fjuewwcdygnbl5lcipud7fwzw2z2tzbj6zfqeqmtm7_3uk_lnmfo4njas_zolwz5i8lngzbchxpey_ildsy725s3e5jmm0xtwq2xlpwqzvick88gybg_jnzf5ivvj1zdxvvk_mmgm0xswtcvxzrfnovejh_e4fr08butr_fi7tfhlo6o3bjpiythqynqjqcyfdyiw_xpurkx_wwqhuvtozji8tl1iazxp0m1p7mdhqjprcquge4ssktkgs0qk_ibqygjvdsrluibqygo6dqezepdcyximdezftq_eqdnfjy_kh850mshfyotrq_igh44fojoo2eocw0wvpqbiadlgrjzhdntb_sjx4qvq7avwmvxwvvvvtadh0jcg1ssgg3nvhgfv6krjmwefeqr6mpsoqfvcrsg6_obynzosueri6n1jgef4fq8ihg6ddh4qguhxiogotn07ttiqwg4ph9wrocxo1nuxfth9pqr_mzr_prn6bxnunngqsnwfx4wsm9uqhumolvcmy583sl1vteyjpkyi9bxosjvul5ye2rtbcemx8zxhxyzxoszqd5wfwx4yky0etmxruflepppbnnd9zxhi5sicge4zqkyiclnayfh_srtku0rhfjubk_68cdkyzapweamxvkxrcrpfcf_ytdbk5nn6mpy3xtbwjvz32hkcqb7niyi2jkcjla06xvqugtdncimkx_cwxpygsynvhmiqymkknovfijfhvnd60ttyvldffskulsue8ikurhmv_wpjktafl3z8xh0nunshmdswedf7avpmbn1g7zivi0vxcsmyxflhzkr576nxwreosgskpn8nykz1jojqxzwz9bzc3it6jndduzm_te536_n_mtirts3usidozdwvdpk0isywfxsjn_cudyhnbdogw10xagyapzfwszbrpk3c9ocgcwkiigxnpev1bmpf4sua_2eru77c8ybloczcr9lrvhgjatrxej6emy75dyv4fxyc9mcrbk4snnndqzldr9k1rlsyqhwifbo5_s1h5azhsw1_bmlmrkir2ll_isz3z5oajqupi_93lfzezmxg63eem7uhghode909u5c73aio6_phj4h1nwzyahpdg7jkzzyfgsbr3qmjq1pwxy_jafmo3flnqybshqhjbteuacntzdztwrz6kwcroospjlnljkffaxoybzlwzgfpe8mljdjnjcnokm2ym0abstns0zeuovfwy2gudto4n0xk14vzfzif6cezg7siviir5nuv8w16txol9tkmnnqstbqdvo0cc5ejh0vzkngyoumnf9ckbtmscxgisjgidykquyhimo0jiy3eiyyszokiw10ky5u7arvegiii6tcxnmgk1lhf_xurkwne7qrtyepwg2guxbljhax3fyxfth8ptknbonhwj959anprulwmmcy2gi2vcau7qks4nexewagcihncngpb0sonxq0mfcnmwtcoznfoinjkc0bii3vk4dvt4c7gtdsh8ga02h4hym6yve59ski3sb0t2_nidp06hk6zk6jtftezh1diwbot6e19u0zx8wiownmcmaxma7mt_wn6k_l_ql0jqa4yq5dv6okgdfp1uaqpifjvdy821ycempnmqk4hmqoa2k1lxbbz0hnoyjw2d2r9ptk42evdx6ir1tm0gpwvnmzvdciqfk0eev1ca42eyf7ooh14c8nokypwmacxgkx42z_7bjvd5ncj46zcydn5mbqqt6ln6kae1ye7dovr_hgnvctyxfff4lyhhnykgr0anzlslggl3ouptpmomwsxh0i6oqrxkz_wvo8h157t2xmxnuyipbhvwnfwcztymqhhuxosumy8vabyy233k2vilzpvsl8owy6arhgucbgsn7eq7_ll7v1n3uv4xde5nm_twdvurqrr4aafnzrw_uzn2we0zs7nv96vt18owbmbsxyokdnos6d5g59bve131igxpd8cxiis_l5esswojmp7mvengpzt1qlv3ul73tchijfzlxu1s37r6unr9jyt0bpl45aanr6pcsribyqd6vbpkwftcfkhfv6vbfwdapcvuluvg9jwquxjtukvulv3clvfwez5271njs1eolybztjp1d1i2p_joankwvg6vilg2qmm6ikrpyjuynnjostxapt22uz83k5hdkdkhpr1q1bv349zd9jkgssyycjuynnjostxaptgyv_ymiaaoaeoqqavnd5qtqae8n6rehonodupsveo2k_vvrbnm6uzmfuc4spxkv7nwranqm0d9js5ycmiina4hxtpk1auv5bba7ubsjzk5l_uba6zelvkukol7wv5lo1z9pqyftrnt2riqmqtxbd2dl57733mk8b8myuy5wqnfbesp5rwiiz9mk4sdbwhbsh0xdkt33w1rwnok_3asiaapwutw8brusshkh_eskgiakmms_bxpvsiezsmxdu072am6a6bogxee80vu_wisgqz0syackxy6y98qzxhyshfqmskqyrceasdxvgbt6lnqmlzto9gjkgmkg3qvbkltdszuetmctwtcube6iwipgsz3h3zlshkxyizonjvejdtbfpxvuzum0gwyenhcyeqd4tyrycxbhr0w9hi3_v7tmpq9ueqkwfxzqd5g5lqlqxueikrd5hk17vlbztctumwjqtjdxm3eoh9ulv3ci7nyk411gxwddchblbpsnvelw38e5nfyjrgcovnrnvlfeeuvu9iw96vbfw7pizqoeies7r_envxhqvsovd3k0ekde9qh6fdcymcfwihhdhr4_nsz6r_tlrckzwd45snbd5y8hvmrpnfr8ra9f3p9xmftvxf2_vl_zhzerecomcmt24uworhrwdna_zthl9jkbl0xc8_917yprxftvydmqdwk7ph5hs5cc_1z_89k4btbd8xl5m5dmeujdve_ocq5jf_4al6fk9toit6iw2edmz3grgvp3bwgma1wemjnhwmvfghjtbv_eew49ywsgcbuiyoplto4zuejknoazqt_spjd_5jcnrjsyccuiuoosze_mnou5ucw4iam2er83_y3nn_joekgsqtrcboal8nmeeq4jly1jt56uzzv0innnirkqsz9egd_ounb2883cn9_ce98py3jy0k5dmnxnzefod0lgwmt4zcx00mizl2dvkltat8yx7jyxl7hhrwfui6s4cjn5oi1azjyz2_wouwwxnxttaqiguxqgyal_9v_fsjzedicszyiapkas9ie0kpe_35m1dbpcg4lljis3p223kekvxl6npk5ezl_vpboi8ojsdjtxglrfzzmrt1ymspi5snv_wpurxwixcyom8jpl42on4cpd_9qlhh_8hignz5jk8yooy2tdvb3pm_scy3ouofsiblapcsgdviaszqhdswvui6awq_iqyyuqopircgi6zlzk2oxrixv8d9tumzvmmkggaaaaasuvork5cyii</text:p>
      <text:p text:style-name="Text_20_body">L'objet va défiler sur la gauche.</text:p>
      <text:p text:style-name="Text_20_body">Lorsque l'objet arrive à gauche, il faut le cacher, le déplacer à droite et recommencer.</text:p>
      <text:p text:style-name="Text_20_body">base64_ivborw0kggoaaaansuheugaaabuaaad1caiaaaby5_xsaaaacxbiwxmaaa7daaaowwhhb6hkaaa4juleqvr4no2dczgux3n3q3uuvrdyftacai0s4gylceggy5isrxvirza_flelj7zl2szshcv_hh_in_1ydujyisozylyspya2k0iozsk6dmawrmnybbndfywcicgylowuzm7vv9x39hsuevuy6znp2tn2_t37dd01vf_ugxb_77vxvxhfw_traeqrah4up3aeeqpepbf0qqbheh_rfbemqd9eceqrb30b8rbehckcwfvvwnrqmlnhjfuarfukqmrarwr5cgljbygxrberrbkvorkcafoxgj_tbg9klamhx_l4rcmdf_oqcyy1gdeuallplypbgeyfpmm92dmi_qnqaiiqaiiuqvksy_lqgfnhhiib8imrfjzk8xepcpcqz2yizsi2wmkuybv3ow9u5jeovimvwjeykfmj3uwca1tfeaj4wmlah3zcvolrt9dlaervbkookefh2gzy7pr94aq2txg0zqeeyquynrnva40loeemiz_bevuumwtgc8euakeujfe8dy9jhcfo7ocxxmd0_pcbxndpydiqgyyqngh2liqot_nh57y4gfyibgdn18na3rnedmmqnbmf60vimlb1cmmxzp_moiqcmahiyhn5pkeak3rzoxrod_inwxv6s3hcdihkc0f9ts2uexjf7n9fg7tfepozroslp_anqi7ujswqdrp2b_y5wskmkmv8ohsusr746ob_8adho9dw2ooyc66_zy9afbkdqnsh80jr2th3pr7_8fiboprladndhrj_cjprpmygeqsz60s9mrq1ionnn3plt_mfqlp4roxitpxrbdo0qqpbak9kftwhbj3w16cpcblwoknu6ejawkzwfjeix8kcedyndmbdmoltcedk9d2ljwcqlxsqw7icbidvcap2pv_9y49lyegdbtuctqq_gdjgvlokvmrfcpzkcqwzshgskb9z2ni50lywuuck_tqxt_easpauz_6hofkmuzm4aazqbssmxy6ojgljlbrkykm_mh19rb1_ptlssnreyouv9urqxd_vqv8sfrvaercohmsyfnfer60fe1n_rx5sh9xs4izzmfgtjwccazmjsl1n2xbsofyyoviasmdrbpg62kw1xm1q4i5_feerfcmhybh_tn5hzjlhltd_yqztmrq0vvpmrzjaihlzcdkcbjdkix6684fksz_vqhhz_nnvlcdodb8ifj6nk26izvlbanuamg_aiihstyl2_jplqekt7xvcujogkqr6mupafv1_cqzzjqhsfuggnvtzhkrzhvrxokmeeo4exoyguecv2rj65xugciruk4j79rlt7_ngjnr6gisn_e7d6mgfrpxl7minlm7tacwipzanjdugpapg8ol_mqzt1vkxjpn5eqtxj7s_qiptqcmwycq8nv145dg87gspafljzuirdocxo1ffekglo4igicfu_nhirmd1msowvzzjvd_e4_adbxfrbrdqbzxuvmeogj2eqr8hcwspk2ps_faninfbctdkcmntjjgtousvq9m9ksokxo1_fhaeedsyp3phxpieb6u6_rfbkoqnxvyr59qigidjqi35i4igylhrs_7ohhzmy8u6jtcighrjtfjjmv_cay97hvq_x3b_utj9cqz_pv7w96sr3reeqyqhwvzrd7u1_ljqtmejb3os9wn8kiiidslss_5ybhvlziwkmin2ww9_xwcsxaft_feerepspab_5nmiahjhejy_7hskgyvze2rrtuannxe_f9kcd_kaah5y2trzse8uzoeifjo5e9f_2aqh5lsr_rzj4uxwejk2z0nvpr7v4b9xlpxs_a1rqy_qybo_iqbixyr49uf4wpotzpfx1iqdqe1jdohvwf_izafw8sil_wvuc5n_2e2jf2nt4j5wmm3hi8e9tnap0b9ihkgt8agrn_ul7ng8e7wolexzcihom6_g82hriwtdmm0c3aj1afwogij1kelxh7kvdo9_0k9ln1fhqzqqkrpthxusk2tg_jpknhbjce_x0uk_16_ha9ygkzz0d2584g7i7uchuzwlqogwnsx8fdka7vpzjheeqsykg3_08z3ntujmpevrjcczzdfjmocs8fp0pbkvmxa_acuo_voejeoffq_bs_c9uzzeeks28ouptiijk73_ya6xwqshs_u20bewjzm6arps3ocjh8spwc2t4wc8hbazuxz1egxo7rj9epgew0uy_9ob5s6veqspqgqih62jis7cstvdrtukqmstnxewh3wsx83e1g6a3dt6dqyg4egyeoecghbm3rbbkjqjnu7v4yoppxk1voajgia1rzh_op7danzwmcafcz2hioigia1f_7twazitmttcfamuqzf6enhf37xergton9ozkt2fylmt8w1qbexqscr9f1ff3mcvv7cuf7rbdgr_fnsqjuyboaik1joi_6uvk_xra6rdzdhlgleu3pkkxj_meqfb4aikfjpiu7xz8knnjnz90rp_ufc4oy4efw7gldnv_ysnchqzbcuptj86o_z4z69pwtadvqdcyciwa4jdvg5iaohaljsix5qymdqdpnkrqec8wm6xpiqsfybhocsbz3ni_cvunuiaisc8_7e1pw3xxp6_07n8czbtic7dvywgpvck9pjyqaqrkhao_vhka14ysu6fswpg104gd_cgk1ri5ojghs_es6_zf8ynrwsr4pxpyxhzxisqxtoeujot_r2lykkv3dyowfx2hj9rqai05e4es6qhdfks1agcpfg0eqjdg8_xgwj_t9lqgzqmwo09cg46yge_u1c_rlckpihmcalhljrkw3susvl05e_ileejbqsk49ay0sqzdxw90fb3eb5phjgvcjq2brnu13vxtuvguspvxptjscj5jzfn_rjnovhzp5efa_ue4bus9slf4cqrckenz9se9jm3l0awrv7l4g0nbhrflqsixesormkir1mgmkowzknuda1vnbn_xffoasklqqbef84_6phsyghfzlaptogoxuwlcl5wuyahbdz5agl2ioggyosevyqsoigic_cfdhsrpxuvyzgtojrrnyz7dhdpl3cq0cisai4qq21jdzuuvz3leervck_kxk7o_zv7dcfksxhnz10d1badbbvhcuqreuqx6rmowf62deo4qgcipuv0hn_iop_xnvkiiikfl9igx441_8w48ceu8snetlt_50gxhkdfbdg_uc1r67u58fimo80e5df8rpa1qtaiitt1zdeaspfh79eeymu57vtsqxeb_8cgy3f3wrrrouisrcink1meduqdxpqx_pjtga3hsciega_pxhnrnmm9u1fyyfwephhnw81mawhqkuch_eybfbkgrarz_2pzeaia9_tmw8xesg7inzk4qsyxpoajnuyfgrfjemgibinedxh8hvimszrnyp3d1_s1d3a1zv3nvg0dokkqbz2j_jsbivvha9rl_cwkaykco5q1plikm8bezbpbkoqhzvz3ly7qv0efrvaerapwxh1_v0bdzj0vkohbdb7lx0gtauigfrrberspwhh3_v111aie7qvbhbu9kvbjgs1zumoaueefrvaerapwxh1_12klyts7qyka5oz4ldvwpd2w4ryu_a3guv036kmiiqbi1yq4x59zcwxi0nnu3x9t9lrbveyijknyjbpujiabqnjylrx26dldttmuru_qbogulh2fugagri5gjkvwtrvmptvfkcaighsh5_xrmz4czqihf54aansyqh0n_3ao1hxtb22c2hhpjr7_yeo_eproagzin5ts8rkfb2fimqfpnusoai4igowzue7vofeyvotwbwjuiy7qj1gdgaldb_7shacucm0r8ukhxierrj3_kxpuoouwk57im9bg_bpwov6ljtycax7giatfe9_di3uib7_edutte_6_bodtj7pd4cukh_m7odabjii6_6nghm6kmdejh9hep7vwwfjou4tnk9qzcjils_njbh9tjvrsdoipff7o7oo_ulp7_5kvntatjpiz98ffr9i56majyvdujf_s2vy_nydezvptucibmod3_mht4eez9puzu96welptcshrrgdkrmrxuzqzwugtyiorzlosngtn_tex36i4kmn_7_ykgc6bavu4psj2aotiujqxwbgjqdafqjtevzljqmykysoc6bibxay_yrgdkff6zgntdbqrhbsh6hlcgqfroiugfk3v9h1jx74fhal_yewdnw_kmpbl_f6x_eqzo8xfynqzcjten_ohpdxulp8pw1s7dl0jtkekpgwye6c21oozuvsr14bhjhz7oyg71kiz5pbgl541hrawggcipum0hj_ji041afozb_mv4p2qgcnqhli6y_bs4rg6wtbkgdrawaiihsbsj_bgh68qpazakpxdptfl9t9osywnzkepsdcjjgmhzuyszim46wyd4qtljk94eqjnwo9fzirm4w1k7ayx8ocuyealihli5tgqjusgz_8y935txp_hsdl7qyc0afegrahmpmn4unghxfe85oythxyt7deef8jju3_kskuzb6ineav4rsmbdtbm_rmwl6kammcdxe0fo3ttrvqfkyzeusq4n5vjgfkimf8n9eqln26drnlw_fgckoei1irtsj_w7zafs4dsvrkexq9fqanwwebmzpk3tty7vsgrtpncebuq9urhinstfajj1zj6t535tcijup0xgj8l_rozlda_s9usswaha0djsz_vezaj8bwpbkpghsh_enjqqm1cvwvhqwgmiobkf2wrewrpkezxlyss91yqdp9xw8m2r2yc7gtc5pyibjk8dqzdk49cfm_2phpjfmgu_8p0f3jgmjgiobn9wz03iubdswsd2rhvwjqkm9dsurunxojmufzyy8dk4x7u2sb6v3g_ketkqvsyoibozuu8prxaeqvec9ednjimuie6zbu5mvul_imiepm73d61pwbytaxy8xrkpewzz_fmnuarf6knefx_xhhl7gpqmn8f_iwngsj_2yb2pkfkgkiii9stivr_r_bwnc6oljvmisaorxoydpommntyiefdrhasgvaq1mqb0mqihmecp3rfvar3dlij8w1qbexqscr9f1ef8bhncngyihtgbzlsvv9wlcpnagl1tikhjjl763txuhmhgxjiqyfy5obiqf75biicivukutl1gtayclr9a1r73ks7fm_49xnm06nhwmvvoewzpr2ttqyr7ntvebnku4c1zdbtfcqvrjotjizchsnj_2hfpni_5iev0ivxhladjjcqiejblps1gvwywj0wx_bfg361g6yvmlgoy8vwxnsdppd6jagl8hlpw6kmuzxgleu_ilysnnr77swvacvw10ekjfvj3_e4rik5axfajiiurknfguuzrww7suaysbmqd4lxue_1ru97_ekplgwt49_mj6mmv1ep55kk_yu7mlckfegghfljx45ro_nspu2v7gic1bil_snejzjmik2gyngnqt28_5lgwg80lenh9wyyjylizcsie0u10plkmmnjonpzcnrqczws0jtbrkohkor9qukgyzlupdlayrdo0vtbweh2enpjnlumxfjzdl1l3_tf_wcvxr5urxbkilbqzgxfve0302o_pgz_qkfmtakais7nvazkdj0zbqmuoxzp3rtorn9hr8fuqz3nzc1ntu3rabtcj29dmcx_90aqluqn04yx_pzesu_hbmflvk5o9uzwvp46f1bkalfagns4giqips0nd0wrxuzh9wvpy_a9tbk05ld3su7urraiccgwln8xi_ehogdczcbn8pkmnpnqtm72f2pp8ans3npdn_udempptmimghbmxutztbrm_alfy5cpgfohhaipzgjdfcssjbgxsbw1lbdmk6bgxrt7xdffss9dl0k_owigpdx9mfbpta1dmubjnhbxx7lb9f_9a6i1r78h4xweoepd2x7kvf633qmxwfonmndtclm0yacbq4uomts0q5vdjccotucikr248cpf_fnsmjbbpi17qtvlq7wm9vo6oiwoth1118vxr3jjjt6eno2b968admmw6f42tfxt2hdho9_omf_tchrofzy1rjfyfk1ywvwtlpjiaiqv1_jfmlxluijrcpar0t7e3tkj_yp2b2nz2dgzeag2mblylx3x_r_kwiuakznnezryzjsbig9f_xtjtbdes9f6ggiogiibiptlh3n_y8mrsvokwzzllgdrobukt_jnpcrfhvd4_bdpd8ksorl1omxb2tpiszi47ghex00hmd9_vk357rvvxrt2rxjkzrgmaf369a7v0dalbs_g7_xjv3ibpxqpdz_loa4wfearfalqpfz_kl7t8ouhb3in9msijbgctzaoefblebhizlfiyyv8mfdwz_9ibpzsithmvdrsc8qabdu2irjhjq6yr_5jwp_e_emd4inwlsefp_rmbwkkc65ftro7oc6wfaarvakqjhxib_9wlo8fr7bverlkbh_6bo5_hchwbc5gfljhlldozfzlsfmecxmrjs2bbkzji14vouuu4hlejapuio0_o1dy26paro_lxsahs57xw29xc65fjrp7pnax1aarvakqjgy_coeborkipndy_ifbdlwipiokfout9aes8axt0jxzpajncp1vwmue4pldxz2ok3hgjwcir0fil_pllrddnhnlq2n482xmewyvgszquefxt9ewighrewfzxoz89ybnj69iieza4eiq6wubapvlm1z7fusak1ezg38o2hqv6xarhjhk_83qdzecumacezlzeosicaz5hwlwqgvwmjufbt0yogjfeod3hh_nvjpjt5do1ht00_vsciiurfn8eb75zttuojabijnpjpxahl9xm_cto67itqxw6hvs5t9_ndtuglri3ckkmybbw0cbnvrm_eqjzwydyi7k8jcgkc65fuy9o4igfqjh_3sc54cpdf7pk6nxnt_xeknxtw3tec3xyfndxjdmi9ed51_fqlqu_wighreap5oxkng1twzumjawv59y_oacun4dh6tln4lsnvgdfgprqrbjiab_koimano7leoaxpu1asqxdw14nt9egsce8d_rkvnsttfr4osrrg5zkyh0ombc87u4oxvp2kbrvckskqc2n_1mgsiqs5_98kirqwporfm3xhbliohsemo0ishiplkoeknvsxuv3qtby_miyiuaetuedmcoz5_5vtp3bcg1mikbrrbksorkxv_v87_ujiqzuk_3t6kkangc7zxq6fypket1jw1irvkixd_5jgokjyipibbh7nlik_whqwdapwr0mqihlk5khqztiaikfiliixt72rl0gvtu_ungubw1fzcmxpev_jxu9k_87hhwasbyemh1r1v0wxtnqtokfa_ll5umruysj0paptqn7saiihsjslb3n8z2ef6fkvudnuy1olrjie9sya3ymvng08pxj1puegdrzlj2wx1npdokfa_vpcgucfdqwdmditeemqpafjj4g7thdnja350fxzis2zst3xet_ow3qdsathpa_4zbwz1hl_derh2fviom3oproxlooigtqrafhj35nm5ojt1freafytssvdy6_tmaonksrgwvox1ewzzrfq9dtwtf03n7mkxcdaekrecgj_lo1bouzl1cjrnwpujqw6bhtfdwjkb2qunzkcmqeklwnlpagcipvcap5iafzaij9tyzrrdvbbzqszm3tcyq9beb_g_gseqrb30b8rbehcqqf_vpwnc_dxro_urnrheaszwnsapyiiglsesvjj_nutl9_szs157o5_ucijwb_4tx45doianjxyd2_sc7acmjx4jcejsksor9c7_ptt17ras2w6oqlpwp88jyiogii1ub8rb7yj_yaylja7cdr4hejui7wcfo7zmspa8zrgdoky2xyuwpw5oxrp5kyojs_jciqgse3u7yroey7blyxk40qem_ac1cjfehwgxkevcuqqsrjwk8jmq07uics6mdypiiicijw5v2tuhcdugeuvxemqsvzoizfzuout51eervckrckv8cctgw_blyq4d_jkkphynr51ivfhmw48gkwk_hhx9tgc4laeqravyukpe3ykreahfszddpjujx2ijvxy2coad9pq2rjmq75xhqrbkcla_3sqbehccwl_qloz2xca1dcyqrnu5icgsh4c8eddry3dysacft2rvumzdxfyqxakpwh447sf5j2d1r5acnm8lho4nh5ycv5x_gyigkx4atjfdcwviunnu39_tnhtbnujjknyjbpujiabqnjy9t6_ecxmmxrft_ogiascaknadzejmoostdouuwl1qw2r_y5_feerfcmhsad7uwjnfdicuumvpduehmq49i8mh2ln0fbwxqmnkvbi4y88vounj45mhnrdys6fg_t_hzqzkfzd5fieovb_xf4ogiioug6rypz3bc69ro_ivzsyvygj9gnuz0zq14e_e_gpi1zbiur3khhgimupv3_rm646wbdrnokqf_qnakxqrot_3mpdn2vtls4ruhozqvck0ibb7o8agt0rpfwjqieynntxnqzopdpvdl0g_43zzvtcjh8xnvtaszruwdbxpps721o_7fg95n1xjq3evxpbkgrqgng_swjc1spu20eji54x8zu7rxtv_dzmx851zag8_t3w9en37_oaarg8_rumxua2p6anf2jkmx2yqokeayiqub6g_h4ctxvae76za_l81h0rm9zo4zuiqh4y_twjoj4fjra6v0_wps5zinumhygmjvayayqpmzgcekay_utkzozrlwxugb6y3mamnbg2n83mvirvflz9fufzrcr7v_rxof_ooei5p5wbdjhx6ygv5k0q3uqgrni2mdqho6hgmhqrdbhpd6s1i5bgmoiero9k5rcjy_uzizioysig0c70r10w0xdis5recncd63tbdb6vnt_h0p3kj8pzrda92orgzwnjioz7de0zchur0cp_5cqakgsjfk2psgudkciea9qqcwvzeb2x5_puq1meh9tbnjmmtxyeezqn7pmdfwncvxnofafm1i1_inhsi_dxzdpabkjn7dogdrnu3jgo5xuvb4ebnsid4uez19rc_7o0_m0jnhp00k0mo5ejgguzquv2vekafq1omkrvq0dhmzudb2xsdg1gs6_rjxjzfgvw975z3zszuahgu3xnkzn_bhkzzgyf5dnh1kmithqp5px_o9yoldxxzfksder140bpi2yudizjraj3aelctlccc4ovxveo_zpczozpll1777otezuaig5q6e_vhhb5ni698f6ahcipaczvdpmykvwaac3tzys7lgpa6okr5arz945_bybixncs_8bjkbrlzamtjmyyswkr_0_kz8n3cihlyaqpps0odxicg62xuwmzpqp7u6bz1hucgz6ot9weps5xgy_zstmjsb1zibqnx55jjsmoothu0zf_5pwxf9zhmkcoxnmzjjr1tywen86ojpaw1ujzq28yc0szbhko9ehnmeaibpvojqgeomocyas_bfi2c_igi2ri9cmm0zaqxlz5ejmlqos_syftfp_oxrnfdq8vb191qxzeouvo29oarrislmdedp5solsypgwedjipd7dwy7_wbmcv6ujw1fp6eamatshowar5fbuszyl3zqnbdhwsncmp0fzzcwwpxjemz7trpd43hmjiui5ubklywednbnemyil0tcgajog_3g28nh1x1nx7ifha7_ye2dnkshayx58dpv6tp8jrpwd5gifoct7vj1pgg3woszpv316sjymyq79610p_snckpnwf960lqd2mgcseirap6ldp7utylxzhxcpumz86vft_itff_314vioo_7o6enzvhnzpk2bbiwunxpilunyzamnnv37vx90tugwxz_905kbngsjlvhzx5nr9hj_luesgyhd5rwtomnouhieuwce40_hn3cuqws2hvify4n2nlu5zrgqr1fqotmdnvtpzx9ltuurshygidj10pm_dpyrh_wc_kv_2b6_vs7ozo0bn8ix2okgdrvuv_d2xhfcatuq_61swt_kbuzzs8zwjsqzf9euykk6y98mca8yuoh1edohesoopnj0m7bvvptp5rfkt5otgo1xfb4_coz1rpxu3txq7g5qfao9iocwqmtcwghjn4xlui5bybzlllrdhgibyni0eejhk2vrg3m69sg1dftv4bxull0mqp43vgg_jc8koqcaljds0vspwdoe3dn1n_a378vzc_yfbb536oqdv45yhzj8_3_bq3xffvxbtwj81nvcdasn2k0rgj8bogjtap3fof_jv4auvxw19umbbc1jho48owguhbmr9ayljt1n8eawboifxfmxiyup7mmzdtshguwkrq076l7mmj_uijyo8wyd4qtmtuiha_aipvliq50glqeoywsd4nbukr9udd3u7t0tmguf3wv8c9odzqhtwjktnhenwmyjltvofscf43p7yqeiqeefth_tas7yvwlwsgelr1ppfi3i4coo8_3lc1gocc9tl9tsyrf3xytyzod7vqg6_jmvn8ro_meb5bscicmcwvltuucx6kjmk3lztm2uqmdd4hp8apupswzr5ll7epp413xnarresw2zeibcwcebis5bqzjzir25n8fubs4dcwzjduji6sjm_ckbdc_ex3b_fwvm4kdvavds8spqskzyp57ki26ikd1vbifgbnig_gxfby_flrlojbnstytjmetaa95b0tytlskiwryj74ibbitwvhvdcbxnbqksqmle3rjrch_mizkg8cnzqqiahrjso2mohzgsl5mm1n_jrmjslugnalm8apoauauoy4_gaxs6hbpzebkvw9v7_nbuty3hzwwmmcf_1cuvjjyta0fzrank64_cllj1gfkil2ns6ru6grdfxu6sadn0rwn12_k6yk1qyel8ye8efstij6_txpymryw9355xetqwwyj5_nfqz9zlbiu8poqjmltia5hce206pohikzzm1uhyzphmshb6xtdsdacctdueq_zeb0xpbivmxpi_eo7wi99_5rp_t3399dd3dny6lc8zphrvhnpvrdmmrujoiwogsj61zg6oqxhfftpmzimjodyk4xe_cvuzmpd1em7qrm6ahaovdrfkqtopuymbqeea_yvwzc0fjuy6irx7czpshxpjhlt9rwmgnyr7zpkr4313_qsfzo1mhiqq20khdssrzl1s5ng8jjo0hfzohbbxp292tjovbvzeov7iqk6rsv1nnm9610uep9jgkqumxebnpbyib_hxyjej4tr0xz_cqgw169fbwsevwpa65g_rplmczoymm3xy8vammx7pioaqxosicbdh7mxlsykwfggoiii_ethyesb9ppqdlylirusi3mq_sgb8g4ky2m9nqqlp_johwug6tvwmltjvu6ttbnyrzhcig_fccmnxfke9ijds16wmrxa2s59opnzzwk4fzdt56te5cc2lxlbtp7l9cqm8yvnnfgva3nu0iogdhtk4pe9rdj_byi5ruk2ic7f5k35xj_5ocbnthp6mnx5axnneaktyukpyck2w1va44z3jkkjij5bqoissbljb946rjfteogmtw8_5nlcopiyo63a_ca9aiu8oh3d1kyklv9g1vua2fox3cl2tcdm0dgdsr3jjaennvlccskzz88u9_qzetmohqjkrl9pctuai2jlosyfeqzxjjuhimmglt_ejp2oozm5oss_mvdf1kmr2jhl2c0njd5b3hrn1qsu6oaazcspji8fie17fcb7f1_ctldx2bfhprprrmnimgxd_ozf7xoahkpcymqmgp1di8n_qbuijd78wkz7j8ei_yzzsklzzugneu3gfv9sn_0hbdicuyhleukomz_ozuwqepb0ceaqzzqloaagu4mbsnue09yvvwrkoul3orgauxlmnmchfcpc9jnnpzrjuh13khejmp1dkaibi1yxjtzxdgllvdmsmhzep4_9mnrny48sei0n8eqx1pd9eddnbs0poyqsnzkimdnfecpsnfkezbhfcxxwegenm7tbgnehb07im4gjru4kgrf_rcgsp1dkajzqifwprmf_ctpx_gvzfp_o7hvnng9izjhoil8m6t_n0dgduolttkwefgbkxe_gm07vukoeuj1piyhcjqsg8znpzaeoswy7fec352o0mwryhlm_q5iifafer5q1mxl7hdlkunlhosfivardqegu1mseyscp940q_hcayels_jdqt8myvwz6gcs8rhmtjivvr2ggrs5lqsixju4tq0z66y2_dfhnzpbxbjvpryblax0xyrifcu8spsnrzqlyw7mwonu1cfgj1qknjmpcs1s9y2zria5jtpseiolumiqexh0x_rii6thi50nplps_ubommp_kdewpe9bsk7s3ueqwlj6i_zczvswsjnfy16z6mjh0hstghvkajji3ve1_jfckfkatboirzdhkd1xr_q9vdldqsra_pkj_2s8ogwmxq2wnkkmruyxi0qtwkkdk0ioszy9brrwkyugpwbqamk1ri5ojnnzunxn_t975m_5rr588p_v_94mn7_ceygjrzvqgufe3xh4g2_fo5pojucd60ylcndthfsljxsna46iut597cmzlq9t7nsvacumt8clv65nrtqdbwyqt32vnx_t3_7sx_619ac_5nnkl_wc_c4vrk7_6q3t7e1ddcskqa_enpvlpxk7keoose_gh3sn7_vnrf_zhm4o7tx9kfi8fmx5fm8ifidwdc2xevofxo2haormfulwwzoyeaw_8fkloqbxe_lyqw1rtzmvckfxqu2_fnbkirrjuonvj9so573gnunlwirticur5rae8t2hxseibj9cb4_cduzrzxlaja46jlagzcxhfjr2o7nv54o8szzpj34wnqwa5mmuzhtl9lv2zk5i_doqshz92jbpnzy_1xowhqshmzzuxmrkehvzaaljbtpipkxxcf9253ics8aotcqrwvncqwamufsxfrcugztvmj0jbnm61e16nsfuqbflzqm2rv1zcfisk5tcwh0bkftyesp0urw_ly_z8euiessaqvkpk6npuht59swosnxqwppb7a4ysrkrmyssjohrptfnmstgc6ww5oru5hgnpns2jovao9wxowzahzphrfonfj6badg63x9plxela19l3_lf_2uuxl_usydggmmv4wq9anr_ebt2602pw4ajwzp3c5juicstpcay5rc3aonzyhcujeefktmpuvhdmm_as57n8nml51rjx521ibt4n3j1ozluzxerpeok8be4efse45mjgmzpuptv_ta38vnpmsb1q6oqczasgzbrodimebo7dk_cumthf0dexdwpnc3nzu1ntnbofb8zrbnytz71npvlpdnowhp_fo_njl4pcvcsguqxe_ritmjc5oshsjpg8ga9yr4rvo3znut2rrhorreo1tzwbhvh9bjpccskzjguy1gdnhrbl25clvcpmt2a0w7c_p_8zxfaix3np5xuk17fmp4magztvhk_heqkx7j733p7apj_nghjvmsxwneiqfzqabpijjdndccqff017a_vpye7ulv1dxwco8k0iz8m7gg5j4ncm8f3kzdjz56rto9n9j6fk1e9mtnyes_mv2_oibymizrljc_ou2k1accirc0tirjrn4drcowdo_eilnz2lpuvez0iwf7ljxcpiwdh_n_js3x0jhnphqsxz5kzb8wxd8xoaww0kqwxsbg1tduwjotmhl57_91x30qxr8nwallbbexkjjkxhn_kvw8d4q_6woktlxy1i5gfwof8_pqhwlvr33im6uu4hddbk6jxeqn8yhx643v0tivpndmtr44fmamnoqscxhtwjkc_8m1b7vzxaeeoqsusyhcyrcokkhdin_53qn8ti1ybgxllp0iqbrlwdymkle6uoozyy6azgqk1adjk_vc53i9hduwbw8tdxn_ahk9lxdolzxuxlm2_hwahvk9_licj1h3es6untlgr0dhxnncv379rbfe2tptw5_29fvt2lcbh99xxx2ihdhrwsu575ctod9u_rybztxwqubiufihxuarls4jwag8xf_1fbd5odmxre1oxlu4evhborohhmc9kqskuxn2dqtykfzzet3xcwlct2h1r9ew3m_ujldiy0nhy_ztgjp84nllhhp3sgiq1x_l87hsmnbr0t7edjmyvwwrfqqghg_jt3nzztso9m0n7j4lb83nhofipzh37klnq3kvwjqboetcbz63gmjeyy_l3kdwtuubildo1yzeol49sxwypvnrsxmpyv6y5rvo86c8frtuxmor8c2eyclwjnfkjcqsrd72sa61k9_btpmbk6hgxrpww1tblbblcskgykowp7ftqidvkaepmzztag_1hpa53unns28krx3om3jj4_xaqlcih_emi7ku_zbbdhufqxcrwqmkvxrfpnbgsaowmke6whgcvdibzh7bzq8_3lcvceax3nz9noq0z8smz1byoxxi4r4epwodtauxxvllbe4nge3zpg_xt2tzptonamhwhb5o_fho8gejg_yvp2mz1zaclav_minqpyswd4kj9tfhuwpyhlqkspmba35vvwirdr0rmtdozfzlsvkxrxbj5nsrjnj1bcpkbas3o9uwcnohjmiosjipai8p0kubi_bxozf_zn_v_sqnkjgemveeemy1gpzdpw9svo5rreyk9cqaykt8ljs6pippdvsrzb3ntprqv_hgc0sqspcxfz3fxznpwdvu2ewgif1onakuanyoggdid_eeji4lfuqzwjgvvgt2yliijrgodkczyphjj_zui6szwxpxxxz_brjn133hehpowzobylyj_bemrwrc_onrllo_jve2rytxpg_gp1tclbeatkqfz_rttesus908u1ghk1dftnsbhupmpo6h26_zvufnj6ipzp7i_yq_p_cl89jlhklkf18c7jwpfv_cxzapnsgmklanx03xrcs5li8rfiygyde2clfhnvop_rtalzohfrj2xhz40_d_vjf55fsfqjcxcgrpjtcqjtw2n27szqqmeksuoup3ylo3onnek9akqwa8cxhx3yae4hks1md77u5pxp_jtzeca9i0n4g6vvnwggh3idau6owb8fne8eqautewrfrnle1vt8xik3_ziuqix1_jfvchxwnflbtgwx_cglgxpx39ecwp7a31_8xbfecn2pzdfjjymvfgq30nu573xhon3fuawssqskrozjthajcec5qirsvwja6r95igk_geje2tw5fyur_w_cqzrzu14oxxkcckumwf25qxgs8zta9ycevtn2kcfhxta2br1etexps4yp39siemttflsqdl219egi4sby2z0ij0yuodswrpdgbhwddxvglxey3_5ruvlxd1mwkfx8el6bs3xzvtzz25dy4cjgtzauuvbp_pnj80n0tt20ownp67qf_7uhrfds1ndi8y_myisr0krhlcksq5fjmnzvhtwcqorupacr_yqqvcgp4bieczx_donf_6gnzxudliyphegephz_sum6yzjbnooc5zfohlcxlmimm3vdi7isnnsivptjgp8gjvkwwro_afnbhwmit_u31iu0bb5mzvqqfypket1jw1irvkixd_5ggukjyipibbh7nlik_ihqzbhygthsgrzbewkcg_fc7_zdn0_uk9_2wmxxznlnf82jyoyu_nvai_zcto65ornpwjlfxboi4_sljdhbapfh73o588rflt8xuid3j4o_ev2x74a64virwzefzabfnf_8tlxy9bl6uyxd_vda_qh0z1zqs0rs_ykrchpsnw4olbfpkxmxmirb0kwptmuxqytrxfnghcfo7z5tde5kgsq3nzbgui2uyq64zxnz_ddeyzkbxlrizh0hfj0h_cnz7z7mpngi5yzau7x7nla3_g6rh0g5mameal7f_wab_0hzcgiulc6ytkhwhti3ovtcizdv0vg9zssdzo9lmnkjdomd4rznrdtzknba9zt82qv_crvgz_iduy_osr9ac939avmx7vw2rlw3moeeg8f9ef9ysaixi4sekxwqny_alrkn7z6_i8fp3rg4i_c08_yt9fbqul_uwhf9xznksf_fz2bq6o_lzr3nw49j7b1xa6u4ge4li28jjyzdqyvqphywoj_ziptnszpvxutcf449idvhv_ogg44kubm1f9husbof0pxnj7fgdnzdi5vstjmpgekxejz_dep2tv3o89njbcxbmjmrlwjx6i4kcynlyr4bb5uvzszzwjgvsyvdtr3whepiojyqkn_3wj88_8bu3qdwrjjn_ir6i4kytptc3ddjxdbhyyrtm8_ljhyahlq3kt1cygk3xxtv_kbxbfrhbdfj9h3_1ac3vj2g_fexx4gnd_z9ml4_d0zkytxco_hia44e_rfbbhnpccnpnejuzxx6wfsaefn_afssbqtwszojjj8icikcwgqoop6iic6cctkor5f2v_jikcqkonz6lkkpvbinoclx4uhiurfzep7ian4lhrgkcuf5ta0wxz9s_vkmjhnfdz0y3wbgiuugylkuyqtrpyroxm0rjuh_s5zdhpkd8edmpbkl_u4wbckrh365_skx3jd5b3ncekoztya5jtpseioluguyzcgugh0lqkpqfzxxusllhof_cv6_mppcziyb_kpwdo589lhsdrbknbfxyfzh5tg_zawm6dmwrpmvk8tyobw_nkdpobxuhijb4wwowkebav9frhuxbucpdpathcqjdx5ozziqmweqhq6tppju2cbhw_yqpl468ouyuvkqzrsn0ymyoinsvubadzejmoou7qtx9d5euntyljpm0tffogcrzc1l6idil3q6c_daidde63eysfa_a_kjy3uox4w_7vsov_kstr0xkpxjnv0u0hgotkklldnjbjqkmwxgnae_60ehdag4ga4pcqtvocmqswgjzbwq_to0xyt3x1jkpqagjvne3u_w8iajdcnixaf_pr9mp4b4pgi65xzjib7e_acn_p6ncxddp0s_82zojk6ccvl_yrfnbrm1fivpuya218yts5ipdcdhjczwirtdfl0qzvobe24gwufr9o1eerfyi2mklsctxd6_spugrqesc2d91si_0_zaogaplqnpx4m8nndir23vlp5i7m_7omyalrgbyjk_or6_y0sklp9eldxjiz089i1q9_3aiciqgsc2kblc_6_bu0xwzsqn_dbusyrpmi7_74ni_ynrqg7y0nccyu2f_p_xovyopnbw8e19cpw3dzzbw3oafkiiikfi9igfcn_l70owcfzrarp29kyblwmo33piiazkl5egmkyaakducavvpbd3uf_ozs0psqrbkyhoapxoag3tyl6lromsuumtdlzzxsalbjozg9ywai6azsli5vqokgiatmydu76hzayn_ti3prdcz6_je0wpm0a2lrkdaektuwfnxciig7lsxp85f3xl5leyuahd9dhel_4igyesnuvwrqrckekb_rbaecadc_vgx_9yjh967ra358q0_xsceuon998y_z7xh7u7nb6iyt7r7159y_ppwq5rixk3vearbaqqs_gh2xl3palviglwpxgwdm7_61vynckvlbpg8gpgjt1tup6c_z8dooxqoiagikis_9pxl2tyu7wmszbo_5qjmpqa2kbsgrphjkzfj6fowuarfuksorcrij33pjsdig58tgw_xeoj7snykoutynlnadjuy1gpfpfk0rgskoaikoaikcmrij_b3eojzi77h7u6_jyu7oa5q7mqwsm0fnxaz0vpr_tg8jykoaiklfwkxndn_ouxk66jci5q1vpgkc4ys_rrmru_er5fuarfyiqc9_cgcik4e8t_xfw2fafbdxo_odwydegq0ijjh2wzrmjsumwsaralaxnu9erajwe0zkx7gibibvospzbepnymobqqvlozkgjibo7hugph0wmrzuvk3wbbemsbkvyxuuga2h5qxfprq7949_pkxraoc7bzeiormon0xbtsa7lkssmihxwn81qfd2pg2pxg2pdwg2ri5jjkrxtrrlpdrekciiggtlix6gky1jd_zdxnr_oqkteegoi7mmguv0covhztl21cwpjpjv4_cmp_elpo6ozid1qssvnfrydiwugpnuqoai5ighsoixt7yplukmefcwufvc7h1jafogkbi_7a555_ipv7v2a60silx5khfi25pxrr37vzwc82xvpqqqvhlgdgsmt67nsyswisprng6aiitstsbd7uzkd0qzvqwrkihpbhjosxxpvdilt3r3amyalvhj5opc_8qhnqfrou6hhgkcf9n8lphzwcsmpkfkgkiii9sqszp6uhgomfvlvwn3g36nqz3a_tsiwhvo8_h2lx7z2kicmudngpl8ij8rhj0rj_s2vy_nydezvtcw3qbeuqserapz3lyhz1nzvndvlpumne2lbogn5bkpz_7gdewuxl0xn2mj2r3wv6yw1mn8arvcknkrw_ky1iivb25d9hyrbilbuxnj7fofndvicyjmqg0ngve4iughqh6ufscu_gm6br2dhhvo7fralx0298oviskkukgpv3f6kibmn9meqokxn5oyz54i5cinsm3lezutt5nc9lewwgkxs0b_rgktf9199eupba9off_evepra3y_j5xnnrlzvceaqplygp1ylc08jw080qltnfhrb_xp5_f4b_32cikmd_ipciig7qa_voztltvh9dl_vx4zz54gcokfhz9w25qo9qjpo22aof5h85dndjz4f9ep083flme1ywiccnz9krnp4lbqqxxy6jern3wh7fosmopcuymka47jndueyokugiscvab3f9tazpgppjboxzloicswrnbz7b8ybob0aqvw_rgs9buauarfqk3e3r_p7fsjvrlvpjzkmfvjmgqpp5bwq_qi5jil_pvvbfnrv8hawggcipum4jn9rk654s0syfeeciepjqobjnegjrawg2rox9zjjwexo8ikfkxirmux7cs_tlpi79uyomr8atw1wjaerspnhg8vwdbemqd9eceqrb30b8rbehcqx9eearxb_0rqrdenf8pup0do_ombbsaaaaasuvork5cyii</text:p>
      <text:p text:style-name="Text_20_body">&lt;font inherit/inherit;;inherit;;inherit&gt;Pour donner une impression de profondeur&lt;/font&gt;, il faut faire défiler des objets de droite à gauche d'autant plus vite que les objets sont proches.</text:p>
      <text:p text:style-name="Text_20_body">Un objet très éloigné comme la lune ou le soleil sera immobile dans le ciel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0::01:26</meta:creation-date>
    <dc:creator>Generated</dc:creator>
    <dc:date>2026-09-02T00::01:26</dc:date>
    <dc:language>en-US</dc:language>
    <meta:editing-cycles>1</meta:editing-cycles>
    <meta:editing-duration>PT0S</meta:editing-duration>
    <dc:title>scratch:les_bases:methode_simple</dc:title>
  </office:meta>
</office:document-meta>
</file>