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cratch:les_bases:version_simple"/><text:bookmark-start text:name="__RefHeading___rebonds_balle_version_simple_1"/><text:bookmark-start text:name="rebonds_balle_version_simple"/>Rebonds balle version simple<text:bookmark-end text:name="__RefHeading___rebonds_balle_version_simple_1"/><text:bookmark-end text:name="rebonds_balle_version_simple"/></text:h>
      <text:p text:style-name="Text_20_body">Avec un sprite de balle, on avance tout le temps et quand le bord est atteint, on rebondit.</text:p>
      <text:p text:style-name="Text_20_body"><draw:frame draw:style-name="media" draw:name="0" text:anchor-type="as-char" draw:z-index="0" svg:width="" svg:rel-width="100%" svg:height="0cm"><draw:image xlink:href="/home/physix/www/dokuwiki/data/media/8a405aa10456a2bd5b8971413f55a33e.png" xlink:type="simple" xlink:show="embed" xlink:actuate="onLoad"/></draw:frame></text:p>
      <text:p text:style-name="Text_20_body">Mettre la direction à autre chose que 0° ou 90°</text:p>
      <text:p text:style-name="Text_20_body"><draw:frame draw:style-name="media" draw:name="1" text:anchor-type="as-char" draw:z-index="1" svg:width="" svg:rel-width="100%" svg:height="0cm"><draw:image xlink:href="/home/physix/www/dokuwiki/data/media/4979c91f35e595dd357cd3bcca9028f0.png" xlink:type="simple" xlink:show="embed" xlink:actuate="onLoad"/></draw:frame></text:p>
      <text:p text:style-name="Text_20_body"><draw:frame draw:style-name="media" draw:name="2" text:anchor-type="as-char" draw:z-index="2" svg:width="" svg:rel-width="100%" svg:height="0cm"><draw:image xlink:href="/home/physix/www/dokuwiki/data/media/17ab81b2a2a5f9b0d08ae78859de3f0a.png" xlink:type="simple" xlink:show="embed" xlink:actuate="onLoad"/></draw:frame></text:p>
      <text:p text:style-name="Text_20_body">https://scratch.mit.edu/projects/127103191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2::06:08</meta:creation-date>
    <dc:creator>Generated</dc:creator>
    <dc:date>2026-09-02T02::06:08</dc:date>
    <dc:language>en-US</dc:language>
    <meta:editing-cycles>1</meta:editing-cycles>
    <meta:editing-duration>PT0S</meta:editing-duration>
    <dc:title>scratch:les_bases:version_simple</dc:title>
  </office:meta>
</office:document-meta>
</file>