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c5139a80c68a14eef79b7518e6a27a.png"/>
  <manifest:file-entry manifest:media-type="image/png" manifest:full-path="Pictures/e0caaab7d54d020532e26224246a7f17.png"/>
  <manifest:file-entry manifest:media-type="image/png" manifest:full-path="Pictures/07d1448fb86fcf34587ec2ce1c75f94f.png"/>
  <manifest:file-entry manifest:media-type="image/png" manifest:full-path="Pictures/360b7be561adfea932d9177a82e24186.png"/>
  <manifest:file-entry manifest:media-type="image/png" manifest:full-path="Pictures/2abf318a5b30d037d963ff92b91fe3b4.png"/>
  <manifest:file-entry manifest:media-type="image/png" manifest:full-path="Pictures/3000fd67edb1b4e3b14cceaefdc0cc66.png"/>
  <manifest:file-entry manifest:media-type="image/png" manifest:full-path="Pictures/287f1bec2065fe132168573383bdfd90.png"/>
  <manifest:file-entry manifest:media-type="image/png" manifest:full-path="Pictures/29da0b0edbccf379a3aa8cb007eabc74.png"/>
  <manifest:file-entry manifest:media-type="image/png" manifest:full-path="Pictures/72bb202d508c88149547c34abc8a3259.png"/>
  <manifest:file-entry manifest:media-type="image/png" manifest:full-path="Pictures/686e7ad3182bc1a0c1706feced24f92a.png"/>
  <manifest:file-entry manifest:media-type="image/png" manifest:full-path="Pictures/c34be916827db67a5be6341aac1d2ef3.png"/>
  <manifest:file-entry manifest:media-type="image/png" manifest:full-path="Pictures/e3f9bfd777304ae4119dc83fa47cbf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ourse_de_voiture_a_deux"/><text:bookmark-start text:name="__RefHeading___course_de_voiture_a_2_1"/><text:bookmark-start text:name="course_de_voiture_a_2"/>Course de voiture à 2<text:bookmark-end text:name="__RefHeading___course_de_voiture_a_2_1"/><text:bookmark-end text:name="course_de_voiture_a_2"/></text:h>
      <text:h text:style-name="Heading_20_2" text:outline-level="2"><text:bookmark-start text:name="__RefHeading___creation_du_circuit_2"/><text:bookmark-start text:name="creation_du_circuit"/>Création du circuit<text:bookmark-end text:name="__RefHeading___creation_du_circuit_2"/><text:bookmark-end text:name="creation_du_circuit"/></text:h>
      <text:p text:style-name="Text_20_body">Choisir peindre dans l'arrière plan :</text:p>
      <text:p text:style-name="Text_20_body"><draw:frame draw:style-name="media" draw:name="0" text:anchor-type="as-char" draw:z-index="0" svg:width="4.4185416666667cm" style:rel-width="100%" svg:height="5.715cm" style:rel-height="scale"><draw:image xlink:href="Pictures/17c5139a80c68a14eef79b7518e6a27a.png" xlink:type="simple" xlink:show="embed" xlink:actuate="onLoad"/></draw:frame></text:p>
      <text:p text:style-name="Text_20_body">Convertir en bitmap</text:p>
      <text:p text:style-name="Text_20_body"><draw:frame draw:style-name="media" draw:name="1" text:anchor-type="as-char" draw:z-index="1" svg:width="7.699375cm" style:rel-width="100%" svg:height="11.509375cm" style:rel-height="scale"><draw:image xlink:href="Pictures/e0caaab7d54d020532e26224246a7f17.png" xlink:type="simple" xlink:show="embed" xlink:actuate="onLoad"/></draw:frame></text:p>
      <text:p text:style-name="Text_20_body">Tout colorier en vert</text:p>
      <text:p text:style-name="Text_20_body"><draw:frame draw:style-name="media" draw:name="2" text:anchor-type="as-char" draw:z-index="2" svg:width="6.0589583333333cm" style:rel-width="100%" svg:height="8.2814583333333cm" style:rel-height="scale"><draw:image xlink:href="Pictures/07d1448fb86fcf34587ec2ce1c75f94f.png" xlink:type="simple" xlink:show="embed" xlink:actuate="onLoad"/></draw:frame></text:p>
      <text:p text:style-name="Text_20_body">Prendre la gomme puis effacer pour construire le chemin</text:p>
      <text:p text:style-name="Text_20_body"><draw:frame draw:style-name="media" draw:name="3" text:anchor-type="as-char" draw:z-index="3" svg:width="10.027708333333cm" svg:height="10.821458333333cm"><draw:image xlink:href="Pictures/360b7be561adfea932d9177a82e24186.png" xlink:type="simple" xlink:show="embed" xlink:actuate="onLoad"/></draw:frame></text:p>
      <text:h text:style-name="Heading_20_2" text:outline-level="2"><text:bookmark-start text:name="__RefHeading___supprimer_le_chat_3"/><text:bookmark-start text:name="supprimer_le_chat"/>Supprimer le chat<text:bookmark-end text:name="__RefHeading___supprimer_le_chat_3"/><text:bookmark-end text:name="supprimer_le_chat"/></text:h>
      <text:p text:style-name="Text_20_body"><draw:frame draw:style-name="media" draw:name="4" text:anchor-type="as-char" draw:z-index="4" svg:width="2.9633333333333cm" style:rel-width="100%" svg:height="2.7252083333333cm" style:rel-height="scale"><draw:image xlink:href="Pictures/2abf318a5b30d037d963ff92b91fe3b4.png" xlink:type="simple" xlink:show="embed" xlink:actuate="onLoad"/></draw:frame></text:p>
      <text:h text:style-name="Heading_20_2" text:outline-level="2"><text:bookmark-start text:name="__RefHeading___la_voiture_4"/><text:bookmark-start text:name="la_voiture"/>La voiture<text:bookmark-end text:name="__RefHeading___la_voiture_4"/><text:bookmark-end text:name="la_voiture"/></text:h>
      <text:p text:style-name="Text_20_body">Créer la voiture en la dessinant</text:p>
      <text:p text:style-name="Text_20_body"><draw:frame draw:style-name="media" draw:name="5" text:anchor-type="as-char" draw:z-index="5" svg:width="4.7889583333333cm" style:rel-width="100%" svg:height="5.6620833333333cm" style:rel-height="scale"><draw:image xlink:href="Pictures/3000fd67edb1b4e3b14cceaefdc0cc66.png" xlink:type="simple" xlink:show="embed" xlink:actuate="onLoad"/></draw:frame></text:p>
      <text:p text:style-name="Text_20_body">Renommer le Sprite en <text:span text:style-name="Emphasis">Voiture</text:span></text:p>
      <text:p text:style-name="Text_20_body"><draw:frame draw:style-name="media" draw:name="6" text:anchor-type="as-char" draw:z-index="6" svg:width="5.3710416666667cm" style:rel-width="100%" svg:height="5.2122916666667cm" style:rel-height="scale"><draw:image xlink:href="Pictures/287f1bec2065fe132168573383bdfd90.png" xlink:type="simple" xlink:show="embed" xlink:actuate="onLoad"/></draw:frame></text:p>
      <text:p text:style-name="Text_20_body">Dessiner la voiture de dessus. Elle doit aller vers la droite</text:p>
      <text:p text:style-name="Text_20_body"><draw:frame draw:style-name="media" draw:name="7" text:anchor-type="as-char" draw:z-index="7" svg:width="17.753541666667cm" style:rel-width="100%" svg:height="15.054791666667cm" style:rel-height="scale"><draw:image xlink:href="Pictures/29da0b0edbccf379a3aa8cb007eabc74.png" xlink:type="simple" xlink:show="embed" xlink:actuate="onLoad"/></draw:frame></text:p>
      <text:p text:style-name="Text_20_body">Changer la taille de la voiture pour quelle rentre dans le circuit</text:p>
      <text:p text:style-name="Text_20_body"><draw:frame draw:style-name="media" draw:name="8" text:anchor-type="as-char" draw:z-index="8" svg:width="11.165416666667cm" svg:height="12.567708333333cm"><draw:image xlink:href="Pictures/72bb202d508c88149547c34abc8a3259.png" xlink:type="simple" xlink:show="embed" xlink:actuate="onLoad"/></draw:frame></text:p>
      <text:p text:style-name="Text_20_body"><draw:frame draw:style-name="media" draw:name="9" text:anchor-type="as-char" draw:z-index="9" svg:width="7.62cm" style:rel-width="100%" svg:height="5.5827083333333cm" style:rel-height="scale"><draw:image xlink:href="Pictures/686e7ad3182bc1a0c1706feced24f92a.png" xlink:type="simple" xlink:show="embed" xlink:actuate="onLoad"/></draw:frame></text:p>
      <text:p text:style-name="Text_20_body">Pour quelle puisse avancer et tourner :</text:p>
      <text:p text:style-name="Text_20_body"><draw:frame draw:style-name="media" draw:name="10" text:anchor-type="as-char" draw:z-index="10" svg:width="7.4083333333333cm" style:rel-width="100%" svg:height="10.503958333333cm" style:rel-height="scale"><draw:image xlink:href="Pictures/c34be916827db67a5be6341aac1d2ef3.png" xlink:type="simple" xlink:show="embed" xlink:actuate="onLoad"/></draw:frame></text:p>
      <text:p text:style-name="Text_20_body">Le problème est qu'elle ne peut pas avancer et tourner en même temps !</text:p>
      <text:p text:style-name="Text_20_body">Une autre façon de faire (penser à effacer l'autre façon de faire)</text:p>
      <text:p text:style-name="Text_20_body"><draw:frame draw:style-name="media" draw:name="11" text:anchor-type="as-char" draw:z-index="11" svg:width="8.2285416666667cm" style:rel-width="100%" svg:height="12.144375cm" style:rel-height="scale"><draw:image xlink:href="Pictures/e3f9bfd777304ae4119dc83fa47cbf78.png" xlink:type="simple" xlink:show="embed" xlink:actuate="onLoad"/></draw:frame></text:p>
      <text:p text:style-name="Text_20_body">Tester la voiture.</text:p>
      <text:h text:style-name="Heading_20_2" text:outline-level="2"><text:bookmark-start text:name="__RefHeading___la_voiture_dans_le_circuit_5"/><text:bookmark-start text:name="la_voiture_dans_le_circuit"/>La voiture dans le circuit<text:bookmark-end text:name="__RefHeading___la_voiture_dans_le_circuit_5"/><text:bookmark-end text:name="la_voiture_dans_le_circu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6:51</meta:creation-date>
    <dc:creator>Generated</dc:creator>
    <dc:date>2026-09-02T02::56:51</dc:date>
    <dc:language>en-US</dc:language>
    <meta:editing-cycles>1</meta:editing-cycles>
    <meta:editing-duration>PT0S</meta:editing-duration>
    <dc:title>scratch:tutoriels:course_de_voiture_a_deux</dc:title>
  </office:meta>
</office:document-meta>
</file>