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2df9420a3aeb8ac3f189d3371fbaeb4.png"/>
  <manifest:file-entry manifest:media-type="image/png" manifest:full-path="Pictures/5d3c919afc29cc386b07d851810a37ef.png"/>
  <manifest:file-entry manifest:media-type="image/png" manifest:full-path="Pictures/2704b686ed31b7142b26faaa3584284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cratch:tutoriels:crabe_jongleur"/><text:bookmark-start text:name="__RefHeading___le_crabe_jongleur_1"/><text:bookmark-start text:name="le_crabe_jongleur"/>Le crabe jongleur<text:bookmark-end text:name="__RefHeading___le_crabe_jongleur_1"/><text:bookmark-end text:name="le_crabe_jongleur"/></text:h>
      <text:p text:style-name="Text_20_body">Mettre les 2 lutins</text:p>
      <text:p text:style-name="Text_20_body"><draw:frame draw:style-name="media" draw:name="0" text:anchor-type="as-char" draw:z-index="0" svg:width="4.1539583333333cm" style:rel-width="100%" svg:height="2.2225cm" style:rel-height="scale"><draw:image xlink:href="Pictures/b2df9420a3aeb8ac3f189d3371fbaeb4.png" xlink:type="simple" xlink:show="embed" xlink:actuate="onLoad"/></draw:frame></text:p>
      <text:p text:style-name="Text_20_body">&lt;font 14px/Verdana, ;;initial;;#ffffff&gt;Sur Crab :&lt;/font&gt;</text:p>
      <table:table table:style-name="Table">
        <table:table-column/>
        <table:table-column/>
        <table:table-row>
          <table:table-cell office:value-type="string" table:style-name="tablecell">
            <text:p text:style-name="tablealignleft"><draw:frame draw:style-name="media" draw:name="1" text:anchor-type="as-char" draw:z-index="1" svg:width="5.8472916666667cm" style:rel-width="100%" svg:height="3.1485416666667cm" style:rel-height="scale"><draw:image xlink:href="Pictures/5d3c919afc29cc386b07d851810a37ef.png" xlink:type="simple" xlink:show="embed" xlink:actuate="onLoad"/></draw:frame>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draw:frame draw:style-name="media" draw:name="2" text:anchor-type="as-char" draw:z-index="2" svg:width="3.81cm" style:rel-width="100%" svg:height="3.3866666666667cm" style:rel-height="scale"><draw:image xlink:href="Pictures/2704b686ed31b7142b26faaa35842847.png" xlink:type="simple" xlink:show="embed" xlink:actuate="onLoad"/></draw:frame></text:p>
          </table:table-cell>
          <table:table-cell office:value-type="string" table:style-name="tablecell"/>
        </table:table-row>
      </table:table>
      <text:p text:style-name="Text_20_body">&lt;font 14px/Verdana, ;;initial;;#ffffff&gt;La balle :&lt;/font&gt;</text:p>
      <table:table table:style-name="Table">
        <table:table-column/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</table:table>
      <text:p text:style-name="Text_20_body">&lt;font 14px/Verdana, ;;initial;;#ffffff&gt;Pour la suite, on pourrait aussi&lt;/font&gt;</text:p>
      <text:p text:style-name="Text_20_body">&lt;font 14px/Verdana, ;;initial;;#ffffff&gt;- accélérer la remontée de la balle.&lt;/font&gt;</text:p>
      <text:p text:style-name="Text_20_body">&lt;font 14px/Verdana, ;;initial;;#ffffff&gt;- mettre un score qui correspond au nombre de rebond&lt;/font&gt;</text:p>
      <text:p text:style-name="Text_20_body">&lt;font 14px/Verdana, ;;initial;;#ffffff&gt;- …&lt;/font&gt;</text:p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6::15:05</meta:creation-date>
    <dc:creator>Generated</dc:creator>
    <dc:date>2026-09-02T06::15:05</dc:date>
    <dc:language>en-US</dc:language>
    <meta:editing-cycles>1</meta:editing-cycles>
    <meta:editing-duration>PT0S</meta:editing-duration>
    <dc:title>scratch:tutoriels:crabe_jongleur</dc:title>
  </office:meta>
</office:document-meta>
</file>