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8a253efaead80d05d29aff8033906f.png"/>
  <manifest:file-entry manifest:media-type="image/png" manifest:full-path="Pictures/56b91410a9e5bbd08345e62da3bdc444.png"/>
  <manifest:file-entry manifest:media-type="image/png" manifest:full-path="Pictures/019b61cbd24343036e567270aed0873b.png"/>
  <manifest:file-entry manifest:media-type="image/png" manifest:full-path="Pictures/c248c92a9c9dcbcdd9fec677c3060078.png"/>
  <manifest:file-entry manifest:media-type="image/png" manifest:full-path="Pictures/c772d4a21299e5248f78d2ff759e77ee.png"/>
  <manifest:file-entry manifest:media-type="image/png" manifest:full-path="Pictures/74354da48ab3198f2e13d2e281e49159.png"/>
  <manifest:file-entry manifest:media-type="image/png" manifest:full-path="Pictures/2002f1f77d532bf896071c34cb06fe20.png"/>
  <manifest:file-entry manifest:media-type="image/png" manifest:full-path="Pictures/059de0f826b8cad99e1fda276c5a3907.png"/>
  <manifest:file-entry manifest:media-type="image/png" manifest:full-path="Pictures/c440f380dcf02e6e246080e44ee1e8df.png"/>
  <manifest:file-entry manifest:media-type="image/png" manifest:full-path="Pictures/7c75d31dda3fbb5de6c84c8ff9d642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la_cible_mouvante"/><text:bookmark-start text:name="__RefHeading___la_cible_mouvante_1"/><text:bookmark-start text:name="la_cible_mouvante"/>La cible mouvante<text:bookmark-end text:name="__RefHeading___la_cible_mouvante_1"/><text:bookmark-end text:name="la_cible_mouvante"/></text:h>
      <text:p text:style-name="Text_20_body">Une cible apparait sur l'écran, il faut la toucher 10 fois le plus rapidement possible.</text:p>
      <text:h text:style-name="Heading_20_2" text:outline-level="2"><text:bookmark-start text:name="__RefHeading___creer_la_cible_2"/><text:bookmark-start text:name="creer_la_cible"/>Créer la cible<text:bookmark-end text:name="__RefHeading___creer_la_cible_2"/><text:bookmark-end text:name="creer_la_cible"/></text:h>
      <text:p text:style-name="Text_20_body">Un cercle bien centré.</text:p>
      <text:p text:style-name="Text_20_body"><draw:frame draw:style-name="media" draw:name="0" text:anchor-type="as-char" draw:z-index="0" svg:width="17.092083333333cm" style:rel-width="100%" svg:height="14.710833333333cm" style:rel-height="scale"><draw:image xlink:href="Pictures/818a253efaead80d05d29aff8033906f.png" xlink:type="simple" xlink:show="embed" xlink:actuate="onLoad"/></draw:frame></text:p>
      <text:h text:style-name="Heading_20_2" text:outline-level="2"><text:bookmark-start text:name="__RefHeading___le_programme_3"/><text:bookmark-start text:name="le_programme"/>Le programme<text:bookmark-end text:name="__RefHeading___le_programme_3"/><text:bookmark-end text:name="le_programme"/></text:h>
      <text:p text:style-name="Text_20_body">Quand on appuie sur le drapeau vert, on place la cible au hasard sur l'écran :</text:p>
      <text:p text:style-name="Text_20_body"><draw:frame draw:style-name="media" draw:name="1" text:anchor-type="as-char" draw:z-index="1" svg:width="4.8154166666667cm" style:rel-width="100%" svg:height="3.01625cm" style:rel-height="scale"><draw:image xlink:href="Pictures/56b91410a9e5bbd08345e62da3bdc444.png" xlink:type="simple" xlink:show="embed" xlink:actuate="onLoad"/></draw:frame></text:p>
      <text:p text:style-name="Text_20_body">Quand on clique sur la cible, elle se déplace ailleurs.</text:p>
      <text:p text:style-name="Text_20_body"><draw:frame draw:style-name="media" draw:name="2" text:anchor-type="as-char" draw:z-index="2" svg:width="4.7889583333333cm" style:rel-width="100%" svg:height="2.936875cm" style:rel-height="scale"><draw:image xlink:href="Pictures/019b61cbd24343036e567270aed0873b.png" xlink:type="simple" xlink:show="embed" xlink:actuate="onLoad"/></draw:frame></text:p>
      <text:p text:style-name="Text_20_body">On crée un compteur qui va indiquer combien de fois la cible a été touchée.</text:p>
      <text:p text:style-name="Text_20_body"><draw:frame draw:style-name="media" draw:name="3" text:anchor-type="as-char" draw:z-index="3" svg:width="2.2225cm" style:rel-width="100%" svg:height="1.8520833333333cm" style:rel-height="scale"><draw:image xlink:href="Pictures/c248c92a9c9dcbcdd9fec677c3060078.png" xlink:type="simple" xlink:show="embed" xlink:actuate="onLoad"/></draw:frame></text:p>
      <text:p text:style-name="Text_20_body"><draw:frame draw:style-name="media" draw:name="4" text:anchor-type="as-char" draw:z-index="4" svg:width="6.5352083333333cm" style:rel-width="100%" svg:height="8.810625cm" style:rel-height="scale"><draw:image xlink:href="Pictures/c772d4a21299e5248f78d2ff759e77ee.png" xlink:type="simple" xlink:show="embed" xlink:actuate="onLoad"/></draw:frame></text:p>
      <text:p text:style-name="Text_20_body"><draw:frame draw:style-name="media" draw:name="5" text:anchor-type="as-char" draw:z-index="5" svg:width="9.9747916666667cm" style:rel-width="100%" svg:height="10.4775cm" style:rel-height="scale"><draw:image xlink:href="Pictures/74354da48ab3198f2e13d2e281e49159.png" xlink:type="simple" xlink:show="embed" xlink:actuate="onLoad"/></draw:frame></text:p>
      <text:p text:style-name="Text_20_body">En cliquant droit sur le compteur, on peut réduire sa taille :</text:p>
      <text:p text:style-name="Text_20_body"><draw:frame draw:style-name="media" draw:name="6" text:anchor-type="as-char" draw:z-index="6" svg:width="6.0854166666667cm" style:rel-width="100%" svg:height="3.7041666666667cm" style:rel-height="scale"><draw:image xlink:href="Pictures/2002f1f77d532bf896071c34cb06fe20.png" xlink:type="simple" xlink:show="embed" xlink:actuate="onLoad"/></draw:frame></text:p>
      <text:p text:style-name="Text_20_body"><draw:frame draw:style-name="media" draw:name="7" text:anchor-type="as-char" draw:z-index="7" svg:width="4.1539583333333cm" style:rel-width="100%" svg:height="3.5983333333333cm" style:rel-height="scale"><draw:image xlink:href="Pictures/059de0f826b8cad99e1fda276c5a3907.png" xlink:type="simple" xlink:show="embed" xlink:actuate="onLoad"/></draw:frame></text:p>
      <text:p text:style-name="Text_20_body">On modifie le script prédécent pour ajouter le compteur :</text:p>
      <text:p text:style-name="Text_20_body">- quand on clique sur le drapeau vert, on met le compteur à 0</text:p>
      <text:p text:style-name="Text_20_body">- quand on touche la cible, on ajouter 1 au compteur</text:p>
      <text:p text:style-name="Text_20_body"><draw:frame draw:style-name="media" draw:name="8" text:anchor-type="as-char" draw:z-index="8" svg:width="5.476875cm" style:rel-width="100%" svg:height="7.1966666666667cm" style:rel-height="scale"><draw:image xlink:href="Pictures/c440f380dcf02e6e246080e44ee1e8df.png" xlink:type="simple" xlink:show="embed" xlink:actuate="onLoad"/></draw:frame></text:p>
      <text:p text:style-name="Text_20_body">Tester le jeu pour voir s'il fonctionne pour l'instant :</text:p>
      <text:p text:style-name="Text_20_body"><draw:frame draw:style-name="media" draw:name="9" text:anchor-type="as-char" draw:z-index="9" svg:width="5.1858333333333cm" style:rel-width="100%" svg:height="5.3445833333333cm" style:rel-height="scale"><draw:image xlink:href="Pictures/7c75d31dda3fbb5de6c84c8ff9d6425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49:45</meta:creation-date>
    <dc:creator>Generated</dc:creator>
    <dc:date>2026-09-02T09::49:45</dc:date>
    <dc:language>en-US</dc:language>
    <meta:editing-cycles>1</meta:editing-cycles>
    <meta:editing-duration>PT0S</meta:editing-duration>
    <dc:title>scratch:tutoriels:la_cible_mouvante</dc:title>
  </office:meta>
</office:document-meta>
</file>