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48e03f796ce216aeb81c109c37a838.png"/>
  <manifest:file-entry manifest:media-type="image/png" manifest:full-path="Pictures/63d667df7093f4de7e790e4711eeea0d.png"/>
  <manifest:file-entry manifest:media-type="image/png" manifest:full-path="Pictures/af2788b5af1c8dd273689e8a82da0b5c.png"/>
  <manifest:file-entry manifest:media-type="image/png" manifest:full-path="Pictures/07fa73fb42d735b535c52606e4657485.png"/>
  <manifest:file-entry manifest:media-type="image/png" manifest:full-path="Pictures/af3ab1f08ff8358b31e5198812b653b2.png"/>
  <manifest:file-entry manifest:media-type="image/png" manifest:full-path="Pictures/979453fa88c174e557baa0b13b4193e0.png"/>
  <manifest:file-entry manifest:media-type="image/png" manifest:full-path="Pictures/14f6f5ea2f2163c4f09488ac81de1d3c.png"/>
  <manifest:file-entry manifest:media-type="image/png" manifest:full-path="Pictures/a1128cd81f1d5508589cec83dc1cf41e.png"/>
  <manifest:file-entry manifest:media-type="image/png" manifest:full-path="Pictures/af34a7368a34ed69957254c9365a7d14.png"/>
  <manifest:file-entry manifest:media-type="image/png" manifest:full-path="Pictures/a878edf0436fdafc9e9bfea6f60ab866.png"/>
  <manifest:file-entry manifest:media-type="image/png" manifest:full-path="Pictures/400917cf932f85f93a1dea326fb25764.png"/>
  <manifest:file-entry manifest:media-type="image/png" manifest:full-path="Pictures/3f2335604735fa5032c7884551eecf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physix_1"/><text:bookmark-start text:name="physix"/>Physix<text:bookmark-end text:name="__RefHeading___physix_1"/><text:bookmark-end text:name="physix"/></text:h>
      <text:p text:style-name="Text_20_body">DNB Physique-Chimi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0691666666667cm" style:rel-width="100%" svg:height="2.5929166666667cm" style:rel-height="scale"><draw:image xlink:href="Pictures/4f48e03f796ce216aeb81c109c37a838.png" xlink:type="simple" xlink:show="embed" xlink:actuate="onLoad"/></draw:frame>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3.1220833333333cm" style:rel-width="100%" svg:height="2.5929166666667cm" style:rel-height="scale"><draw:image xlink:href="Pictures/63d667df7093f4de7e790e4711eeea0d.png" xlink:type="simple" xlink:show="embed" xlink:actuate="onLoad"/></draw:frame>   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095625cm" style:rel-width="100%" svg:height="2.5929166666667cm" style:rel-height="scale"><draw:image xlink:href="Pictures/af2788b5af1c8dd273689e8a82da0b5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0691666666667cm" style:rel-width="100%" svg:height="2.5929166666667cm" style:rel-height="scale"><draw:image xlink:href="Pictures/07fa73fb42d735b535c52606e4657485.png" xlink:type="simple" xlink:show="embed" xlink:actuate="onLoad"/></draw:frame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4" text:anchor-type="as-char" draw:z-index="4" svg:width="10.054166666667cm" svg:height="2.2754166666667cm"><draw:image xlink:href="Pictures/af3ab1f08ff8358b31e5198812b653b2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5.953125cm" style:rel-width="100%" svg:height="2.5929166666667cm" style:rel-height="scale"><draw:image xlink:href="Pictures/979453fa88c174e557baa0b13b4193e0.png" xlink:type="simple" xlink:show="embed" xlink:actuate="onLoad"/></draw:frame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6" text:anchor-type="as-char" draw:z-index="6" svg:width="10.821458333333cm" svg:height="2.2754166666667cm"><draw:image xlink:href="Pictures/14f6f5ea2f2163c4f09488ac81de1d3c.png" xlink:type="simple" xlink:show="embed" xlink:actuate="onLoad"/></draw:frame></text:p>
          </table:table-cell>
          <table:table-cell office:value-type="string" table:style-name="tablecell">
            <text:p text:style-name="tablealignleft">Animations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2.1828125cm" style:rel-height="scale"><draw:image xlink:href="Pictures/a1128cd81f1d5508589cec83dc1cf41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5.159375cm" style:rel-width="100%" svg:height="2.2754166666667cm" style:rel-height="scale"><draw:image xlink:href="Pictures/af34a7368a34ed69957254c9365a7d1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5.3445833333333cm" style:rel-width="100%" svg:height="2.5929166666667cm" style:rel-height="scale"><draw:image xlink:href="Pictures/a878edf0436fdafc9e9bfea6f60ab86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5.4504166666667cm" style:rel-width="100%" svg:height="2.2754166666667cm" style:rel-height="scale"><draw:image xlink:href="Pictures/400917cf932f85f93a1dea326fb2576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4.0216666666667cm" style:rel-width="100%" svg:height="2.2754166666667cm" style:rel-height="scale"><draw:image xlink:href="Pictures/3f2335604735fa5032c7884551eecf5a.png" xlink:type="simple" xlink:show="embed" xlink:actuate="onLoad"/></draw:frame></text:p>
          </table:table-cell>
          <table:table-cell office:value-type="string" table:style-name="tablecell">
            <text:p text:style-name="tablealignleft">PREAU <text:line-break/> Maths et médias <text:line-break/> Projet CO2 <text:line-break/> Convidlong <text:line-break/> TIMSS</text:p>
          </table:table-cell>
        </table:table-row>
      </table:table>
      <text:p text:style-name="Text_20_body">Pronote prof : https://0382504r.index-education.net/pronote/professeur.html?login=true&amp;fd=1</text:p>
      <text:p text:style-name="Text_20_body">Pronote AESH: https://0382504r.index-education.net/pronote/accompagnant.html?login=true&amp;fd=1</text:p>
      <text:p text:style-name="Text_20_body">ENT : https://brassens-isere.ent.auvergnerhonealpes.fr/</text:p>
      <text:p text:style-name="Text_20_body">https://collegescd38.jamfcloud.com/</text:p>
      <text:p text:style-name="Text_20_body">https://school.apple.com/</text:p>
      <text:p text:style-name="Text_20_body">https://classpad.academy/</text:p>
      <text:p text:style-name="Text_20_body">https://extranet.ac-grenoble.fr/</text:p>
      <text:p text:style-name="Text_20_body">Analyse PIX pour les 6emes : https://gaunardemmanuel.forge.apps.education.fr/analyseattest/</text:p>
      <text:p text:style-name="Text_20_body">Analyse PIX pour les 3emes : https://gaunardemmanuel.forge.apps.education.fr/analysecertif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8:44</meta:creation-date>
    <dc:creator>Generated</dc:creator>
    <dc:date>2026-09-01T19::18:44</dc:date>
    <dc:language>en-US</dc:language>
    <meta:editing-cycles>1</meta:editing-cycles>
    <meta:editing-duration>PT0S</meta:editing-duration>
    <dc:title>start</dc:title>
  </office:meta>
</office:document-meta>
</file>