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366284a290fef8a2ee27b9dcc185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edecarabin:sur_l_autoroute"/><text:bookmark-start text:name="__RefHeading___sur_l_autoroute_1"/><text:bookmark-start text:name="sur_l_autoroute"/>Sur l'autoroute<text:bookmark-end text:name="__RefHeading___sur_l_autoroute_1"/><text:bookmark-end text:name="sur_l_autoroute"/></text:h>
      <text:p text:style-name="Text_20_body"><draw:frame draw:style-name="media" draw:name="0" text:anchor-type="as-char" draw:z-index="0" svg:width="10.583333333333cm" svg:height="10.569259751773cm"><draw:image xlink:href="Pictures/a8366284a290fef8a2ee27b9dcc18583.png" xlink:type="simple" xlink:show="embed" xlink:actuate="onLoad"/></draw:frame></text:p>
      <text:p text:style-name="Text_20_body">1daf3945ece89a40c50787a1fa8b7471.png}}</text:p>
      <text:p text:style-name="Text_20_body">5f3e2ff7454596e3b95f38c11dc92e72.png}}</text:p>
      <text:p text:style-name="Text_20_body">90594c6c612fe2fc04ae257adaa9a79e.png}}</text:p>
      <text:p text:style-name="Text_20_body">e67377352d56f0219dc1947a4274cfa7.png}}</text:p>
      <text:p text:style-name="Text_20_body">53660e27bdd2176dafcfcc50229c4925.png}}</text:p>
      <text:p text:style-name="Text_20_body">78e79a30ae0b728e05cee898b7be9787.png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31:14</meta:creation-date>
    <dc:creator>Generated</dc:creator>
    <dc:date>2026-09-02T05::31:14</dc:date>
    <dc:language>en-US</dc:language>
    <meta:editing-cycles>1</meta:editing-cycles>
    <meta:editing-duration>PT0S</meta:editing-duration>
    <dc:title>viedecarabin:sur_l_autoroute</dc:title>
  </office:meta>
</office:document-meta>
</file>